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320" table:number-columns-spanned="3" table:number-rows-spanned="1" table:style-name="ce12">
            <text:p>2,320.0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336.5" table:number-columns-spanned="3" table:number-rows-spanned="1" table:style-name="ce12">
            <text:p>2,336.5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351.5" table:number-columns-spanned="3" table:number-rows-spanned="1" table:style-name="ce12">
            <text:p>2,351.5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393.5" table:number-columns-spanned="3" table:number-rows-spanned="1" table:style-name="ce12">
            <text:p>2,393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388" table:number-columns-spanned="3" table:number-rows-spanned="1" table:style-name="ce12">
            <text:p>2,388.0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992.5" table:style-name="ce4">
            <text:p>1,992.5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office:value-type="string" table:style-name="ce2">
            <text:p>115/10/08</text:p>
          </table:table-cell>
          <table:table-cell office:value-type="float" office:value="1591.5" table:style-name="ce4">
            <text:p>1,591.5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office:value-type="string" table:style-name="ce2">
            <text:p>115/10/09</text:p>
          </table:table-cell>
          <table:table-cell office:value-type="float" office:value="606" table:style-name="ce4">
            <text:p>606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office:value-type="string" table:style-name="ce2">
            <text:p>115/10/12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office:value-type="string" table:style-name="ce2">
            <text:p>115/10/13</text:p>
          </table:table-cell>
          <table:table-cell office:value-type="float" office:value="2362" table:style-name="ce4">
            <text:p>2,362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14</text:p>
          </table:table-cell>
          <table:table-cell office:value-type="float" office:value="2053" table:style-name="ce4">
            <text:p>2,053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15</text:p>
          </table:table-cell>
          <table:table-cell office:value-type="float" office:value="2446" table:style-name="ce4">
            <text:p>2,446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7675" table:number-columns-spanned="3" table:number-rows-spanned="1" table:style-name="ce13">
            <text:p>17,675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2315.5" table:style-name="ce6">
            <text:p>22,315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10</text:p>
          </table:table-cell>
          <table:table-cell office:value-type="float" office:value="161" table:style-name="ce4">
            <text:p>161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11" table:style-name="ce6">
            <text:p>1,811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1,104.5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17T03:29:44Z</meta:creation-date>
    <dc:date>2026-09-17T03:29:53Z</dc:date>
  </office:meta>
</office:document-meta>
</file>