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3083" table:number-columns-spanned="3" table:number-rows-spanned="1" table:style-name="ce12">
            <text:p>3,083.0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728.5" table:number-columns-spanned="3" table:number-rows-spanned="1" table:style-name="ce12">
            <text:p>2,728.50</text:p>
          </table:table-cell>
          <table:covered-table-cell table:number-columns-repeated="2"/>
          <table:table-cell office:value-type="string" table:style-name="ce2">
            <text:p>115/10/02</text:p>
          </table:table-cell>
          <table:table-cell office:value-type="float" office:value="1595" table:style-name="ce4">
            <text:p>1,595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802" table:number-columns-spanned="3" table:number-rows-spanned="1" table:style-name="ce12">
            <text:p>2,802.00</text:p>
          </table:table-cell>
          <table:covered-table-cell table:number-columns-repeated="2"/>
          <table:table-cell office:value-type="string" table:style-name="ce2">
            <text:p>115/10/05</text:p>
          </table:table-cell>
          <table:table-cell office:value-type="float" office:value="1975.5" table:style-name="ce4">
            <text:p>1,975.5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04</text:p>
          </table:table-cell>
          <table:table-cell office:value-type="float" office:value="312" table:style-name="ce4">
            <text:p>312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320" table:number-columns-spanned="3" table:number-rows-spanned="1" table:style-name="ce12">
            <text:p>2,320.0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3302" table:style-name="ce4">
            <text:p>3,302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336.5" table:number-columns-spanned="3" table:number-rows-spanned="1" table:style-name="ce12">
            <text:p>2,336.5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992.5" table:style-name="ce4">
            <text:p>1,992.5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office:value-type="string" table:style-name="ce2">
            <text:p>115/10/08</text:p>
          </table:table-cell>
          <table:table-cell office:value-type="float" office:value="1591.5" table:style-name="ce4">
            <text:p>1,591.5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office:value-type="string" table:style-name="ce2">
            <text:p>115/10/09</text:p>
          </table:table-cell>
          <table:table-cell office:value-type="float" office:value="606" table:style-name="ce4">
            <text:p>606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office:value-type="string" table:style-name="ce2">
            <text:p>115/10/12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642.5" table:number-columns-spanned="3" table:number-rows-spanned="1" table:style-name="ce13">
            <text:p>25,642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5454.5" table:style-name="ce6">
            <text:p>15,454.5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2105" table:style-name="ce6">
            <text:p>2,105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10</text:p>
          </table:table-cell>
          <table:table-cell office:value-type="float" office:value="161" table:style-name="ce4">
            <text:p>161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11" table:style-name="ce6">
            <text:p>1,811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2,211.0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14T05:36:09Z</meta:creation-date>
    <dc:date>2026-09-14T05:36:14Z</dc:date>
  </office:meta>
</office:document-meta>
</file>