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4</text:p>
          </table:table-cell>
          <table:table-cell office:value-type="float" office:value="3590.5" table:number-columns-spanned="3" table:number-rows-spanned="1" table:style-name="ce12">
            <text:p>3,590.5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7</text:p>
          </table:table-cell>
          <table:table-cell office:value-type="float" office:value="2927.2" table:number-columns-spanned="3" table:number-rows-spanned="1" table:style-name="ce12">
            <text:p>2,927.2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8</text:p>
          </table:table-cell>
          <table:table-cell office:value-type="float" office:value="2743" table:number-columns-spanned="3" table:number-rows-spanned="1" table:style-name="ce12">
            <text:p>2,743.0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698.5" table:number-columns-spanned="3" table:number-rows-spanned="1" table:style-name="ce12">
            <text:p>2,698.5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2343.5" table:number-columns-spanned="3" table:number-rows-spanned="1" table:style-name="ce12">
            <text:p>2,343.5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417.5" table:number-columns-spanned="3" table:number-rows-spanned="1" table:style-name="ce12">
            <text:p>1,417.5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731.5" table:number-columns-spanned="3" table:number-rows-spanned="1" table:style-name="ce12">
            <text:p>2,731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2861" table:number-columns-spanned="3" table:number-rows-spanned="1" table:style-name="ce12">
            <text:p>2,86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43068.7" table:number-columns-spanned="3" table:number-rows-spanned="1" table:style-name="ce13">
            <text:p>43,068.7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3749.5" table:style-name="ce6">
            <text:p>3,749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1793" table:style-name="ce6">
            <text:p>1,793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6,259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2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3T05:31:38Z</meta:creation-date>
    <dc:date>2026-09-03T05:31:43Z</dc:date>
  </office:meta>
</office:document-meta>
</file>