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1</text:p>
          </table:table-cell>
          <table:table-cell office:value-type="float" office:value="1485.5" table:number-columns-spanned="3" table:number-rows-spanned="1" table:style-name="ce12">
            <text:p>1,485.5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2</text:p>
          </table:table-cell>
          <table:table-cell office:value-type="float" office:value="1683" table:number-columns-spanned="3" table:number-rows-spanned="1" table:style-name="ce12">
            <text:p>1,683.0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3</text:p>
          </table:table-cell>
          <table:table-cell office:value-type="float" office:value="2535.5" table:number-columns-spanned="3" table:number-rows-spanned="1" table:style-name="ce12">
            <text:p>2,535.5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04</text:p>
          </table:table-cell>
          <table:table-cell office:value-type="float" office:value="3590.5" table:number-columns-spanned="3" table:number-rows-spanned="1" table:style-name="ce12">
            <text:p>3,590.5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07</text:p>
          </table:table-cell>
          <table:table-cell office:value-type="float" office:value="2927.2" table:number-columns-spanned="3" table:number-rows-spanned="1" table:style-name="ce12">
            <text:p>2,927.20</text:p>
          </table:table-cell>
          <table:covered-table-cell table:number-columns-repeated="2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08</text:p>
          </table:table-cell>
          <table:table-cell office:value-type="float" office:value="2011" table:number-columns-spanned="3" table:number-rows-spanned="1" table:style-name="ce12">
            <text:p>2,011.00</text:p>
          </table:table-cell>
          <table:covered-table-cell table:number-columns-repeated="2"/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09</text:p>
          </table:table-cell>
          <table:table-cell office:value-type="float" office:value="2231.5" table:number-columns-spanned="3" table:number-rows-spanned="1" table:style-name="ce12">
            <text:p>2,231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0</text:p>
          </table:table-cell>
          <table:table-cell office:value-type="float" office:value="1826.5" table:number-columns-spanned="3" table:number-rows-spanned="1" table:style-name="ce12">
            <text:p>1,826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1</text:p>
          </table:table-cell>
          <table:table-cell office:value-type="float" office:value="1417.5" table:number-columns-spanned="3" table:number-rows-spanned="1" table:style-name="ce12">
            <text:p>1,417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4</text:p>
          </table:table-cell>
          <table:table-cell office:value-type="float" office:value="2731.5" table:number-columns-spanned="3" table:number-rows-spanned="1" table:style-name="ce12">
            <text:p>2,731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5</text:p>
          </table:table-cell>
          <table:table-cell office:value-type="float" office:value="2861" table:number-columns-spanned="3" table:number-rows-spanned="1" table:style-name="ce12">
            <text:p>2,861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468.5" table:number-columns-spanned="3" table:number-rows-spanned="1" table:style-name="ce12">
            <text:p>2,46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551" table:number-columns-spanned="3" table:number-rows-spanned="1" table:style-name="ce12">
            <text:p>2,551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230" table:number-columns-spanned="3" table:number-rows-spanned="1" table:style-name="ce12">
            <text:p>2,2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134" table:number-columns-spanned="3" table:number-rows-spanned="1" table:style-name="ce12">
            <text:p>2,13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130.5" table:number-columns-spanned="3" table:number-rows-spanned="1" table:style-name="ce12">
            <text:p>2,13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43557.7" table:number-columns-spanned="3" table:number-rows-spanned="1" table:style-name="ce13">
            <text:p>43,557.7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1793" table:style-name="ce6">
            <text:p>1,793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5,378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2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31T05:28:32Z</meta:creation-date>
    <dc:date>2026-08-31T05:28:41Z</dc:date>
  </office:meta>
</office:document-meta>
</file>