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864" table:number-columns-spanned="3" table:number-rows-spanned="1" table:style-name="ce12">
            <text:p>2,864.0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485.5" table:style-name="ce4">
            <text:p>1,485.5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964" table:number-columns-spanned="3" table:number-rows-spanned="1" table:style-name="ce12">
            <text:p>2,964.0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683" table:style-name="ce4">
            <text:p>1,683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2222.5" table:number-columns-spanned="3" table:number-rows-spanned="1" table:style-name="ce12">
            <text:p>2,222.5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5</text:p>
          </table:table-cell>
          <table:table-cell office:value-type="float" office:value="2861" table:style-name="ce4">
            <text:p>2,86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6</text:p>
          </table:table-cell>
          <table:table-cell office:value-type="float" office:value="2468.5" table:style-name="ce4">
            <text:p>2,46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7</text:p>
          </table:table-cell>
          <table:table-cell office:value-type="float" office:value="2551" table:style-name="ce4">
            <text:p>2,55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18</text:p>
          </table:table-cell>
          <table:table-cell office:value-type="float" office:value="2230" table:style-name="ce4">
            <text:p>2,23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1</text:p>
          </table:table-cell>
          <table:table-cell office:value-type="float" office:value="2134" table:style-name="ce4">
            <text:p>2,134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2</text:p>
          </table:table-cell>
          <table:table-cell office:value-type="float" office:value="2130.5" table:style-name="ce4">
            <text:p>2,130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218.5" table:style-name="ce4">
            <text:p>2,218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8050.5" table:number-columns-spanned="3" table:number-rows-spanned="1" table:style-name="ce13">
            <text:p>8,050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35907.199999999997" table:style-name="ce6">
            <text:p>35,907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6/02/24</text:p>
          </table:table-cell>
          <table:table-cell office:value-type="float" office:value="194" table:style-name="ce4">
            <text:p>194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44" table:style-name="ce6">
            <text:p>1,844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5,778.7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26T05:29:02Z</meta:creation-date>
    <dc:date>2026-08-26T05:29:08Z</dc:date>
  </office:meta>
</office:document-meta>
</file>