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666666" style:vertical-align="middle" fo:background-color="#E4E4E4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666666" style:vertical-align="middle" fo:wrap-option="wrap" fo:background-color="#FFFFFF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48">
      <style:table-cell-properties fo:border="thin solid #666666" style:vertical-align="middle" fo:wrap-option="wrap" fo:background-color="#FFFFFF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666666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48">
      <style:table-cell-properties fo:border="thin solid #666666" style:vertical-align="middle" fo:wrap-option="wrap" fo:background-color="#FFFF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48">
      <style:table-cell-properties fo:border="thin solid #666666" style:vertical-align="middle" fo:wrap-option="wrap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666666" fo:border-bottom="none" fo:border-left="thin solid #666666" fo:border-right="thin solid #666666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666666" fo:border-bottom="none" fo:border-left="thin solid #666666" fo:border-right="thin solid #666666" style:vertical-align="middle" fo:wrap-option="wrap" fo:background-color="#FFFFFF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48">
      <style:table-cell-properties fo:border-top="thin solid #666666" fo:border-bottom="none" fo:border-left="thin solid #666666" fo:border-right="thin solid #666666" style:vertical-align="middle" fo:wrap-option="wrap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 fo:wrap-option="wrap"/>
      <style:text-properties fo:color="#333333" style:font-name="微軟正黑體" style:font-name-asian="微軟正黑體" style:font-name-complex="微軟正黑體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3.36020833333333cm"/>
    </style:style>
    <style:style style:name="co4" style:family="table-column">
      <style:table-column-properties fo:break-before="auto" style:column-width="4.23333333333333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y" table:style-name="ta1">
        <table:table-column table:style-name="co1" table:default-cell-style-name="ce2" table:visibility="collapse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1" table:number-columns-repeated="16379" table:default-cell-style-name="ce1"/>
        <table:table-row table:style-name="ro1">
          <table:table-cell table:style-name="ce2"/>
          <table:table-cell office:value-type="string" table:number-columns-spanned="4" table:number-rows-spanned="1" table:style-name="ce16">
            <text:p>中央銀行標售發行2年期定期存單利率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 table:style-name="ce2"/>
          <table:table-cell table:number-columns-repeated="16383" table:style-name="ce1"/>
        </table:table-row>
        <table:table-row table:style-name="ro3">
          <table:table-cell table:style-name="ce2"/>
          <table:table-cell office:value-type="string" table:style-name="ce3">
            <text:p>發行日</text:p>
          </table:table-cell>
          <table:table-cell office:value-type="string" table:style-name="ce3">
            <text:p>發行總額(億元)</text:p>
          </table:table-cell>
          <table:table-cell office:value-type="string" table:style-name="ce3">
            <text:p>得標總額(億元)</text:p>
          </table:table-cell>
          <table:table-cell office:value-type="string" table:style-name="ce3">
            <text:p>加權平均得標利率</text:p>
          </table:table-cell>
          <table:table-cell table:number-columns-repeated="16379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6">
            <text:p>91/12/19</text:p>
          </table:table-cell>
          <table:table-cell office:value-type="float" office:value="150" table:style-name="ce4">
            <text:p>150</text:p>
          </table:table-cell>
          <table:table-cell office:value-type="float" office:value="150" table:style-name="ce4">
            <text:p>150</text:p>
          </table:table-cell>
          <table:table-cell office:value-type="percentage" office:value="1.694E-2" table:style-name="ce5">
            <text:p>1.694%</text:p>
          </table:table-cell>
          <table:table-cell table:number-columns-repeated="16379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6">
            <text:p>92/1/3</text:p>
          </table:table-cell>
          <table:table-cell office:value-type="float" office:value="200" table:style-name="ce4">
            <text:p>200</text:p>
          </table:table-cell>
          <table:table-cell office:value-type="float" office:value="200" table:style-name="ce4">
            <text:p>200</text:p>
          </table:table-cell>
          <table:table-cell office:value-type="percentage" office:value="1.67E-2" table:style-name="ce5">
            <text:p>1.670%</text:p>
          </table:table-cell>
          <table:table-cell table:number-columns-repeated="16379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style-name="ce6">
            <text:p>92/1/16</text:p>
          </table:table-cell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percentage" office:value="1.529E-2" table:style-name="ce5">
            <text:p>1.529%</text:p>
          </table:table-cell>
          <table:table-cell table:number-columns-repeated="16379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style-name="ce6">
            <text:p>92/2/20</text:p>
          </table:table-cell>
          <table:table-cell office:value-type="float" office:value="200" table:style-name="ce4">
            <text:p>200</text:p>
          </table:table-cell>
          <table:table-cell office:value-type="float" office:value="200" table:style-name="ce4">
            <text:p>200</text:p>
          </table:table-cell>
          <table:table-cell office:value-type="percentage" office:value="1.457E-2" table:style-name="ce5">
            <text:p>1.457%</text:p>
          </table:table-cell>
          <table:table-cell table:number-columns-repeated="16379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style-name="ce6">
            <text:p>92/7/16</text:p>
          </table:table-cell>
          <table:table-cell office:value-type="float" office:value="390" table:style-name="ce4">
            <text:p>390</text:p>
          </table:table-cell>
          <table:table-cell office:value-type="float" office:value="390" table:style-name="ce4">
            <text:p>390</text:p>
          </table:table-cell>
          <table:table-cell office:value-type="percentage" office:value="1.261E-2" table:style-name="ce5">
            <text:p>1.261%</text:p>
          </table:table-cell>
          <table:table-cell table:number-columns-repeated="16379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style-name="ce6">
            <text:p>102/08/12</text:p>
          </table:table-cell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percentage" office:value="7.7999999999999996E-3" table:style-name="ce5">
            <text:p>0.780%</text:p>
          </table:table-cell>
          <table:table-cell table:number-columns-repeated="16379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string" table:style-name="ce6">
            <text:p>102/09/13</text:p>
          </table:table-cell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percentage" office:value="7.9699999999999997E-3" table:style-name="ce5">
            <text:p>0.797%</text:p>
          </table:table-cell>
          <table:table-cell table:number-columns-repeated="16379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style-name="ce6">
            <text:p>102/10/14</text:p>
          </table:table-cell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percentage" office:value="7.9399999999999991E-3" table:style-name="ce5">
            <text:p>0.794%</text:p>
          </table:table-cell>
          <table:table-cell table:number-columns-repeated="16379"/>
        </table:table-row>
        <table:table-row table:style-name="ro3">
          <table:table-cell office:value-type="float" office:value="9" table:style-name="ce2">
            <text:p>9</text:p>
          </table:table-cell>
          <table:table-cell office:value-type="string" table:style-name="ce6">
            <text:p>102/11/11</text:p>
          </table:table-cell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percentage" office:value="7.5599999999999999E-3" table:style-name="ce5">
            <text:p>0.756%</text:p>
          </table:table-cell>
          <table:table-cell table:number-columns-repeated="16379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string" table:style-name="ce6">
            <text:p>102/12/16</text:p>
          </table:table-cell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percentage" office:value="7.1999999999999998E-3" table:style-name="ce5">
            <text:p>0.720%</text:p>
          </table:table-cell>
          <table:table-cell table:number-columns-repeated="16379"/>
        </table:table-row>
        <table:table-row table:style-name="ro3">
          <table:table-cell office:value-type="float" office:value="11" table:style-name="ce2">
            <text:p>11</text:p>
          </table:table-cell>
          <table:table-cell office:value-type="string" table:style-name="ce6">
            <text:p>103/1/13</text:p>
          </table:table-cell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percentage" office:value="7.5700000000000003E-3" table:style-name="ce5">
            <text:p>0.757%</text:p>
          </table:table-cell>
          <table:table-cell table:number-columns-repeated="16379"/>
        </table:table-row>
        <table:table-row table:style-name="ro3">
          <table:table-cell office:value-type="float" office:value="12" table:style-name="ce2">
            <text:p>12</text:p>
          </table:table-cell>
          <table:table-cell office:value-type="string" table:style-name="ce6">
            <text:p>103/2/24</text:p>
          </table:table-cell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percentage" office:value="7.4400000000000004E-3" table:style-name="ce5">
            <text:p>0.744%</text:p>
          </table:table-cell>
          <table:table-cell table:number-columns-repeated="16379"/>
        </table:table-row>
        <table:table-row table:style-name="ro3">
          <table:table-cell office:value-type="float" office:value="13" table:style-name="ce2">
            <text:p>13</text:p>
          </table:table-cell>
          <table:table-cell office:value-type="string" table:style-name="ce6">
            <text:p>103/3/13</text:p>
          </table:table-cell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percentage" office:value="7.2700000000000004E-3" table:style-name="ce5">
            <text:p>0.727%</text:p>
          </table:table-cell>
          <table:table-cell table:number-columns-repeated="16379"/>
        </table:table-row>
        <table:table-row table:style-name="ro3">
          <table:table-cell office:value-type="float" office:value="14" table:style-name="ce2">
            <text:p>14</text:p>
          </table:table-cell>
          <table:table-cell office:value-type="string" table:style-name="ce6">
            <text:p>103/4/14</text:p>
          </table:table-cell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percentage" office:value="7.0499999999999998E-3" table:style-name="ce5">
            <text:p>0.705%</text:p>
          </table:table-cell>
          <table:table-cell table:number-columns-repeated="16379"/>
        </table:table-row>
        <table:table-row table:style-name="ro3">
          <table:table-cell office:value-type="float" office:value="15" table:style-name="ce2">
            <text:p>15</text:p>
          </table:table-cell>
          <table:table-cell office:value-type="string" table:style-name="ce6">
            <text:p>103/5/12</text:p>
          </table:table-cell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percentage" office:value="6.94E-3" table:style-name="ce5">
            <text:p>0.694%</text:p>
          </table:table-cell>
          <table:table-cell table:number-columns-repeated="16379"/>
        </table:table-row>
        <table:table-row table:style-name="ro3">
          <table:table-cell office:value-type="float" office:value="16" table:style-name="ce2">
            <text:p>16</text:p>
          </table:table-cell>
          <table:table-cell office:value-type="string" table:style-name="ce6">
            <text:p>103/6/16</text:p>
          </table:table-cell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percentage" office:value="6.9899999999999997E-3" table:style-name="ce5">
            <text:p>0.699%</text:p>
          </table:table-cell>
          <table:table-cell table:number-columns-repeated="16379"/>
        </table:table-row>
        <table:table-row table:style-name="ro3">
          <table:table-cell office:value-type="float" office:value="17" table:style-name="ce2">
            <text:p>17</text:p>
          </table:table-cell>
          <table:table-cell office:value-type="string" table:style-name="ce6">
            <text:p>103/7/14</text:p>
          </table:table-cell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percentage" office:value="7.4700000000000001E-3" table:style-name="ce5">
            <text:p>0.747%</text:p>
          </table:table-cell>
          <table:table-cell table:number-columns-repeated="16379"/>
        </table:table-row>
        <table:table-row table:style-name="ro3">
          <table:table-cell office:value-type="float" office:value="18" table:style-name="ce2">
            <text:p>18</text:p>
          </table:table-cell>
          <table:table-cell office:value-type="string" table:style-name="ce6">
            <text:p>103/8/11</text:p>
          </table:table-cell>
          <table:table-cell office:value-type="float" office:value="200" table:style-name="ce4">
            <text:p>200</text:p>
          </table:table-cell>
          <table:table-cell office:value-type="float" office:value="200" table:style-name="ce4">
            <text:p>200</text:p>
          </table:table-cell>
          <table:table-cell office:value-type="percentage" office:value="8.0199999999999994E-3" table:style-name="ce5">
            <text:p>0.802%</text:p>
          </table:table-cell>
          <table:table-cell table:number-columns-repeated="16379"/>
        </table:table-row>
        <table:table-row table:style-name="ro3">
          <table:table-cell office:value-type="float" office:value="19" table:style-name="ce2">
            <text:p>19</text:p>
          </table:table-cell>
          <table:table-cell office:value-type="string" table:style-name="ce6">
            <text:p>103/9/15</text:p>
          </table:table-cell>
          <table:table-cell office:value-type="float" office:value="200" table:style-name="ce4">
            <text:p>200</text:p>
          </table:table-cell>
          <table:table-cell office:value-type="float" office:value="200" table:style-name="ce4">
            <text:p>200</text:p>
          </table:table-cell>
          <table:table-cell office:value-type="percentage" office:value="8.3599999999999994E-3" table:style-name="ce5">
            <text:p>0.836%</text:p>
          </table:table-cell>
          <table:table-cell table:number-columns-repeated="16379"/>
        </table:table-row>
        <table:table-row table:style-name="ro3">
          <table:table-cell office:value-type="float" office:value="20" table:style-name="ce2">
            <text:p>20</text:p>
          </table:table-cell>
          <table:table-cell office:value-type="string" table:style-name="ce6">
            <text:p>103/10/13</text:p>
          </table:table-cell>
          <table:table-cell office:value-type="float" office:value="200" table:style-name="ce4">
            <text:p>200</text:p>
          </table:table-cell>
          <table:table-cell office:value-type="float" office:value="200" table:style-name="ce4">
            <text:p>200</text:p>
          </table:table-cell>
          <table:table-cell office:value-type="percentage" office:value="8.5100000000000002E-3" table:style-name="ce5">
            <text:p>0.851%</text:p>
          </table:table-cell>
          <table:table-cell table:number-columns-repeated="16379"/>
        </table:table-row>
        <table:table-row table:style-name="ro3">
          <table:table-cell office:value-type="float" office:value="21" table:style-name="ce2">
            <text:p>21</text:p>
          </table:table-cell>
          <table:table-cell office:value-type="string" table:style-name="ce6">
            <text:p>103/11/10</text:p>
          </table:table-cell>
          <table:table-cell office:value-type="float" office:value="200" table:style-name="ce4">
            <text:p>200</text:p>
          </table:table-cell>
          <table:table-cell office:value-type="float" office:value="200" table:style-name="ce4">
            <text:p>200</text:p>
          </table:table-cell>
          <table:table-cell office:value-type="percentage" office:value="8.4600000000000005E-3" table:style-name="ce5">
            <text:p>0.846%</text:p>
          </table:table-cell>
          <table:table-cell table:number-columns-repeated="16379"/>
        </table:table-row>
        <table:table-row table:style-name="ro3">
          <table:table-cell office:value-type="float" office:value="22" table:style-name="ce2">
            <text:p>22</text:p>
          </table:table-cell>
          <table:table-cell office:value-type="string" table:style-name="ce6">
            <text:p>103/12/15</text:p>
          </table:table-cell>
          <table:table-cell office:value-type="float" office:value="200" table:style-name="ce4">
            <text:p>200</text:p>
          </table:table-cell>
          <table:table-cell office:value-type="float" office:value="200" table:style-name="ce4">
            <text:p>200</text:p>
          </table:table-cell>
          <table:table-cell office:value-type="percentage" office:value="8.1200000000000005E-3" table:style-name="ce5">
            <text:p>0.812%</text:p>
          </table:table-cell>
          <table:table-cell table:number-columns-repeated="16379"/>
        </table:table-row>
        <table:table-row table:style-name="ro3">
          <table:table-cell office:value-type="float" office:value="23" table:style-name="ce2">
            <text:p>23</text:p>
          </table:table-cell>
          <table:table-cell office:value-type="string" table:style-name="ce6">
            <text:p>104/1/12</text:p>
          </table:table-cell>
          <table:table-cell office:value-type="float" office:value="200" table:style-name="ce4">
            <text:p>200</text:p>
          </table:table-cell>
          <table:table-cell office:value-type="float" office:value="200" table:style-name="ce4">
            <text:p>200</text:p>
          </table:table-cell>
          <table:table-cell office:value-type="percentage" office:value="7.9299999999999995E-3" table:style-name="ce5">
            <text:p>0.793%</text:p>
          </table:table-cell>
          <table:table-cell table:number-columns-repeated="16379"/>
        </table:table-row>
        <table:table-row table:style-name="ro3">
          <table:table-cell office:value-type="float" office:value="24" table:style-name="ce2">
            <text:p>24</text:p>
          </table:table-cell>
          <table:table-cell office:value-type="string" table:style-name="ce6">
            <text:p>104/3/16</text:p>
          </table:table-cell>
          <table:table-cell office:value-type="float" office:value="200" table:style-name="ce4">
            <text:p>200</text:p>
          </table:table-cell>
          <table:table-cell office:value-type="float" office:value="200" table:style-name="ce4">
            <text:p>200</text:p>
          </table:table-cell>
          <table:table-cell office:value-type="percentage" office:value="7.7799999999999996E-3" table:style-name="ce5">
            <text:p>0.778%</text:p>
          </table:table-cell>
          <table:table-cell table:number-columns-repeated="16379"/>
        </table:table-row>
        <table:table-row table:style-name="ro3">
          <table:table-cell office:value-type="float" office:value="25" table:style-name="ce2">
            <text:p>25</text:p>
          </table:table-cell>
          <table:table-cell office:value-type="string" table:style-name="ce6">
            <text:p>104/4/13</text:p>
          </table:table-cell>
          <table:table-cell office:value-type="float" office:value="200" table:style-name="ce4">
            <text:p>200</text:p>
          </table:table-cell>
          <table:table-cell office:value-type="float" office:value="200" table:style-name="ce4">
            <text:p>200</text:p>
          </table:table-cell>
          <table:table-cell office:value-type="percentage" office:value="7.5500000000000003E-3" table:style-name="ce5">
            <text:p>0.755%</text:p>
          </table:table-cell>
          <table:table-cell table:number-columns-repeated="16379"/>
        </table:table-row>
        <table:table-row table:style-name="ro3">
          <table:table-cell office:value-type="float" office:value="26" table:style-name="ce2">
            <text:p>26</text:p>
          </table:table-cell>
          <table:table-cell office:value-type="string" table:style-name="ce6">
            <text:p>104/5/11</text:p>
          </table:table-cell>
          <table:table-cell office:value-type="float" office:value="200" table:style-name="ce4">
            <text:p>200</text:p>
          </table:table-cell>
          <table:table-cell office:value-type="float" office:value="200" table:style-name="ce4">
            <text:p>200</text:p>
          </table:table-cell>
          <table:table-cell office:value-type="percentage" office:value="7.28E-3" table:style-name="ce5">
            <text:p>0.728%</text:p>
          </table:table-cell>
          <table:table-cell table:number-columns-repeated="16379"/>
        </table:table-row>
        <table:table-row table:style-name="ro3">
          <table:table-cell office:value-type="float" office:value="27" table:style-name="ce2">
            <text:p>27</text:p>
          </table:table-cell>
          <table:table-cell office:value-type="string" table:style-name="ce6">
            <text:p>104/6/15</text:p>
          </table:table-cell>
          <table:table-cell office:value-type="float" office:value="200" table:style-name="ce4">
            <text:p>200</text:p>
          </table:table-cell>
          <table:table-cell office:value-type="float" office:value="200" table:style-name="ce4">
            <text:p>200</text:p>
          </table:table-cell>
          <table:table-cell office:value-type="percentage" office:value="6.9800000000000001E-3" table:style-name="ce5">
            <text:p>0.698%</text:p>
          </table:table-cell>
          <table:table-cell table:number-columns-repeated="16379"/>
        </table:table-row>
        <table:table-row table:style-name="ro3">
          <table:table-cell office:value-type="float" office:value="28" table:style-name="ce2">
            <text:p>28</text:p>
          </table:table-cell>
          <table:table-cell office:value-type="string" table:style-name="ce6">
            <text:p>104/7/14</text:p>
          </table:table-cell>
          <table:table-cell office:value-type="float" office:value="200" table:style-name="ce4">
            <text:p>200</text:p>
          </table:table-cell>
          <table:table-cell office:value-type="float" office:value="200" table:style-name="ce4">
            <text:p>200</text:p>
          </table:table-cell>
          <table:table-cell office:value-type="percentage" office:value="6.6899999999999998E-3" table:style-name="ce5">
            <text:p>0.669%</text:p>
          </table:table-cell>
          <table:table-cell table:number-columns-repeated="16379"/>
        </table:table-row>
        <table:table-row table:style-name="ro3">
          <table:table-cell office:value-type="float" office:value="29" table:style-name="ce2">
            <text:p>29</text:p>
          </table:table-cell>
          <table:table-cell office:value-type="string" table:style-name="ce6">
            <text:p>104/8/12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6.1900000000000002E-3" table:style-name="ce5">
            <text:p>0.619%</text:p>
          </table:table-cell>
          <table:table-cell table:number-columns-repeated="16379"/>
        </table:table-row>
        <table:table-row table:style-name="ro3">
          <table:table-cell office:value-type="float" office:value="30" table:style-name="ce2">
            <text:p>30</text:p>
          </table:table-cell>
          <table:table-cell office:value-type="string" table:style-name="ce6">
            <text:p>104/9/14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5.5300000000000002E-3" table:style-name="ce5">
            <text:p>0.553%</text:p>
          </table:table-cell>
          <table:table-cell table:number-columns-repeated="16379"/>
        </table:table-row>
        <table:table-row table:style-name="ro3">
          <table:table-cell office:value-type="float" office:value="31" table:style-name="ce2">
            <text:p>31</text:p>
          </table:table-cell>
          <table:table-cell office:value-type="string" table:style-name="ce6">
            <text:p>104/10/14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5.0499999999999998E-3" table:style-name="ce5">
            <text:p>0.505%</text:p>
          </table:table-cell>
          <table:table-cell table:number-columns-repeated="16379"/>
        </table:table-row>
        <table:table-row table:style-name="ro3">
          <table:table-cell office:value-type="float" office:value="32" table:style-name="ce2">
            <text:p>32</text:p>
          </table:table-cell>
          <table:table-cell office:value-type="string" table:style-name="ce6">
            <text:p>104/11/11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4.6499999999999996E-3" table:style-name="ce5">
            <text:p>0.465%</text:p>
          </table:table-cell>
          <table:table-cell table:number-columns-repeated="16379"/>
        </table:table-row>
        <table:table-row table:style-name="ro3">
          <table:table-cell office:value-type="float" office:value="33" table:style-name="ce2">
            <text:p>33</text:p>
          </table:table-cell>
          <table:table-cell office:value-type="string" table:style-name="ce6">
            <text:p>104/12/16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4.64E-3" table:style-name="ce5">
            <text:p>0.464%</text:p>
          </table:table-cell>
          <table:table-cell table:number-columns-repeated="16379"/>
        </table:table-row>
        <table:table-row table:style-name="ro3">
          <table:table-cell office:value-type="float" office:value="34" table:style-name="ce2">
            <text:p>34</text:p>
          </table:table-cell>
          <table:table-cell office:value-type="string" table:style-name="ce6">
            <text:p>105/1/13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4.2700000000000004E-3" table:style-name="ce5">
            <text:p>0.427%</text:p>
          </table:table-cell>
          <table:table-cell table:number-columns-repeated="16379"/>
        </table:table-row>
        <table:table-row table:style-name="ro4">
          <table:table-cell table:style-name="ce2"/>
          <table:table-cell office:value-type="string" table:style-name="ce6">
            <text:p>105/2/25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4.28E-3" table:style-name="ce5">
            <text:p>0.428%</text:p>
          </table:table-cell>
          <table:table-cell table:number-columns-repeated="16379"/>
        </table:table-row>
        <table:table-row table:style-name="ro4">
          <table:table-cell table:style-name="ce2"/>
          <table:table-cell office:value-type="string" table:style-name="ce6">
            <text:p>105/3/14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4.3600000000000002E-3" table:style-name="ce7">
            <text:p>0.436%</text:p>
          </table:table-cell>
          <table:table-cell table:number-columns-repeated="16379"/>
        </table:table-row>
        <table:table-row table:style-name="ro4">
          <table:table-cell table:style-name="ce2"/>
          <table:table-cell office:value-type="string" table:style-name="ce6">
            <text:p>105/4/14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4.4200000000000003E-3" table:style-name="ce7">
            <text:p>0.442%</text:p>
          </table:table-cell>
          <table:table-cell table:number-columns-repeated="16379"/>
        </table:table-row>
        <table:table-row table:style-name="ro4">
          <table:table-cell table:style-name="ce2"/>
          <table:table-cell office:value-type="string" table:style-name="ce6">
            <text:p>105/5/12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4.3699999999999998E-3" table:style-name="ce7">
            <text:p>0.437%</text:p>
          </table:table-cell>
          <table:table-cell table:number-columns-repeated="16379"/>
        </table:table-row>
        <table:table-row table:style-name="ro4">
          <table:table-cell table:style-name="ce2"/>
          <table:table-cell office:value-type="string" table:style-name="ce6">
            <text:p>105/6/16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4.3400000000000001E-3" table:style-name="ce7">
            <text:p>0.434%</text:p>
          </table:table-cell>
          <table:table-cell table:number-columns-repeated="16379"/>
        </table:table-row>
        <table:table-row table:style-name="ro4">
          <table:table-cell table:style-name="ce2"/>
          <table:table-cell office:value-type="string" table:style-name="ce6">
            <text:p>105/7/14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4.13E-3" table:style-name="ce7">
            <text:p>0.413%</text:p>
          </table:table-cell>
          <table:table-cell table:number-columns-repeated="16379"/>
        </table:table-row>
        <table:table-row table:style-name="ro4">
          <table:table-cell table:style-name="ce2"/>
          <table:table-cell office:value-type="string" table:style-name="ce6">
            <text:p>105/8/11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4.0499999999999998E-3" table:style-name="ce7">
            <text:p>0.405%</text:p>
          </table:table-cell>
          <table:table-cell table:number-columns-repeated="16379"/>
        </table:table-row>
        <table:table-row table:style-name="ro4">
          <table:table-cell table:style-name="ce2"/>
          <table:table-cell office:value-type="string" table:style-name="ce6">
            <text:p>105/9/19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4.2100000000000002E-3" table:style-name="ce7">
            <text:p>0.421%</text:p>
          </table:table-cell>
          <table:table-cell table:number-columns-repeated="16379"/>
        </table:table-row>
        <table:table-row table:style-name="ro4">
          <table:table-cell table:style-name="ce2"/>
          <table:table-cell office:value-type="string" table:style-name="ce6">
            <text:p>105/10/13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4.4900000000000001E-3" table:style-name="ce7">
            <text:p>0.449%</text:p>
          </table:table-cell>
          <table:table-cell table:number-columns-repeated="16379"/>
        </table:table-row>
        <table:table-row table:style-name="ro4">
          <table:table-cell table:style-name="ce2"/>
          <table:table-cell office:value-type="string" table:style-name="ce6">
            <text:p>105/11/10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5.0200000000000002E-3" table:style-name="ce7">
            <text:p>0.502%</text:p>
          </table:table-cell>
          <table:table-cell table:number-columns-repeated="16379"/>
        </table:table-row>
        <table:table-row table:style-name="ro4">
          <table:table-cell table:style-name="ce2"/>
          <table:table-cell office:value-type="string" table:style-name="ce6">
            <text:p>105/12/15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7.0499999999999998E-3" table:style-name="ce7">
            <text:p>0.70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6/2/17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6.2700000000000004E-3" table:style-name="ce7">
            <text:p>0.62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6/3/16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6.4000000000000003E-3" table:style-name="ce7">
            <text:p>0.64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6/4/13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6.1999999999999998E-3" table:style-name="ce7">
            <text:p>0.62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6/5/11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5.9300000000000004E-3" table:style-name="ce7">
            <text:p>0.59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6/6/14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6.0200000000000002E-3" table:style-name="ce7">
            <text:p>0.60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6/7/14</text:p>
          </table:table-cell>
          <table:table-cell office:value-type="float" office:value="300" table:style-name="ce4">
            <text:p>300</text:p>
          </table:table-cell>
          <table:table-cell office:value-type="float" office:value="300" table:style-name="ce4">
            <text:p>300</text:p>
          </table:table-cell>
          <table:table-cell office:value-type="percentage" office:value="5.9699999999999996E-3" table:style-name="ce7">
            <text:p>0.59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6/8/14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5.79E-3" table:style-name="ce7">
            <text:p>0.57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6/9/14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5.6299999999999996E-3" table:style-name="ce7">
            <text:p>0.56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6/10/16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5.5700000000000003E-3" table:style-name="ce7">
            <text:p>0.55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6/11/13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5.4799999999999996E-3" table:style-name="ce7">
            <text:p>0.54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6/12/18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5.5399999999999998E-3" table:style-name="ce7">
            <text:p>0.55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7/1/15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5.77E-3" table:style-name="ce7">
            <text:p>0.57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7/2/26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0299999999999998E-3" table:style-name="ce7">
            <text:p>0.60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7/3/14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1799999999999997E-3" table:style-name="ce7">
            <text:p>0.61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7/4/16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1999999999999998E-3" table:style-name="ce7">
            <text:p>0.62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7/5/14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1599999999999997E-3" table:style-name="ce7">
            <text:p>0.61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7/6/19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3E-3" table:style-name="ce7">
            <text:p>0.63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7/7/16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2399999999999999E-3" table:style-name="ce7">
            <text:p>0.62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7/8/13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13E-3" table:style-name="ce7">
            <text:p>0.61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7/9/19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0499999999999998E-3" table:style-name="ce7">
            <text:p>0.60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7/10/15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0800000000000003E-3" table:style-name="ce7">
            <text:p>0.60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7/11/12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2700000000000004E-3" table:style-name="ce7">
            <text:p>0.62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7/12/17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8900000000000003E-3" table:style-name="ce7">
            <text:p>0.68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8/2/18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3499999999999997E-3" table:style-name="ce7">
            <text:p>0.63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8/3/18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0600000000000003E-3" table:style-name="ce7">
            <text:p>0.60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8/4/15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5.77E-3" table:style-name="ce7">
            <text:p>0.57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8/5/13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5.6100000000000004E-3" table:style-name="ce7">
            <text:p>0.56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8/6/17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5399999999999998E-3" table:style-name="ce7">
            <text:p>0.65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8/7/15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6400000000000001E-3" table:style-name="ce7">
            <text:p>0.66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8/8/14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4400000000000004E-3" table:style-name="ce7">
            <text:p>0.64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8/9/16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3499999999999997E-3" table:style-name="ce7">
            <text:p>0.63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8/10/16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1999999999999998E-3" table:style-name="ce7">
            <text:p>0.62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8/11/13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6.0099999999999997E-3" table:style-name="ce7">
            <text:p>0.60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8/12/18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5.94E-3" table:style-name="ce7">
            <text:p>0.59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9/2/26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5.4999999999999997E-3" table:style-name="ce7">
            <text:p>0.55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9/3/16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4.9100000000000003E-3" table:style-name="ce7">
            <text:p>0.49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9/4/16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3.9100000000000003E-3" table:style-name="ce7">
            <text:p>0.39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9/5/14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3.47E-3" table:style-name="ce7">
            <text:p>0.34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9/6/19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3.2000000000000002E-3" table:style-name="ce7">
            <text:p>0.32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9/7/16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3.0400000000000002E-3" table:style-name="ce7">
            <text:p>0.30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9/8/13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2.82E-3" table:style-name="ce7">
            <text:p>0.28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9/9/21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2.6199999999999999E-3" table:style-name="ce7">
            <text:p>0.26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9/10/15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2.3900000000000002E-3" table:style-name="ce7">
            <text:p>0.23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9/11/12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1.67E-3" table:style-name="ce7">
            <text:p>0.16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09/12/17</text:p>
          </table:table-cell>
          <table:table-cell office:value-type="float" office:value="400" table:style-name="ce4">
            <text:p>400</text:p>
          </table:table-cell>
          <table:table-cell office:value-type="float" office:value="400" table:style-name="ce4">
            <text:p>400</text:p>
          </table:table-cell>
          <table:table-cell office:value-type="percentage" office:value="1.9400000000000001E-3" table:style-name="ce7">
            <text:p>0.19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0/2/18</text:p>
          </table:table-cell>
          <table:table-cell office:value-type="float" office:value="600" table:style-name="ce4">
            <text:p>600</text:p>
          </table:table-cell>
          <table:table-cell office:value-type="float" office:value="600" table:style-name="ce4">
            <text:p>600</text:p>
          </table:table-cell>
          <table:table-cell office:value-type="percentage" office:value="1.8400000000000001E-3" table:style-name="ce7">
            <text:p>0.18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0/3/18</text:p>
          </table:table-cell>
          <table:table-cell office:value-type="float" office:value="600" table:style-name="ce4">
            <text:p>600</text:p>
          </table:table-cell>
          <table:table-cell office:value-type="float" office:value="600" table:style-name="ce4">
            <text:p>600</text:p>
          </table:table-cell>
          <table:table-cell office:value-type="percentage" office:value="1.91E-3" table:style-name="ce7">
            <text:p>0.19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0/4/15</text:p>
          </table:table-cell>
          <table:table-cell office:value-type="float" office:value="800" table:style-name="ce4">
            <text:p>800</text:p>
          </table:table-cell>
          <table:table-cell office:value-type="float" office:value="800" table:style-name="ce4">
            <text:p>800</text:p>
          </table:table-cell>
          <table:table-cell office:value-type="percentage" office:value="2.0300000000000001E-3" table:style-name="ce7">
            <text:p>0.20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0/5/13</text:p>
          </table:table-cell>
          <table:table-cell office:value-type="float" office:value="800" table:style-name="ce4">
            <text:p>800</text:p>
          </table:table-cell>
          <table:table-cell office:value-type="float" office:value="800" table:style-name="ce4">
            <text:p>800</text:p>
          </table:table-cell>
          <table:table-cell office:value-type="percentage" office:value="2.0999999999999999E-3" table:style-name="ce7">
            <text:p>0.21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0/6/17</text:p>
          </table:table-cell>
          <table:table-cell office:value-type="float" office:value="800" table:style-name="ce4">
            <text:p>800</text:p>
          </table:table-cell>
          <table:table-cell office:value-type="float" office:value="800" table:style-name="ce4">
            <text:p>800</text:p>
          </table:table-cell>
          <table:table-cell office:value-type="percentage" office:value="2.2599999999999999E-3" table:style-name="ce7">
            <text:p>0.22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0/7/15</text:p>
          </table:table-cell>
          <table:table-cell office:value-type="float" office:value="800" table:style-name="ce4">
            <text:p>800</text:p>
          </table:table-cell>
          <table:table-cell office:value-type="float" office:value="800" table:style-name="ce4">
            <text:p>800</text:p>
          </table:table-cell>
          <table:table-cell office:value-type="percentage" office:value="2.5200000000000001E-3" table:style-name="ce7">
            <text:p>0.25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0/8/16</text:p>
          </table:table-cell>
          <table:table-cell office:value-type="float" office:value="800" table:style-name="ce4">
            <text:p>800</text:p>
          </table:table-cell>
          <table:table-cell office:value-type="float" office:value="800" table:style-name="ce4">
            <text:p>800</text:p>
          </table:table-cell>
          <table:table-cell office:value-type="percentage" office:value="2.66E-3" table:style-name="ce8">
            <text:p>0.26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0/9/16</text:p>
          </table:table-cell>
          <table:table-cell office:value-type="float" office:value="800" table:style-name="ce4">
            <text:p>800</text:p>
          </table:table-cell>
          <table:table-cell office:value-type="float" office:value="800" table:style-name="ce4">
            <text:p>800</text:p>
          </table:table-cell>
          <table:table-cell office:value-type="percentage" office:value="2.81E-3" table:style-name="ce8">
            <text:p>0.28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0/10/18</text:p>
          </table:table-cell>
          <table:table-cell office:value-type="float" office:value="800" table:style-name="ce4">
            <text:p>800</text:p>
          </table:table-cell>
          <table:table-cell office:value-type="float" office:value="800" table:style-name="ce4">
            <text:p>800</text:p>
          </table:table-cell>
          <table:table-cell office:value-type="percentage" office:value="3.5000000000000001E-3" table:style-name="ce8">
            <text:p>0.35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0/11/15</text:p>
          </table:table-cell>
          <table:table-cell office:value-type="float" office:value="600" table:style-name="ce4">
            <text:p>600</text:p>
          </table:table-cell>
          <table:table-cell office:value-type="float" office:value="600" table:style-name="ce4">
            <text:p>600</text:p>
          </table:table-cell>
          <table:table-cell office:value-type="percentage" office:value="4.0699999999999998E-3" table:style-name="ce8">
            <text:p>0.40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0/12/20</text:p>
          </table:table-cell>
          <table:table-cell office:value-type="float" office:value="600" table:style-name="ce4">
            <text:p>600</text:p>
          </table:table-cell>
          <table:table-cell office:value-type="float" office:value="600" table:style-name="ce4">
            <text:p>600</text:p>
          </table:table-cell>
          <table:table-cell office:value-type="percentage" office:value="4.8900000000000002E-3" table:style-name="ce8">
            <text:p>0.48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1/2/25</text:p>
          </table:table-cell>
          <table:table-cell office:value-type="float" office:value="600" table:style-name="ce4">
            <text:p>600</text:p>
          </table:table-cell>
          <table:table-cell office:value-type="float" office:value="600" table:style-name="ce4">
            <text:p>600</text:p>
          </table:table-cell>
          <table:table-cell office:value-type="percentage" office:value="5.11E-3" table:style-name="ce8">
            <text:p>0.51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1/3/16</text:p>
          </table:table-cell>
          <table:table-cell office:value-type="float" office:value="600" table:style-name="ce4">
            <text:p>600</text:p>
          </table:table-cell>
          <table:table-cell office:value-type="float" office:value="600" table:style-name="ce4">
            <text:p>600</text:p>
          </table:table-cell>
          <table:table-cell office:value-type="percentage" office:value="5.2300000000000003E-3" table:style-name="ce8">
            <text:p>0.52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1/4/18</text:p>
          </table:table-cell>
          <table:table-cell office:value-type="float" office:value="600" table:style-name="ce4">
            <text:p>600</text:p>
          </table:table-cell>
          <table:table-cell office:value-type="float" office:value="600" table:style-name="ce4">
            <text:p>600</text:p>
          </table:table-cell>
          <table:table-cell office:value-type="percentage" office:value="9.8499999999999994E-3" table:style-name="ce8">
            <text:p>0.98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1/5/16</text:p>
          </table:table-cell>
          <table:table-cell office:value-type="float" office:value="600" table:style-name="ce4">
            <text:p>600</text:p>
          </table:table-cell>
          <table:table-cell office:value-type="float" office:value="59" table:style-name="ce4">
            <text:p>59</text:p>
          </table:table-cell>
          <table:table-cell office:value-type="percentage" office:value="1.525E-2" table:style-name="ce8">
            <text:p>1.52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1/6/20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413E-2" table:style-name="ce8">
            <text:p>1.41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1/7/18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3780000000000001E-2" table:style-name="ce8">
            <text:p>1.37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1/8/15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2919999999999999E-2" table:style-name="ce8">
            <text:p>1.29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1/9/21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307E-2" table:style-name="ce8">
            <text:p>1.30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1/10/17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3599999999999999E-2" table:style-name="ce8">
            <text:p>1.36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1/11/14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371E-2" table:style-name="ce8">
            <text:p>1.37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1/12/19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265E-2" table:style-name="ce8">
            <text:p>1.26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2/2/18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193E-2" table:style-name="ce8">
            <text:p>1.19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2/3/20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189E-2" table:style-name="ce8">
            <text:p>1.18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2/4/17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218E-2" table:style-name="ce8">
            <text:p>1.21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2/5/15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159E-2" table:style-name="ce8">
            <text:p>1.15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2/6/17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133E-2" table:style-name="ce8">
            <text:p>1.13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2/7/17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1140000000000001E-2" table:style-name="ce8">
            <text:p>1.11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2/8/16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108E-2" table:style-name="ce8">
            <text:p>1.10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2/9/18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1299999999999999E-2" table:style-name="ce8">
            <text:p>1.13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2/10/18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1520000000000001E-2" table:style-name="ce8">
            <text:p>1.15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2/11/15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183E-2" table:style-name="ce8">
            <text:p>1.18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2/12/20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1860000000000001E-2" table:style-name="ce8">
            <text:p>1.18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3/2/26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1730000000000001E-2" table:style-name="ce8">
            <text:p>1.17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3/3/18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187E-2" table:style-name="ce8">
            <text:p>1.18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3/4/18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413E-2" table:style-name="ce8">
            <text:p>1.41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3/5/16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43E-2" table:style-name="ce8">
            <text:p>1.43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3/6/20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461E-2" table:style-name="ce8">
            <text:p>1.46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3/7/18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487E-2" table:style-name="ce8">
            <text:p>1.48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3/8/15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4829999999999999E-2" table:style-name="ce8">
            <text:p>1.48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3/9/23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465E-2" table:style-name="ce8">
            <text:p>1.46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3/10/17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4630000000000001E-2" table:style-name="ce8">
            <text:p>1.46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3/11/14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461E-2" table:style-name="ce8">
            <text:p>1.46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3/12/19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457E-2" table:style-name="ce8">
            <text:p>1.457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6">
            <text:p>114/2/18</text:p>
          </table:table-cell>
          <table:table-cell office:value-type="float" office:value="250" table:style-name="ce4">
            <text:p>250</text:p>
          </table:table-cell>
          <table:table-cell office:value-type="float" office:value="250" table:style-name="ce4">
            <text:p>250</text:p>
          </table:table-cell>
          <table:table-cell office:value-type="percentage" office:value="1.4420000000000001E-2" table:style-name="ce8">
            <text:p>1.44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9">
            <text:p>114/3/20</text:p>
          </table:table-cell>
          <table:table-cell office:value-type="float" office:value="250" table:style-name="ce10">
            <text:p>250</text:p>
          </table:table-cell>
          <table:table-cell office:value-type="float" office:value="250" table:style-name="ce10">
            <text:p>250</text:p>
          </table:table-cell>
          <table:table-cell office:value-type="percentage" office:value="1.456E-2" table:style-name="ce11">
            <text:p>1.45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4/4/17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4489999999999999E-2" table:style-name="ce14">
            <text:p>1.44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4/5/15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43E-2" table:style-name="ce14">
            <text:p>1.430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4/6/17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413E-2" table:style-name="ce14">
            <text:p>1.413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4/7/17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384E-2" table:style-name="ce14">
            <text:p>1.38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4/8/18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3679999999999999E-2" table:style-name="ce15">
            <text:p>1.36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4/9/18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3310000000000001E-2" table:style-name="ce15">
            <text:p>1.331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4/10/20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244E-2" table:style-name="ce15">
            <text:p>1.244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4/11/17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222E-2" table:style-name="ce15">
            <text:p>1.22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4/12/22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206E-2" table:style-name="ce15">
            <text:p>1.206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5/2/26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2489999999999999E-2" table:style-name="ce15">
            <text:p>1.249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5/3/18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278E-2" table:style-name="ce15">
            <text:p>1.27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5/4/20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3220000000000001E-2" table:style-name="ce15">
            <text:p>1.32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5/5/18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4420000000000001E-2" table:style-name="ce15">
            <text:p>1.442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5/6/22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6379999999999999E-2" table:style-name="ce15">
            <text:p>1.638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5/7/20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6150000000000001E-2" table:style-name="ce15">
            <text:p>1.615%</text:p>
          </table:table-cell>
          <table:table-cell table:number-columns-repeated="16379"/>
        </table:table-row>
        <table:table-row table:style-name="ro4">
          <table:table-cell/>
          <table:table-cell office:value-type="string" table:style-name="ce12">
            <text:p>115/8/17</text:p>
          </table:table-cell>
          <table:table-cell office:value-type="float" office:value="250" table:style-name="ce13">
            <text:p>250</text:p>
          </table:table-cell>
          <table:table-cell office:value-type="float" office:value="250" table:style-name="ce13">
            <text:p>250</text:p>
          </table:table-cell>
          <table:table-cell office:value-type="percentage" office:value="1.6629999999999999E-2" table:style-name="ce15">
            <text:p>1.663%</text:p>
          </table:table-cell>
          <table:table-cell table:number-columns-repeated="16379"/>
        </table:table-row>
        <table:table-row table:number-rows-repeated="104842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percentage-style style:name="N48">
      <number:number number:decimal-places="3" number:min-decimal-places="3" number:min-integer-digits="1"/>
      <number:text>%</number:text>
    </number:percentag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莊能治</meta:initial-creator>
    <dc:creator>洪婉琪</dc:creator>
    <meta:creation-date>2016-02-24T06:47:52Z</meta:creation-date>
    <dc:date>2026-08-14T04:22:01Z</dc:date>
    <meta:print-date>2026-08-14T04:21:41Z</meta:print-date>
  </office:meta>
</office:document-meta>
</file>