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3</text:p>
          </table:table-cell>
          <table:table-cell office:value-type="float" office:value="1844.5" table:number-columns-spanned="3" table:number-rows-spanned="1" table:style-name="ce12">
            <text:p>1,844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4</text:p>
          </table:table-cell>
          <table:table-cell office:value-type="float" office:value="1517" table:number-columns-spanned="3" table:number-rows-spanned="1" table:style-name="ce12">
            <text:p>1,517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5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7</text:p>
          </table:table-cell>
          <table:table-cell office:value-type="float" office:value="3001" table:number-columns-spanned="3" table:number-rows-spanned="1" table:style-name="ce12">
            <text:p>3,001.0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8</text:p>
          </table:table-cell>
          <table:table-cell office:value-type="float" office:value="2986.5" table:number-columns-spanned="3" table:number-rows-spanned="1" table:style-name="ce12">
            <text:p>2,986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691.5" table:number-columns-spanned="3" table:number-rows-spanned="1" table:style-name="ce12">
            <text:p>2,691.5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177" table:number-columns-spanned="3" table:number-rows-spanned="1" table:style-name="ce12">
            <text:p>2,177.0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1922" table:number-columns-spanned="3" table:number-rows-spanned="1" table:style-name="ce12">
            <text:p>1,922.00</text:p>
          </table:table-cell>
          <table:covered-table-cell table:number-columns-repeated="2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1992.5" table:number-columns-spanned="3" table:number-rows-spanned="1" table:style-name="ce12">
            <text:p>1,992.50</text:p>
          </table:table-cell>
          <table:covered-table-cell table:number-columns-repeated="2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1972.5" table:number-columns-spanned="3" table:number-rows-spanned="1" table:style-name="ce12">
            <text:p>1,972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9132.5" table:number-columns-spanned="3" table:number-rows-spanned="1" table:style-name="ce13">
            <text:p>29,132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2825.7" table:style-name="ce6">
            <text:p>12,825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136" table:style-name="ce6">
            <text:p>2,1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2,935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2T05:29:44Z</meta:creation-date>
    <dc:date>2026-08-12T05:29:50Z</dc:date>
  </office:meta>
</office:document-meta>
</file>