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Times New Roman1" svg:font-family="&quot;Times New Roman1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3">
      <style:table-cell-properties fo:border-top="thin solid #000000" fo:border-bottom="none" fo:border-left="thin solid #000000" fo:border-right="thin solid #000000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-top="none" fo:border-bottom="none" fo:border-left="thin solid #000000" fo:border-right="thin solid #000000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3">
      <style:table-cell-properties fo:border-top="none" fo:border-bottom="none" fo:border-left="thin solid #000000" fo:border-right="thin solid #000000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3">
      <style:table-cell-properties fo:border-top="none" fo:border-bottom="thin solid #000000" fo:border-left="thin solid #000000" fo:border-right="thin solid #000000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48"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11" style:family="table-cell" style:parent-style-name="_21315__20998__20301_" style:data-style-name="N50">
      <style:table-cell-properties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50">
      <style:table-cell-properties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3">
      <style:table-cell-properties fo:border-top="thin solid #000000" fo:border-bottom="none" fo:border-left="thin solid #000000" fo:border-right="none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3">
      <style:table-cell-properties fo:border-top="thin solid #000000" fo:border-bottom="none" fo:border-left="none" fo:border-right="none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3">
      <style:table-cell-properties fo:border-top="thin solid #000000" fo:border-bottom="none" fo:border-left="none" fo:border-right="thin solid #000000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3">
      <style:text-properties style:font-name="Times New Roman" style:font-name-asian="Times New Roman" style:font-name-complex="Times New Roman"/>
    </style:style>
    <style:style style:name="ce18" style:family="table-cell" style:parent-style-name="Default" style:data-style-name="N3">
      <style:table-cell-properties fo:border-top="none" fo:border-bottom="none" fo:border-left="none" fo:border-right="thin solid #000000"/>
      <style:text-properties style:font-name="Times New Roman" style:font-name-asian="Times New Roman" style:font-name-complex="Times New Roman"/>
    </style:style>
    <style:style style:name="ce19" style:family="table-cell" style:parent-style-name="Default" style:data-style-name="N3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3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3">
      <style:table-cell-properties fo:border-top="none" fo:border-bottom="thin solid #000000" fo:border-left="none" fo:border-right="thin solid #000000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3">
      <style:table-cell-properties fo:border-top="thin solid #000000" fo:border-bottom="none" fo:border-left="thin solid #000000" fo:border-right="none"/>
      <style:text-properties style:font-name="Times New Roman1" style:font-name-asian="Times New Roman1" style:font-name-complex="Times New Roman1"/>
    </style:style>
    <style:style style:name="ce23" style:family="table-cell" style:parent-style-name="Default" style:data-style-name="N3">
      <style:table-cell-properties fo:border-top="thin solid #000000" fo:border-bottom="none" fo:border-left="none" fo:border-right="none"/>
      <style:text-properties style:font-name="Times New Roman1" style:font-name-asian="Times New Roman1" style:font-name-complex="Times New Roman1"/>
    </style:style>
    <style:style style:name="ce24" style:family="table-cell" style:parent-style-name="Default" style:data-style-name="N3">
      <style:table-cell-properties fo:border-top="thin solid #000000" fo:border-bottom="none" fo:border-left="none" fo:border-right="thin solid #000000"/>
      <style:text-properties style:font-name="Times New Roman1" style:font-name-asian="Times New Roman1" style:font-name-complex="Times New Roman1"/>
    </style:style>
    <style:style style:name="ce25" style:family="table-cell" style:parent-style-name="Default" style:data-style-name="N3">
      <style:table-cell-properties fo:border-top="none" fo:border-bottom="none" fo:border-left="thin solid #000000" fo:border-right="none"/>
      <style:text-properties style:font-name="Times New Roman1" style:font-name-asian="Times New Roman1" style:font-name-complex="Times New Roman1"/>
    </style:style>
    <style:style style:name="ce26" style:family="table-cell" style:parent-style-name="Default" style:data-style-name="N3">
      <style:text-properties style:font-name="Times New Roman1" style:font-name-asian="Times New Roman1" style:font-name-complex="Times New Roman1"/>
    </style:style>
    <style:style style:name="ce27" style:family="table-cell" style:parent-style-name="Default" style:data-style-name="N3">
      <style:table-cell-properties fo:border-top="none" fo:border-bottom="none" fo:border-left="none" fo:border-right="thin solid #000000"/>
      <style:text-properties style:font-name="Times New Roman1" style:font-name-asian="Times New Roman1" style:font-name-complex="Times New Roman1"/>
    </style:style>
    <style:style style:name="ce28" style:family="table-cell" style:parent-style-name="Default" style:data-style-name="N3">
      <style:table-cell-properties fo:border-top="none" fo:border-bottom="thin solid #000000" fo:border-left="thin solid #000000" fo:border-right="none"/>
      <style:text-properties style:font-name="Times New Roman1" style:font-name-asian="Times New Roman1" style:font-name-complex="Times New Roman1"/>
    </style:style>
    <style:style style:name="ce29" style:family="table-cell" style:parent-style-name="Default" style:data-style-name="N3">
      <style:table-cell-properties fo:border-top="none" fo:border-bottom="thin solid #000000" fo:border-left="none" fo:border-right="none"/>
      <style:text-properties style:font-name="Times New Roman1" style:font-name-asian="Times New Roman1" style:font-name-complex="Times New Roman1"/>
    </style:style>
    <style:style style:name="ce30" style:family="table-cell" style:parent-style-name="Default" style:data-style-name="N3">
      <style:table-cell-properties fo:border-top="none" fo:border-bottom="thin solid #000000" fo:border-left="none" fo:border-right="thin solid #000000"/>
      <style:text-properties style:font-name="Times New Roman1" style:font-name-asian="Times New Roman1" style:font-name-complex="Times New Roman1"/>
    </style:style>
    <style:style style:name="co1" style:family="table-column">
      <style:table-column-properties fo:break-before="auto" style:column-width="4.78366666666667cm"/>
    </style:style>
    <style:style style:name="co2" style:family="table-column">
      <style:table-column-properties fo:break-before="auto" style:column-width="4.91066666666667cm"/>
    </style:style>
    <style:style style:name="co3" style:family="table-column">
      <style:table-column-properties fo:break-before="auto" style:column-width="3.3655cm"/>
    </style:style>
    <style:style style:name="co4" style:family="table-column">
      <style:table-column-properties fo:break-before="auto" style:column-width="3.4925cm"/>
    </style:style>
    <style:style style:name="co5" style:family="table-column">
      <style:table-column-properties fo:break-before="auto" style:column-width="2.9845cm"/>
    </style:style>
    <style:style style:name="co6" style:family="table-column">
      <style:table-column-properties fo:break-before="auto" style:column-width="4.23333333333333cm"/>
    </style:style>
    <style:style style:name="co7" style:family="table-column">
      <style:table-column-properties fo:break-before="auto" style:column-width="3.85233333333333cm"/>
    </style:style>
    <style:style style:name="co8" style:family="table-column">
      <style:table-column-properties fo:break-before="auto" style:column-width="3.70416666666667cm"/>
    </style:style>
    <style:style style:name="co9" style:family="table-column">
      <style:table-column-properties fo:break-before="auto" style:column-width="3.89466666666667cm"/>
    </style:style>
    <style:style style:name="co10" style:family="table-column">
      <style:table-column-properties fo:break-before="auto" style:column-width="3.64066666666667cm"/>
    </style:style>
    <style:style style:name="co11" style:family="table-column">
      <style:table-column-properties fo:break-before="auto" style:column-width="3.40783333333333cm"/>
    </style:style>
    <style:style style:name="co12" style:family="table-column">
      <style:table-column-properties fo:break-before="auto" style:column-width="3.13266666666667cm"/>
    </style:style>
    <style:style style:name="co13" style:family="table-column">
      <style:table-column-properties fo:break-before="auto" style:column-width="3.21733333333333cm"/>
    </style:style>
    <style:style style:name="co14" style:family="table-column">
      <style:table-column-properties fo:break-before="auto" style:column-width="3.38666666666667cm"/>
    </style:style>
    <style:style style:name="co15" style:family="table-column">
      <style:table-column-properties fo:break-before="auto" style:column-width="3.25966666666667cm"/>
    </style:style>
    <style:style style:name="co16" style:family="table-column">
      <style:table-column-properties fo:break-before="auto" style:column-width="4.699cm"/>
    </style:style>
    <style:style style:name="co17" style:family="table-column">
      <style:table-column-properties fo:break-before="auto" style:column-width="3.175cm"/>
    </style:style>
    <style:style style:name="co18" style:family="table-column">
      <style:table-column-properties fo:break-before="auto" style:column-width="1.905cm"/>
    </style:style>
    <style:style style:name="co19" style:family="table-column">
      <style:table-column-properties fo:break-before="auto" style:column-width="1.69333333333333cm"/>
    </style:style>
    <style:style style:name="ro1" style:family="table-row">
      <style:table-row-properties style:row-height="16.2pt" style:use-optimal-row-height="tru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16.9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reserverequirementsdata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5" table:default-cell-style-name="ce3"/>
        <table:table-column table:style-name="co15" table:default-cell-style-name="ce3"/>
        <table:table-column table:style-name="co14" table:default-cell-style-name="ce3"/>
        <table:table-column table:style-name="co16" table:default-cell-style-name="ce3"/>
        <table:table-column table:style-name="co17" table:default-cell-style-name="ce3"/>
        <table:table-column table:style-name="co18" table:number-columns-repeated="1005" table:default-cell-style-name="ce3"/>
        <table:table-column table:style-name="co19" table:number-columns-repeated="15360" table:default-cell-style-name="ce1"/>
        <table:table-row table:style-name="ro1">
          <table:table-cell office:value-type="string" table:style-name="ce2">
            <text:p>金融機構存款準備金</text:p>
          </table:table-cell>
          <table:table-cell office:value-type="string" table:style-name="ce2">
            <text:p>單位新台幣千元</text:p>
          </table:table-cell>
          <table:table-cell office:value-type="string" table:style-name="ce2">
            <text:p>支票存款</text:p>
          </table:table-cell>
          <table:table-cell office:value-type="string" table:style-name="ce2">
            <text:p>一般活期存款</text:p>
          </table:table-cell>
          <table:table-cell office:value-type="string" table:style-name="ce2">
            <text:p>外資活期存款</text:p>
          </table:table-cell>
          <table:table-cell office:value-type="string" table:style-name="ce2">
            <text:p>定期存款</text:p>
          </table:table-cell>
          <table:table-cell office:value-type="string" table:style-name="ce2">
            <text:p>活期儲蓄存款</text:p>
          </table:table-cell>
          <table:table-cell office:value-type="string" table:style-name="ce2">
            <text:p>定期儲蓄存款</text:p>
          </table:table-cell>
          <table:table-cell office:value-type="string" table:style-name="ce2">
            <text:p>結構型商品本金</text:p>
          </table:table-cell>
          <table:table-cell office:value-type="string" table:style-name="ce2">
            <text:p>存款合計</text:p>
          </table:table-cell>
          <table:table-cell office:value-type="string" table:style-name="ce2">
            <text:p>應提準備額合計</text:p>
          </table:table-cell>
          <table:table-cell office:value-type="string" table:style-name="ce2">
            <text:p>存放央行</text:p>
          </table:table-cell>
          <table:table-cell office:value-type="string" table:style-name="ce2">
            <text:p>存放其他行庫</text:p>
          </table:table-cell>
          <table:table-cell office:value-type="string" table:style-name="ce2">
            <text:p>存放跨行專戶</text:p>
          </table:table-cell>
          <table:table-cell office:value-type="string" table:style-name="ce2">
            <text:p>庫存現金</text:p>
          </table:table-cell>
          <table:table-cell office:value-type="string" table:style-name="ce2">
            <text:p>本行支匯票</text:p>
          </table:table-cell>
          <table:table-cell office:value-type="string" table:style-name="ce2">
            <text:p>實際準備合計</text:p>
          </table:table-cell>
          <table:table-cell office:value-type="string" table:style-name="ce2">
            <text:p>本期超額或不足</text:p>
          </table:table-cell>
          <table:table-cell table:number-columns-repeated="16366"/>
        </table:table-row>
        <table:table-row table:style-name="ro1">
          <table:table-cell office:value-type="float" office:value="10001" table:style-name="ce2">
            <text:p>10001</text:p>
          </table:table-cell>
          <table:table-cell office:value-type="string" table:style-name="ce2">
            <text:p>本國銀行</text:p>
          </table:table-cell>
          <table:table-cell office:value-type="float" office:value="342429281" table:style-name="ce4">
            <text:p>342,429,281</text:p>
          </table:table-cell>
          <table:table-cell office:value-type="float" office:value="2778647477" table:style-name="ce4">
            <text:p>2,778,647,477</text:p>
          </table:table-cell>
          <table:table-cell office:value-type="float" office:value="152764684" table:style-name="ce4">
            <text:p>152,764,684</text:p>
          </table:table-cell>
          <table:table-cell office:value-type="float" office:value="4953605415" table:style-name="ce4">
            <text:p>4,953,605,415</text:p>
          </table:table-cell>
          <table:table-cell office:value-type="float" office:value="7553163238" table:style-name="ce4">
            <text:p>7,553,163,238</text:p>
          </table:table-cell>
          <table:table-cell office:value-type="float" office:value="8788094566" table:style-name="ce4">
            <text:p>8,788,094,566</text:p>
          </table:table-cell>
          <table:table-cell office:value-type="float" office:value="150746429" table:style-name="ce4">
            <text:p>150,746,429</text:p>
          </table:table-cell>
          <table:table-cell office:value-type="float" office:value="24719451090" table:style-name="ce4">
            <text:p>24,719,451,090</text:p>
          </table:table-cell>
          <table:table-cell office:value-type="float" office:value="1374967783" table:style-name="ce4">
            <text:p>1,374,967,783</text:p>
          </table:table-cell>
          <table:table-cell office:value-type="float" office:value="1127217546" table:style-name="ce4">
            <text:p>1,127,217,546</text:p>
          </table:table-cell>
          <table:table-cell office:value-type="float" office:value="0" table:style-name="ce2">
            <text:p>0</text:p>
          </table:table-cell>
          <table:table-cell office:value-type="float" office:value="30854532" table:style-name="ce4">
            <text:p>30,854,532</text:p>
          </table:table-cell>
          <table:table-cell office:value-type="float" office:value="255264357" table:style-name="ce4">
            <text:p>255,264,357</text:p>
          </table:table-cell>
          <table:table-cell office:value-type="float" office:value="27395638" table:style-name="ce4">
            <text:p>27,395,638</text:p>
          </table:table-cell>
          <table:table-cell office:value-type="float" office:value="1385940797" table:style-name="ce4">
            <text:p>1,385,940,797</text:p>
          </table:table-cell>
          <table:table-cell office:value-type="float" office:value="10973014" table:style-name="ce4">
            <text:p>10,973,01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4541259" table:style-name="ce6">
            <text:p>4,541,259</text:p>
          </table:table-cell>
          <table:table-cell office:value-type="float" office:value="66405224" table:style-name="ce6">
            <text:p>66,405,224</text:p>
          </table:table-cell>
          <table:table-cell office:value-type="float" office:value="53367105" table:style-name="ce6">
            <text:p>53,367,105</text:p>
          </table:table-cell>
          <table:table-cell office:value-type="float" office:value="193637091" table:style-name="ce6">
            <text:p>193,637,091</text:p>
          </table:table-cell>
          <table:table-cell office:value-type="float" office:value="20938890" table:style-name="ce6">
            <text:p>20,938,890</text:p>
          </table:table-cell>
          <table:table-cell office:value-type="float" office:value="14167486" table:style-name="ce6">
            <text:p>14,167,486</text:p>
          </table:table-cell>
          <table:table-cell office:value-type="float" office:value="27657419" table:style-name="ce6">
            <text:p>27,657,419</text:p>
          </table:table-cell>
          <table:table-cell office:value-type="float" office:value="380714474" table:style-name="ce6">
            <text:p>380,714,474</text:p>
          </table:table-cell>
          <table:table-cell office:value-type="float" office:value="37896493" table:style-name="ce6">
            <text:p>37,896,493</text:p>
          </table:table-cell>
          <table:table-cell office:value-type="float" office:value="44107406" table:style-name="ce6">
            <text:p>44,107,406</text:p>
          </table:table-cell>
          <table:table-cell office:value-type="float" office:value="0" table:style-name="ce5">
            <text:p>0</text:p>
          </table:table-cell>
          <table:table-cell office:value-type="float" office:value="317724" table:style-name="ce6">
            <text:p>317,724</text:p>
          </table:table-cell>
          <table:table-cell office:value-type="float" office:value="1840946" table:style-name="ce6">
            <text:p>1,840,946</text:p>
          </table:table-cell>
          <table:table-cell office:value-type="float" office:value="66256" table:style-name="ce6">
            <text:p>66,256</text:p>
          </table:table-cell>
          <table:table-cell office:value-type="float" office:value="46199820" table:style-name="ce6">
            <text:p>46,199,820</text:p>
          </table:table-cell>
          <table:table-cell office:value-type="float" office:value="8303327" table:style-name="ce6">
            <text:p>8,303,32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436649" table:style-name="ce6">
            <text:p>5,436,649</text:p>
          </table:table-cell>
          <table:table-cell office:value-type="float" office:value="43361860" table:style-name="ce6">
            <text:p>43,361,860</text:p>
          </table:table-cell>
          <table:table-cell office:value-type="float" office:value="0" table:style-name="ce5">
            <text:p>0</text:p>
          </table:table-cell>
          <table:table-cell office:value-type="float" office:value="15003393" table:style-name="ce6">
            <text:p>15,003,393</text:p>
          </table:table-cell>
          <table:table-cell office:value-type="float" office:value="167031155" table:style-name="ce6">
            <text:p>167,031,155</text:p>
          </table:table-cell>
          <table:table-cell office:value-type="float" office:value="205092212" table:style-name="ce6">
            <text:p>205,092,212</text:p>
          </table:table-cell>
          <table:table-cell office:value-type="float" office:value="0" table:style-name="ce5">
            <text:p>0</text:p>
          </table:table-cell>
          <table:table-cell office:value-type="float" office:value="435925269" table:style-name="ce6">
            <text:p>435,925,269</text:p>
          </table:table-cell>
          <table:table-cell office:value-type="float" office:value="22979721" table:style-name="ce6">
            <text:p>22,979,721</text:p>
          </table:table-cell>
          <table:table-cell office:value-type="float" office:value="12525224" table:style-name="ce6">
            <text:p>12,525,224</text:p>
          </table:table-cell>
          <table:table-cell office:value-type="float" office:value="2799936" table:style-name="ce6">
            <text:p>2,799,936</text:p>
          </table:table-cell>
          <table:table-cell office:value-type="float" office:value="725979" table:style-name="ce6">
            <text:p>725,979</text:p>
          </table:table-cell>
          <table:table-cell office:value-type="float" office:value="9105543" table:style-name="ce6">
            <text:p>9,105,543</text:p>
          </table:table-cell>
          <table:table-cell office:value-type="float" office:value="249832" table:style-name="ce6">
            <text:p>249,832</text:p>
          </table:table-cell>
          <table:table-cell office:value-type="float" office:value="24906850" table:style-name="ce6">
            <text:p>24,906,850</text:p>
          </table:table-cell>
          <table:table-cell office:value-type="float" office:value="1927129" table:style-name="ce6">
            <text:p>1,927,12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891241" table:style-name="ce6">
            <text:p>6,891,241</text:p>
          </table:table-cell>
          <table:table-cell office:value-type="float" office:value="195247129" table:style-name="ce6">
            <text:p>195,247,129</text:p>
          </table:table-cell>
          <table:table-cell office:value-type="float" office:value="0" table:style-name="ce5">
            <text:p>0</text:p>
          </table:table-cell>
          <table:table-cell office:value-type="float" office:value="34421375" table:style-name="ce6">
            <text:p>34,421,375</text:p>
          </table:table-cell>
          <table:table-cell office:value-type="float" office:value="453218826" table:style-name="ce6">
            <text:p>453,218,826</text:p>
          </table:table-cell>
          <table:table-cell office:value-type="float" office:value="98684238" table:style-name="ce6">
            <text:p>98,684,238</text:p>
          </table:table-cell>
          <table:table-cell office:value-type="float" office:value="0" table:style-name="ce5">
            <text:p>0</text:p>
          </table:table-cell>
          <table:table-cell office:value-type="float" office:value="788462809" table:style-name="ce6">
            <text:p>788,462,809</text:p>
          </table:table-cell>
          <table:table-cell office:value-type="float" office:value="50421695" table:style-name="ce6">
            <text:p>50,421,695</text:p>
          </table:table-cell>
          <table:table-cell office:value-type="float" office:value="27206659" table:style-name="ce6">
            <text:p>27,206,659</text:p>
          </table:table-cell>
          <table:table-cell office:value-type="float" office:value="5535722" table:style-name="ce6">
            <text:p>5,535,722</text:p>
          </table:table-cell>
          <table:table-cell office:value-type="float" office:value="1753874" table:style-name="ce6">
            <text:p>1,753,874</text:p>
          </table:table-cell>
          <table:table-cell office:value-type="float" office:value="20198381" table:style-name="ce6">
            <text:p>20,198,381</text:p>
          </table:table-cell>
          <table:table-cell office:value-type="float" office:value="79760" table:style-name="ce6">
            <text:p>79,760</text:p>
          </table:table-cell>
          <table:table-cell office:value-type="float" office:value="54614876" table:style-name="ce6">
            <text:p>54,614,876</text:p>
          </table:table-cell>
          <table:table-cell office:value-type="float" office:value="4193181" table:style-name="ce6">
            <text:p>4,193,18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7253" table:style-name="ce6">
            <text:p>107,253</text:p>
          </table:table-cell>
          <table:table-cell office:value-type="float" office:value="6289869" table:style-name="ce6">
            <text:p>6,289,869</text:p>
          </table:table-cell>
          <table:table-cell office:value-type="float" office:value="0" table:style-name="ce5">
            <text:p>0</text:p>
          </table:table-cell>
          <table:table-cell office:value-type="float" office:value="1866224" table:style-name="ce6">
            <text:p>1,866,224</text:p>
          </table:table-cell>
          <table:table-cell office:value-type="float" office:value="11724063" table:style-name="ce6">
            <text:p>11,724,063</text:p>
          </table:table-cell>
          <table:table-cell office:value-type="float" office:value="5441311" table:style-name="ce6">
            <text:p>5,441,311</text:p>
          </table:table-cell>
          <table:table-cell office:value-type="float" office:value="0" table:style-name="ce5">
            <text:p>0</text:p>
          </table:table-cell>
          <table:table-cell office:value-type="float" office:value="25428720" table:style-name="ce6">
            <text:p>25,428,720</text:p>
          </table:table-cell>
          <table:table-cell office:value-type="float" office:value="1582156" table:style-name="ce6">
            <text:p>1,582,156</text:p>
          </table:table-cell>
          <table:table-cell office:value-type="float" office:value="855726" table:style-name="ce6">
            <text:p>855,726</text:p>
          </table:table-cell>
          <table:table-cell office:value-type="float" office:value="180317" table:style-name="ce6">
            <text:p>180,317</text:p>
          </table:table-cell>
          <table:table-cell office:value-type="float" office:value="59213" table:style-name="ce6">
            <text:p>59,213</text:p>
          </table:table-cell>
          <table:table-cell office:value-type="float" office:value="754232" table:style-name="ce6">
            <text:p>754,232</text:p>
          </table:table-cell>
          <table:table-cell office:value-type="float" office:value="0" table:style-name="ce5">
            <text:p>0</text:p>
          </table:table-cell>
          <table:table-cell office:value-type="float" office:value="1849488" table:style-name="ce6">
            <text:p>1,849,488</text:p>
          </table:table-cell>
          <table:table-cell office:value-type="float" office:value="267332" table:style-name="ce6">
            <text:p>267,33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9405683" table:style-name="ce8">
            <text:p>359,405,683</text:p>
          </table:table-cell>
          <table:table-cell office:value-type="float" office:value="3089951559" table:style-name="ce8">
            <text:p>3,089,951,559</text:p>
          </table:table-cell>
          <table:table-cell office:value-type="float" office:value="206131789" table:style-name="ce8">
            <text:p>206,131,789</text:p>
          </table:table-cell>
          <table:table-cell office:value-type="float" office:value="5198533498" table:style-name="ce8">
            <text:p>5,198,533,498</text:p>
          </table:table-cell>
          <table:table-cell office:value-type="float" office:value="8206076172" table:style-name="ce8">
            <text:p>8,206,076,172</text:p>
          </table:table-cell>
          <table:table-cell office:value-type="float" office:value="9111479813" table:style-name="ce8">
            <text:p>9,111,479,813</text:p>
          </table:table-cell>
          <table:table-cell office:value-type="float" office:value="178403848" table:style-name="ce8">
            <text:p>178,403,848</text:p>
          </table:table-cell>
          <table:table-cell office:value-type="float" office:value="26349982362" table:style-name="ce8">
            <text:p>26,349,982,362</text:p>
          </table:table-cell>
          <table:table-cell office:value-type="float" office:value="1487847848" table:style-name="ce8">
            <text:p>1,487,847,848</text:p>
          </table:table-cell>
          <table:table-cell office:value-type="float" office:value="1211912561" table:style-name="ce8">
            <text:p>1,211,912,561</text:p>
          </table:table-cell>
          <table:table-cell office:value-type="float" office:value="8515975" table:style-name="ce8">
            <text:p>8,515,975</text:p>
          </table:table-cell>
          <table:table-cell office:value-type="float" office:value="33711322" table:style-name="ce8">
            <text:p>33,711,322</text:p>
          </table:table-cell>
          <table:table-cell office:value-type="float" office:value="287163459" table:style-name="ce8">
            <text:p>287,163,459</text:p>
          </table:table-cell>
          <table:table-cell office:value-type="float" office:value="27791486" table:style-name="ce8">
            <text:p>27,791,486</text:p>
          </table:table-cell>
          <table:table-cell office:value-type="float" office:value="1513511831" table:style-name="ce8">
            <text:p>1,513,511,831</text:p>
          </table:table-cell>
          <table:table-cell office:value-type="float" office:value="25663983" table:style-name="ce8">
            <text:p>25,663,983</text:p>
          </table:table-cell>
          <table:table-cell table:number-columns-repeated="16366"/>
        </table:table-row>
        <table:table-row table:style-name="ro1">
          <table:table-cell office:value-type="float" office:value="10002" table:style-name="ce2">
            <text:p>10002</text:p>
          </table:table-cell>
          <table:table-cell office:value-type="string" table:style-name="ce2">
            <text:p>本國銀行</text:p>
          </table:table-cell>
          <table:table-cell office:value-type="float" office:value="331673408" table:style-name="ce4">
            <text:p>331,673,408</text:p>
          </table:table-cell>
          <table:table-cell office:value-type="float" office:value="2666489208" table:style-name="ce4">
            <text:p>2,666,489,208</text:p>
          </table:table-cell>
          <table:table-cell office:value-type="float" office:value="160274063" table:style-name="ce4">
            <text:p>160,274,063</text:p>
          </table:table-cell>
          <table:table-cell office:value-type="float" office:value="5034950454" table:style-name="ce4">
            <text:p>5,034,950,454</text:p>
          </table:table-cell>
          <table:table-cell office:value-type="float" office:value="7706830170" table:style-name="ce4">
            <text:p>7,706,830,170</text:p>
          </table:table-cell>
          <table:table-cell office:value-type="float" office:value="8838034313" table:style-name="ce4">
            <text:p>8,838,034,313</text:p>
          </table:table-cell>
          <table:table-cell office:value-type="float" office:value="158539990" table:style-name="ce4">
            <text:p>158,539,990</text:p>
          </table:table-cell>
          <table:table-cell office:value-type="float" office:value="24896791606" table:style-name="ce4">
            <text:p>24,896,791,606</text:p>
          </table:table-cell>
          <table:table-cell office:value-type="float" office:value="1384483355" table:style-name="ce4">
            <text:p>1,384,483,355</text:p>
          </table:table-cell>
          <table:table-cell office:value-type="float" office:value="1153760482" table:style-name="ce4">
            <text:p>1,153,760,482</text:p>
          </table:table-cell>
          <table:table-cell office:value-type="float" office:value="0" table:style-name="ce2">
            <text:p>0</text:p>
          </table:table-cell>
          <table:table-cell office:value-type="float" office:value="34521832" table:style-name="ce4">
            <text:p>34,521,832</text:p>
          </table:table-cell>
          <table:table-cell office:value-type="float" office:value="223994611" table:style-name="ce4">
            <text:p>223,994,611</text:p>
          </table:table-cell>
          <table:table-cell office:value-type="float" office:value="23815087" table:style-name="ce4">
            <text:p>23,815,087</text:p>
          </table:table-cell>
          <table:table-cell office:value-type="float" office:value="1388461838" table:style-name="ce4">
            <text:p>1,388,461,838</text:p>
          </table:table-cell>
          <table:table-cell office:value-type="float" office:value="3978483" table:style-name="ce4">
            <text:p>3,978,48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4476224" table:style-name="ce6">
            <text:p>4,476,224</text:p>
          </table:table-cell>
          <table:table-cell office:value-type="float" office:value="68381683" table:style-name="ce6">
            <text:p>68,381,683</text:p>
          </table:table-cell>
          <table:table-cell office:value-type="float" office:value="58385890" table:style-name="ce6">
            <text:p>58,385,890</text:p>
          </table:table-cell>
          <table:table-cell office:value-type="float" office:value="187610280" table:style-name="ce6">
            <text:p>187,610,280</text:p>
          </table:table-cell>
          <table:table-cell office:value-type="float" office:value="23239656" table:style-name="ce6">
            <text:p>23,239,656</text:p>
          </table:table-cell>
          <table:table-cell office:value-type="float" office:value="14513808" table:style-name="ce6">
            <text:p>14,513,808</text:p>
          </table:table-cell>
          <table:table-cell office:value-type="float" office:value="27580000" table:style-name="ce6">
            <text:p>27,580,000</text:p>
          </table:table-cell>
          <table:table-cell office:value-type="float" office:value="384187541" table:style-name="ce6">
            <text:p>384,187,541</text:p>
          </table:table-cell>
          <table:table-cell office:value-type="float" office:value="42312621" table:style-name="ce6">
            <text:p>42,312,621</text:p>
          </table:table-cell>
          <table:table-cell office:value-type="float" office:value="51688234" table:style-name="ce6">
            <text:p>51,688,234</text:p>
          </table:table-cell>
          <table:table-cell office:value-type="float" office:value="0" table:style-name="ce5">
            <text:p>0</text:p>
          </table:table-cell>
          <table:table-cell office:value-type="float" office:value="405709" table:style-name="ce6">
            <text:p>405,709</text:p>
          </table:table-cell>
          <table:table-cell office:value-type="float" office:value="1599388" table:style-name="ce6">
            <text:p>1,599,388</text:p>
          </table:table-cell>
          <table:table-cell office:value-type="float" office:value="73579" table:style-name="ce6">
            <text:p>73,579</text:p>
          </table:table-cell>
          <table:table-cell office:value-type="float" office:value="53619752" table:style-name="ce6">
            <text:p>53,619,752</text:p>
          </table:table-cell>
          <table:table-cell office:value-type="float" office:value="11307131" table:style-name="ce6">
            <text:p>11,307,13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216852" table:style-name="ce6">
            <text:p>5,216,852</text:p>
          </table:table-cell>
          <table:table-cell office:value-type="float" office:value="42343244" table:style-name="ce6">
            <text:p>42,343,244</text:p>
          </table:table-cell>
          <table:table-cell office:value-type="float" office:value="0" table:style-name="ce5">
            <text:p>0</text:p>
          </table:table-cell>
          <table:table-cell office:value-type="float" office:value="15301984" table:style-name="ce6">
            <text:p>15,301,984</text:p>
          </table:table-cell>
          <table:table-cell office:value-type="float" office:value="167750562" table:style-name="ce6">
            <text:p>167,750,562</text:p>
          </table:table-cell>
          <table:table-cell office:value-type="float" office:value="205546462" table:style-name="ce6">
            <text:p>205,546,462</text:p>
          </table:table-cell>
          <table:table-cell table:style-name="ce5"/>
          <table:table-cell office:value-type="float" office:value="436159104" table:style-name="ce6">
            <text:p>436,159,104</text:p>
          </table:table-cell>
          <table:table-cell office:value-type="float" office:value="22932082" table:style-name="ce6">
            <text:p>22,932,082</text:p>
          </table:table-cell>
          <table:table-cell office:value-type="float" office:value="12622269" table:style-name="ce6">
            <text:p>12,622,269</text:p>
          </table:table-cell>
          <table:table-cell office:value-type="float" office:value="2993483" table:style-name="ce6">
            <text:p>2,993,483</text:p>
          </table:table-cell>
          <table:table-cell office:value-type="float" office:value="740301" table:style-name="ce6">
            <text:p>740,301</text:p>
          </table:table-cell>
          <table:table-cell office:value-type="float" office:value="7514343" table:style-name="ce6">
            <text:p>7,514,343</text:p>
          </table:table-cell>
          <table:table-cell office:value-type="float" office:value="226204" table:style-name="ce6">
            <text:p>226,204</text:p>
          </table:table-cell>
          <table:table-cell office:value-type="float" office:value="23644192" table:style-name="ce6">
            <text:p>23,644,192</text:p>
          </table:table-cell>
          <table:table-cell office:value-type="float" office:value="712110" table:style-name="ce6">
            <text:p>712,11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491128" table:style-name="ce6">
            <text:p>6,491,128</text:p>
          </table:table-cell>
          <table:table-cell office:value-type="float" office:value="194751863" table:style-name="ce6">
            <text:p>194,751,863</text:p>
          </table:table-cell>
          <table:table-cell office:value-type="float" office:value="0" table:style-name="ce5">
            <text:p>0</text:p>
          </table:table-cell>
          <table:table-cell office:value-type="float" office:value="35912706" table:style-name="ce6">
            <text:p>35,912,706</text:p>
          </table:table-cell>
          <table:table-cell office:value-type="float" office:value="457156603" table:style-name="ce6">
            <text:p>457,156,603</text:p>
          </table:table-cell>
          <table:table-cell office:value-type="float" office:value="97253590" table:style-name="ce6">
            <text:p>97,253,590</text:p>
          </table:table-cell>
          <table:table-cell table:style-name="ce5"/>
          <table:table-cell office:value-type="float" office:value="791565890" table:style-name="ce6">
            <text:p>791,565,890</text:p>
          </table:table-cell>
          <table:table-cell office:value-type="float" office:value="50564202" table:style-name="ce6">
            <text:p>50,564,202</text:p>
          </table:table-cell>
          <table:table-cell office:value-type="float" office:value="27655391" table:style-name="ce6">
            <text:p>27,655,391</text:p>
          </table:table-cell>
          <table:table-cell office:value-type="float" office:value="5412691" table:style-name="ce6">
            <text:p>5,412,691</text:p>
          </table:table-cell>
          <table:table-cell office:value-type="float" office:value="2103704" table:style-name="ce6">
            <text:p>2,103,704</text:p>
          </table:table-cell>
          <table:table-cell office:value-type="float" office:value="18285303" table:style-name="ce6">
            <text:p>18,285,303</text:p>
          </table:table-cell>
          <table:table-cell office:value-type="float" office:value="62005" table:style-name="ce6">
            <text:p>62,005</text:p>
          </table:table-cell>
          <table:table-cell office:value-type="float" office:value="53395084" table:style-name="ce6">
            <text:p>53,395,084</text:p>
          </table:table-cell>
          <table:table-cell office:value-type="float" office:value="2830882" table:style-name="ce6">
            <text:p>2,830,88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5819" table:style-name="ce6">
            <text:p>105,819</text:p>
          </table:table-cell>
          <table:table-cell office:value-type="float" office:value="6294408" table:style-name="ce6">
            <text:p>6,294,408</text:p>
          </table:table-cell>
          <table:table-cell office:value-type="float" office:value="0" table:style-name="ce5">
            <text:p>0</text:p>
          </table:table-cell>
          <table:table-cell office:value-type="float" office:value="1973525" table:style-name="ce6">
            <text:p>1,973,525</text:p>
          </table:table-cell>
          <table:table-cell office:value-type="float" office:value="11825732" table:style-name="ce6">
            <text:p>11,825,732</text:p>
          </table:table-cell>
          <table:table-cell office:value-type="float" office:value="5321365" table:style-name="ce6">
            <text:p>5,321,365</text:p>
          </table:table-cell>
          <table:table-cell table:style-name="ce5"/>
          <table:table-cell office:value-type="float" office:value="25520849" table:style-name="ce6">
            <text:p>25,520,849</text:p>
          </table:table-cell>
          <table:table-cell office:value-type="float" office:value="1588604" table:style-name="ce6">
            <text:p>1,588,604</text:p>
          </table:table-cell>
          <table:table-cell office:value-type="float" office:value="868032" table:style-name="ce6">
            <text:p>868,032</text:p>
          </table:table-cell>
          <table:table-cell office:value-type="float" office:value="157151" table:style-name="ce6">
            <text:p>157,151</text:p>
          </table:table-cell>
          <table:table-cell office:value-type="float" office:value="94788" table:style-name="ce6">
            <text:p>94,788</text:p>
          </table:table-cell>
          <table:table-cell office:value-type="float" office:value="727739" table:style-name="ce6">
            <text:p>727,739</text:p>
          </table:table-cell>
          <table:table-cell office:value-type="float" office:value="0" table:style-name="ce5">
            <text:p>0</text:p>
          </table:table-cell>
          <table:table-cell office:value-type="float" office:value="1847710" table:style-name="ce6">
            <text:p>1,847,710</text:p>
          </table:table-cell>
          <table:table-cell office:value-type="float" office:value="259106" table:style-name="ce6">
            <text:p>259,106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47963431" table:style-name="ce8">
            <text:p>347,963,431</text:p>
          </table:table-cell>
          <table:table-cell office:value-type="float" office:value="2978260406" table:style-name="ce8">
            <text:p>2,978,260,406</text:p>
          </table:table-cell>
          <table:table-cell office:value-type="float" office:value="218659953" table:style-name="ce8">
            <text:p>218,659,953</text:p>
          </table:table-cell>
          <table:table-cell office:value-type="float" office:value="5275748949" table:style-name="ce8">
            <text:p>5,275,748,949</text:p>
          </table:table-cell>
          <table:table-cell office:value-type="float" office:value="8366802723" table:style-name="ce8">
            <text:p>8,366,802,723</text:p>
          </table:table-cell>
          <table:table-cell office:value-type="float" office:value="9160669538" table:style-name="ce8">
            <text:p>9,160,669,538</text:p>
          </table:table-cell>
          <table:table-cell office:value-type="float" office:value="186119990" table:style-name="ce8">
            <text:p>186,119,990</text:p>
          </table:table-cell>
          <table:table-cell office:value-type="float" office:value="26534224990" table:style-name="ce8">
            <text:p>26,534,224,990</text:p>
          </table:table-cell>
          <table:table-cell office:value-type="float" office:value="1501880864" table:style-name="ce8">
            <text:p>1,501,880,864</text:p>
          </table:table-cell>
          <table:table-cell office:value-type="float" office:value="1246594408" table:style-name="ce8">
            <text:p>1,246,594,408</text:p>
          </table:table-cell>
          <table:table-cell office:value-type="float" office:value="8563325" table:style-name="ce8">
            <text:p>8,563,325</text:p>
          </table:table-cell>
          <table:table-cell office:value-type="float" office:value="37866334" table:style-name="ce8">
            <text:p>37,866,334</text:p>
          </table:table-cell>
          <table:table-cell office:value-type="float" office:value="252121384" table:style-name="ce8">
            <text:p>252,121,384</text:p>
          </table:table-cell>
          <table:table-cell office:value-type="float" office:value="24176875" table:style-name="ce8">
            <text:p>24,176,875</text:p>
          </table:table-cell>
          <table:table-cell office:value-type="float" office:value="1520968576" table:style-name="ce8">
            <text:p>1,520,968,576</text:p>
          </table:table-cell>
          <table:table-cell office:value-type="float" office:value="19087712" table:style-name="ce8">
            <text:p>19,087,712</text:p>
          </table:table-cell>
          <table:table-cell table:number-columns-repeated="16366"/>
        </table:table-row>
        <table:table-row table:style-name="ro1">
          <table:table-cell office:value-type="float" office:value="10003" table:style-name="ce2">
            <text:p>10003</text:p>
          </table:table-cell>
          <table:table-cell office:value-type="string" table:style-name="ce2">
            <text:p>本國銀行</text:p>
          </table:table-cell>
          <table:table-cell office:value-type="float" office:value="314495545" table:style-name="ce4">
            <text:p>314,495,545</text:p>
          </table:table-cell>
          <table:table-cell office:value-type="float" office:value="2677249220" table:style-name="ce4">
            <text:p>2,677,249,220</text:p>
          </table:table-cell>
          <table:table-cell office:value-type="float" office:value="159316346" table:style-name="ce4">
            <text:p>159,316,346</text:p>
          </table:table-cell>
          <table:table-cell office:value-type="float" office:value="5081845497" table:style-name="ce4">
            <text:p>5,081,845,497</text:p>
          </table:table-cell>
          <table:table-cell office:value-type="float" office:value="7638597346" table:style-name="ce4">
            <text:p>7,638,597,346</text:p>
          </table:table-cell>
          <table:table-cell office:value-type="float" office:value="8868923207" table:style-name="ce4">
            <text:p>8,868,923,207</text:p>
          </table:table-cell>
          <table:table-cell office:value-type="float" office:value="173557321" table:style-name="ce4">
            <text:p>173,557,321</text:p>
          </table:table-cell>
          <table:table-cell office:value-type="float" office:value="24913984482" table:style-name="ce4">
            <text:p>24,913,984,482</text:p>
          </table:table-cell>
          <table:table-cell office:value-type="float" office:value="1383534549" table:style-name="ce4">
            <text:p>1,383,534,549</text:p>
          </table:table-cell>
          <table:table-cell office:value-type="float" office:value="1202930838" table:style-name="ce4">
            <text:p>1,202,930,838</text:p>
          </table:table-cell>
          <table:table-cell office:value-type="float" office:value="0" table:style-name="ce2">
            <text:p>0</text:p>
          </table:table-cell>
          <table:table-cell office:value-type="float" office:value="25476215" table:style-name="ce4">
            <text:p>25,476,215</text:p>
          </table:table-cell>
          <table:table-cell office:value-type="float" office:value="184208409" table:style-name="ce4">
            <text:p>184,208,409</text:p>
          </table:table-cell>
          <table:table-cell office:value-type="float" office:value="24153372" table:style-name="ce4">
            <text:p>24,153,372</text:p>
          </table:table-cell>
          <table:table-cell office:value-type="float" office:value="1388462090" table:style-name="ce4">
            <text:p>1,388,462,090</text:p>
          </table:table-cell>
          <table:table-cell office:value-type="float" office:value="4927541" table:style-name="ce4">
            <text:p>4,927,54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4790117" table:style-name="ce6">
            <text:p>4,790,117</text:p>
          </table:table-cell>
          <table:table-cell office:value-type="float" office:value="71019227" table:style-name="ce6">
            <text:p>71,019,227</text:p>
          </table:table-cell>
          <table:table-cell office:value-type="float" office:value="53359133" table:style-name="ce6">
            <text:p>53,359,133</text:p>
          </table:table-cell>
          <table:table-cell office:value-type="float" office:value="185535483" table:style-name="ce6">
            <text:p>185,535,483</text:p>
          </table:table-cell>
          <table:table-cell office:value-type="float" office:value="22344729" table:style-name="ce6">
            <text:p>22,344,729</text:p>
          </table:table-cell>
          <table:table-cell office:value-type="float" office:value="15536637" table:style-name="ce6">
            <text:p>15,536,637</text:p>
          </table:table-cell>
          <table:table-cell office:value-type="float" office:value="26789677" table:style-name="ce6">
            <text:p>26,789,677</text:p>
          </table:table-cell>
          <table:table-cell office:value-type="float" office:value="379375003" table:style-name="ce6">
            <text:p>379,375,003</text:p>
          </table:table-cell>
          <table:table-cell office:value-type="float" office:value="37975713" table:style-name="ce6">
            <text:p>37,975,713</text:p>
          </table:table-cell>
          <table:table-cell office:value-type="float" office:value="42384324" table:style-name="ce6">
            <text:p>42,384,324</text:p>
          </table:table-cell>
          <table:table-cell office:value-type="float" office:value="0" table:style-name="ce5">
            <text:p>0</text:p>
          </table:table-cell>
          <table:table-cell office:value-type="float" office:value="254998" table:style-name="ce6">
            <text:p>254,998</text:p>
          </table:table-cell>
          <table:table-cell office:value-type="float" office:value="1472839" table:style-name="ce6">
            <text:p>1,472,839</text:p>
          </table:table-cell>
          <table:table-cell office:value-type="float" office:value="65064" table:style-name="ce6">
            <text:p>65,064</text:p>
          </table:table-cell>
          <table:table-cell office:value-type="float" office:value="44047097" table:style-name="ce6">
            <text:p>44,047,097</text:p>
          </table:table-cell>
          <table:table-cell office:value-type="float" office:value="6071384" table:style-name="ce6">
            <text:p>6,071,38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095973" table:style-name="ce6">
            <text:p>5,095,973</text:p>
          </table:table-cell>
          <table:table-cell office:value-type="float" office:value="43001780" table:style-name="ce6">
            <text:p>43,001,780</text:p>
          </table:table-cell>
          <table:table-cell office:value-type="float" office:value="0" table:style-name="ce5">
            <text:p>0</text:p>
          </table:table-cell>
          <table:table-cell office:value-type="float" office:value="16255750" table:style-name="ce6">
            <text:p>16,255,750</text:p>
          </table:table-cell>
          <table:table-cell office:value-type="float" office:value="166461093" table:style-name="ce6">
            <text:p>166,461,093</text:p>
          </table:table-cell>
          <table:table-cell office:value-type="float" office:value="205379620" table:style-name="ce6">
            <text:p>205,379,620</text:p>
          </table:table-cell>
          <table:table-cell office:value-type="float" office:value="0" table:style-name="ce5">
            <text:p>0</text:p>
          </table:table-cell>
          <table:table-cell office:value-type="float" office:value="436194216" table:style-name="ce6">
            <text:p>436,194,216</text:p>
          </table:table-cell>
          <table:table-cell office:value-type="float" office:value="22951965" table:style-name="ce6">
            <text:p>22,951,965</text:p>
          </table:table-cell>
          <table:table-cell office:value-type="float" office:value="12612820" table:style-name="ce6">
            <text:p>12,612,820</text:p>
          </table:table-cell>
          <table:table-cell office:value-type="float" office:value="3772366" table:style-name="ce6">
            <text:p>3,772,366</text:p>
          </table:table-cell>
          <table:table-cell office:value-type="float" office:value="671617" table:style-name="ce6">
            <text:p>671,617</text:p>
          </table:table-cell>
          <table:table-cell office:value-type="float" office:value="6513569" table:style-name="ce6">
            <text:p>6,513,569</text:p>
          </table:table-cell>
          <table:table-cell office:value-type="float" office:value="206081" table:style-name="ce6">
            <text:p>206,081</text:p>
          </table:table-cell>
          <table:table-cell office:value-type="float" office:value="23364291" table:style-name="ce6">
            <text:p>23,364,291</text:p>
          </table:table-cell>
          <table:table-cell office:value-type="float" office:value="412326" table:style-name="ce6">
            <text:p>412,32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549985" table:style-name="ce6">
            <text:p>6,549,985</text:p>
          </table:table-cell>
          <table:table-cell office:value-type="float" office:value="196221684" table:style-name="ce6">
            <text:p>196,221,684</text:p>
          </table:table-cell>
          <table:table-cell office:value-type="float" office:value="0" table:style-name="ce5">
            <text:p>0</text:p>
          </table:table-cell>
          <table:table-cell office:value-type="float" office:value="34103383" table:style-name="ce6">
            <text:p>34,103,383</text:p>
          </table:table-cell>
          <table:table-cell office:value-type="float" office:value="456461252" table:style-name="ce6">
            <text:p>456,461,252</text:p>
          </table:table-cell>
          <table:table-cell office:value-type="float" office:value="98007886" table:style-name="ce6">
            <text:p>98,007,886</text:p>
          </table:table-cell>
          <table:table-cell office:value-type="float" office:value="0" table:style-name="ce5">
            <text:p>0</text:p>
          </table:table-cell>
          <table:table-cell office:value-type="float" office:value="791344190" table:style-name="ce6">
            <text:p>791,344,190</text:p>
          </table:table-cell>
          <table:table-cell office:value-type="float" office:value="50615654" table:style-name="ce6">
            <text:p>50,615,654</text:p>
          </table:table-cell>
          <table:table-cell office:value-type="float" office:value="27808428" table:style-name="ce6">
            <text:p>27,808,428</text:p>
          </table:table-cell>
          <table:table-cell office:value-type="float" office:value="7035325" table:style-name="ce6">
            <text:p>7,035,325</text:p>
          </table:table-cell>
          <table:table-cell office:value-type="float" office:value="1601143" table:style-name="ce6">
            <text:p>1,601,143</text:p>
          </table:table-cell>
          <table:table-cell office:value-type="float" office:value="15774322" table:style-name="ce6">
            <text:p>15,774,322</text:p>
          </table:table-cell>
          <table:table-cell office:value-type="float" office:value="75280" table:style-name="ce6">
            <text:p>75,280</text:p>
          </table:table-cell>
          <table:table-cell office:value-type="float" office:value="52143938" table:style-name="ce6">
            <text:p>52,143,938</text:p>
          </table:table-cell>
          <table:table-cell office:value-type="float" office:value="1528284" table:style-name="ce6">
            <text:p>1,528,28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1831" table:style-name="ce6">
            <text:p>101,831</text:p>
          </table:table-cell>
          <table:table-cell office:value-type="float" office:value="6539550" table:style-name="ce6">
            <text:p>6,539,550</text:p>
          </table:table-cell>
          <table:table-cell office:value-type="float" office:value="0" table:style-name="ce5">
            <text:p>0</text:p>
          </table:table-cell>
          <table:table-cell office:value-type="float" office:value="2035961" table:style-name="ce6">
            <text:p>2,035,961</text:p>
          </table:table-cell>
          <table:table-cell office:value-type="float" office:value="11939620" table:style-name="ce6">
            <text:p>11,939,620</text:p>
          </table:table-cell>
          <table:table-cell office:value-type="float" office:value="5203296" table:style-name="ce6">
            <text:p>5,203,296</text:p>
          </table:table-cell>
          <table:table-cell office:value-type="float" office:value="0" table:style-name="ce5">
            <text:p>0</text:p>
          </table:table-cell>
          <table:table-cell office:value-type="float" office:value="25820258" table:style-name="ce6">
            <text:p>25,820,258</text:p>
          </table:table-cell>
          <table:table-cell office:value-type="float" office:value="1616802" table:style-name="ce6">
            <text:p>1,616,802</text:p>
          </table:table-cell>
          <table:table-cell office:value-type="float" office:value="874221" table:style-name="ce6">
            <text:p>874,221</text:p>
          </table:table-cell>
          <table:table-cell office:value-type="float" office:value="227919" table:style-name="ce6">
            <text:p>227,919</text:p>
          </table:table-cell>
          <table:table-cell office:value-type="float" office:value="60934" table:style-name="ce6">
            <text:p>60,934</text:p>
          </table:table-cell>
          <table:table-cell office:value-type="float" office:value="636632" table:style-name="ce6">
            <text:p>636,632</text:p>
          </table:table-cell>
          <table:table-cell office:value-type="float" office:value="0" table:style-name="ce5">
            <text:p>0</text:p>
          </table:table-cell>
          <table:table-cell office:value-type="float" office:value="1799706" table:style-name="ce6">
            <text:p>1,799,706</text:p>
          </table:table-cell>
          <table:table-cell office:value-type="float" office:value="182904" table:style-name="ce6">
            <text:p>182,90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31033451" table:style-name="ce8">
            <text:p>331,033,451</text:p>
          </table:table-cell>
          <table:table-cell office:value-type="float" office:value="2994031461" table:style-name="ce8">
            <text:p>2,994,031,461</text:p>
          </table:table-cell>
          <table:table-cell office:value-type="float" office:value="212675479" table:style-name="ce8">
            <text:p>212,675,479</text:p>
          </table:table-cell>
          <table:table-cell office:value-type="float" office:value="5319776074" table:style-name="ce8">
            <text:p>5,319,776,074</text:p>
          </table:table-cell>
          <table:table-cell office:value-type="float" office:value="8295804040" table:style-name="ce8">
            <text:p>8,295,804,040</text:p>
          </table:table-cell>
          <table:table-cell office:value-type="float" office:value="9193050646" table:style-name="ce8">
            <text:p>9,193,050,646</text:p>
          </table:table-cell>
          <table:table-cell office:value-type="float" office:value="200346998" table:style-name="ce8">
            <text:p>200,346,998</text:p>
          </table:table-cell>
          <table:table-cell office:value-type="float" office:value="26546718149" table:style-name="ce8">
            <text:p>26,546,718,149</text:p>
          </table:table-cell>
          <table:table-cell office:value-type="float" office:value="1496694683" table:style-name="ce8">
            <text:p>1,496,694,683</text:p>
          </table:table-cell>
          <table:table-cell office:value-type="float" office:value="1286610631" table:style-name="ce8">
            <text:p>1,286,610,631</text:p>
          </table:table-cell>
          <table:table-cell office:value-type="float" office:value="11035610" table:style-name="ce8">
            <text:p>11,035,610</text:p>
          </table:table-cell>
          <table:table-cell office:value-type="float" office:value="28064907" table:style-name="ce8">
            <text:p>28,064,907</text:p>
          </table:table-cell>
          <table:table-cell office:value-type="float" office:value="208605771" table:style-name="ce8">
            <text:p>208,605,771</text:p>
          </table:table-cell>
          <table:table-cell office:value-type="float" office:value="24499797" table:style-name="ce8">
            <text:p>24,499,797</text:p>
          </table:table-cell>
          <table:table-cell office:value-type="float" office:value="1509817122" table:style-name="ce8">
            <text:p>1,509,817,122</text:p>
          </table:table-cell>
          <table:table-cell office:value-type="float" office:value="13122439" table:style-name="ce8">
            <text:p>13,122,439</text:p>
          </table:table-cell>
          <table:table-cell table:number-columns-repeated="16366"/>
        </table:table-row>
        <table:table-row table:style-name="ro1">
          <table:table-cell office:value-type="float" office:value="10004" table:style-name="ce2">
            <text:p>10004</text:p>
          </table:table-cell>
          <table:table-cell office:value-type="string" table:style-name="ce2">
            <text:p>本國銀行</text:p>
          </table:table-cell>
          <table:table-cell office:value-type="float" office:value="311249905" table:style-name="ce4">
            <text:p>311,249,905</text:p>
          </table:table-cell>
          <table:table-cell office:value-type="float" office:value="2648735200" table:style-name="ce4">
            <text:p>2,648,735,200</text:p>
          </table:table-cell>
          <table:table-cell office:value-type="float" office:value="164946620" table:style-name="ce4">
            <text:p>164,946,620</text:p>
          </table:table-cell>
          <table:table-cell office:value-type="float" office:value="5133991659" table:style-name="ce4">
            <text:p>5,133,991,659</text:p>
          </table:table-cell>
          <table:table-cell office:value-type="float" office:value="7629626589" table:style-name="ce4">
            <text:p>7,629,626,589</text:p>
          </table:table-cell>
          <table:table-cell office:value-type="float" office:value="8902333043" table:style-name="ce4">
            <text:p>8,902,333,043</text:p>
          </table:table-cell>
          <table:table-cell office:value-type="float" office:value="183490323" table:style-name="ce4">
            <text:p>183,490,323</text:p>
          </table:table-cell>
          <table:table-cell office:value-type="float" office:value="24974373339" table:style-name="ce4">
            <text:p>24,974,373,339</text:p>
          </table:table-cell>
          <table:table-cell office:value-type="float" office:value="1390120732" table:style-name="ce4">
            <text:p>1,390,120,732</text:p>
          </table:table-cell>
          <table:table-cell office:value-type="float" office:value="1206386444" table:style-name="ce4">
            <text:p>1,206,386,444</text:p>
          </table:table-cell>
          <table:table-cell office:value-type="float" office:value="0" table:style-name="ce2">
            <text:p>0</text:p>
          </table:table-cell>
          <table:table-cell office:value-type="float" office:value="25808670" table:style-name="ce4">
            <text:p>25,808,670</text:p>
          </table:table-cell>
          <table:table-cell office:value-type="float" office:value="182497055" table:style-name="ce4">
            <text:p>182,497,055</text:p>
          </table:table-cell>
          <table:table-cell office:value-type="float" office:value="22954001" table:style-name="ce4">
            <text:p>22,954,001</text:p>
          </table:table-cell>
          <table:table-cell office:value-type="float" office:value="1391738168" table:style-name="ce4">
            <text:p>1,391,738,168</text:p>
          </table:table-cell>
          <table:table-cell office:value-type="float" office:value="1617436" table:style-name="ce4">
            <text:p>1,617,43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4439346" table:style-name="ce6">
            <text:p>4,439,346</text:p>
          </table:table-cell>
          <table:table-cell office:value-type="float" office:value="71075366" table:style-name="ce6">
            <text:p>71,075,366</text:p>
          </table:table-cell>
          <table:table-cell office:value-type="float" office:value="54475763" table:style-name="ce6">
            <text:p>54,475,763</text:p>
          </table:table-cell>
          <table:table-cell office:value-type="float" office:value="187175072" table:style-name="ce6">
            <text:p>187,175,072</text:p>
          </table:table-cell>
          <table:table-cell office:value-type="float" office:value="22830678" table:style-name="ce6">
            <text:p>22,830,678</text:p>
          </table:table-cell>
          <table:table-cell office:value-type="float" office:value="17305008" table:style-name="ce6">
            <text:p>17,305,008</text:p>
          </table:table-cell>
          <table:table-cell office:value-type="float" office:value="20996667" table:style-name="ce6">
            <text:p>20,996,667</text:p>
          </table:table-cell>
          <table:table-cell office:value-type="float" office:value="378297900" table:style-name="ce6">
            <text:p>378,297,900</text:p>
          </table:table-cell>
          <table:table-cell office:value-type="float" office:value="38791079" table:style-name="ce6">
            <text:p>38,791,079</text:p>
          </table:table-cell>
          <table:table-cell office:value-type="float" office:value="44243743" table:style-name="ce6">
            <text:p>44,243,743</text:p>
          </table:table-cell>
          <table:table-cell office:value-type="float" office:value="0" table:style-name="ce5">
            <text:p>0</text:p>
          </table:table-cell>
          <table:table-cell office:value-type="float" office:value="272967" table:style-name="ce6">
            <text:p>272,967</text:p>
          </table:table-cell>
          <table:table-cell office:value-type="float" office:value="1470854" table:style-name="ce6">
            <text:p>1,470,854</text:p>
          </table:table-cell>
          <table:table-cell office:value-type="float" office:value="72392" table:style-name="ce6">
            <text:p>72,392</text:p>
          </table:table-cell>
          <table:table-cell office:value-type="float" office:value="45915172" table:style-name="ce6">
            <text:p>45,915,172</text:p>
          </table:table-cell>
          <table:table-cell office:value-type="float" office:value="7124093" table:style-name="ce6">
            <text:p>7,124,09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921214" table:style-name="ce6">
            <text:p>4,921,214</text:p>
          </table:table-cell>
          <table:table-cell office:value-type="float" office:value="42862215" table:style-name="ce6">
            <text:p>42,862,215</text:p>
          </table:table-cell>
          <table:table-cell office:value-type="float" office:value="0" table:style-name="ce5">
            <text:p>0</text:p>
          </table:table-cell>
          <table:table-cell office:value-type="float" office:value="17078999" table:style-name="ce6">
            <text:p>17,078,999</text:p>
          </table:table-cell>
          <table:table-cell office:value-type="float" office:value="166382120" table:style-name="ce6">
            <text:p>166,382,120</text:p>
          </table:table-cell>
          <table:table-cell office:value-type="float" office:value="205695755" table:style-name="ce6">
            <text:p>205,695,755</text:p>
          </table:table-cell>
          <table:table-cell office:value-type="float" office:value="0" table:style-name="ce5">
            <text:p>0</text:p>
          </table:table-cell>
          <table:table-cell office:value-type="float" office:value="436940303" table:style-name="ce6">
            <text:p>436,940,303</text:p>
          </table:table-cell>
          <table:table-cell office:value-type="float" office:value="22969824" table:style-name="ce6">
            <text:p>22,969,824</text:p>
          </table:table-cell>
          <table:table-cell office:value-type="float" office:value="12622973" table:style-name="ce6">
            <text:p>12,622,973</text:p>
          </table:table-cell>
          <table:table-cell office:value-type="float" office:value="3665812" table:style-name="ce6">
            <text:p>3,665,812</text:p>
          </table:table-cell>
          <table:table-cell office:value-type="float" office:value="671773" table:style-name="ce6">
            <text:p>671,773</text:p>
          </table:table-cell>
          <table:table-cell office:value-type="float" office:value="6547418" table:style-name="ce6">
            <text:p>6,547,418</text:p>
          </table:table-cell>
          <table:table-cell office:value-type="float" office:value="212441" table:style-name="ce6">
            <text:p>212,441</text:p>
          </table:table-cell>
          <table:table-cell office:value-type="float" office:value="23295535" table:style-name="ce6">
            <text:p>23,295,535</text:p>
          </table:table-cell>
          <table:table-cell office:value-type="float" office:value="325711" table:style-name="ce6">
            <text:p>325,71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428838" table:style-name="ce6">
            <text:p>6,428,838</text:p>
          </table:table-cell>
          <table:table-cell office:value-type="float" office:value="196124514" table:style-name="ce6">
            <text:p>196,124,514</text:p>
          </table:table-cell>
          <table:table-cell office:value-type="float" office:value="0" table:style-name="ce5">
            <text:p>0</text:p>
          </table:table-cell>
          <table:table-cell office:value-type="float" office:value="36347012" table:style-name="ce6">
            <text:p>36,347,012</text:p>
          </table:table-cell>
          <table:table-cell office:value-type="float" office:value="455795410" table:style-name="ce6">
            <text:p>455,795,410</text:p>
          </table:table-cell>
          <table:table-cell office:value-type="float" office:value="100118751" table:style-name="ce6">
            <text:p>100,118,751</text:p>
          </table:table-cell>
          <table:table-cell office:value-type="float" office:value="0" table:style-name="ce5">
            <text:p>0</text:p>
          </table:table-cell>
          <table:table-cell office:value-type="float" office:value="794814525" table:style-name="ce6">
            <text:p>794,814,525</text:p>
          </table:table-cell>
          <table:table-cell office:value-type="float" office:value="50753132" table:style-name="ce6">
            <text:p>50,753,132</text:p>
          </table:table-cell>
          <table:table-cell office:value-type="float" office:value="27836984" table:style-name="ce6">
            <text:p>27,836,984</text:p>
          </table:table-cell>
          <table:table-cell office:value-type="float" office:value="6994654" table:style-name="ce6">
            <text:p>6,994,654</text:p>
          </table:table-cell>
          <table:table-cell office:value-type="float" office:value="1637941" table:style-name="ce6">
            <text:p>1,637,941</text:p>
          </table:table-cell>
          <table:table-cell office:value-type="float" office:value="16123606" table:style-name="ce6">
            <text:p>16,123,606</text:p>
          </table:table-cell>
          <table:table-cell office:value-type="float" office:value="88560" table:style-name="ce6">
            <text:p>88,560</text:p>
          </table:table-cell>
          <table:table-cell office:value-type="float" office:value="52504625" table:style-name="ce6">
            <text:p>52,504,625</text:p>
          </table:table-cell>
          <table:table-cell office:value-type="float" office:value="1751493" table:style-name="ce6">
            <text:p>1,751,49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2579" table:style-name="ce6">
            <text:p>102,579</text:p>
          </table:table-cell>
          <table:table-cell office:value-type="float" office:value="6553563" table:style-name="ce6">
            <text:p>6,553,563</text:p>
          </table:table-cell>
          <table:table-cell office:value-type="float" office:value="0" table:style-name="ce5">
            <text:p>0</text:p>
          </table:table-cell>
          <table:table-cell office:value-type="float" office:value="2039934" table:style-name="ce6">
            <text:p>2,039,934</text:p>
          </table:table-cell>
          <table:table-cell office:value-type="float" office:value="11965190" table:style-name="ce6">
            <text:p>11,965,190</text:p>
          </table:table-cell>
          <table:table-cell office:value-type="float" office:value="5280588" table:style-name="ce6">
            <text:p>5,280,588</text:p>
          </table:table-cell>
          <table:table-cell office:value-type="float" office:value="0" table:style-name="ce5">
            <text:p>0</text:p>
          </table:table-cell>
          <table:table-cell office:value-type="float" office:value="25941854" table:style-name="ce6">
            <text:p>25,941,854</text:p>
          </table:table-cell>
          <table:table-cell office:value-type="float" office:value="1622947" table:style-name="ce6">
            <text:p>1,622,947</text:p>
          </table:table-cell>
          <table:table-cell office:value-type="float" office:value="888157" table:style-name="ce6">
            <text:p>888,157</text:p>
          </table:table-cell>
          <table:table-cell office:value-type="float" office:value="216258" table:style-name="ce6">
            <text:p>216,258</text:p>
          </table:table-cell>
          <table:table-cell office:value-type="float" office:value="59931" table:style-name="ce6">
            <text:p>59,931</text:p>
          </table:table-cell>
          <table:table-cell office:value-type="float" office:value="613134" table:style-name="ce6">
            <text:p>613,134</text:p>
          </table:table-cell>
          <table:table-cell office:value-type="float" office:value="0" table:style-name="ce5">
            <text:p>0</text:p>
          </table:table-cell>
          <table:table-cell office:value-type="float" office:value="1777480" table:style-name="ce6">
            <text:p>1,777,480</text:p>
          </table:table-cell>
          <table:table-cell office:value-type="float" office:value="154533" table:style-name="ce6">
            <text:p>154,53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27141882" table:style-name="ce8">
            <text:p>327,141,882</text:p>
          </table:table-cell>
          <table:table-cell office:value-type="float" office:value="2965350858" table:style-name="ce8">
            <text:p>2,965,350,858</text:p>
          </table:table-cell>
          <table:table-cell office:value-type="float" office:value="219422383" table:style-name="ce8">
            <text:p>219,422,383</text:p>
          </table:table-cell>
          <table:table-cell office:value-type="float" office:value="5376632676" table:style-name="ce8">
            <text:p>5,376,632,676</text:p>
          </table:table-cell>
          <table:table-cell office:value-type="float" office:value="8286599987" table:style-name="ce8">
            <text:p>8,286,599,987</text:p>
          </table:table-cell>
          <table:table-cell office:value-type="float" office:value="9230733145" table:style-name="ce8">
            <text:p>9,230,733,145</text:p>
          </table:table-cell>
          <table:table-cell office:value-type="float" office:value="204486990" table:style-name="ce8">
            <text:p>204,486,990</text:p>
          </table:table-cell>
          <table:table-cell office:value-type="float" office:value="26610367921" table:style-name="ce8">
            <text:p>26,610,367,921</text:p>
          </table:table-cell>
          <table:table-cell office:value-type="float" office:value="1504257714" table:style-name="ce8">
            <text:p>1,504,257,714</text:p>
          </table:table-cell>
          <table:table-cell office:value-type="float" office:value="1291978301" table:style-name="ce8">
            <text:p>1,291,978,301</text:p>
          </table:table-cell>
          <table:table-cell office:value-type="float" office:value="10876724" table:style-name="ce8">
            <text:p>10,876,724</text:p>
          </table:table-cell>
          <table:table-cell office:value-type="float" office:value="28451282" table:style-name="ce8">
            <text:p>28,451,282</text:p>
          </table:table-cell>
          <table:table-cell office:value-type="float" office:value="207252067" table:style-name="ce8">
            <text:p>207,252,067</text:p>
          </table:table-cell>
          <table:table-cell office:value-type="float" office:value="23327394" table:style-name="ce8">
            <text:p>23,327,394</text:p>
          </table:table-cell>
          <table:table-cell office:value-type="float" office:value="1515230980" table:style-name="ce8">
            <text:p>1,515,230,980</text:p>
          </table:table-cell>
          <table:table-cell office:value-type="float" office:value="10973266" table:style-name="ce8">
            <text:p>10,973,266</text:p>
          </table:table-cell>
          <table:table-cell table:number-columns-repeated="16366"/>
        </table:table-row>
        <table:table-row table:style-name="ro1">
          <table:table-cell office:value-type="float" office:value="10005" table:style-name="ce2">
            <text:p>10005</text:p>
          </table:table-cell>
          <table:table-cell office:value-type="string" table:style-name="ce2">
            <text:p>本國銀行</text:p>
          </table:table-cell>
          <table:table-cell office:value-type="float" office:value="318262887" table:style-name="ce4">
            <text:p>318,262,887</text:p>
          </table:table-cell>
          <table:table-cell office:value-type="float" office:value="2697078116" table:style-name="ce4">
            <text:p>2,697,078,116</text:p>
          </table:table-cell>
          <table:table-cell office:value-type="float" office:value="154445031" table:style-name="ce4">
            <text:p>154,445,031</text:p>
          </table:table-cell>
          <table:table-cell office:value-type="float" office:value="5168864275" table:style-name="ce4">
            <text:p>5,168,864,275</text:p>
          </table:table-cell>
          <table:table-cell office:value-type="float" office:value="7606564346" table:style-name="ce4">
            <text:p>7,606,564,346</text:p>
          </table:table-cell>
          <table:table-cell office:value-type="float" office:value="8937751089" table:style-name="ce4">
            <text:p>8,937,751,089</text:p>
          </table:table-cell>
          <table:table-cell office:value-type="float" office:value="185967786" table:style-name="ce4">
            <text:p>185,967,786</text:p>
          </table:table-cell>
          <table:table-cell office:value-type="float" office:value="25068933530" table:style-name="ce4">
            <text:p>25,068,933,530</text:p>
          </table:table-cell>
          <table:table-cell office:value-type="float" office:value="1389215723" table:style-name="ce4">
            <text:p>1,389,215,723</text:p>
          </table:table-cell>
          <table:table-cell office:value-type="float" office:value="1210689060" table:style-name="ce4">
            <text:p>1,210,689,060</text:p>
          </table:table-cell>
          <table:table-cell office:value-type="float" office:value="0" table:style-name="ce2">
            <text:p>0</text:p>
          </table:table-cell>
          <table:table-cell office:value-type="float" office:value="25073986" table:style-name="ce4">
            <text:p>25,073,986</text:p>
          </table:table-cell>
          <table:table-cell office:value-type="float" office:value="179557036" table:style-name="ce4">
            <text:p>179,557,036</text:p>
          </table:table-cell>
          <table:table-cell office:value-type="float" office:value="23542361" table:style-name="ce4">
            <text:p>23,542,361</text:p>
          </table:table-cell>
          <table:table-cell office:value-type="float" office:value="1391777721" table:style-name="ce4">
            <text:p>1,391,777,721</text:p>
          </table:table-cell>
          <table:table-cell office:value-type="float" office:value="2561998" table:style-name="ce4">
            <text:p>2,561,99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4744153" table:style-name="ce6">
            <text:p>4,744,153</text:p>
          </table:table-cell>
          <table:table-cell office:value-type="float" office:value="75076729" table:style-name="ce6">
            <text:p>75,076,729</text:p>
          </table:table-cell>
          <table:table-cell office:value-type="float" office:value="54490269" table:style-name="ce6">
            <text:p>54,490,269</text:p>
          </table:table-cell>
          <table:table-cell office:value-type="float" office:value="186531138" table:style-name="ce6">
            <text:p>186,531,138</text:p>
          </table:table-cell>
          <table:table-cell office:value-type="float" office:value="22601164" table:style-name="ce6">
            <text:p>22,601,164</text:p>
          </table:table-cell>
          <table:table-cell office:value-type="float" office:value="18450846" table:style-name="ce6">
            <text:p>18,450,846</text:p>
          </table:table-cell>
          <table:table-cell office:value-type="float" office:value="19580000" table:style-name="ce6">
            <text:p>19,580,000</text:p>
          </table:table-cell>
          <table:table-cell office:value-type="float" office:value="381474299" table:style-name="ce6">
            <text:p>381,474,299</text:p>
          </table:table-cell>
          <table:table-cell office:value-type="float" office:value="39163270" table:style-name="ce6">
            <text:p>39,163,270</text:p>
          </table:table-cell>
          <table:table-cell office:value-type="float" office:value="43118543" table:style-name="ce6">
            <text:p>43,118,543</text:p>
          </table:table-cell>
          <table:table-cell office:value-type="float" office:value="0" table:style-name="ce5">
            <text:p>0</text:p>
          </table:table-cell>
          <table:table-cell office:value-type="float" office:value="266270" table:style-name="ce6">
            <text:p>266,270</text:p>
          </table:table-cell>
          <table:table-cell office:value-type="float" office:value="1395765" table:style-name="ce6">
            <text:p>1,395,765</text:p>
          </table:table-cell>
          <table:table-cell office:value-type="float" office:value="94487" table:style-name="ce6">
            <text:p>94,487</text:p>
          </table:table-cell>
          <table:table-cell office:value-type="float" office:value="44686091" table:style-name="ce6">
            <text:p>44,686,091</text:p>
          </table:table-cell>
          <table:table-cell office:value-type="float" office:value="5522821" table:style-name="ce6">
            <text:p>5,522,82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943755" table:style-name="ce6">
            <text:p>4,943,755</text:p>
          </table:table-cell>
          <table:table-cell office:value-type="float" office:value="42742579" table:style-name="ce6">
            <text:p>42,742,579</text:p>
          </table:table-cell>
          <table:table-cell office:value-type="float" office:value="0" table:style-name="ce5">
            <text:p>0</text:p>
          </table:table-cell>
          <table:table-cell office:value-type="float" office:value="17090973" table:style-name="ce6">
            <text:p>17,090,973</text:p>
          </table:table-cell>
          <table:table-cell office:value-type="float" office:value="166450476" table:style-name="ce6">
            <text:p>166,450,476</text:p>
          </table:table-cell>
          <table:table-cell office:value-type="float" office:value="206306218" table:style-name="ce6">
            <text:p>206,306,218</text:p>
          </table:table-cell>
          <table:table-cell office:value-type="float" office:value="0" table:style-name="ce5">
            <text:p>0</text:p>
          </table:table-cell>
          <table:table-cell office:value-type="float" office:value="437534001" table:style-name="ce6">
            <text:p>437,534,001</text:p>
          </table:table-cell>
          <table:table-cell office:value-type="float" office:value="22988284" table:style-name="ce6">
            <text:p>22,988,284</text:p>
          </table:table-cell>
          <table:table-cell office:value-type="float" office:value="12633268" table:style-name="ce6">
            <text:p>12,633,268</text:p>
          </table:table-cell>
          <table:table-cell office:value-type="float" office:value="3769926" table:style-name="ce6">
            <text:p>3,769,926</text:p>
          </table:table-cell>
          <table:table-cell office:value-type="float" office:value="647623" table:style-name="ce6">
            <text:p>647,623</text:p>
          </table:table-cell>
          <table:table-cell office:value-type="float" office:value="6424396" table:style-name="ce6">
            <text:p>6,424,396</text:p>
          </table:table-cell>
          <table:table-cell office:value-type="float" office:value="191518" table:style-name="ce6">
            <text:p>191,518</text:p>
          </table:table-cell>
          <table:table-cell office:value-type="float" office:value="23283695" table:style-name="ce6">
            <text:p>23,283,695</text:p>
          </table:table-cell>
          <table:table-cell office:value-type="float" office:value="295411" table:style-name="ce6">
            <text:p>295,41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354724" table:style-name="ce6">
            <text:p>6,354,724</text:p>
          </table:table-cell>
          <table:table-cell office:value-type="float" office:value="196248558" table:style-name="ce6">
            <text:p>196,248,558</text:p>
          </table:table-cell>
          <table:table-cell office:value-type="float" office:value="0" table:style-name="ce5">
            <text:p>0</text:p>
          </table:table-cell>
          <table:table-cell office:value-type="float" office:value="35681420" table:style-name="ce6">
            <text:p>35,681,420</text:p>
          </table:table-cell>
          <table:table-cell office:value-type="float" office:value="455323585" table:style-name="ce6">
            <text:p>455,323,585</text:p>
          </table:table-cell>
          <table:table-cell office:value-type="float" office:value="100057174" table:style-name="ce6">
            <text:p>100,057,174</text:p>
          </table:table-cell>
          <table:table-cell office:value-type="float" office:value="0" table:style-name="ce5">
            <text:p>0</text:p>
          </table:table-cell>
          <table:table-cell office:value-type="float" office:value="793665461" table:style-name="ce6">
            <text:p>793,665,461</text:p>
          </table:table-cell>
          <table:table-cell office:value-type="float" office:value="50695590" table:style-name="ce6">
            <text:p>50,695,590</text:p>
          </table:table-cell>
          <table:table-cell office:value-type="float" office:value="27914362" table:style-name="ce6">
            <text:p>27,914,362</text:p>
          </table:table-cell>
          <table:table-cell office:value-type="float" office:value="7006348" table:style-name="ce6">
            <text:p>7,006,348</text:p>
          </table:table-cell>
          <table:table-cell office:value-type="float" office:value="1612600" table:style-name="ce6">
            <text:p>1,612,600</text:p>
          </table:table-cell>
          <table:table-cell office:value-type="float" office:value="15785530" table:style-name="ce6">
            <text:p>15,785,530</text:p>
          </table:table-cell>
          <table:table-cell office:value-type="float" office:value="76852" table:style-name="ce6">
            <text:p>76,852</text:p>
          </table:table-cell>
          <table:table-cell office:value-type="float" office:value="52241988" table:style-name="ce6">
            <text:p>52,241,988</text:p>
          </table:table-cell>
          <table:table-cell office:value-type="float" office:value="1546398" table:style-name="ce6">
            <text:p>1,546,39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6590" table:style-name="ce6">
            <text:p>106,590</text:p>
          </table:table-cell>
          <table:table-cell office:value-type="float" office:value="6649681" table:style-name="ce6">
            <text:p>6,649,681</text:p>
          </table:table-cell>
          <table:table-cell office:value-type="float" office:value="0" table:style-name="ce5">
            <text:p>0</text:p>
          </table:table-cell>
          <table:table-cell office:value-type="float" office:value="2093009" table:style-name="ce6">
            <text:p>2,093,009</text:p>
          </table:table-cell>
          <table:table-cell office:value-type="float" office:value="12076570" table:style-name="ce6">
            <text:p>12,076,570</text:p>
          </table:table-cell>
          <table:table-cell office:value-type="float" office:value="5391613" table:style-name="ce6">
            <text:p>5,391,613</text:p>
          </table:table-cell>
          <table:table-cell office:value-type="float" office:value="0" table:style-name="ce5">
            <text:p>0</text:p>
          </table:table-cell>
          <table:table-cell office:value-type="float" office:value="26317463" table:style-name="ce6">
            <text:p>26,317,463</text:p>
          </table:table-cell>
          <table:table-cell office:value-type="float" office:value="1645992" table:style-name="ce6">
            <text:p>1,645,992</text:p>
          </table:table-cell>
          <table:table-cell office:value-type="float" office:value="892600" table:style-name="ce6">
            <text:p>892,600</text:p>
          </table:table-cell>
          <table:table-cell office:value-type="float" office:value="230487" table:style-name="ce6">
            <text:p>230,487</text:p>
          </table:table-cell>
          <table:table-cell office:value-type="float" office:value="60460" table:style-name="ce6">
            <text:p>60,460</text:p>
          </table:table-cell>
          <table:table-cell office:value-type="float" office:value="628859" table:style-name="ce6">
            <text:p>628,859</text:p>
          </table:table-cell>
          <table:table-cell office:value-type="float" office:value="0" table:style-name="ce5">
            <text:p>0</text:p>
          </table:table-cell>
          <table:table-cell office:value-type="float" office:value="1812406" table:style-name="ce6">
            <text:p>1,812,406</text:p>
          </table:table-cell>
          <table:table-cell office:value-type="float" office:value="166414" table:style-name="ce6">
            <text:p>166,41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34412109" table:style-name="ce8">
            <text:p>334,412,109</text:p>
          </table:table-cell>
          <table:table-cell office:value-type="float" office:value="3017795663" table:style-name="ce8">
            <text:p>3,017,795,663</text:p>
          </table:table-cell>
          <table:table-cell office:value-type="float" office:value="208935300" table:style-name="ce8">
            <text:p>208,935,300</text:p>
          </table:table-cell>
          <table:table-cell office:value-type="float" office:value="5410260815" table:style-name="ce8">
            <text:p>5,410,260,815</text:p>
          </table:table-cell>
          <table:table-cell office:value-type="float" office:value="8263016141" table:style-name="ce8">
            <text:p>8,263,016,141</text:p>
          </table:table-cell>
          <table:table-cell office:value-type="float" office:value="9267956940" table:style-name="ce8">
            <text:p>9,267,956,940</text:p>
          </table:table-cell>
          <table:table-cell office:value-type="float" office:value="205547786" table:style-name="ce8">
            <text:p>205,547,786</text:p>
          </table:table-cell>
          <table:table-cell office:value-type="float" office:value="26707924754" table:style-name="ce8">
            <text:p>26,707,924,754</text:p>
          </table:table-cell>
          <table:table-cell office:value-type="float" office:value="1503708859" table:style-name="ce8">
            <text:p>1,503,708,859</text:p>
          </table:table-cell>
          <table:table-cell office:value-type="float" office:value="1295247833" table:style-name="ce8">
            <text:p>1,295,247,833</text:p>
          </table:table-cell>
          <table:table-cell office:value-type="float" office:value="11006761" table:style-name="ce8">
            <text:p>11,006,761</text:p>
          </table:table-cell>
          <table:table-cell office:value-type="float" office:value="27660939" table:style-name="ce8">
            <text:p>27,660,939</text:p>
          </table:table-cell>
          <table:table-cell office:value-type="float" office:value="203791586" table:style-name="ce8">
            <text:p>203,791,586</text:p>
          </table:table-cell>
          <table:table-cell office:value-type="float" office:value="23905218" table:style-name="ce8">
            <text:p>23,905,218</text:p>
          </table:table-cell>
          <table:table-cell office:value-type="float" office:value="1513801901" table:style-name="ce8">
            <text:p>1,513,801,901</text:p>
          </table:table-cell>
          <table:table-cell office:value-type="float" office:value="10093042" table:style-name="ce8">
            <text:p>10,093,042</text:p>
          </table:table-cell>
          <table:table-cell table:number-columns-repeated="16366"/>
        </table:table-row>
        <table:table-row table:style-name="ro1">
          <table:table-cell office:value-type="float" office:value="10006" table:style-name="ce2">
            <text:p>10006</text:p>
          </table:table-cell>
          <table:table-cell office:value-type="string" table:style-name="ce2">
            <text:p>本國銀行</text:p>
          </table:table-cell>
          <table:table-cell office:value-type="float" office:value="312214868" table:style-name="ce4">
            <text:p>312,214,868</text:p>
          </table:table-cell>
          <table:table-cell office:value-type="float" office:value="2713359301" table:style-name="ce4">
            <text:p>2,713,359,301</text:p>
          </table:table-cell>
          <table:table-cell office:value-type="float" office:value="153288811" table:style-name="ce4">
            <text:p>153,288,811</text:p>
          </table:table-cell>
          <table:table-cell office:value-type="float" office:value="5150165136" table:style-name="ce4">
            <text:p>5,150,165,136</text:p>
          </table:table-cell>
          <table:table-cell office:value-type="float" office:value="7542899505" table:style-name="ce4">
            <text:p>7,542,899,505</text:p>
          </table:table-cell>
          <table:table-cell office:value-type="float" office:value="8967960099" table:style-name="ce4">
            <text:p>8,967,960,099</text:p>
          </table:table-cell>
          <table:table-cell office:value-type="float" office:value="176958269" table:style-name="ce4">
            <text:p>176,958,269</text:p>
          </table:table-cell>
          <table:table-cell office:value-type="float" office:value="25016845989" table:style-name="ce4">
            <text:p>25,016,845,989</text:p>
          </table:table-cell>
          <table:table-cell office:value-type="float" office:value="1385938455" table:style-name="ce4">
            <text:p>1,385,938,455</text:p>
          </table:table-cell>
          <table:table-cell office:value-type="float" office:value="1207981970" table:style-name="ce4">
            <text:p>1,207,981,970</text:p>
          </table:table-cell>
          <table:table-cell office:value-type="float" office:value="0" table:style-name="ce2">
            <text:p>0</text:p>
          </table:table-cell>
          <table:table-cell office:value-type="float" office:value="25272528" table:style-name="ce4">
            <text:p>25,272,528</text:p>
          </table:table-cell>
          <table:table-cell office:value-type="float" office:value="179414230" table:style-name="ce4">
            <text:p>179,414,230</text:p>
          </table:table-cell>
          <table:table-cell office:value-type="float" office:value="21546638" table:style-name="ce4">
            <text:p>21,546,638</text:p>
          </table:table-cell>
          <table:table-cell office:value-type="float" office:value="1391122090" table:style-name="ce4">
            <text:p>1,391,122,090</text:p>
          </table:table-cell>
          <table:table-cell office:value-type="float" office:value="5183635" table:style-name="ce4">
            <text:p>5,183,63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4734905" table:style-name="ce6">
            <text:p>4,734,905</text:p>
          </table:table-cell>
          <table:table-cell office:value-type="float" office:value="73042933" table:style-name="ce6">
            <text:p>73,042,933</text:p>
          </table:table-cell>
          <table:table-cell office:value-type="float" office:value="55114151" table:style-name="ce6">
            <text:p>55,114,151</text:p>
          </table:table-cell>
          <table:table-cell office:value-type="float" office:value="177415691" table:style-name="ce6">
            <text:p>177,415,691</text:p>
          </table:table-cell>
          <table:table-cell office:value-type="float" office:value="24499179" table:style-name="ce6">
            <text:p>24,499,179</text:p>
          </table:table-cell>
          <table:table-cell office:value-type="float" office:value="19851577" table:style-name="ce6">
            <text:p>19,851,577</text:p>
          </table:table-cell>
          <table:table-cell office:value-type="float" office:value="19367333" table:style-name="ce6">
            <text:p>19,367,333</text:p>
          </table:table-cell>
          <table:table-cell office:value-type="float" office:value="374025769" table:style-name="ce6">
            <text:p>374,025,769</text:p>
          </table:table-cell>
          <table:table-cell office:value-type="float" office:value="39213927" table:style-name="ce6">
            <text:p>39,213,927</text:p>
          </table:table-cell>
          <table:table-cell office:value-type="float" office:value="44478384" table:style-name="ce6">
            <text:p>44,478,384</text:p>
          </table:table-cell>
          <table:table-cell office:value-type="float" office:value="0" table:style-name="ce5">
            <text:p>0</text:p>
          </table:table-cell>
          <table:table-cell office:value-type="float" office:value="279300" table:style-name="ce6">
            <text:p>279,300</text:p>
          </table:table-cell>
          <table:table-cell office:value-type="float" office:value="1403602" table:style-name="ce6">
            <text:p>1,403,602</text:p>
          </table:table-cell>
          <table:table-cell office:value-type="float" office:value="51301" table:style-name="ce6">
            <text:p>51,301</text:p>
          </table:table-cell>
          <table:table-cell office:value-type="float" office:value="46109985" table:style-name="ce6">
            <text:p>46,109,985</text:p>
          </table:table-cell>
          <table:table-cell office:value-type="float" office:value="6896058" table:style-name="ce6">
            <text:p>6,896,05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905189" table:style-name="ce6">
            <text:p>4,905,189</text:p>
          </table:table-cell>
          <table:table-cell office:value-type="float" office:value="42467842" table:style-name="ce6">
            <text:p>42,467,842</text:p>
          </table:table-cell>
          <table:table-cell office:value-type="float" office:value="0" table:style-name="ce5">
            <text:p>0</text:p>
          </table:table-cell>
          <table:table-cell office:value-type="float" office:value="16925937" table:style-name="ce6">
            <text:p>16,925,937</text:p>
          </table:table-cell>
          <table:table-cell office:value-type="float" office:value="164950866" table:style-name="ce6">
            <text:p>164,950,866</text:p>
          </table:table-cell>
          <table:table-cell office:value-type="float" office:value="206751965" table:style-name="ce6">
            <text:p>206,751,965</text:p>
          </table:table-cell>
          <table:table-cell office:value-type="float" office:value="0" table:style-name="ce5">
            <text:p>0</text:p>
          </table:table-cell>
          <table:table-cell office:value-type="float" office:value="436001799" table:style-name="ce6">
            <text:p>436,001,799</text:p>
          </table:table-cell>
          <table:table-cell office:value-type="float" office:value="22884231" table:style-name="ce6">
            <text:p>22,884,231</text:p>
          </table:table-cell>
          <table:table-cell office:value-type="float" office:value="12642691" table:style-name="ce6">
            <text:p>12,642,691</text:p>
          </table:table-cell>
          <table:table-cell office:value-type="float" office:value="3763220" table:style-name="ce6">
            <text:p>3,763,220</text:p>
          </table:table-cell>
          <table:table-cell office:value-type="float" office:value="675182" table:style-name="ce6">
            <text:p>675,182</text:p>
          </table:table-cell>
          <table:table-cell office:value-type="float" office:value="6292889" table:style-name="ce6">
            <text:p>6,292,889</text:p>
          </table:table-cell>
          <table:table-cell office:value-type="float" office:value="191994" table:style-name="ce6">
            <text:p>191,994</text:p>
          </table:table-cell>
          <table:table-cell office:value-type="float" office:value="23181988" table:style-name="ce6">
            <text:p>23,181,988</text:p>
          </table:table-cell>
          <table:table-cell office:value-type="float" office:value="297757" table:style-name="ce6">
            <text:p>297,75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169910" table:style-name="ce6">
            <text:p>6,169,910</text:p>
          </table:table-cell>
          <table:table-cell office:value-type="float" office:value="197402342" table:style-name="ce6">
            <text:p>197,402,342</text:p>
          </table:table-cell>
          <table:table-cell office:value-type="float" office:value="0" table:style-name="ce5">
            <text:p>0</text:p>
          </table:table-cell>
          <table:table-cell office:value-type="float" office:value="34884457" table:style-name="ce6">
            <text:p>34,884,457</text:p>
          </table:table-cell>
          <table:table-cell office:value-type="float" office:value="455595646" table:style-name="ce6">
            <text:p>455,595,646</text:p>
          </table:table-cell>
          <table:table-cell office:value-type="float" office:value="101463318" table:style-name="ce6">
            <text:p>101,463,318</text:p>
          </table:table-cell>
          <table:table-cell office:value-type="float" office:value="0" table:style-name="ce5">
            <text:p>0</text:p>
          </table:table-cell>
          <table:table-cell office:value-type="float" office:value="795515673" table:style-name="ce6">
            <text:p>795,515,673</text:p>
          </table:table-cell>
          <table:table-cell office:value-type="float" office:value="50819861" table:style-name="ce6">
            <text:p>50,819,861</text:p>
          </table:table-cell>
          <table:table-cell office:value-type="float" office:value="27890233" table:style-name="ce6">
            <text:p>27,890,233</text:p>
          </table:table-cell>
          <table:table-cell office:value-type="float" office:value="7370809" table:style-name="ce6">
            <text:p>7,370,809</text:p>
          </table:table-cell>
          <table:table-cell office:value-type="float" office:value="1628686" table:style-name="ce6">
            <text:p>1,628,686</text:p>
          </table:table-cell>
          <table:table-cell office:value-type="float" office:value="15365373" table:style-name="ce6">
            <text:p>15,365,373</text:p>
          </table:table-cell>
          <table:table-cell office:value-type="float" office:value="48667" table:style-name="ce6">
            <text:p>48,667</text:p>
          </table:table-cell>
          <table:table-cell office:value-type="float" office:value="52206434" table:style-name="ce6">
            <text:p>52,206,434</text:p>
          </table:table-cell>
          <table:table-cell office:value-type="float" office:value="1386573" table:style-name="ce6">
            <text:p>1,386,57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7379" table:style-name="ce6">
            <text:p>107,379</text:p>
          </table:table-cell>
          <table:table-cell office:value-type="float" office:value="6651406" table:style-name="ce6">
            <text:p>6,651,406</text:p>
          </table:table-cell>
          <table:table-cell office:value-type="float" office:value="0" table:style-name="ce5">
            <text:p>0</text:p>
          </table:table-cell>
          <table:table-cell office:value-type="float" office:value="2124790" table:style-name="ce6">
            <text:p>2,124,790</text:p>
          </table:table-cell>
          <table:table-cell office:value-type="float" office:value="12205048" table:style-name="ce6">
            <text:p>12,205,048</text:p>
          </table:table-cell>
          <table:table-cell office:value-type="float" office:value="5379516" table:style-name="ce6">
            <text:p>5,379,516</text:p>
          </table:table-cell>
          <table:table-cell office:value-type="float" office:value="0" table:style-name="ce5">
            <text:p>0</text:p>
          </table:table-cell>
          <table:table-cell office:value-type="float" office:value="26468139" table:style-name="ce6">
            <text:p>26,468,139</text:p>
          </table:table-cell>
          <table:table-cell office:value-type="float" office:value="1654416" table:style-name="ce6">
            <text:p>1,654,416</text:p>
          </table:table-cell>
          <table:table-cell office:value-type="float" office:value="904057" table:style-name="ce6">
            <text:p>904,057</text:p>
          </table:table-cell>
          <table:table-cell office:value-type="float" office:value="224623" table:style-name="ce6">
            <text:p>224,623</text:p>
          </table:table-cell>
          <table:table-cell office:value-type="float" office:value="59253" table:style-name="ce6">
            <text:p>59,253</text:p>
          </table:table-cell>
          <table:table-cell office:value-type="float" office:value="616537" table:style-name="ce6">
            <text:p>616,537</text:p>
          </table:table-cell>
          <table:table-cell office:value-type="float" office:value="0" table:style-name="ce5">
            <text:p>0</text:p>
          </table:table-cell>
          <table:table-cell office:value-type="float" office:value="1804470" table:style-name="ce6">
            <text:p>1,804,470</text:p>
          </table:table-cell>
          <table:table-cell office:value-type="float" office:value="150054" table:style-name="ce6">
            <text:p>150,05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28132251" table:style-name="ce8">
            <text:p>328,132,251</text:p>
          </table:table-cell>
          <table:table-cell office:value-type="float" office:value="3032923824" table:style-name="ce8">
            <text:p>3,032,923,824</text:p>
          </table:table-cell>
          <table:table-cell office:value-type="float" office:value="208402962" table:style-name="ce8">
            <text:p>208,402,962</text:p>
          </table:table-cell>
          <table:table-cell office:value-type="float" office:value="5381516011" table:style-name="ce8">
            <text:p>5,381,516,011</text:p>
          </table:table-cell>
          <table:table-cell office:value-type="float" office:value="8200150244" table:style-name="ce8">
            <text:p>8,200,150,244</text:p>
          </table:table-cell>
          <table:table-cell office:value-type="float" office:value="9301406475" table:style-name="ce8">
            <text:p>9,301,406,475</text:p>
          </table:table-cell>
          <table:table-cell office:value-type="float" office:value="196325602" table:style-name="ce8">
            <text:p>196,325,602</text:p>
          </table:table-cell>
          <table:table-cell office:value-type="float" office:value="26648857369" table:style-name="ce8">
            <text:p>26,648,857,369</text:p>
          </table:table-cell>
          <table:table-cell office:value-type="float" office:value="1500510890" table:style-name="ce8">
            <text:p>1,500,510,890</text:p>
          </table:table-cell>
          <table:table-cell office:value-type="float" office:value="1293897335" table:style-name="ce8">
            <text:p>1,293,897,335</text:p>
          </table:table-cell>
          <table:table-cell office:value-type="float" office:value="11358652" table:style-name="ce8">
            <text:p>11,358,652</text:p>
          </table:table-cell>
          <table:table-cell office:value-type="float" office:value="27914949" table:style-name="ce8">
            <text:p>27,914,949</text:p>
          </table:table-cell>
          <table:table-cell office:value-type="float" office:value="203092631" table:style-name="ce8">
            <text:p>203,092,631</text:p>
          </table:table-cell>
          <table:table-cell office:value-type="float" office:value="21838600" table:style-name="ce8">
            <text:p>21,838,600</text:p>
          </table:table-cell>
          <table:table-cell office:value-type="float" office:value="1514424967" table:style-name="ce8">
            <text:p>1,514,424,967</text:p>
          </table:table-cell>
          <table:table-cell office:value-type="float" office:value="13914077" table:style-name="ce8">
            <text:p>13,914,077</text:p>
          </table:table-cell>
          <table:table-cell table:number-columns-repeated="16366"/>
        </table:table-row>
        <table:table-row table:style-name="ro1">
          <table:table-cell office:value-type="float" office:value="10007" table:style-name="ce2">
            <text:p>10007</text:p>
          </table:table-cell>
          <table:table-cell office:value-type="string" table:style-name="ce2">
            <text:p>本國銀行</text:p>
          </table:table-cell>
          <table:table-cell office:value-type="float" office:value="325940871" table:style-name="ce4">
            <text:p>325,940,871</text:p>
          </table:table-cell>
          <table:table-cell office:value-type="float" office:value="2764446748" table:style-name="ce4">
            <text:p>2,764,446,748</text:p>
          </table:table-cell>
          <table:table-cell office:value-type="float" office:value="157018235" table:style-name="ce4">
            <text:p>157,018,235</text:p>
          </table:table-cell>
          <table:table-cell office:value-type="float" office:value="5163342515" table:style-name="ce4">
            <text:p>5,163,342,515</text:p>
          </table:table-cell>
          <table:table-cell office:value-type="float" office:value="7561506246" table:style-name="ce4">
            <text:p>7,561,506,246</text:p>
          </table:table-cell>
          <table:table-cell office:value-type="float" office:value="9028275459" table:style-name="ce4">
            <text:p>9,028,275,459</text:p>
          </table:table-cell>
          <table:table-cell office:value-type="float" office:value="170745173" table:style-name="ce4">
            <text:p>170,745,173</text:p>
          </table:table-cell>
          <table:table-cell office:value-type="float" office:value="25171275247" table:style-name="ce4">
            <text:p>25,171,275,247</text:p>
          </table:table-cell>
          <table:table-cell office:value-type="float" office:value="1398556106" table:style-name="ce4">
            <text:p>1,398,556,106</text:p>
          </table:table-cell>
          <table:table-cell office:value-type="float" office:value="1217102729" table:style-name="ce4">
            <text:p>1,217,102,729</text:p>
          </table:table-cell>
          <table:table-cell office:value-type="float" office:value="0" table:style-name="ce2">
            <text:p>0</text:p>
          </table:table-cell>
          <table:table-cell office:value-type="float" office:value="25233086" table:style-name="ce4">
            <text:p>25,233,086</text:p>
          </table:table-cell>
          <table:table-cell office:value-type="float" office:value="179185484" table:style-name="ce4">
            <text:p>179,185,484</text:p>
          </table:table-cell>
          <table:table-cell office:value-type="float" office:value="21396549" table:style-name="ce4">
            <text:p>21,396,549</text:p>
          </table:table-cell>
          <table:table-cell office:value-type="float" office:value="1400124750" table:style-name="ce4">
            <text:p>1,400,124,750</text:p>
          </table:table-cell>
          <table:table-cell office:value-type="float" office:value="1568644" table:style-name="ce4">
            <text:p>1,568,64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4709855" table:style-name="ce6">
            <text:p>4,709,855</text:p>
          </table:table-cell>
          <table:table-cell office:value-type="float" office:value="70896241" table:style-name="ce6">
            <text:p>70,896,241</text:p>
          </table:table-cell>
          <table:table-cell office:value-type="float" office:value="56705559" table:style-name="ce6">
            <text:p>56,705,559</text:p>
          </table:table-cell>
          <table:table-cell office:value-type="float" office:value="168576873" table:style-name="ce6">
            <text:p>168,576,873</text:p>
          </table:table-cell>
          <table:table-cell office:value-type="float" office:value="23760719" table:style-name="ce6">
            <text:p>23,760,719</text:p>
          </table:table-cell>
          <table:table-cell office:value-type="float" office:value="21743582" table:style-name="ce6">
            <text:p>21,743,582</text:p>
          </table:table-cell>
          <table:table-cell office:value-type="float" office:value="19531935" table:style-name="ce6">
            <text:p>19,531,935</text:p>
          </table:table-cell>
          <table:table-cell office:value-type="float" office:value="365924764" table:style-name="ce6">
            <text:p>365,924,764</text:p>
          </table:table-cell>
          <table:table-cell office:value-type="float" office:value="40074164" table:style-name="ce6">
            <text:p>40,074,164</text:p>
          </table:table-cell>
          <table:table-cell office:value-type="float" office:value="47403938" table:style-name="ce6">
            <text:p>47,403,938</text:p>
          </table:table-cell>
          <table:table-cell office:value-type="float" office:value="0" table:style-name="ce5">
            <text:p>0</text:p>
          </table:table-cell>
          <table:table-cell office:value-type="float" office:value="274207" table:style-name="ce6">
            <text:p>274,207</text:p>
          </table:table-cell>
          <table:table-cell office:value-type="float" office:value="1343235" table:style-name="ce6">
            <text:p>1,343,235</text:p>
          </table:table-cell>
          <table:table-cell office:value-type="float" office:value="107497" table:style-name="ce6">
            <text:p>107,497</text:p>
          </table:table-cell>
          <table:table-cell office:value-type="float" office:value="48913883" table:style-name="ce6">
            <text:p>48,913,883</text:p>
          </table:table-cell>
          <table:table-cell office:value-type="float" office:value="8839719" table:style-name="ce6">
            <text:p>8,839,71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937111" table:style-name="ce6">
            <text:p>4,937,111</text:p>
          </table:table-cell>
          <table:table-cell office:value-type="float" office:value="41533546" table:style-name="ce6">
            <text:p>41,533,546</text:p>
          </table:table-cell>
          <table:table-cell office:value-type="float" office:value="0" table:style-name="ce5">
            <text:p>0</text:p>
          </table:table-cell>
          <table:table-cell office:value-type="float" office:value="16896614" table:style-name="ce6">
            <text:p>16,896,614</text:p>
          </table:table-cell>
          <table:table-cell office:value-type="float" office:value="159038540" table:style-name="ce6">
            <text:p>159,038,540</text:p>
          </table:table-cell>
          <table:table-cell office:value-type="float" office:value="202077383" table:style-name="ce6">
            <text:p>202,077,383</text:p>
          </table:table-cell>
          <table:table-cell office:value-type="float" office:value="0" table:style-name="ce5">
            <text:p>0</text:p>
          </table:table-cell>
          <table:table-cell office:value-type="float" office:value="424483194" table:style-name="ce6">
            <text:p>424,483,194</text:p>
          </table:table-cell>
          <table:table-cell office:value-type="float" office:value="22281814" table:style-name="ce6">
            <text:p>22,281,814</text:p>
          </table:table-cell>
          <table:table-cell office:value-type="float" office:value="12238181" table:style-name="ce6">
            <text:p>12,238,181</text:p>
          </table:table-cell>
          <table:table-cell office:value-type="float" office:value="3703052" table:style-name="ce6">
            <text:p>3,703,052</text:p>
          </table:table-cell>
          <table:table-cell office:value-type="float" office:value="652700" table:style-name="ce6">
            <text:p>652,700</text:p>
          </table:table-cell>
          <table:table-cell office:value-type="float" office:value="6171639" table:style-name="ce6">
            <text:p>6,171,639</text:p>
          </table:table-cell>
          <table:table-cell office:value-type="float" office:value="189585" table:style-name="ce6">
            <text:p>189,585</text:p>
          </table:table-cell>
          <table:table-cell office:value-type="float" office:value="22575987" table:style-name="ce6">
            <text:p>22,575,987</text:p>
          </table:table-cell>
          <table:table-cell office:value-type="float" office:value="294173" table:style-name="ce6">
            <text:p>294,17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354686" table:style-name="ce6">
            <text:p>6,354,686</text:p>
          </table:table-cell>
          <table:table-cell office:value-type="float" office:value="199531586" table:style-name="ce6">
            <text:p>199,531,586</text:p>
          </table:table-cell>
          <table:table-cell office:value-type="float" office:value="0" table:style-name="ce5">
            <text:p>0</text:p>
          </table:table-cell>
          <table:table-cell office:value-type="float" office:value="35219184" table:style-name="ce6">
            <text:p>35,219,184</text:p>
          </table:table-cell>
          <table:table-cell office:value-type="float" office:value="461036255" table:style-name="ce6">
            <text:p>461,036,255</text:p>
          </table:table-cell>
          <table:table-cell office:value-type="float" office:value="101377039" table:style-name="ce6">
            <text:p>101,377,039</text:p>
          </table:table-cell>
          <table:table-cell office:value-type="float" office:value="0" table:style-name="ce5">
            <text:p>0</text:p>
          </table:table-cell>
          <table:table-cell office:value-type="float" office:value="803518750" table:style-name="ce6">
            <text:p>803,518,750</text:p>
          </table:table-cell>
          <table:table-cell office:value-type="float" office:value="51360384" table:style-name="ce6">
            <text:p>51,360,384</text:p>
          </table:table-cell>
          <table:table-cell office:value-type="float" office:value="27951114" table:style-name="ce6">
            <text:p>27,951,114</text:p>
          </table:table-cell>
          <table:table-cell office:value-type="float" office:value="7783125" table:style-name="ce6">
            <text:p>7,783,125</text:p>
          </table:table-cell>
          <table:table-cell office:value-type="float" office:value="1621677" table:style-name="ce6">
            <text:p>1,621,677</text:p>
          </table:table-cell>
          <table:table-cell office:value-type="float" office:value="15610332" table:style-name="ce6">
            <text:p>15,610,332</text:p>
          </table:table-cell>
          <table:table-cell office:value-type="float" office:value="188206" table:style-name="ce6">
            <text:p>188,206</text:p>
          </table:table-cell>
          <table:table-cell office:value-type="float" office:value="52778042" table:style-name="ce6">
            <text:p>52,778,042</text:p>
          </table:table-cell>
          <table:table-cell office:value-type="float" office:value="1417658" table:style-name="ce6">
            <text:p>1,417,65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6169" table:style-name="ce6">
            <text:p>106,169</text:p>
          </table:table-cell>
          <table:table-cell office:value-type="float" office:value="6752060" table:style-name="ce6">
            <text:p>6,752,060</text:p>
          </table:table-cell>
          <table:table-cell office:value-type="float" office:value="0" table:style-name="ce5">
            <text:p>0</text:p>
          </table:table-cell>
          <table:table-cell office:value-type="float" office:value="2050823" table:style-name="ce6">
            <text:p>2,050,823</text:p>
          </table:table-cell>
          <table:table-cell office:value-type="float" office:value="12304129" table:style-name="ce6">
            <text:p>12,304,129</text:p>
          </table:table-cell>
          <table:table-cell office:value-type="float" office:value="5328655" table:style-name="ce6">
            <text:p>5,328,655</text:p>
          </table:table-cell>
          <table:table-cell office:value-type="float" office:value="0" table:style-name="ce5">
            <text:p>0</text:p>
          </table:table-cell>
          <table:table-cell office:value-type="float" office:value="26541836" table:style-name="ce6">
            <text:p>26,541,836</text:p>
          </table:table-cell>
          <table:table-cell office:value-type="float" office:value="1663840" table:style-name="ce6">
            <text:p>1,663,840</text:p>
          </table:table-cell>
          <table:table-cell office:value-type="float" office:value="909659" table:style-name="ce6">
            <text:p>909,659</text:p>
          </table:table-cell>
          <table:table-cell office:value-type="float" office:value="223474" table:style-name="ce6">
            <text:p>223,474</text:p>
          </table:table-cell>
          <table:table-cell office:value-type="float" office:value="60510" table:style-name="ce6">
            <text:p>60,510</text:p>
          </table:table-cell>
          <table:table-cell office:value-type="float" office:value="640398" table:style-name="ce6">
            <text:p>640,398</text:p>
          </table:table-cell>
          <table:table-cell office:value-type="float" office:value="0" table:style-name="ce5">
            <text:p>0</text:p>
          </table:table-cell>
          <table:table-cell office:value-type="float" office:value="1834041" table:style-name="ce6">
            <text:p>1,834,041</text:p>
          </table:table-cell>
          <table:table-cell office:value-type="float" office:value="170201" table:style-name="ce6">
            <text:p>170,201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42048692" table:style-name="ce8">
            <text:p>342,048,692</text:p>
          </table:table-cell>
          <table:table-cell office:value-type="float" office:value="3083160181" table:style-name="ce8">
            <text:p>3,083,160,181</text:p>
          </table:table-cell>
          <table:table-cell office:value-type="float" office:value="213723794" table:style-name="ce8">
            <text:p>213,723,794</text:p>
          </table:table-cell>
          <table:table-cell office:value-type="float" office:value="5386086009" table:style-name="ce8">
            <text:p>5,386,086,009</text:p>
          </table:table-cell>
          <table:table-cell office:value-type="float" office:value="8217645889" table:style-name="ce8">
            <text:p>8,217,645,889</text:p>
          </table:table-cell>
          <table:table-cell office:value-type="float" office:value="9358802118" table:style-name="ce8">
            <text:p>9,358,802,118</text:p>
          </table:table-cell>
          <table:table-cell office:value-type="float" office:value="190277108" table:style-name="ce8">
            <text:p>190,277,108</text:p>
          </table:table-cell>
          <table:table-cell office:value-type="float" office:value="26791743791" table:style-name="ce8">
            <text:p>26,791,743,791</text:p>
          </table:table-cell>
          <table:table-cell office:value-type="float" office:value="1513936308" table:style-name="ce8">
            <text:p>1,513,936,308</text:p>
          </table:table-cell>
          <table:table-cell office:value-type="float" office:value="1305605621" table:style-name="ce8">
            <text:p>1,305,605,621</text:p>
          </table:table-cell>
          <table:table-cell office:value-type="float" office:value="11709651" table:style-name="ce8">
            <text:p>11,709,651</text:p>
          </table:table-cell>
          <table:table-cell office:value-type="float" office:value="27842180" table:style-name="ce8">
            <text:p>27,842,180</text:p>
          </table:table-cell>
          <table:table-cell office:value-type="float" office:value="202951088" table:style-name="ce8">
            <text:p>202,951,088</text:p>
          </table:table-cell>
          <table:table-cell office:value-type="float" office:value="21881837" table:style-name="ce8">
            <text:p>21,881,837</text:p>
          </table:table-cell>
          <table:table-cell office:value-type="float" office:value="1526226703" table:style-name="ce8">
            <text:p>1,526,226,703</text:p>
          </table:table-cell>
          <table:table-cell office:value-type="float" office:value="12290395" table:style-name="ce8">
            <text:p>12,290,395</text:p>
          </table:table-cell>
          <table:table-cell table:number-columns-repeated="16366"/>
        </table:table-row>
        <table:table-row table:style-name="ro1">
          <table:table-cell office:value-type="float" office:value="10008" table:style-name="ce2">
            <text:p>10008</text:p>
          </table:table-cell>
          <table:table-cell office:value-type="string" table:style-name="ce2">
            <text:p>本國銀行</text:p>
          </table:table-cell>
          <table:table-cell office:value-type="float" office:value="325625882" table:style-name="ce4">
            <text:p>325,625,882</text:p>
          </table:table-cell>
          <table:table-cell office:value-type="float" office:value="2841721659" table:style-name="ce4">
            <text:p>2,841,721,659</text:p>
          </table:table-cell>
          <table:table-cell office:value-type="float" office:value="190586004" table:style-name="ce4">
            <text:p>190,586,004</text:p>
          </table:table-cell>
          <table:table-cell office:value-type="float" office:value="5076719008" table:style-name="ce4">
            <text:p>5,076,719,008</text:p>
          </table:table-cell>
          <table:table-cell office:value-type="float" office:value="7638926352" table:style-name="ce4">
            <text:p>7,638,926,352</text:p>
          </table:table-cell>
          <table:table-cell office:value-type="float" office:value="9084794775" table:style-name="ce4">
            <text:p>9,084,794,775</text:p>
          </table:table-cell>
          <table:table-cell office:value-type="float" office:value="155121266" table:style-name="ce4">
            <text:p>155,121,266</text:p>
          </table:table-cell>
          <table:table-cell office:value-type="float" office:value="25313494946" table:style-name="ce4">
            <text:p>25,313,494,946</text:p>
          </table:table-cell>
          <table:table-cell office:value-type="float" office:value="1435648139" table:style-name="ce4">
            <text:p>1,435,648,139</text:p>
          </table:table-cell>
          <table:table-cell office:value-type="float" office:value="1253487529" table:style-name="ce4">
            <text:p>1,253,487,529</text:p>
          </table:table-cell>
          <table:table-cell office:value-type="float" office:value="0" table:style-name="ce2">
            <text:p>0</text:p>
          </table:table-cell>
          <table:table-cell office:value-type="float" office:value="25845184" table:style-name="ce4">
            <text:p>25,845,184</text:p>
          </table:table-cell>
          <table:table-cell office:value-type="float" office:value="179450757" table:style-name="ce4">
            <text:p>179,450,757</text:p>
          </table:table-cell>
          <table:table-cell office:value-type="float" office:value="20234122" table:style-name="ce4">
            <text:p>20,234,122</text:p>
          </table:table-cell>
          <table:table-cell office:value-type="float" office:value="1438549348" table:style-name="ce4">
            <text:p>1,438,549,348</text:p>
          </table:table-cell>
          <table:table-cell office:value-type="float" office:value="2901209" table:style-name="ce4">
            <text:p>2,901,20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5209566" table:style-name="ce6">
            <text:p>5,209,566</text:p>
          </table:table-cell>
          <table:table-cell office:value-type="float" office:value="75922186" table:style-name="ce6">
            <text:p>75,922,186</text:p>
          </table:table-cell>
          <table:table-cell office:value-type="float" office:value="60232403" table:style-name="ce6">
            <text:p>60,232,403</text:p>
          </table:table-cell>
          <table:table-cell office:value-type="float" office:value="177553438" table:style-name="ce6">
            <text:p>177,553,438</text:p>
          </table:table-cell>
          <table:table-cell office:value-type="float" office:value="22225737" table:style-name="ce6">
            <text:p>22,225,737</text:p>
          </table:table-cell>
          <table:table-cell office:value-type="float" office:value="23061036" table:style-name="ce6">
            <text:p>23,061,036</text:p>
          </table:table-cell>
          <table:table-cell office:value-type="float" office:value="19590000" table:style-name="ce6">
            <text:p>19,590,000</text:p>
          </table:table-cell>
          <table:table-cell office:value-type="float" office:value="383794366" table:style-name="ce6">
            <text:p>383,794,366</text:p>
          </table:table-cell>
          <table:table-cell office:value-type="float" office:value="44174185" table:style-name="ce6">
            <text:p>44,174,185</text:p>
          </table:table-cell>
          <table:table-cell office:value-type="float" office:value="47935622" table:style-name="ce6">
            <text:p>47,935,622</text:p>
          </table:table-cell>
          <table:table-cell office:value-type="float" office:value="0" table:style-name="ce5">
            <text:p>0</text:p>
          </table:table-cell>
          <table:table-cell office:value-type="float" office:value="260148" table:style-name="ce6">
            <text:p>260,148</text:p>
          </table:table-cell>
          <table:table-cell office:value-type="float" office:value="1302581" table:style-name="ce6">
            <text:p>1,302,581</text:p>
          </table:table-cell>
          <table:table-cell office:value-type="float" office:value="68452" table:style-name="ce6">
            <text:p>68,452</text:p>
          </table:table-cell>
          <table:table-cell office:value-type="float" office:value="49429899" table:style-name="ce6">
            <text:p>49,429,899</text:p>
          </table:table-cell>
          <table:table-cell office:value-type="float" office:value="5255714" table:style-name="ce6">
            <text:p>5,255,71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812678" table:style-name="ce6">
            <text:p>4,812,678</text:p>
          </table:table-cell>
          <table:table-cell office:value-type="float" office:value="41957030" table:style-name="ce6">
            <text:p>41,957,030</text:p>
          </table:table-cell>
          <table:table-cell office:value-type="float" office:value="0" table:style-name="ce5">
            <text:p>0</text:p>
          </table:table-cell>
          <table:table-cell office:value-type="float" office:value="16805778" table:style-name="ce6">
            <text:p>16,805,778</text:p>
          </table:table-cell>
          <table:table-cell office:value-type="float" office:value="159419318" table:style-name="ce6">
            <text:p>159,419,318</text:p>
          </table:table-cell>
          <table:table-cell office:value-type="float" office:value="202919012" table:style-name="ce6">
            <text:p>202,919,012</text:p>
          </table:table-cell>
          <table:table-cell office:value-type="float" office:value="0" table:style-name="ce5">
            <text:p>0</text:p>
          </table:table-cell>
          <table:table-cell office:value-type="float" office:value="425913816" table:style-name="ce6">
            <text:p>425,913,816</text:p>
          </table:table-cell>
          <table:table-cell office:value-type="float" office:value="22348224" table:style-name="ce6">
            <text:p>22,348,224</text:p>
          </table:table-cell>
          <table:table-cell office:value-type="float" office:value="12255187" table:style-name="ce6">
            <text:p>12,255,187</text:p>
          </table:table-cell>
          <table:table-cell office:value-type="float" office:value="3862652" table:style-name="ce6">
            <text:p>3,862,652</text:p>
          </table:table-cell>
          <table:table-cell office:value-type="float" office:value="602255" table:style-name="ce6">
            <text:p>602,255</text:p>
          </table:table-cell>
          <table:table-cell office:value-type="float" office:value="6100306" table:style-name="ce6">
            <text:p>6,100,306</text:p>
          </table:table-cell>
          <table:table-cell office:value-type="float" office:value="233965" table:style-name="ce6">
            <text:p>233,965</text:p>
          </table:table-cell>
          <table:table-cell office:value-type="float" office:value="22586435" table:style-name="ce6">
            <text:p>22,586,435</text:p>
          </table:table-cell>
          <table:table-cell office:value-type="float" office:value="238211" table:style-name="ce6">
            <text:p>238,21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224933" table:style-name="ce6">
            <text:p>6,224,933</text:p>
          </table:table-cell>
          <table:table-cell office:value-type="float" office:value="199939052" table:style-name="ce6">
            <text:p>199,939,052</text:p>
          </table:table-cell>
          <table:table-cell office:value-type="float" office:value="0" table:style-name="ce5">
            <text:p>0</text:p>
          </table:table-cell>
          <table:table-cell office:value-type="float" office:value="35815948" table:style-name="ce6">
            <text:p>35,815,948</text:p>
          </table:table-cell>
          <table:table-cell office:value-type="float" office:value="462767985" table:style-name="ce6">
            <text:p>462,767,985</text:p>
          </table:table-cell>
          <table:table-cell office:value-type="float" office:value="100531643" table:style-name="ce6">
            <text:p>100,531,643</text:p>
          </table:table-cell>
          <table:table-cell office:value-type="float" office:value="0" table:style-name="ce5">
            <text:p>0</text:p>
          </table:table-cell>
          <table:table-cell office:value-type="float" office:value="805279561" table:style-name="ce6">
            <text:p>805,279,561</text:p>
          </table:table-cell>
          <table:table-cell office:value-type="float" office:value="51477524" table:style-name="ce6">
            <text:p>51,477,524</text:p>
          </table:table-cell>
          <table:table-cell office:value-type="float" office:value="28247470" table:style-name="ce6">
            <text:p>28,247,470</text:p>
          </table:table-cell>
          <table:table-cell office:value-type="float" office:value="7802269" table:style-name="ce6">
            <text:p>7,802,269</text:p>
          </table:table-cell>
          <table:table-cell office:value-type="float" office:value="1638599" table:style-name="ce6">
            <text:p>1,638,599</text:p>
          </table:table-cell>
          <table:table-cell office:value-type="float" office:value="15234364" table:style-name="ce6">
            <text:p>15,234,364</text:p>
          </table:table-cell>
          <table:table-cell office:value-type="float" office:value="54114" table:style-name="ce6">
            <text:p>54,114</text:p>
          </table:table-cell>
          <table:table-cell office:value-type="float" office:value="52868588" table:style-name="ce6">
            <text:p>52,868,588</text:p>
          </table:table-cell>
          <table:table-cell office:value-type="float" office:value="1391064" table:style-name="ce6">
            <text:p>1,391,06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98842" table:style-name="ce6">
            <text:p>98,842</text:p>
          </table:table-cell>
          <table:table-cell office:value-type="float" office:value="6774391" table:style-name="ce6">
            <text:p>6,774,391</text:p>
          </table:table-cell>
          <table:table-cell office:value-type="float" office:value="0" table:style-name="ce5">
            <text:p>0</text:p>
          </table:table-cell>
          <table:table-cell office:value-type="float" office:value="2055918" table:style-name="ce6">
            <text:p>2,055,918</text:p>
          </table:table-cell>
          <table:table-cell office:value-type="float" office:value="12394162" table:style-name="ce6">
            <text:p>12,394,162</text:p>
          </table:table-cell>
          <table:table-cell office:value-type="float" office:value="5421381" table:style-name="ce6">
            <text:p>5,421,381</text:p>
          </table:table-cell>
          <table:table-cell office:value-type="float" office:value="0" table:style-name="ce5">
            <text:p>0</text:p>
          </table:table-cell>
          <table:table-cell office:value-type="float" office:value="26744694" table:style-name="ce6">
            <text:p>26,744,694</text:p>
          </table:table-cell>
          <table:table-cell office:value-type="float" office:value="1674155" table:style-name="ce6">
            <text:p>1,674,155</text:p>
          </table:table-cell>
          <table:table-cell office:value-type="float" office:value="915094" table:style-name="ce6">
            <text:p>915,094</text:p>
          </table:table-cell>
          <table:table-cell office:value-type="float" office:value="227991" table:style-name="ce6">
            <text:p>227,991</text:p>
          </table:table-cell>
          <table:table-cell office:value-type="float" office:value="62013" table:style-name="ce6">
            <text:p>62,013</text:p>
          </table:table-cell>
          <table:table-cell office:value-type="float" office:value="615500" table:style-name="ce6">
            <text:p>615,500</text:p>
          </table:table-cell>
          <table:table-cell office:value-type="float" office:value="0" table:style-name="ce5">
            <text:p>0</text:p>
          </table:table-cell>
          <table:table-cell office:value-type="float" office:value="1820598" table:style-name="ce6">
            <text:p>1,820,598</text:p>
          </table:table-cell>
          <table:table-cell office:value-type="float" office:value="146443" table:style-name="ce6">
            <text:p>146,44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41971901" table:style-name="ce8">
            <text:p>341,971,901</text:p>
          </table:table-cell>
          <table:table-cell office:value-type="float" office:value="3166314318" table:style-name="ce8">
            <text:p>3,166,314,318</text:p>
          </table:table-cell>
          <table:table-cell office:value-type="float" office:value="250818407" table:style-name="ce8">
            <text:p>250,818,407</text:p>
          </table:table-cell>
          <table:table-cell office:value-type="float" office:value="5308950090" table:style-name="ce8">
            <text:p>5,308,950,090</text:p>
          </table:table-cell>
          <table:table-cell office:value-type="float" office:value="8295733554" table:style-name="ce8">
            <text:p>8,295,733,554</text:p>
          </table:table-cell>
          <table:table-cell office:value-type="float" office:value="9416727847" table:style-name="ce8">
            <text:p>9,416,727,847</text:p>
          </table:table-cell>
          <table:table-cell office:value-type="float" office:value="174711266" table:style-name="ce8">
            <text:p>174,711,266</text:p>
          </table:table-cell>
          <table:table-cell office:value-type="float" office:value="26955227383" table:style-name="ce8">
            <text:p>26,955,227,383</text:p>
          </table:table-cell>
          <table:table-cell office:value-type="float" office:value="1555322227" table:style-name="ce8">
            <text:p>1,555,322,227</text:p>
          </table:table-cell>
          <table:table-cell office:value-type="float" office:value="1342840902" table:style-name="ce8">
            <text:p>1,342,840,902</text:p>
          </table:table-cell>
          <table:table-cell office:value-type="float" office:value="11892912" table:style-name="ce8">
            <text:p>11,892,912</text:p>
          </table:table-cell>
          <table:table-cell office:value-type="float" office:value="28408199" table:style-name="ce8">
            <text:p>28,408,199</text:p>
          </table:table-cell>
          <table:table-cell office:value-type="float" office:value="202703508" table:style-name="ce8">
            <text:p>202,703,508</text:p>
          </table:table-cell>
          <table:table-cell office:value-type="float" office:value="20590653" table:style-name="ce8">
            <text:p>20,590,653</text:p>
          </table:table-cell>
          <table:table-cell office:value-type="float" office:value="1565254868" table:style-name="ce8">
            <text:p>1,565,254,868</text:p>
          </table:table-cell>
          <table:table-cell office:value-type="float" office:value="9932641" table:style-name="ce8">
            <text:p>9,932,641</text:p>
          </table:table-cell>
          <table:table-cell table:number-columns-repeated="16366"/>
        </table:table-row>
        <table:table-row table:style-name="ro1">
          <table:table-cell office:value-type="float" office:value="10009" table:style-name="ce2">
            <text:p>10009</text:p>
          </table:table-cell>
          <table:table-cell office:value-type="string" table:style-name="ce2">
            <text:p>本國銀行</text:p>
          </table:table-cell>
          <table:table-cell office:value-type="float" office:value="326665383" table:style-name="ce4">
            <text:p>326,665,383</text:p>
          </table:table-cell>
          <table:table-cell office:value-type="float" office:value="2827865771" table:style-name="ce4">
            <text:p>2,827,865,771</text:p>
          </table:table-cell>
          <table:table-cell office:value-type="float" office:value="176831822" table:style-name="ce4">
            <text:p>176,831,822</text:p>
          </table:table-cell>
          <table:table-cell office:value-type="float" office:value="5095190800" table:style-name="ce4">
            <text:p>5,095,190,800</text:p>
          </table:table-cell>
          <table:table-cell office:value-type="float" office:value="7633078218" table:style-name="ce4">
            <text:p>7,633,078,218</text:p>
          </table:table-cell>
          <table:table-cell office:value-type="float" office:value="9132153426" table:style-name="ce4">
            <text:p>9,132,153,426</text:p>
          </table:table-cell>
          <table:table-cell office:value-type="float" office:value="134103701" table:style-name="ce4">
            <text:p>134,103,701</text:p>
          </table:table-cell>
          <table:table-cell office:value-type="float" office:value="25325889121" table:style-name="ce4">
            <text:p>25,325,889,121</text:p>
          </table:table-cell>
          <table:table-cell office:value-type="float" office:value="1423580071" table:style-name="ce4">
            <text:p>1,423,580,071</text:p>
          </table:table-cell>
          <table:table-cell office:value-type="float" office:value="1242185814" table:style-name="ce4">
            <text:p>1,242,185,814</text:p>
          </table:table-cell>
          <table:table-cell office:value-type="float" office:value="0" table:style-name="ce2">
            <text:p>0</text:p>
          </table:table-cell>
          <table:table-cell office:value-type="float" office:value="26355037" table:style-name="ce4">
            <text:p>26,355,037</text:p>
          </table:table-cell>
          <table:table-cell office:value-type="float" office:value="181830967" table:style-name="ce4">
            <text:p>181,830,967</text:p>
          </table:table-cell>
          <table:table-cell office:value-type="float" office:value="22279254" table:style-name="ce4">
            <text:p>22,279,254</text:p>
          </table:table-cell>
          <table:table-cell office:value-type="float" office:value="1428092564" table:style-name="ce4">
            <text:p>1,428,092,564</text:p>
          </table:table-cell>
          <table:table-cell office:value-type="float" office:value="4512493" table:style-name="ce4">
            <text:p>4,512,49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5392496" table:style-name="ce6">
            <text:p>5,392,496</text:p>
          </table:table-cell>
          <table:table-cell office:value-type="float" office:value="80266906" table:style-name="ce6">
            <text:p>80,266,906</text:p>
          </table:table-cell>
          <table:table-cell office:value-type="float" office:value="60383590" table:style-name="ce6">
            <text:p>60,383,590</text:p>
          </table:table-cell>
          <table:table-cell office:value-type="float" office:value="184683556" table:style-name="ce6">
            <text:p>184,683,556</text:p>
          </table:table-cell>
          <table:table-cell office:value-type="float" office:value="22065933" table:style-name="ce6">
            <text:p>22,065,933</text:p>
          </table:table-cell>
          <table:table-cell office:value-type="float" office:value="25031648" table:style-name="ce6">
            <text:p>25,031,648</text:p>
          </table:table-cell>
          <table:table-cell office:value-type="float" office:value="19377333" table:style-name="ce6">
            <text:p>19,377,333</text:p>
          </table:table-cell>
          <table:table-cell office:value-type="float" office:value="397201462" table:style-name="ce6">
            <text:p>397,201,462</text:p>
          </table:table-cell>
          <table:table-cell office:value-type="float" office:value="45170522" table:style-name="ce6">
            <text:p>45,170,522</text:p>
          </table:table-cell>
          <table:table-cell office:value-type="float" office:value="50387219" table:style-name="ce6">
            <text:p>50,387,219</text:p>
          </table:table-cell>
          <table:table-cell office:value-type="float" office:value="0" table:style-name="ce5">
            <text:p>0</text:p>
          </table:table-cell>
          <table:table-cell office:value-type="float" office:value="350406" table:style-name="ce6">
            <text:p>350,406</text:p>
          </table:table-cell>
          <table:table-cell office:value-type="float" office:value="1340150" table:style-name="ce6">
            <text:p>1,340,150</text:p>
          </table:table-cell>
          <table:table-cell office:value-type="float" office:value="76510" table:style-name="ce6">
            <text:p>76,510</text:p>
          </table:table-cell>
          <table:table-cell office:value-type="float" office:value="52001265" table:style-name="ce6">
            <text:p>52,001,265</text:p>
          </table:table-cell>
          <table:table-cell office:value-type="float" office:value="6830743" table:style-name="ce6">
            <text:p>6,830,74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880413" table:style-name="ce6">
            <text:p>4,880,413</text:p>
          </table:table-cell>
          <table:table-cell office:value-type="float" office:value="42006667" table:style-name="ce6">
            <text:p>42,006,667</text:p>
          </table:table-cell>
          <table:table-cell office:value-type="float" office:value="0" table:style-name="ce5">
            <text:p>0</text:p>
          </table:table-cell>
          <table:table-cell office:value-type="float" office:value="16253172" table:style-name="ce6">
            <text:p>16,253,172</text:p>
          </table:table-cell>
          <table:table-cell office:value-type="float" office:value="159691568" table:style-name="ce6">
            <text:p>159,691,568</text:p>
          </table:table-cell>
          <table:table-cell office:value-type="float" office:value="203514626" table:style-name="ce6">
            <text:p>203,514,626</text:p>
          </table:table-cell>
          <table:table-cell office:value-type="float" office:value="0" table:style-name="ce5">
            <text:p>0</text:p>
          </table:table-cell>
          <table:table-cell office:value-type="float" office:value="426346446" table:style-name="ce6">
            <text:p>426,346,446</text:p>
          </table:table-cell>
          <table:table-cell office:value-type="float" office:value="22371503" table:style-name="ce6">
            <text:p>22,371,503</text:p>
          </table:table-cell>
          <table:table-cell office:value-type="float" office:value="12290311" table:style-name="ce6">
            <text:p>12,290,311</text:p>
          </table:table-cell>
          <table:table-cell office:value-type="float" office:value="3788838" table:style-name="ce6">
            <text:p>3,788,838</text:p>
          </table:table-cell>
          <table:table-cell office:value-type="float" office:value="645565" table:style-name="ce6">
            <text:p>645,565</text:p>
          </table:table-cell>
          <table:table-cell office:value-type="float" office:value="6165509" table:style-name="ce6">
            <text:p>6,165,509</text:p>
          </table:table-cell>
          <table:table-cell office:value-type="float" office:value="214029" table:style-name="ce6">
            <text:p>214,029</text:p>
          </table:table-cell>
          <table:table-cell office:value-type="float" office:value="22676194" table:style-name="ce6">
            <text:p>22,676,194</text:p>
          </table:table-cell>
          <table:table-cell office:value-type="float" office:value="304691" table:style-name="ce6">
            <text:p>304,69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344400" table:style-name="ce6">
            <text:p>6,344,400</text:p>
          </table:table-cell>
          <table:table-cell office:value-type="float" office:value="198868990" table:style-name="ce6">
            <text:p>198,868,990</text:p>
          </table:table-cell>
          <table:table-cell office:value-type="float" office:value="0" table:style-name="ce5">
            <text:p>0</text:p>
          </table:table-cell>
          <table:table-cell office:value-type="float" office:value="36809384" table:style-name="ce6">
            <text:p>36,809,384</text:p>
          </table:table-cell>
          <table:table-cell office:value-type="float" office:value="459481474" table:style-name="ce6">
            <text:p>459,481,474</text:p>
          </table:table-cell>
          <table:table-cell office:value-type="float" office:value="102561918" table:style-name="ce6">
            <text:p>102,561,918</text:p>
          </table:table-cell>
          <table:table-cell office:value-type="float" office:value="0" table:style-name="ce5">
            <text:p>0</text:p>
          </table:table-cell>
          <table:table-cell office:value-type="float" office:value="804066166" table:style-name="ce6">
            <text:p>804,066,166</text:p>
          </table:table-cell>
          <table:table-cell office:value-type="float" office:value="51335902" table:style-name="ce6">
            <text:p>51,335,902</text:p>
          </table:table-cell>
          <table:table-cell office:value-type="float" office:value="28310936" table:style-name="ce6">
            <text:p>28,310,936</text:p>
          </table:table-cell>
          <table:table-cell office:value-type="float" office:value="7620338" table:style-name="ce6">
            <text:p>7,620,338</text:p>
          </table:table-cell>
          <table:table-cell office:value-type="float" office:value="1615170" table:style-name="ce6">
            <text:p>1,615,170</text:p>
          </table:table-cell>
          <table:table-cell office:value-type="float" office:value="15471724" table:style-name="ce6">
            <text:p>15,471,724</text:p>
          </table:table-cell>
          <table:table-cell office:value-type="float" office:value="52953" table:style-name="ce6">
            <text:p>52,953</text:p>
          </table:table-cell>
          <table:table-cell office:value-type="float" office:value="52965215" table:style-name="ce6">
            <text:p>52,965,215</text:p>
          </table:table-cell>
          <table:table-cell office:value-type="float" office:value="1629313" table:style-name="ce6">
            <text:p>1,629,31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4188" table:style-name="ce6">
            <text:p>114,188</text:p>
          </table:table-cell>
          <table:table-cell office:value-type="float" office:value="6777009" table:style-name="ce6">
            <text:p>6,777,009</text:p>
          </table:table-cell>
          <table:table-cell office:value-type="float" office:value="0" table:style-name="ce5">
            <text:p>0</text:p>
          </table:table-cell>
          <table:table-cell office:value-type="float" office:value="2020941" table:style-name="ce6">
            <text:p>2,020,941</text:p>
          </table:table-cell>
          <table:table-cell office:value-type="float" office:value="12425237" table:style-name="ce6">
            <text:p>12,425,237</text:p>
          </table:table-cell>
          <table:table-cell office:value-type="float" office:value="5479156" table:style-name="ce6">
            <text:p>5,479,156</text:p>
          </table:table-cell>
          <table:table-cell office:value-type="float" office:value="0" table:style-name="ce5">
            <text:p>0</text:p>
          </table:table-cell>
          <table:table-cell office:value-type="float" office:value="26816531" table:style-name="ce6">
            <text:p>26,816,531</text:p>
          </table:table-cell>
          <table:table-cell office:value-type="float" office:value="1678330" table:style-name="ce6">
            <text:p>1,678,330</text:p>
          </table:table-cell>
          <table:table-cell office:value-type="float" office:value="920605" table:style-name="ce6">
            <text:p>920,605</text:p>
          </table:table-cell>
          <table:table-cell office:value-type="float" office:value="237110" table:style-name="ce6">
            <text:p>237,110</text:p>
          </table:table-cell>
          <table:table-cell office:value-type="float" office:value="61706" table:style-name="ce6">
            <text:p>61,706</text:p>
          </table:table-cell>
          <table:table-cell office:value-type="float" office:value="610586" table:style-name="ce6">
            <text:p>610,586</text:p>
          </table:table-cell>
          <table:table-cell office:value-type="float" office:value="0" table:style-name="ce5">
            <text:p>0</text:p>
          </table:table-cell>
          <table:table-cell office:value-type="float" office:value="1830007" table:style-name="ce6">
            <text:p>1,830,007</text:p>
          </table:table-cell>
          <table:table-cell office:value-type="float" office:value="151677" table:style-name="ce6">
            <text:p>151,677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43396880" table:style-name="ce8">
            <text:p>343,396,880</text:p>
          </table:table-cell>
          <table:table-cell office:value-type="float" office:value="3155785343" table:style-name="ce8">
            <text:p>3,155,785,343</text:p>
          </table:table-cell>
          <table:table-cell office:value-type="float" office:value="237215412" table:style-name="ce8">
            <text:p>237,215,412</text:p>
          </table:table-cell>
          <table:table-cell office:value-type="float" office:value="5334957853" table:style-name="ce8">
            <text:p>5,334,957,853</text:p>
          </table:table-cell>
          <table:table-cell office:value-type="float" office:value="8286742430" table:style-name="ce8">
            <text:p>8,286,742,430</text:p>
          </table:table-cell>
          <table:table-cell office:value-type="float" office:value="9468740774" table:style-name="ce8">
            <text:p>9,468,740,774</text:p>
          </table:table-cell>
          <table:table-cell office:value-type="float" office:value="153481034" table:style-name="ce8">
            <text:p>153,481,034</text:p>
          </table:table-cell>
          <table:table-cell office:value-type="float" office:value="26980319726" table:style-name="ce8">
            <text:p>26,980,319,726</text:p>
          </table:table-cell>
          <table:table-cell office:value-type="float" office:value="1544136328" table:style-name="ce8">
            <text:p>1,544,136,328</text:p>
          </table:table-cell>
          <table:table-cell office:value-type="float" office:value="1334094885" table:style-name="ce8">
            <text:p>1,334,094,885</text:p>
          </table:table-cell>
          <table:table-cell office:value-type="float" office:value="11646286" table:style-name="ce8">
            <text:p>11,646,286</text:p>
          </table:table-cell>
          <table:table-cell office:value-type="float" office:value="29027884" table:style-name="ce8">
            <text:p>29,027,884</text:p>
          </table:table-cell>
          <table:table-cell office:value-type="float" office:value="205418936" table:style-name="ce8">
            <text:p>205,418,936</text:p>
          </table:table-cell>
          <table:table-cell office:value-type="float" office:value="22622746" table:style-name="ce8">
            <text:p>22,622,746</text:p>
          </table:table-cell>
          <table:table-cell office:value-type="float" office:value="1557565245" table:style-name="ce8">
            <text:p>1,557,565,245</text:p>
          </table:table-cell>
          <table:table-cell office:value-type="float" office:value="13428917" table:style-name="ce8">
            <text:p>13,428,917</text:p>
          </table:table-cell>
          <table:table-cell table:number-columns-repeated="16366"/>
        </table:table-row>
        <table:table-row table:style-name="ro1">
          <table:table-cell office:value-type="float" office:value="10010" table:style-name="ce2">
            <text:p>10010</text:p>
          </table:table-cell>
          <table:table-cell office:value-type="string" table:style-name="ce2">
            <text:p>本國銀行</text:p>
          </table:table-cell>
          <table:table-cell office:value-type="float" office:value="321316966" table:style-name="ce4">
            <text:p>321,316,966</text:p>
          </table:table-cell>
          <table:table-cell office:value-type="float" office:value="2763130183" table:style-name="ce4">
            <text:p>2,763,130,183</text:p>
          </table:table-cell>
          <table:table-cell office:value-type="float" office:value="161720434" table:style-name="ce4">
            <text:p>161,720,434</text:p>
          </table:table-cell>
          <table:table-cell office:value-type="float" office:value="5187261065" table:style-name="ce4">
            <text:p>5,187,261,065</text:p>
          </table:table-cell>
          <table:table-cell office:value-type="float" office:value="7599104772" table:style-name="ce4">
            <text:p>7,599,104,772</text:p>
          </table:table-cell>
          <table:table-cell office:value-type="float" office:value="9163175232" table:style-name="ce4">
            <text:p>9,163,175,232</text:p>
          </table:table-cell>
          <table:table-cell office:value-type="float" office:value="106987589" table:style-name="ce4">
            <text:p>106,987,589</text:p>
          </table:table-cell>
          <table:table-cell office:value-type="float" office:value="25302696241" table:style-name="ce4">
            <text:p>25,302,696,241</text:p>
          </table:table-cell>
          <table:table-cell office:value-type="float" office:value="1409450946" table:style-name="ce4">
            <text:p>1,409,450,946</text:p>
          </table:table-cell>
          <table:table-cell office:value-type="float" office:value="1228733877" table:style-name="ce4">
            <text:p>1,228,733,877</text:p>
          </table:table-cell>
          <table:table-cell office:value-type="float" office:value="0" table:style-name="ce2">
            <text:p>0</text:p>
          </table:table-cell>
          <table:table-cell office:value-type="float" office:value="26700524" table:style-name="ce4">
            <text:p>26,700,524</text:p>
          </table:table-cell>
          <table:table-cell office:value-type="float" office:value="180028636" table:style-name="ce4">
            <text:p>180,028,636</text:p>
          </table:table-cell>
          <table:table-cell office:value-type="float" office:value="20806846" table:style-name="ce4">
            <text:p>20,806,846</text:p>
          </table:table-cell>
          <table:table-cell office:value-type="float" office:value="1414656191" table:style-name="ce4">
            <text:p>1,414,656,191</text:p>
          </table:table-cell>
          <table:table-cell office:value-type="float" office:value="5205245" table:style-name="ce4">
            <text:p>5,205,24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5222429" table:style-name="ce6">
            <text:p>5,222,429</text:p>
          </table:table-cell>
          <table:table-cell office:value-type="float" office:value="77820100" table:style-name="ce6">
            <text:p>77,820,100</text:p>
          </table:table-cell>
          <table:table-cell office:value-type="float" office:value="60753287" table:style-name="ce6">
            <text:p>60,753,287</text:p>
          </table:table-cell>
          <table:table-cell office:value-type="float" office:value="189579703" table:style-name="ce6">
            <text:p>189,579,703</text:p>
          </table:table-cell>
          <table:table-cell office:value-type="float" office:value="22818227" table:style-name="ce6">
            <text:p>22,818,227</text:p>
          </table:table-cell>
          <table:table-cell office:value-type="float" office:value="26946153" table:style-name="ce6">
            <text:p>26,946,153</text:p>
          </table:table-cell>
          <table:table-cell office:value-type="float" office:value="18687097" table:style-name="ce6">
            <text:p>18,687,097</text:p>
          </table:table-cell>
          <table:table-cell office:value-type="float" office:value="401826996" table:style-name="ce6">
            <text:p>401,826,996</text:p>
          </table:table-cell>
          <table:table-cell office:value-type="float" office:value="45574045" table:style-name="ce6">
            <text:p>45,574,045</text:p>
          </table:table-cell>
          <table:table-cell office:value-type="float" office:value="48578805" table:style-name="ce6">
            <text:p>48,578,805</text:p>
          </table:table-cell>
          <table:table-cell office:value-type="float" office:value="0" table:style-name="ce5">
            <text:p>0</text:p>
          </table:table-cell>
          <table:table-cell office:value-type="float" office:value="255883" table:style-name="ce6">
            <text:p>255,883</text:p>
          </table:table-cell>
          <table:table-cell office:value-type="float" office:value="1357678" table:style-name="ce6">
            <text:p>1,357,678</text:p>
          </table:table-cell>
          <table:table-cell office:value-type="float" office:value="53709" table:style-name="ce6">
            <text:p>53,709</text:p>
          </table:table-cell>
          <table:table-cell office:value-type="float" office:value="50138657" table:style-name="ce6">
            <text:p>50,138,657</text:p>
          </table:table-cell>
          <table:table-cell office:value-type="float" office:value="4564612" table:style-name="ce6">
            <text:p>4,564,61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816520" table:style-name="ce6">
            <text:p>4,816,520</text:p>
          </table:table-cell>
          <table:table-cell office:value-type="float" office:value="42448376" table:style-name="ce6">
            <text:p>42,448,376</text:p>
          </table:table-cell>
          <table:table-cell office:value-type="float" office:value="0" table:style-name="ce5">
            <text:p>0</text:p>
          </table:table-cell>
          <table:table-cell office:value-type="float" office:value="15449975" table:style-name="ce6">
            <text:p>15,449,975</text:p>
          </table:table-cell>
          <table:table-cell office:value-type="float" office:value="159687497" table:style-name="ce6">
            <text:p>159,687,497</text:p>
          </table:table-cell>
          <table:table-cell office:value-type="float" office:value="204374550" table:style-name="ce6">
            <text:p>204,374,550</text:p>
          </table:table-cell>
          <table:table-cell office:value-type="float" office:value="0" table:style-name="ce5">
            <text:p>0</text:p>
          </table:table-cell>
          <table:table-cell office:value-type="float" office:value="426776918" table:style-name="ce6">
            <text:p>426,776,918</text:p>
          </table:table-cell>
          <table:table-cell office:value-type="float" office:value="22401585" table:style-name="ce6">
            <text:p>22,401,585</text:p>
          </table:table-cell>
          <table:table-cell office:value-type="float" office:value="12304323" table:style-name="ce6">
            <text:p>12,304,323</text:p>
          </table:table-cell>
          <table:table-cell office:value-type="float" office:value="3945644" table:style-name="ce6">
            <text:p>3,945,644</text:p>
          </table:table-cell>
          <table:table-cell office:value-type="float" office:value="617623" table:style-name="ce6">
            <text:p>617,623</text:p>
          </table:table-cell>
          <table:table-cell office:value-type="float" office:value="6086241" table:style-name="ce6">
            <text:p>6,086,241</text:p>
          </table:table-cell>
          <table:table-cell office:value-type="float" office:value="226856" table:style-name="ce6">
            <text:p>226,856</text:p>
          </table:table-cell>
          <table:table-cell office:value-type="float" office:value="22726975" table:style-name="ce6">
            <text:p>22,726,975</text:p>
          </table:table-cell>
          <table:table-cell office:value-type="float" office:value="325390" table:style-name="ce6">
            <text:p>325,39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435787" table:style-name="ce6">
            <text:p>6,435,787</text:p>
          </table:table-cell>
          <table:table-cell office:value-type="float" office:value="198319717" table:style-name="ce6">
            <text:p>198,319,717</text:p>
          </table:table-cell>
          <table:table-cell office:value-type="float" office:value="0" table:style-name="ce5">
            <text:p>0</text:p>
          </table:table-cell>
          <table:table-cell office:value-type="float" office:value="36737363" table:style-name="ce6">
            <text:p>36,737,363</text:p>
          </table:table-cell>
          <table:table-cell office:value-type="float" office:value="458071321" table:style-name="ce6">
            <text:p>458,071,321</text:p>
          </table:table-cell>
          <table:table-cell office:value-type="float" office:value="105025409" table:style-name="ce6">
            <text:p>105,025,409</text:p>
          </table:table-cell>
          <table:table-cell office:value-type="float" office:value="0" table:style-name="ce5">
            <text:p>0</text:p>
          </table:table-cell>
          <table:table-cell office:value-type="float" office:value="804589597" table:style-name="ce6">
            <text:p>804,589,597</text:p>
          </table:table-cell>
          <table:table-cell office:value-type="float" office:value="51309407" table:style-name="ce6">
            <text:p>51,309,407</text:p>
          </table:table-cell>
          <table:table-cell office:value-type="float" office:value="28235891" table:style-name="ce6">
            <text:p>28,235,891</text:p>
          </table:table-cell>
          <table:table-cell office:value-type="float" office:value="7769829" table:style-name="ce6">
            <text:p>7,769,829</text:p>
          </table:table-cell>
          <table:table-cell office:value-type="float" office:value="1616142" table:style-name="ce6">
            <text:p>1,616,142</text:p>
          </table:table-cell>
          <table:table-cell office:value-type="float" office:value="15465165" table:style-name="ce6">
            <text:p>15,465,165</text:p>
          </table:table-cell>
          <table:table-cell office:value-type="float" office:value="83117" table:style-name="ce6">
            <text:p>83,117</text:p>
          </table:table-cell>
          <table:table-cell office:value-type="float" office:value="53003910" table:style-name="ce6">
            <text:p>53,003,910</text:p>
          </table:table-cell>
          <table:table-cell office:value-type="float" office:value="1694503" table:style-name="ce6">
            <text:p>1,694,50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7149" table:style-name="ce6">
            <text:p>107,149</text:p>
          </table:table-cell>
          <table:table-cell office:value-type="float" office:value="6819242" table:style-name="ce6">
            <text:p>6,819,242</text:p>
          </table:table-cell>
          <table:table-cell office:value-type="float" office:value="0" table:style-name="ce5">
            <text:p>0</text:p>
          </table:table-cell>
          <table:table-cell office:value-type="float" office:value="1978566" table:style-name="ce6">
            <text:p>1,978,566</text:p>
          </table:table-cell>
          <table:table-cell office:value-type="float" office:value="12498104" table:style-name="ce6">
            <text:p>12,498,104</text:p>
          </table:table-cell>
          <table:table-cell office:value-type="float" office:value="5656086" table:style-name="ce6">
            <text:p>5,656,086</text:p>
          </table:table-cell>
          <table:table-cell office:value-type="float" office:value="0" table:style-name="ce5">
            <text:p>0</text:p>
          </table:table-cell>
          <table:table-cell office:value-type="float" office:value="27059147" table:style-name="ce6">
            <text:p>27,059,147</text:p>
          </table:table-cell>
          <table:table-cell office:value-type="float" office:value="1690664" table:style-name="ce6">
            <text:p>1,690,664</text:p>
          </table:table-cell>
          <table:table-cell office:value-type="float" office:value="922454" table:style-name="ce6">
            <text:p>922,454</text:p>
          </table:table-cell>
          <table:table-cell office:value-type="float" office:value="238029" table:style-name="ce6">
            <text:p>238,029</text:p>
          </table:table-cell>
          <table:table-cell office:value-type="float" office:value="61571" table:style-name="ce6">
            <text:p>61,571</text:p>
          </table:table-cell>
          <table:table-cell office:value-type="float" office:value="606721" table:style-name="ce6">
            <text:p>606,721</text:p>
          </table:table-cell>
          <table:table-cell office:value-type="float" office:value="0" table:style-name="ce5">
            <text:p>0</text:p>
          </table:table-cell>
          <table:table-cell office:value-type="float" office:value="1828775" table:style-name="ce6">
            <text:p>1,828,775</text:p>
          </table:table-cell>
          <table:table-cell office:value-type="float" office:value="138111" table:style-name="ce6">
            <text:p>138,111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37898851" table:style-name="ce8">
            <text:p>337,898,851</text:p>
          </table:table-cell>
          <table:table-cell office:value-type="float" office:value="3088537618" table:style-name="ce8">
            <text:p>3,088,537,618</text:p>
          </table:table-cell>
          <table:table-cell office:value-type="float" office:value="222473721" table:style-name="ce8">
            <text:p>222,473,721</text:p>
          </table:table-cell>
          <table:table-cell office:value-type="float" office:value="5431006672" table:style-name="ce8">
            <text:p>5,431,006,672</text:p>
          </table:table-cell>
          <table:table-cell office:value-type="float" office:value="8252179921" table:style-name="ce8">
            <text:p>8,252,179,921</text:p>
          </table:table-cell>
          <table:table-cell office:value-type="float" office:value="9505177430" table:style-name="ce8">
            <text:p>9,505,177,430</text:p>
          </table:table-cell>
          <table:table-cell office:value-type="float" office:value="125674686" table:style-name="ce8">
            <text:p>125,674,686</text:p>
          </table:table-cell>
          <table:table-cell office:value-type="float" office:value="26962948899" table:style-name="ce8">
            <text:p>26,962,948,899</text:p>
          </table:table-cell>
          <table:table-cell office:value-type="float" office:value="1530426647" table:style-name="ce8">
            <text:p>1,530,426,647</text:p>
          </table:table-cell>
          <table:table-cell office:value-type="float" office:value="1318775350" table:style-name="ce8">
            <text:p>1,318,775,350</text:p>
          </table:table-cell>
          <table:table-cell office:value-type="float" office:value="11953502" table:style-name="ce8">
            <text:p>11,953,502</text:p>
          </table:table-cell>
          <table:table-cell office:value-type="float" office:value="29251743" table:style-name="ce8">
            <text:p>29,251,743</text:p>
          </table:table-cell>
          <table:table-cell office:value-type="float" office:value="203544441" table:style-name="ce8">
            <text:p>203,544,441</text:p>
          </table:table-cell>
          <table:table-cell office:value-type="float" office:value="21170528" table:style-name="ce8">
            <text:p>21,170,528</text:p>
          </table:table-cell>
          <table:table-cell office:value-type="float" office:value="1542354508" table:style-name="ce8">
            <text:p>1,542,354,508</text:p>
          </table:table-cell>
          <table:table-cell office:value-type="float" office:value="11927861" table:style-name="ce8">
            <text:p>11,927,861</text:p>
          </table:table-cell>
          <table:table-cell table:number-columns-repeated="16366"/>
        </table:table-row>
        <table:table-row table:style-name="ro1">
          <table:table-cell office:value-type="float" office:value="10011" table:style-name="ce2">
            <text:p>10011</text:p>
          </table:table-cell>
          <table:table-cell office:value-type="string" table:style-name="ce2">
            <text:p>本國銀行</text:p>
          </table:table-cell>
          <table:table-cell office:value-type="float" office:value="318500379" table:style-name="ce4">
            <text:p>318,500,379</text:p>
          </table:table-cell>
          <table:table-cell office:value-type="float" office:value="2761000304" table:style-name="ce4">
            <text:p>2,761,000,304</text:p>
          </table:table-cell>
          <table:table-cell office:value-type="float" office:value="144914919" table:style-name="ce4">
            <text:p>144,914,919</text:p>
          </table:table-cell>
          <table:table-cell office:value-type="float" office:value="5213073007" table:style-name="ce4">
            <text:p>5,213,073,007</text:p>
          </table:table-cell>
          <table:table-cell office:value-type="float" office:value="7601620972" table:style-name="ce4">
            <text:p>7,601,620,972</text:p>
          </table:table-cell>
          <table:table-cell office:value-type="float" office:value="9202355600" table:style-name="ce4">
            <text:p>9,202,355,600</text:p>
          </table:table-cell>
          <table:table-cell office:value-type="float" office:value="87882134" table:style-name="ce4">
            <text:p>87,882,134</text:p>
          </table:table-cell>
          <table:table-cell office:value-type="float" office:value="25329347315" table:style-name="ce4">
            <text:p>25,329,347,315</text:p>
          </table:table-cell>
          <table:table-cell office:value-type="float" office:value="1399630233" table:style-name="ce4">
            <text:p>1,399,630,233</text:p>
          </table:table-cell>
          <table:table-cell office:value-type="float" office:value="1223422205" table:style-name="ce4">
            <text:p>1,223,422,205</text:p>
          </table:table-cell>
          <table:table-cell office:value-type="float" office:value="0" table:style-name="ce2">
            <text:p>0</text:p>
          </table:table-cell>
          <table:table-cell office:value-type="float" office:value="25832665" table:style-name="ce4">
            <text:p>25,832,665</text:p>
          </table:table-cell>
          <table:table-cell office:value-type="float" office:value="176090055" table:style-name="ce4">
            <text:p>176,090,055</text:p>
          </table:table-cell>
          <table:table-cell office:value-type="float" office:value="21252979" table:style-name="ce4">
            <text:p>21,252,979</text:p>
          </table:table-cell>
          <table:table-cell office:value-type="float" office:value="1404091946" table:style-name="ce4">
            <text:p>1,404,091,946</text:p>
          </table:table-cell>
          <table:table-cell office:value-type="float" office:value="4461713" table:style-name="ce4">
            <text:p>4,461,71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5991031" table:style-name="ce6">
            <text:p>5,991,031</text:p>
          </table:table-cell>
          <table:table-cell office:value-type="float" office:value="78686618" table:style-name="ce6">
            <text:p>78,686,618</text:p>
          </table:table-cell>
          <table:table-cell office:value-type="float" office:value="55935983" table:style-name="ce6">
            <text:p>55,935,983</text:p>
          </table:table-cell>
          <table:table-cell office:value-type="float" office:value="198647638" table:style-name="ce6">
            <text:p>198,647,638</text:p>
          </table:table-cell>
          <table:table-cell office:value-type="float" office:value="24070020" table:style-name="ce6">
            <text:p>24,070,020</text:p>
          </table:table-cell>
          <table:table-cell office:value-type="float" office:value="29020316" table:style-name="ce6">
            <text:p>29,020,316</text:p>
          </table:table-cell>
          <table:table-cell office:value-type="float" office:value="19000000" table:style-name="ce6">
            <text:p>19,000,000</text:p>
          </table:table-cell>
          <table:table-cell office:value-type="float" office:value="411351606" table:style-name="ce6">
            <text:p>411,351,606</text:p>
          </table:table-cell>
          <table:table-cell office:value-type="float" office:value="42056436" table:style-name="ce6">
            <text:p>42,056,436</text:p>
          </table:table-cell>
          <table:table-cell office:value-type="float" office:value="46493984" table:style-name="ce6">
            <text:p>46,493,984</text:p>
          </table:table-cell>
          <table:table-cell office:value-type="float" office:value="0" table:style-name="ce5">
            <text:p>0</text:p>
          </table:table-cell>
          <table:table-cell office:value-type="float" office:value="253159" table:style-name="ce6">
            <text:p>253,159</text:p>
          </table:table-cell>
          <table:table-cell office:value-type="float" office:value="1321157" table:style-name="ce6">
            <text:p>1,321,157</text:p>
          </table:table-cell>
          <table:table-cell office:value-type="float" office:value="73500" table:style-name="ce6">
            <text:p>73,500</text:p>
          </table:table-cell>
          <table:table-cell office:value-type="float" office:value="47994800" table:style-name="ce6">
            <text:p>47,994,800</text:p>
          </table:table-cell>
          <table:table-cell office:value-type="float" office:value="5938364" table:style-name="ce6">
            <text:p>5,938,36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719112" table:style-name="ce6">
            <text:p>4,719,112</text:p>
          </table:table-cell>
          <table:table-cell office:value-type="float" office:value="42877283" table:style-name="ce6">
            <text:p>42,877,283</text:p>
          </table:table-cell>
          <table:table-cell office:value-type="float" office:value="0" table:style-name="ce5">
            <text:p>0</text:p>
          </table:table-cell>
          <table:table-cell office:value-type="float" office:value="14972279" table:style-name="ce6">
            <text:p>14,972,279</text:p>
          </table:table-cell>
          <table:table-cell office:value-type="float" office:value="160419532" table:style-name="ce6">
            <text:p>160,419,532</text:p>
          </table:table-cell>
          <table:table-cell office:value-type="float" office:value="205384696" table:style-name="ce6">
            <text:p>205,384,696</text:p>
          </table:table-cell>
          <table:table-cell office:value-type="float" office:value="0" table:style-name="ce5">
            <text:p>0</text:p>
          </table:table-cell>
          <table:table-cell office:value-type="float" office:value="428372902" table:style-name="ce6">
            <text:p>428,372,902</text:p>
          </table:table-cell>
          <table:table-cell office:value-type="float" office:value="22487678" table:style-name="ce6">
            <text:p>22,487,678</text:p>
          </table:table-cell>
          <table:table-cell office:value-type="float" office:value="12320880" table:style-name="ce6">
            <text:p>12,320,880</text:p>
          </table:table-cell>
          <table:table-cell office:value-type="float" office:value="4131072" table:style-name="ce6">
            <text:p>4,131,072</text:p>
          </table:table-cell>
          <table:table-cell office:value-type="float" office:value="611756" table:style-name="ce6">
            <text:p>611,756</text:p>
          </table:table-cell>
          <table:table-cell office:value-type="float" office:value="5970839" table:style-name="ce6">
            <text:p>5,970,839</text:p>
          </table:table-cell>
          <table:table-cell office:value-type="float" office:value="243703" table:style-name="ce6">
            <text:p>243,703</text:p>
          </table:table-cell>
          <table:table-cell office:value-type="float" office:value="22790844" table:style-name="ce6">
            <text:p>22,790,844</text:p>
          </table:table-cell>
          <table:table-cell office:value-type="float" office:value="303166" table:style-name="ce6">
            <text:p>303,16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463947" table:style-name="ce6">
            <text:p>6,463,947</text:p>
          </table:table-cell>
          <table:table-cell office:value-type="float" office:value="199867820" table:style-name="ce6">
            <text:p>199,867,820</text:p>
          </table:table-cell>
          <table:table-cell office:value-type="float" office:value="0" table:style-name="ce5">
            <text:p>0</text:p>
          </table:table-cell>
          <table:table-cell office:value-type="float" office:value="36377587" table:style-name="ce6">
            <text:p>36,377,587</text:p>
          </table:table-cell>
          <table:table-cell office:value-type="float" office:value="460088276" table:style-name="ce6">
            <text:p>460,088,276</text:p>
          </table:table-cell>
          <table:table-cell office:value-type="float" office:value="105071783" table:style-name="ce6">
            <text:p>105,071,783</text:p>
          </table:table-cell>
          <table:table-cell office:value-type="float" office:value="0" table:style-name="ce5">
            <text:p>0</text:p>
          </table:table-cell>
          <table:table-cell office:value-type="float" office:value="807869413" table:style-name="ce6">
            <text:p>807,869,413</text:p>
          </table:table-cell>
          <table:table-cell office:value-type="float" office:value="51558566" table:style-name="ce6">
            <text:p>51,558,566</text:p>
          </table:table-cell>
          <table:table-cell office:value-type="float" office:value="28223043" table:style-name="ce6">
            <text:p>28,223,043</text:p>
          </table:table-cell>
          <table:table-cell office:value-type="float" office:value="8009213" table:style-name="ce6">
            <text:p>8,009,213</text:p>
          </table:table-cell>
          <table:table-cell office:value-type="float" office:value="1593064" table:style-name="ce6">
            <text:p>1,593,064</text:p>
          </table:table-cell>
          <table:table-cell office:value-type="float" office:value="15466419" table:style-name="ce6">
            <text:p>15,466,419</text:p>
          </table:table-cell>
          <table:table-cell office:value-type="float" office:value="127740" table:style-name="ce6">
            <text:p>127,740</text:p>
          </table:table-cell>
          <table:table-cell office:value-type="float" office:value="53163999" table:style-name="ce6">
            <text:p>53,163,999</text:p>
          </table:table-cell>
          <table:table-cell office:value-type="float" office:value="1605433" table:style-name="ce6">
            <text:p>1,605,43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5365" table:style-name="ce6">
            <text:p>105,365</text:p>
          </table:table-cell>
          <table:table-cell office:value-type="float" office:value="7074687" table:style-name="ce6">
            <text:p>7,074,687</text:p>
          </table:table-cell>
          <table:table-cell office:value-type="float" office:value="0" table:style-name="ce5">
            <text:p>0</text:p>
          </table:table-cell>
          <table:table-cell office:value-type="float" office:value="1778612" table:style-name="ce6">
            <text:p>1,778,612</text:p>
          </table:table-cell>
          <table:table-cell office:value-type="float" office:value="12727349" table:style-name="ce6">
            <text:p>12,727,349</text:p>
          </table:table-cell>
          <table:table-cell office:value-type="float" office:value="5806391" table:style-name="ce6">
            <text:p>5,806,391</text:p>
          </table:table-cell>
          <table:table-cell office:value-type="float" office:value="0" table:style-name="ce5">
            <text:p>0</text:p>
          </table:table-cell>
          <table:table-cell office:value-type="float" office:value="27492404" table:style-name="ce6">
            <text:p>27,492,404</text:p>
          </table:table-cell>
          <table:table-cell office:value-type="float" office:value="1724065" table:style-name="ce6">
            <text:p>1,724,065</text:p>
          </table:table-cell>
          <table:table-cell office:value-type="float" office:value="930460" table:style-name="ce6">
            <text:p>930,460</text:p>
          </table:table-cell>
          <table:table-cell office:value-type="float" office:value="267197" table:style-name="ce6">
            <text:p>267,197</text:p>
          </table:table-cell>
          <table:table-cell office:value-type="float" office:value="62372" table:style-name="ce6">
            <text:p>62,372</text:p>
          </table:table-cell>
          <table:table-cell office:value-type="float" office:value="602177" table:style-name="ce6">
            <text:p>602,177</text:p>
          </table:table-cell>
          <table:table-cell office:value-type="float" office:value="0" table:style-name="ce5">
            <text:p>0</text:p>
          </table:table-cell>
          <table:table-cell office:value-type="float" office:value="1862206" table:style-name="ce6">
            <text:p>1,862,206</text:p>
          </table:table-cell>
          <table:table-cell office:value-type="float" office:value="138141" table:style-name="ce6">
            <text:p>138,141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35779834" table:style-name="ce8">
            <text:p>335,779,834</text:p>
          </table:table-cell>
          <table:table-cell office:value-type="float" office:value="3089506712" table:style-name="ce8">
            <text:p>3,089,506,712</text:p>
          </table:table-cell>
          <table:table-cell office:value-type="float" office:value="200850902" table:style-name="ce8">
            <text:p>200,850,902</text:p>
          </table:table-cell>
          <table:table-cell office:value-type="float" office:value="5464849123" table:style-name="ce8">
            <text:p>5,464,849,123</text:p>
          </table:table-cell>
          <table:table-cell office:value-type="float" office:value="8258926149" table:style-name="ce8">
            <text:p>8,258,926,149</text:p>
          </table:table-cell>
          <table:table-cell office:value-type="float" office:value="9547638786" table:style-name="ce8">
            <text:p>9,547,638,786</text:p>
          </table:table-cell>
          <table:table-cell office:value-type="float" office:value="106882134" table:style-name="ce8">
            <text:p>106,882,134</text:p>
          </table:table-cell>
          <table:table-cell office:value-type="float" office:value="27004433640" table:style-name="ce8">
            <text:p>27,004,433,640</text:p>
          </table:table-cell>
          <table:table-cell office:value-type="float" office:value="1517456978" table:style-name="ce8">
            <text:p>1,517,456,978</text:p>
          </table:table-cell>
          <table:table-cell office:value-type="float" office:value="1311390572" table:style-name="ce8">
            <text:p>1,311,390,572</text:p>
          </table:table-cell>
          <table:table-cell office:value-type="float" office:value="12407482" table:style-name="ce8">
            <text:p>12,407,482</text:p>
          </table:table-cell>
          <table:table-cell office:value-type="float" office:value="28353016" table:style-name="ce8">
            <text:p>28,353,016</text:p>
          </table:table-cell>
          <table:table-cell office:value-type="float" office:value="199450647" table:style-name="ce8">
            <text:p>199,450,647</text:p>
          </table:table-cell>
          <table:table-cell office:value-type="float" office:value="21697922" table:style-name="ce8">
            <text:p>21,697,922</text:p>
          </table:table-cell>
          <table:table-cell office:value-type="float" office:value="1529903795" table:style-name="ce8">
            <text:p>1,529,903,795</text:p>
          </table:table-cell>
          <table:table-cell office:value-type="float" office:value="12446817" table:style-name="ce8">
            <text:p>12,446,817</text:p>
          </table:table-cell>
          <table:table-cell table:number-columns-repeated="16366"/>
        </table:table-row>
        <table:table-row table:style-name="ro1">
          <table:table-cell office:value-type="float" office:value="10012" table:style-name="ce2">
            <text:p>10012</text:p>
          </table:table-cell>
          <table:table-cell office:value-type="string" table:style-name="ce2">
            <text:p>本國銀行</text:p>
          </table:table-cell>
          <table:table-cell office:value-type="float" office:value="334225785" table:style-name="ce4">
            <text:p>334,225,785</text:p>
          </table:table-cell>
          <table:table-cell office:value-type="float" office:value="2836028348" table:style-name="ce4">
            <text:p>2,836,028,348</text:p>
          </table:table-cell>
          <table:table-cell office:value-type="float" office:value="142429646" table:style-name="ce4">
            <text:p>142,429,646</text:p>
          </table:table-cell>
          <table:table-cell office:value-type="float" office:value="5292650136" table:style-name="ce4">
            <text:p>5,292,650,136</text:p>
          </table:table-cell>
          <table:table-cell office:value-type="float" office:value="7614353217" table:style-name="ce4">
            <text:p>7,614,353,217</text:p>
          </table:table-cell>
          <table:table-cell office:value-type="float" office:value="9265458070" table:style-name="ce4">
            <text:p>9,265,458,070</text:p>
          </table:table-cell>
          <table:table-cell office:value-type="float" office:value="80927603" table:style-name="ce4">
            <text:p>80,927,603</text:p>
          </table:table-cell>
          <table:table-cell office:value-type="float" office:value="25566072805" table:style-name="ce4">
            <text:p>25,566,072,805</text:p>
          </table:table-cell>
          <table:table-cell office:value-type="float" office:value="1414255770" table:style-name="ce4">
            <text:p>1,414,255,770</text:p>
          </table:table-cell>
          <table:table-cell office:value-type="float" office:value="1237146189" table:style-name="ce4">
            <text:p>1,237,146,189</text:p>
          </table:table-cell>
          <table:table-cell office:value-type="float" office:value="0" table:style-name="ce2">
            <text:p>0</text:p>
          </table:table-cell>
          <table:table-cell office:value-type="float" office:value="26278697" table:style-name="ce4">
            <text:p>26,278,697</text:p>
          </table:table-cell>
          <table:table-cell office:value-type="float" office:value="179408632" table:style-name="ce4">
            <text:p>179,408,632</text:p>
          </table:table-cell>
          <table:table-cell office:value-type="float" office:value="25887475" table:style-name="ce4">
            <text:p>25,887,475</text:p>
          </table:table-cell>
          <table:table-cell office:value-type="float" office:value="1416946043" table:style-name="ce4">
            <text:p>1,416,946,043</text:p>
          </table:table-cell>
          <table:table-cell office:value-type="float" office:value="2690273" table:style-name="ce4">
            <text:p>2,690,27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5866026" table:style-name="ce6">
            <text:p>5,866,026</text:p>
          </table:table-cell>
          <table:table-cell office:value-type="float" office:value="65043015" table:style-name="ce6">
            <text:p>65,043,015</text:p>
          </table:table-cell>
          <table:table-cell office:value-type="float" office:value="52303612" table:style-name="ce6">
            <text:p>52,303,612</text:p>
          </table:table-cell>
          <table:table-cell office:value-type="float" office:value="146465537" table:style-name="ce6">
            <text:p>146,465,537</text:p>
          </table:table-cell>
          <table:table-cell office:value-type="float" office:value="7180329" table:style-name="ce6">
            <text:p>7,180,329</text:p>
          </table:table-cell>
          <table:table-cell office:value-type="float" office:value="34339" table:style-name="ce6">
            <text:p>34,339</text:p>
          </table:table-cell>
          <table:table-cell office:value-type="float" office:value="14864516" table:style-name="ce6">
            <text:p>14,864,516</text:p>
          </table:table-cell>
          <table:table-cell office:value-type="float" office:value="291757374" table:style-name="ce6">
            <text:p>291,757,374</text:p>
          </table:table-cell>
          <table:table-cell office:value-type="float" office:value="32663339" table:style-name="ce6">
            <text:p>32,663,339</text:p>
          </table:table-cell>
          <table:table-cell office:value-type="float" office:value="42498637" table:style-name="ce6">
            <text:p>42,498,637</text:p>
          </table:table-cell>
          <table:table-cell office:value-type="float" office:value="0" table:style-name="ce5">
            <text:p>0</text:p>
          </table:table-cell>
          <table:table-cell office:value-type="float" office:value="112540" table:style-name="ce6">
            <text:p>112,540</text:p>
          </table:table-cell>
          <table:table-cell office:value-type="float" office:value="390840" table:style-name="ce6">
            <text:p>390,840</text:p>
          </table:table-cell>
          <table:table-cell office:value-type="float" office:value="29215" table:style-name="ce6">
            <text:p>29,215</text:p>
          </table:table-cell>
          <table:table-cell office:value-type="float" office:value="42972802" table:style-name="ce6">
            <text:p>42,972,802</text:p>
          </table:table-cell>
          <table:table-cell office:value-type="float" office:value="10309463" table:style-name="ce6">
            <text:p>10,309,46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879969" table:style-name="ce6">
            <text:p>4,879,969</text:p>
          </table:table-cell>
          <table:table-cell office:value-type="float" office:value="42891671" table:style-name="ce6">
            <text:p>42,891,671</text:p>
          </table:table-cell>
          <table:table-cell office:value-type="float" office:value="0" table:style-name="ce5">
            <text:p>0</text:p>
          </table:table-cell>
          <table:table-cell office:value-type="float" office:value="15489532" table:style-name="ce6">
            <text:p>15,489,532</text:p>
          </table:table-cell>
          <table:table-cell office:value-type="float" office:value="160401274" table:style-name="ce6">
            <text:p>160,401,274</text:p>
          </table:table-cell>
          <table:table-cell office:value-type="float" office:value="205943741" table:style-name="ce6">
            <text:p>205,943,741</text:p>
          </table:table-cell>
          <table:table-cell office:value-type="float" office:value="0" table:style-name="ce5">
            <text:p>0</text:p>
          </table:table-cell>
          <table:table-cell office:value-type="float" office:value="429606187" table:style-name="ce6">
            <text:p>429,606,187</text:p>
          </table:table-cell>
          <table:table-cell office:value-type="float" office:value="22553551" table:style-name="ce6">
            <text:p>22,553,551</text:p>
          </table:table-cell>
          <table:table-cell office:value-type="float" office:value="12366786" table:style-name="ce6">
            <text:p>12,366,786</text:p>
          </table:table-cell>
          <table:table-cell office:value-type="float" office:value="4249446" table:style-name="ce6">
            <text:p>4,249,446</text:p>
          </table:table-cell>
          <table:table-cell office:value-type="float" office:value="629152" table:style-name="ce6">
            <text:p>629,152</text:p>
          </table:table-cell>
          <table:table-cell office:value-type="float" office:value="6058667" table:style-name="ce6">
            <text:p>6,058,667</text:p>
          </table:table-cell>
          <table:table-cell office:value-type="float" office:value="223070" table:style-name="ce6">
            <text:p>223,070</text:p>
          </table:table-cell>
          <table:table-cell office:value-type="float" office:value="23080981" table:style-name="ce6">
            <text:p>23,080,981</text:p>
          </table:table-cell>
          <table:table-cell office:value-type="float" office:value="527430" table:style-name="ce6">
            <text:p>527,43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498500" table:style-name="ce6">
            <text:p>6,498,500</text:p>
          </table:table-cell>
          <table:table-cell office:value-type="float" office:value="201838792" table:style-name="ce6">
            <text:p>201,838,792</text:p>
          </table:table-cell>
          <table:table-cell office:value-type="float" office:value="0" table:style-name="ce5">
            <text:p>0</text:p>
          </table:table-cell>
          <table:table-cell office:value-type="float" office:value="36892542" table:style-name="ce6">
            <text:p>36,892,542</text:p>
          </table:table-cell>
          <table:table-cell office:value-type="float" office:value="463762934" table:style-name="ce6">
            <text:p>463,762,934</text:p>
          </table:table-cell>
          <table:table-cell office:value-type="float" office:value="106484901" table:style-name="ce6">
            <text:p>106,484,901</text:p>
          </table:table-cell>
          <table:table-cell office:value-type="float" office:value="0" table:style-name="ce5">
            <text:p>0</text:p>
          </table:table-cell>
          <table:table-cell office:value-type="float" office:value="815477669" table:style-name="ce6">
            <text:p>815,477,669</text:p>
          </table:table-cell>
          <table:table-cell office:value-type="float" office:value="52039323" table:style-name="ce6">
            <text:p>52,039,323</text:p>
          </table:table-cell>
          <table:table-cell office:value-type="float" office:value="28352089" table:style-name="ce6">
            <text:p>28,352,089</text:p>
          </table:table-cell>
          <table:table-cell office:value-type="float" office:value="8252203" table:style-name="ce6">
            <text:p>8,252,203</text:p>
          </table:table-cell>
          <table:table-cell office:value-type="float" office:value="1650241" table:style-name="ce6">
            <text:p>1,650,241</text:p>
          </table:table-cell>
          <table:table-cell office:value-type="float" office:value="15502842" table:style-name="ce6">
            <text:p>15,502,842</text:p>
          </table:table-cell>
          <table:table-cell office:value-type="float" office:value="76611" table:style-name="ce6">
            <text:p>76,611</text:p>
          </table:table-cell>
          <table:table-cell office:value-type="float" office:value="53680764" table:style-name="ce6">
            <text:p>53,680,764</text:p>
          </table:table-cell>
          <table:table-cell office:value-type="float" office:value="1641441" table:style-name="ce6">
            <text:p>1,641,44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6169" table:style-name="ce6">
            <text:p>106,169</text:p>
          </table:table-cell>
          <table:table-cell office:value-type="float" office:value="7138006" table:style-name="ce6">
            <text:p>7,138,006</text:p>
          </table:table-cell>
          <table:table-cell office:value-type="float" office:value="0" table:style-name="ce5">
            <text:p>0</text:p>
          </table:table-cell>
          <table:table-cell office:value-type="float" office:value="1747470" table:style-name="ce6">
            <text:p>1,747,470</text:p>
          </table:table-cell>
          <table:table-cell office:value-type="float" office:value="12902773" table:style-name="ce6">
            <text:p>12,902,773</text:p>
          </table:table-cell>
          <table:table-cell office:value-type="float" office:value="5880675" table:style-name="ce6">
            <text:p>5,880,675</text:p>
          </table:table-cell>
          <table:table-cell office:value-type="float" office:value="0" table:style-name="ce5">
            <text:p>0</text:p>
          </table:table-cell>
          <table:table-cell office:value-type="float" office:value="27775093" table:style-name="ce6">
            <text:p>27,775,093</text:p>
          </table:table-cell>
          <table:table-cell office:value-type="float" office:value="1741410" table:style-name="ce6">
            <text:p>1,741,410</text:p>
          </table:table-cell>
          <table:table-cell office:value-type="float" office:value="947664" table:style-name="ce6">
            <text:p>947,664</text:p>
          </table:table-cell>
          <table:table-cell office:value-type="float" office:value="277528" table:style-name="ce6">
            <text:p>277,528</text:p>
          </table:table-cell>
          <table:table-cell office:value-type="float" office:value="61652" table:style-name="ce6">
            <text:p>61,652</text:p>
          </table:table-cell>
          <table:table-cell office:value-type="float" office:value="641837" table:style-name="ce6">
            <text:p>641,837</text:p>
          </table:table-cell>
          <table:table-cell office:value-type="float" office:value="0" table:style-name="ce5">
            <text:p>0</text:p>
          </table:table-cell>
          <table:table-cell office:value-type="float" office:value="1928681" table:style-name="ce6">
            <text:p>1,928,681</text:p>
          </table:table-cell>
          <table:table-cell office:value-type="float" office:value="187271" table:style-name="ce6">
            <text:p>187,271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1576449" table:style-name="ce8">
            <text:p>351,576,449</text:p>
          </table:table-cell>
          <table:table-cell office:value-type="float" office:value="3152939832" table:style-name="ce8">
            <text:p>3,152,939,832</text:p>
          </table:table-cell>
          <table:table-cell office:value-type="float" office:value="194733258" table:style-name="ce8">
            <text:p>194,733,258</text:p>
          </table:table-cell>
          <table:table-cell office:value-type="float" office:value="5493245217" table:style-name="ce8">
            <text:p>5,493,245,217</text:p>
          </table:table-cell>
          <table:table-cell office:value-type="float" office:value="8258600527" table:style-name="ce8">
            <text:p>8,258,600,527</text:p>
          </table:table-cell>
          <table:table-cell office:value-type="float" office:value="9583801726" table:style-name="ce8">
            <text:p>9,583,801,726</text:p>
          </table:table-cell>
          <table:table-cell office:value-type="float" office:value="95792119" table:style-name="ce8">
            <text:p>95,792,119</text:p>
          </table:table-cell>
          <table:table-cell office:value-type="float" office:value="27130689128" table:style-name="ce8">
            <text:p>27,130,689,128</text:p>
          </table:table-cell>
          <table:table-cell office:value-type="float" office:value="1523253393" table:style-name="ce8">
            <text:p>1,523,253,393</text:p>
          </table:table-cell>
          <table:table-cell office:value-type="float" office:value="1321311365" table:style-name="ce8">
            <text:p>1,321,311,365</text:p>
          </table:table-cell>
          <table:table-cell office:value-type="float" office:value="12779177" table:style-name="ce8">
            <text:p>12,779,177</text:p>
          </table:table-cell>
          <table:table-cell office:value-type="float" office:value="28732282" table:style-name="ce8">
            <text:p>28,732,282</text:p>
          </table:table-cell>
          <table:table-cell office:value-type="float" office:value="202002818" table:style-name="ce8">
            <text:p>202,002,818</text:p>
          </table:table-cell>
          <table:table-cell office:value-type="float" office:value="26216371" table:style-name="ce8">
            <text:p>26,216,371</text:p>
          </table:table-cell>
          <table:table-cell office:value-type="float" office:value="1538609271" table:style-name="ce8">
            <text:p>1,538,609,271</text:p>
          </table:table-cell>
          <table:table-cell office:value-type="float" office:value="15355878" table:style-name="ce8">
            <text:p>15,355,878</text:p>
          </table:table-cell>
          <table:table-cell table:number-columns-repeated="16366"/>
        </table:table-row>
        <table:table-row table:style-name="ro1">
          <table:table-cell office:value-type="float" office:value="10101" table:style-name="ce2">
            <text:p>10101</text:p>
          </table:table-cell>
          <table:table-cell office:value-type="string" table:style-name="ce2">
            <text:p>本國銀行</text:p>
          </table:table-cell>
          <table:table-cell office:value-type="float" office:value="350278928" table:style-name="ce4">
            <text:p>350,278,928</text:p>
          </table:table-cell>
          <table:table-cell office:value-type="float" office:value="2728668445" table:style-name="ce4">
            <text:p>2,728,668,445</text:p>
          </table:table-cell>
          <table:table-cell office:value-type="float" office:value="136933366" table:style-name="ce4">
            <text:p>136,933,366</text:p>
          </table:table-cell>
          <table:table-cell office:value-type="float" office:value="5349387250" table:style-name="ce4">
            <text:p>5,349,387,250</text:p>
          </table:table-cell>
          <table:table-cell office:value-type="float" office:value="7892078958" table:style-name="ce4">
            <text:p>7,892,078,958</text:p>
          </table:table-cell>
          <table:table-cell office:value-type="float" office:value="9330793685" table:style-name="ce4">
            <text:p>9,330,793,685</text:p>
          </table:table-cell>
          <table:table-cell office:value-type="float" office:value="84691888" table:style-name="ce4">
            <text:p>84,691,888</text:p>
          </table:table-cell>
          <table:table-cell office:value-type="float" office:value="25872832520" table:style-name="ce4">
            <text:p>25,872,832,520</text:p>
          </table:table-cell>
          <table:table-cell office:value-type="float" office:value="1422635455" table:style-name="ce4">
            <text:p>1,422,635,455</text:p>
          </table:table-cell>
          <table:table-cell office:value-type="float" office:value="1094985303" table:style-name="ce4">
            <text:p>1,094,985,303</text:p>
          </table:table-cell>
          <table:table-cell office:value-type="float" office:value="0" table:style-name="ce2">
            <text:p>0</text:p>
          </table:table-cell>
          <table:table-cell office:value-type="float" office:value="54964612" table:style-name="ce4">
            <text:p>54,964,612</text:p>
          </table:table-cell>
          <table:table-cell office:value-type="float" office:value="303254590" table:style-name="ce4">
            <text:p>303,254,590</text:p>
          </table:table-cell>
          <table:table-cell office:value-type="float" office:value="22134174" table:style-name="ce4">
            <text:p>22,134,174</text:p>
          </table:table-cell>
          <table:table-cell office:value-type="float" office:value="1431070331" table:style-name="ce4">
            <text:p>1,431,070,331</text:p>
          </table:table-cell>
          <table:table-cell office:value-type="float" office:value="8434876" table:style-name="ce4">
            <text:p>8,434,87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7806987" table:style-name="ce6">
            <text:p>7,806,987</text:p>
          </table:table-cell>
          <table:table-cell office:value-type="float" office:value="64092421" table:style-name="ce6">
            <text:p>64,092,421</text:p>
          </table:table-cell>
          <table:table-cell office:value-type="float" office:value="45925151" table:style-name="ce6">
            <text:p>45,925,151</text:p>
          </table:table-cell>
          <table:table-cell office:value-type="float" office:value="158439294" table:style-name="ce6">
            <text:p>158,439,294</text:p>
          </table:table-cell>
          <table:table-cell office:value-type="float" office:value="6169616" table:style-name="ce6">
            <text:p>6,169,616</text:p>
          </table:table-cell>
          <table:table-cell office:value-type="float" office:value="34339" table:style-name="ce6">
            <text:p>34,339</text:p>
          </table:table-cell>
          <table:table-cell office:value-type="float" office:value="12477419" table:style-name="ce6">
            <text:p>12,477,419</text:p>
          </table:table-cell>
          <table:table-cell office:value-type="float" office:value="294945227" table:style-name="ce6">
            <text:p>294,945,227</text:p>
          </table:table-cell>
          <table:table-cell office:value-type="float" office:value="28302741" table:style-name="ce6">
            <text:p>28,302,741</text:p>
          </table:table-cell>
          <table:table-cell office:value-type="float" office:value="36187875" table:style-name="ce6">
            <text:p>36,187,875</text:p>
          </table:table-cell>
          <table:table-cell office:value-type="float" office:value="0" table:style-name="ce5">
            <text:p>0</text:p>
          </table:table-cell>
          <table:table-cell office:value-type="float" office:value="152182" table:style-name="ce6">
            <text:p>152,182</text:p>
          </table:table-cell>
          <table:table-cell office:value-type="float" office:value="525948" table:style-name="ce6">
            <text:p>525,948</text:p>
          </table:table-cell>
          <table:table-cell office:value-type="float" office:value="38515" table:style-name="ce6">
            <text:p>38,515</text:p>
          </table:table-cell>
          <table:table-cell office:value-type="float" office:value="36827490" table:style-name="ce6">
            <text:p>36,827,490</text:p>
          </table:table-cell>
          <table:table-cell office:value-type="float" office:value="8524749" table:style-name="ce6">
            <text:p>8,524,74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181020" table:style-name="ce6">
            <text:p>5,181,020</text:p>
          </table:table-cell>
          <table:table-cell office:value-type="float" office:value="42412671" table:style-name="ce6">
            <text:p>42,412,671</text:p>
          </table:table-cell>
          <table:table-cell office:value-type="float" office:value="0" table:style-name="ce5">
            <text:p>0</text:p>
          </table:table-cell>
          <table:table-cell office:value-type="float" office:value="15751886" table:style-name="ce6">
            <text:p>15,751,886</text:p>
          </table:table-cell>
          <table:table-cell office:value-type="float" office:value="162976379" table:style-name="ce6">
            <text:p>162,976,379</text:p>
          </table:table-cell>
          <table:table-cell office:value-type="float" office:value="206695006" table:style-name="ce6">
            <text:p>206,695,006</text:p>
          </table:table-cell>
          <table:table-cell office:value-type="float" office:value="0" table:style-name="ce5">
            <text:p>0</text:p>
          </table:table-cell>
          <table:table-cell office:value-type="float" office:value="433016962" table:style-name="ce6">
            <text:p>433,016,962</text:p>
          </table:table-cell>
          <table:table-cell office:value-type="float" office:value="22721892" table:style-name="ce6">
            <text:p>22,721,892</text:p>
          </table:table-cell>
          <table:table-cell office:value-type="float" office:value="12404552" table:style-name="ce6">
            <text:p>12,404,552</text:p>
          </table:table-cell>
          <table:table-cell office:value-type="float" office:value="2610256" table:style-name="ce6">
            <text:p>2,610,256</text:p>
          </table:table-cell>
          <table:table-cell office:value-type="float" office:value="875898" table:style-name="ce6">
            <text:p>875,898</text:p>
          </table:table-cell>
          <table:table-cell office:value-type="float" office:value="9735627" table:style-name="ce6">
            <text:p>9,735,627</text:p>
          </table:table-cell>
          <table:table-cell office:value-type="float" office:value="161534" table:style-name="ce6">
            <text:p>161,534</text:p>
          </table:table-cell>
          <table:table-cell office:value-type="float" office:value="25464799" table:style-name="ce6">
            <text:p>25,464,799</text:p>
          </table:table-cell>
          <table:table-cell office:value-type="float" office:value="2742907" table:style-name="ce6">
            <text:p>2,742,90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803006" table:style-name="ce6">
            <text:p>6,803,006</text:p>
          </table:table-cell>
          <table:table-cell office:value-type="float" office:value="202371228" table:style-name="ce6">
            <text:p>202,371,228</text:p>
          </table:table-cell>
          <table:table-cell office:value-type="float" office:value="0" table:style-name="ce5">
            <text:p>0</text:p>
          </table:table-cell>
          <table:table-cell office:value-type="float" office:value="40096518" table:style-name="ce6">
            <text:p>40,096,518</text:p>
          </table:table-cell>
          <table:table-cell office:value-type="float" office:value="470812909" table:style-name="ce6">
            <text:p>470,812,909</text:p>
          </table:table-cell>
          <table:table-cell office:value-type="float" office:value="109135430" table:style-name="ce6">
            <text:p>109,135,430</text:p>
          </table:table-cell>
          <table:table-cell office:value-type="float" office:value="0" table:style-name="ce5">
            <text:p>0</text:p>
          </table:table-cell>
          <table:table-cell office:value-type="float" office:value="829219091" table:style-name="ce6">
            <text:p>829,219,091</text:p>
          </table:table-cell>
          <table:table-cell office:value-type="float" office:value="52778072" table:style-name="ce6">
            <text:p>52,778,072</text:p>
          </table:table-cell>
          <table:table-cell office:value-type="float" office:value="28620091" table:style-name="ce6">
            <text:p>28,620,091</text:p>
          </table:table-cell>
          <table:table-cell office:value-type="float" office:value="5205660" table:style-name="ce6">
            <text:p>5,205,660</text:p>
          </table:table-cell>
          <table:table-cell office:value-type="float" office:value="2675176" table:style-name="ce6">
            <text:p>2,675,176</text:p>
          </table:table-cell>
          <table:table-cell office:value-type="float" office:value="22049997" table:style-name="ce6">
            <text:p>22,049,997</text:p>
          </table:table-cell>
          <table:table-cell office:value-type="float" office:value="32664" table:style-name="ce6">
            <text:p>32,664</text:p>
          </table:table-cell>
          <table:table-cell office:value-type="float" office:value="58518260" table:style-name="ce6">
            <text:p>58,518,260</text:p>
          </table:table-cell>
          <table:table-cell office:value-type="float" office:value="5740188" table:style-name="ce6">
            <text:p>5,740,18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5685" table:style-name="ce6">
            <text:p>105,685</text:p>
          </table:table-cell>
          <table:table-cell office:value-type="float" office:value="7201408" table:style-name="ce6">
            <text:p>7,201,408</text:p>
          </table:table-cell>
          <table:table-cell office:value-type="float" office:value="0" table:style-name="ce5">
            <text:p>0</text:p>
          </table:table-cell>
          <table:table-cell office:value-type="float" office:value="1736768" table:style-name="ce6">
            <text:p>1,736,768</text:p>
          </table:table-cell>
          <table:table-cell office:value-type="float" office:value="12840034" table:style-name="ce6">
            <text:p>12,840,034</text:p>
          </table:table-cell>
          <table:table-cell office:value-type="float" office:value="5824161" table:style-name="ce6">
            <text:p>5,824,161</text:p>
          </table:table-cell>
          <table:table-cell office:value-type="float" office:value="0" table:style-name="ce5">
            <text:p>0</text:p>
          </table:table-cell>
          <table:table-cell office:value-type="float" office:value="27708056" table:style-name="ce6">
            <text:p>27,708,056</text:p>
          </table:table-cell>
          <table:table-cell office:value-type="float" office:value="1741308" table:style-name="ce6">
            <text:p>1,741,308</text:p>
          </table:table-cell>
          <table:table-cell office:value-type="float" office:value="957711" table:style-name="ce6">
            <text:p>957,711</text:p>
          </table:table-cell>
          <table:table-cell office:value-type="float" office:value="197577" table:style-name="ce6">
            <text:p>197,577</text:p>
          </table:table-cell>
          <table:table-cell office:value-type="float" office:value="113813" table:style-name="ce6">
            <text:p>113,813</text:p>
          </table:table-cell>
          <table:table-cell office:value-type="float" office:value="800676" table:style-name="ce6">
            <text:p>800,676</text:p>
          </table:table-cell>
          <table:table-cell office:value-type="float" office:value="0" table:style-name="ce5">
            <text:p>0</text:p>
          </table:table-cell>
          <table:table-cell office:value-type="float" office:value="2069777" table:style-name="ce6">
            <text:p>2,069,777</text:p>
          </table:table-cell>
          <table:table-cell office:value-type="float" office:value="328469" table:style-name="ce6">
            <text:p>328,469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70175626" table:style-name="ce8">
            <text:p>370,175,626</text:p>
          </table:table-cell>
          <table:table-cell office:value-type="float" office:value="3044746173" table:style-name="ce8">
            <text:p>3,044,746,173</text:p>
          </table:table-cell>
          <table:table-cell office:value-type="float" office:value="182858517" table:style-name="ce8">
            <text:p>182,858,517</text:p>
          </table:table-cell>
          <table:table-cell office:value-type="float" office:value="5565411716" table:style-name="ce8">
            <text:p>5,565,411,716</text:p>
          </table:table-cell>
          <table:table-cell office:value-type="float" office:value="8544877896" table:style-name="ce8">
            <text:p>8,544,877,896</text:p>
          </table:table-cell>
          <table:table-cell office:value-type="float" office:value="9652482621" table:style-name="ce8">
            <text:p>9,652,482,621</text:p>
          </table:table-cell>
          <table:table-cell office:value-type="float" office:value="97169307" table:style-name="ce8">
            <text:p>97,169,307</text:p>
          </table:table-cell>
          <table:table-cell office:value-type="float" office:value="27457721856" table:style-name="ce8">
            <text:p>27,457,721,856</text:p>
          </table:table-cell>
          <table:table-cell office:value-type="float" office:value="1528179468" table:style-name="ce8">
            <text:p>1,528,179,468</text:p>
          </table:table-cell>
          <table:table-cell office:value-type="float" office:value="1173155532" table:style-name="ce8">
            <text:p>1,173,155,532</text:p>
          </table:table-cell>
          <table:table-cell office:value-type="float" office:value="8013493" table:style-name="ce8">
            <text:p>8,013,493</text:p>
          </table:table-cell>
          <table:table-cell office:value-type="float" office:value="58781681" table:style-name="ce8">
            <text:p>58,781,681</text:p>
          </table:table-cell>
          <table:table-cell office:value-type="float" office:value="336366838" table:style-name="ce8">
            <text:p>336,366,838</text:p>
          </table:table-cell>
          <table:table-cell office:value-type="float" office:value="22366887" table:style-name="ce8">
            <text:p>22,366,887</text:p>
          </table:table-cell>
          <table:table-cell office:value-type="float" office:value="1553950657" table:style-name="ce8">
            <text:p>1,553,950,657</text:p>
          </table:table-cell>
          <table:table-cell office:value-type="float" office:value="25771189" table:style-name="ce8">
            <text:p>25,771,189</text:p>
          </table:table-cell>
          <table:table-cell table:number-columns-repeated="16366"/>
        </table:table-row>
        <table:table-row table:style-name="ro1">
          <table:table-cell office:value-type="float" office:value="10102" table:style-name="ce2">
            <text:p>10102</text:p>
          </table:table-cell>
          <table:table-cell office:value-type="string" table:style-name="ce2">
            <text:p>本國銀行</text:p>
          </table:table-cell>
          <table:table-cell office:value-type="float" office:value="314024075" table:style-name="ce4">
            <text:p>314,024,075</text:p>
          </table:table-cell>
          <table:table-cell office:value-type="float" office:value="2683061171" table:style-name="ce4">
            <text:p>2,683,061,171</text:p>
          </table:table-cell>
          <table:table-cell office:value-type="float" office:value="136576717" table:style-name="ce4">
            <text:p>136,576,717</text:p>
          </table:table-cell>
          <table:table-cell office:value-type="float" office:value="5426175114" table:style-name="ce4">
            <text:p>5,426,175,114</text:p>
          </table:table-cell>
          <table:table-cell office:value-type="float" office:value="8043094382" table:style-name="ce4">
            <text:p>8,043,094,382</text:p>
          </table:table-cell>
          <table:table-cell office:value-type="float" office:value="9422112360" table:style-name="ce4">
            <text:p>9,422,112,360</text:p>
          </table:table-cell>
          <table:table-cell office:value-type="float" office:value="90128705" table:style-name="ce4">
            <text:p>90,128,705</text:p>
          </table:table-cell>
          <table:table-cell office:value-type="float" office:value="26115172524" table:style-name="ce4">
            <text:p>26,115,172,524</text:p>
          </table:table-cell>
          <table:table-cell office:value-type="float" office:value="1429978841" table:style-name="ce4">
            <text:p>1,429,978,841</text:p>
          </table:table-cell>
          <table:table-cell office:value-type="float" office:value="1217487345" table:style-name="ce4">
            <text:p>1,217,487,345</text:p>
          </table:table-cell>
          <table:table-cell office:value-type="float" office:value="0" table:style-name="ce2">
            <text:p>0</text:p>
          </table:table-cell>
          <table:table-cell office:value-type="float" office:value="27496410" table:style-name="ce4">
            <text:p>27,496,410</text:p>
          </table:table-cell>
          <table:table-cell office:value-type="float" office:value="209171789" table:style-name="ce4">
            <text:p>209,171,789</text:p>
          </table:table-cell>
          <table:table-cell office:value-type="float" office:value="19401106" table:style-name="ce4">
            <text:p>19,401,106</text:p>
          </table:table-cell>
          <table:table-cell office:value-type="float" office:value="1434754438" table:style-name="ce4">
            <text:p>1,434,754,438</text:p>
          </table:table-cell>
          <table:table-cell office:value-type="float" office:value="4775597" table:style-name="ce4">
            <text:p>4,775,59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9593861" table:style-name="ce6">
            <text:p>9,593,861</text:p>
          </table:table-cell>
          <table:table-cell office:value-type="float" office:value="64496702" table:style-name="ce6">
            <text:p>64,496,702</text:p>
          </table:table-cell>
          <table:table-cell office:value-type="float" office:value="51804326" table:style-name="ce6">
            <text:p>51,804,326</text:p>
          </table:table-cell>
          <table:table-cell office:value-type="float" office:value="158772508" table:style-name="ce6">
            <text:p>158,772,508</text:p>
          </table:table-cell>
          <table:table-cell office:value-type="float" office:value="6200318" table:style-name="ce6">
            <text:p>6,200,318</text:p>
          </table:table-cell>
          <table:table-cell office:value-type="float" office:value="34339" table:style-name="ce6">
            <text:p>34,339</text:p>
          </table:table-cell>
          <table:table-cell office:value-type="float" office:value="12631035" table:style-name="ce6">
            <text:p>12,631,035</text:p>
          </table:table-cell>
          <table:table-cell office:value-type="float" office:value="303533089" table:style-name="ce6">
            <text:p>303,533,089</text:p>
          </table:table-cell>
          <table:table-cell office:value-type="float" office:value="32859034" table:style-name="ce6">
            <text:p>32,859,034</text:p>
          </table:table-cell>
          <table:table-cell office:value-type="float" office:value="40478021" table:style-name="ce6">
            <text:p>40,478,021</text:p>
          </table:table-cell>
          <table:table-cell office:value-type="float" office:value="0" table:style-name="ce5">
            <text:p>0</text:p>
          </table:table-cell>
          <table:table-cell office:value-type="float" office:value="112819" table:style-name="ce6">
            <text:p>112,819</text:p>
          </table:table-cell>
          <table:table-cell office:value-type="float" office:value="448799" table:style-name="ce6">
            <text:p>448,799</text:p>
          </table:table-cell>
          <table:table-cell office:value-type="float" office:value="34844" table:style-name="ce6">
            <text:p>34,844</text:p>
          </table:table-cell>
          <table:table-cell office:value-type="float" office:value="41004795" table:style-name="ce6">
            <text:p>41,004,795</text:p>
          </table:table-cell>
          <table:table-cell office:value-type="float" office:value="8145761" table:style-name="ce6">
            <text:p>8,145,76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868101" table:style-name="ce6">
            <text:p>4,868,101</text:p>
          </table:table-cell>
          <table:table-cell office:value-type="float" office:value="43181191" table:style-name="ce6">
            <text:p>43,181,191</text:p>
          </table:table-cell>
          <table:table-cell office:value-type="float" office:value="0" table:style-name="ce5">
            <text:p>0</text:p>
          </table:table-cell>
          <table:table-cell office:value-type="float" office:value="14911083" table:style-name="ce6">
            <text:p>14,911,083</text:p>
          </table:table-cell>
          <table:table-cell office:value-type="float" office:value="165700825" table:style-name="ce6">
            <text:p>165,700,825</text:p>
          </table:table-cell>
          <table:table-cell office:value-type="float" office:value="208429416" table:style-name="ce6">
            <text:p>208,429,416</text:p>
          </table:table-cell>
          <table:table-cell office:value-type="float" office:value="0" table:style-name="ce5">
            <text:p>0</text:p>
          </table:table-cell>
          <table:table-cell office:value-type="float" office:value="437090616" table:style-name="ce6">
            <text:p>437,090,616</text:p>
          </table:table-cell>
          <table:table-cell office:value-type="float" office:value="22940557" table:style-name="ce6">
            <text:p>22,940,557</text:p>
          </table:table-cell>
          <table:table-cell office:value-type="float" office:value="12497047" table:style-name="ce6">
            <text:p>12,497,047</text:p>
          </table:table-cell>
          <table:table-cell office:value-type="float" office:value="3683082" table:style-name="ce6">
            <text:p>3,683,082</text:p>
          </table:table-cell>
          <table:table-cell office:value-type="float" office:value="651778" table:style-name="ce6">
            <text:p>651,778</text:p>
          </table:table-cell>
          <table:table-cell office:value-type="float" office:value="6755341" table:style-name="ce6">
            <text:p>6,755,341</text:p>
          </table:table-cell>
          <table:table-cell office:value-type="float" office:value="170040" table:style-name="ce6">
            <text:p>170,040</text:p>
          </table:table-cell>
          <table:table-cell office:value-type="float" office:value="23417208" table:style-name="ce6">
            <text:p>23,417,208</text:p>
          </table:table-cell>
          <table:table-cell office:value-type="float" office:value="476651" table:style-name="ce6">
            <text:p>476,65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249582" table:style-name="ce6">
            <text:p>6,249,582</text:p>
          </table:table-cell>
          <table:table-cell office:value-type="float" office:value="203917842" table:style-name="ce6">
            <text:p>203,917,842</text:p>
          </table:table-cell>
          <table:table-cell office:value-type="float" office:value="0" table:style-name="ce5">
            <text:p>0</text:p>
          </table:table-cell>
          <table:table-cell office:value-type="float" office:value="36474765" table:style-name="ce6">
            <text:p>36,474,765</text:p>
          </table:table-cell>
          <table:table-cell office:value-type="float" office:value="476957511" table:style-name="ce6">
            <text:p>476,957,511</text:p>
          </table:table-cell>
          <table:table-cell office:value-type="float" office:value="105781746" table:style-name="ce6">
            <text:p>105,781,746</text:p>
          </table:table-cell>
          <table:table-cell office:value-type="float" office:value="0" table:style-name="ce5">
            <text:p>0</text:p>
          </table:table-cell>
          <table:table-cell office:value-type="float" office:value="829381446" table:style-name="ce6">
            <text:p>829,381,446</text:p>
          </table:table-cell>
          <table:table-cell office:value-type="float" office:value="52892477" table:style-name="ce6">
            <text:p>52,892,477</text:p>
          </table:table-cell>
          <table:table-cell office:value-type="float" office:value="29025343" table:style-name="ce6">
            <text:p>29,025,343</text:p>
          </table:table-cell>
          <table:table-cell office:value-type="float" office:value="6918395" table:style-name="ce6">
            <text:p>6,918,395</text:p>
          </table:table-cell>
          <table:table-cell office:value-type="float" office:value="1587837" table:style-name="ce6">
            <text:p>1,587,837</text:p>
          </table:table-cell>
          <table:table-cell office:value-type="float" office:value="17734121" table:style-name="ce6">
            <text:p>17,734,121</text:p>
          </table:table-cell>
          <table:table-cell office:value-type="float" office:value="58993" table:style-name="ce6">
            <text:p>58,993</text:p>
          </table:table-cell>
          <table:table-cell office:value-type="float" office:value="55206703" table:style-name="ce6">
            <text:p>55,206,703</text:p>
          </table:table-cell>
          <table:table-cell office:value-type="float" office:value="2314226" table:style-name="ce6">
            <text:p>2,314,22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0353" table:style-name="ce6">
            <text:p>100,353</text:p>
          </table:table-cell>
          <table:table-cell office:value-type="float" office:value="7388805" table:style-name="ce6">
            <text:p>7,388,805</text:p>
          </table:table-cell>
          <table:table-cell office:value-type="float" office:value="0" table:style-name="ce5">
            <text:p>0</text:p>
          </table:table-cell>
          <table:table-cell office:value-type="float" office:value="1677405" table:style-name="ce6">
            <text:p>1,677,405</text:p>
          </table:table-cell>
          <table:table-cell office:value-type="float" office:value="12987469" table:style-name="ce6">
            <text:p>12,987,469</text:p>
          </table:table-cell>
          <table:table-cell office:value-type="float" office:value="5735830" table:style-name="ce6">
            <text:p>5,735,830</text:p>
          </table:table-cell>
          <table:table-cell office:value-type="float" office:value="0" table:style-name="ce5">
            <text:p>0</text:p>
          </table:table-cell>
          <table:table-cell office:value-type="float" office:value="27889862" table:style-name="ce6">
            <text:p>27,889,862</text:p>
          </table:table-cell>
          <table:table-cell office:value-type="float" office:value="1760655" table:style-name="ce6">
            <text:p>1,760,655</text:p>
          </table:table-cell>
          <table:table-cell office:value-type="float" office:value="957601" table:style-name="ce6">
            <text:p>957,601</text:p>
          </table:table-cell>
          <table:table-cell office:value-type="float" office:value="240368" table:style-name="ce6">
            <text:p>240,368</text:p>
          </table:table-cell>
          <table:table-cell office:value-type="float" office:value="63403" table:style-name="ce6">
            <text:p>63,403</text:p>
          </table:table-cell>
          <table:table-cell office:value-type="float" office:value="689877" table:style-name="ce6">
            <text:p>689,877</text:p>
          </table:table-cell>
          <table:table-cell office:value-type="float" office:value="0" table:style-name="ce5">
            <text:p>0</text:p>
          </table:table-cell>
          <table:table-cell office:value-type="float" office:value="1951249" table:style-name="ce6">
            <text:p>1,951,249</text:p>
          </table:table-cell>
          <table:table-cell office:value-type="float" office:value="190594" table:style-name="ce6">
            <text:p>190,59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34835972" table:style-name="ce8">
            <text:p>334,835,972</text:p>
          </table:table-cell>
          <table:table-cell office:value-type="float" office:value="3002045711" table:style-name="ce8">
            <text:p>3,002,045,711</text:p>
          </table:table-cell>
          <table:table-cell office:value-type="float" office:value="188381043" table:style-name="ce8">
            <text:p>188,381,043</text:p>
          </table:table-cell>
          <table:table-cell office:value-type="float" office:value="5638010875" table:style-name="ce8">
            <text:p>5,638,010,875</text:p>
          </table:table-cell>
          <table:table-cell office:value-type="float" office:value="8704940505" table:style-name="ce8">
            <text:p>8,704,940,505</text:p>
          </table:table-cell>
          <table:table-cell office:value-type="float" office:value="9742093691" table:style-name="ce8">
            <text:p>9,742,093,691</text:p>
          </table:table-cell>
          <table:table-cell office:value-type="float" office:value="102759740" table:style-name="ce8">
            <text:p>102,759,740</text:p>
          </table:table-cell>
          <table:table-cell office:value-type="float" office:value="27713067537" table:style-name="ce8">
            <text:p>27,713,067,537</text:p>
          </table:table-cell>
          <table:table-cell office:value-type="float" office:value="1540431564" table:style-name="ce8">
            <text:p>1,540,431,564</text:p>
          </table:table-cell>
          <table:table-cell office:value-type="float" office:value="1300445357" table:style-name="ce8">
            <text:p>1,300,445,357</text:p>
          </table:table-cell>
          <table:table-cell office:value-type="float" office:value="10841845" table:style-name="ce8">
            <text:p>10,841,845</text:p>
          </table:table-cell>
          <table:table-cell office:value-type="float" office:value="29912247" table:style-name="ce8">
            <text:p>29,912,247</text:p>
          </table:table-cell>
          <table:table-cell office:value-type="float" office:value="234799927" table:style-name="ce8">
            <text:p>234,799,927</text:p>
          </table:table-cell>
          <table:table-cell office:value-type="float" office:value="19664983" table:style-name="ce8">
            <text:p>19,664,983</text:p>
          </table:table-cell>
          <table:table-cell office:value-type="float" office:value="1556334393" table:style-name="ce8">
            <text:p>1,556,334,393</text:p>
          </table:table-cell>
          <table:table-cell office:value-type="float" office:value="15902829" table:style-name="ce8">
            <text:p>15,902,829</text:p>
          </table:table-cell>
          <table:table-cell table:number-columns-repeated="16366"/>
        </table:table-row>
        <table:table-row table:style-name="ro1">
          <table:table-cell office:value-type="float" office:value="10103" table:style-name="ce2">
            <text:p>10103</text:p>
          </table:table-cell>
          <table:table-cell office:value-type="string" table:style-name="ce2">
            <text:p>本國銀行</text:p>
          </table:table-cell>
          <table:table-cell office:value-type="float" office:value="310718530" table:style-name="ce4">
            <text:p>310,718,530</text:p>
          </table:table-cell>
          <table:table-cell office:value-type="float" office:value="2698456326" table:style-name="ce4">
            <text:p>2,698,456,326</text:p>
          </table:table-cell>
          <table:table-cell office:value-type="float" office:value="128738361" table:style-name="ce4">
            <text:p>128,738,361</text:p>
          </table:table-cell>
          <table:table-cell office:value-type="float" office:value="5485269202" table:style-name="ce4">
            <text:p>5,485,269,202</text:p>
          </table:table-cell>
          <table:table-cell office:value-type="float" office:value="7975195288" table:style-name="ce4">
            <text:p>7,975,195,288</text:p>
          </table:table-cell>
          <table:table-cell office:value-type="float" office:value="9472642236" table:style-name="ce4">
            <text:p>9,472,642,236</text:p>
          </table:table-cell>
          <table:table-cell office:value-type="float" office:value="100270813" table:style-name="ce4">
            <text:p>100,270,813</text:p>
          </table:table-cell>
          <table:table-cell office:value-type="float" office:value="26171290756" table:style-name="ce4">
            <text:p>26,171,290,756</text:p>
          </table:table-cell>
          <table:table-cell office:value-type="float" office:value="1429397075" table:style-name="ce4">
            <text:p>1,429,397,075</text:p>
          </table:table-cell>
          <table:table-cell office:value-type="float" office:value="1236396049" table:style-name="ce4">
            <text:p>1,236,396,049</text:p>
          </table:table-cell>
          <table:table-cell office:value-type="float" office:value="0" table:style-name="ce2">
            <text:p>0</text:p>
          </table:table-cell>
          <table:table-cell office:value-type="float" office:value="27280909" table:style-name="ce4">
            <text:p>27,280,909</text:p>
          </table:table-cell>
          <table:table-cell office:value-type="float" office:value="187678283" table:style-name="ce4">
            <text:p>187,678,283</text:p>
          </table:table-cell>
          <table:table-cell office:value-type="float" office:value="20469598" table:style-name="ce4">
            <text:p>20,469,598</text:p>
          </table:table-cell>
          <table:table-cell office:value-type="float" office:value="1430885643" table:style-name="ce4">
            <text:p>1,430,885,643</text:p>
          </table:table-cell>
          <table:table-cell office:value-type="float" office:value="1488568" table:style-name="ce4">
            <text:p>1,488,56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10081325" table:style-name="ce6">
            <text:p>10,081,325</text:p>
          </table:table-cell>
          <table:table-cell office:value-type="float" office:value="66715778" table:style-name="ce6">
            <text:p>66,715,778</text:p>
          </table:table-cell>
          <table:table-cell office:value-type="float" office:value="52254469" table:style-name="ce6">
            <text:p>52,254,469</text:p>
          </table:table-cell>
          <table:table-cell office:value-type="float" office:value="157015027" table:style-name="ce6">
            <text:p>157,015,027</text:p>
          </table:table-cell>
          <table:table-cell office:value-type="float" office:value="5332465" table:style-name="ce6">
            <text:p>5,332,465</text:p>
          </table:table-cell>
          <table:table-cell office:value-type="float" office:value="34339" table:style-name="ce6">
            <text:p>34,339</text:p>
          </table:table-cell>
          <table:table-cell office:value-type="float" office:value="12019355" table:style-name="ce6">
            <text:p>12,019,355</text:p>
          </table:table-cell>
          <table:table-cell office:value-type="float" office:value="303452758" table:style-name="ce6">
            <text:p>303,452,758</text:p>
          </table:table-cell>
          <table:table-cell office:value-type="float" office:value="33390636" table:style-name="ce6">
            <text:p>33,390,636</text:p>
          </table:table-cell>
          <table:table-cell office:value-type="float" office:value="38384012" table:style-name="ce6">
            <text:p>38,384,012</text:p>
          </table:table-cell>
          <table:table-cell office:value-type="float" office:value="0" table:style-name="ce5">
            <text:p>0</text:p>
          </table:table-cell>
          <table:table-cell office:value-type="float" office:value="112559" table:style-name="ce6">
            <text:p>112,559</text:p>
          </table:table-cell>
          <table:table-cell office:value-type="float" office:value="441927" table:style-name="ce6">
            <text:p>441,927</text:p>
          </table:table-cell>
          <table:table-cell office:value-type="float" office:value="23741" table:style-name="ce6">
            <text:p>23,741</text:p>
          </table:table-cell>
          <table:table-cell office:value-type="float" office:value="38914757" table:style-name="ce6">
            <text:p>38,914,757</text:p>
          </table:table-cell>
          <table:table-cell office:value-type="float" office:value="5524121" table:style-name="ce6">
            <text:p>5,524,12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806513" table:style-name="ce6">
            <text:p>4,806,513</text:p>
          </table:table-cell>
          <table:table-cell office:value-type="float" office:value="43440288" table:style-name="ce6">
            <text:p>43,440,288</text:p>
          </table:table-cell>
          <table:table-cell office:value-type="float" office:value="0" table:style-name="ce5">
            <text:p>0</text:p>
          </table:table-cell>
          <table:table-cell office:value-type="float" office:value="14392587" table:style-name="ce6">
            <text:p>14,392,587</text:p>
          </table:table-cell>
          <table:table-cell office:value-type="float" office:value="164819895" table:style-name="ce6">
            <text:p>164,819,895</text:p>
          </table:table-cell>
          <table:table-cell office:value-type="float" office:value="209498276" table:style-name="ce6">
            <text:p>209,498,276</text:p>
          </table:table-cell>
          <table:table-cell office:value-type="float" office:value="0" table:style-name="ce5">
            <text:p>0</text:p>
          </table:table-cell>
          <table:table-cell office:value-type="float" office:value="436957559" table:style-name="ce6">
            <text:p>436,957,559</text:p>
          </table:table-cell>
          <table:table-cell office:value-type="float" office:value="22927641" table:style-name="ce6">
            <text:p>22,927,641</text:p>
          </table:table-cell>
          <table:table-cell office:value-type="float" office:value="12613433" table:style-name="ce6">
            <text:p>12,613,433</text:p>
          </table:table-cell>
          <table:table-cell office:value-type="float" office:value="4104065" table:style-name="ce6">
            <text:p>4,104,065</text:p>
          </table:table-cell>
          <table:table-cell office:value-type="float" office:value="628839" table:style-name="ce6">
            <text:p>628,839</text:p>
          </table:table-cell>
          <table:table-cell office:value-type="float" office:value="6376607" table:style-name="ce6">
            <text:p>6,376,607</text:p>
          </table:table-cell>
          <table:table-cell office:value-type="float" office:value="222323" table:style-name="ce6">
            <text:p>222,323</text:p>
          </table:table-cell>
          <table:table-cell office:value-type="float" office:value="23500621" table:style-name="ce6">
            <text:p>23,500,621</text:p>
          </table:table-cell>
          <table:table-cell office:value-type="float" office:value="572980" table:style-name="ce6">
            <text:p>572,98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264991" table:style-name="ce6">
            <text:p>6,264,991</text:p>
          </table:table-cell>
          <table:table-cell office:value-type="float" office:value="203369628" table:style-name="ce6">
            <text:p>203,369,628</text:p>
          </table:table-cell>
          <table:table-cell office:value-type="float" office:value="0" table:style-name="ce5">
            <text:p>0</text:p>
          </table:table-cell>
          <table:table-cell office:value-type="float" office:value="34894569" table:style-name="ce6">
            <text:p>34,894,569</text:p>
          </table:table-cell>
          <table:table-cell office:value-type="float" office:value="475184212" table:style-name="ce6">
            <text:p>475,184,212</text:p>
          </table:table-cell>
          <table:table-cell office:value-type="float" office:value="106650399" table:style-name="ce6">
            <text:p>106,650,399</text:p>
          </table:table-cell>
          <table:table-cell office:value-type="float" office:value="0" table:style-name="ce5">
            <text:p>0</text:p>
          </table:table-cell>
          <table:table-cell office:value-type="float" office:value="826363799" table:style-name="ce6">
            <text:p>826,363,799</text:p>
          </table:table-cell>
          <table:table-cell office:value-type="float" office:value="52698743" table:style-name="ce6">
            <text:p>52,698,743</text:p>
          </table:table-cell>
          <table:table-cell office:value-type="float" office:value="29088219" table:style-name="ce6">
            <text:p>29,088,219</text:p>
          </table:table-cell>
          <table:table-cell office:value-type="float" office:value="7556632" table:style-name="ce6">
            <text:p>7,556,632</text:p>
          </table:table-cell>
          <table:table-cell office:value-type="float" office:value="1613835" table:style-name="ce6">
            <text:p>1,613,835</text:p>
          </table:table-cell>
          <table:table-cell office:value-type="float" office:value="16246699" table:style-name="ce6">
            <text:p>16,246,699</text:p>
          </table:table-cell>
          <table:table-cell office:value-type="float" office:value="51470" table:style-name="ce6">
            <text:p>51,470</text:p>
          </table:table-cell>
          <table:table-cell office:value-type="float" office:value="54453915" table:style-name="ce6">
            <text:p>54,453,915</text:p>
          </table:table-cell>
          <table:table-cell office:value-type="float" office:value="1755172" table:style-name="ce6">
            <text:p>1,755,17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6806" table:style-name="ce6">
            <text:p>106,806</text:p>
          </table:table-cell>
          <table:table-cell office:value-type="float" office:value="7552556" table:style-name="ce6">
            <text:p>7,552,556</text:p>
          </table:table-cell>
          <table:table-cell office:value-type="float" office:value="0" table:style-name="ce5">
            <text:p>0</text:p>
          </table:table-cell>
          <table:table-cell office:value-type="float" office:value="1609713" table:style-name="ce6">
            <text:p>1,609,713</text:p>
          </table:table-cell>
          <table:table-cell office:value-type="float" office:value="12984932" table:style-name="ce6">
            <text:p>12,984,932</text:p>
          </table:table-cell>
          <table:table-cell office:value-type="float" office:value="5659035" table:style-name="ce6">
            <text:p>5,659,035</text:p>
          </table:table-cell>
          <table:table-cell office:value-type="float" office:value="0" table:style-name="ce5">
            <text:p>0</text:p>
          </table:table-cell>
          <table:table-cell office:value-type="float" office:value="27913042" table:style-name="ce6">
            <text:p>27,913,042</text:p>
          </table:table-cell>
          <table:table-cell office:value-type="float" office:value="1770762" table:style-name="ce6">
            <text:p>1,770,762</text:p>
          </table:table-cell>
          <table:table-cell office:value-type="float" office:value="967965" table:style-name="ce6">
            <text:p>967,965</text:p>
          </table:table-cell>
          <table:table-cell office:value-type="float" office:value="248009" table:style-name="ce6">
            <text:p>248,009</text:p>
          </table:table-cell>
          <table:table-cell office:value-type="float" office:value="64594" table:style-name="ce6">
            <text:p>64,594</text:p>
          </table:table-cell>
          <table:table-cell office:value-type="float" office:value="662367" table:style-name="ce6">
            <text:p>662,367</text:p>
          </table:table-cell>
          <table:table-cell office:value-type="float" office:value="0" table:style-name="ce5">
            <text:p>0</text:p>
          </table:table-cell>
          <table:table-cell office:value-type="float" office:value="1942935" table:style-name="ce6">
            <text:p>1,942,935</text:p>
          </table:table-cell>
          <table:table-cell office:value-type="float" office:value="172173" table:style-name="ce6">
            <text:p>172,17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31978165" table:style-name="ce8">
            <text:p>331,978,165</text:p>
          </table:table-cell>
          <table:table-cell office:value-type="float" office:value="3019534576" table:style-name="ce8">
            <text:p>3,019,534,576</text:p>
          </table:table-cell>
          <table:table-cell office:value-type="float" office:value="180992830" table:style-name="ce8">
            <text:p>180,992,830</text:p>
          </table:table-cell>
          <table:table-cell office:value-type="float" office:value="5693181098" table:style-name="ce8">
            <text:p>5,693,181,098</text:p>
          </table:table-cell>
          <table:table-cell office:value-type="float" office:value="8633516792" table:style-name="ce8">
            <text:p>8,633,516,792</text:p>
          </table:table-cell>
          <table:table-cell office:value-type="float" office:value="9794484285" table:style-name="ce8">
            <text:p>9,794,484,285</text:p>
          </table:table-cell>
          <table:table-cell office:value-type="float" office:value="112290168" table:style-name="ce8">
            <text:p>112,290,168</text:p>
          </table:table-cell>
          <table:table-cell office:value-type="float" office:value="27765977914" table:style-name="ce8">
            <text:p>27,765,977,914</text:p>
          </table:table-cell>
          <table:table-cell office:value-type="float" office:value="1540184857" table:style-name="ce8">
            <text:p>1,540,184,857</text:p>
          </table:table-cell>
          <table:table-cell office:value-type="float" office:value="1317449678" table:style-name="ce8">
            <text:p>1,317,449,678</text:p>
          </table:table-cell>
          <table:table-cell office:value-type="float" office:value="11908706" table:style-name="ce8">
            <text:p>11,908,706</text:p>
          </table:table-cell>
          <table:table-cell office:value-type="float" office:value="29700736" table:style-name="ce8">
            <text:p>29,700,736</text:p>
          </table:table-cell>
          <table:table-cell office:value-type="float" office:value="211405883" table:style-name="ce8">
            <text:p>211,405,883</text:p>
          </table:table-cell>
          <table:table-cell office:value-type="float" office:value="20767132" table:style-name="ce8">
            <text:p>20,767,132</text:p>
          </table:table-cell>
          <table:table-cell office:value-type="float" office:value="1549697871" table:style-name="ce8">
            <text:p>1,549,697,871</text:p>
          </table:table-cell>
          <table:table-cell office:value-type="float" office:value="9513014" table:style-name="ce8">
            <text:p>9,513,014</text:p>
          </table:table-cell>
          <table:table-cell table:number-columns-repeated="16366"/>
        </table:table-row>
        <table:table-row table:style-name="ro1">
          <table:table-cell office:value-type="float" office:value="10104" table:style-name="ce2">
            <text:p>10104</text:p>
          </table:table-cell>
          <table:table-cell office:value-type="string" table:style-name="ce2">
            <text:p>本國銀行</text:p>
          </table:table-cell>
          <table:table-cell office:value-type="float" office:value="318633531" table:style-name="ce4">
            <text:p>318,633,531</text:p>
          </table:table-cell>
          <table:table-cell office:value-type="float" office:value="2749302550" table:style-name="ce4">
            <text:p>2,749,302,550</text:p>
          </table:table-cell>
          <table:table-cell office:value-type="float" office:value="125665685" table:style-name="ce4">
            <text:p>125,665,685</text:p>
          </table:table-cell>
          <table:table-cell office:value-type="float" office:value="5533035937" table:style-name="ce4">
            <text:p>5,533,035,937</text:p>
          </table:table-cell>
          <table:table-cell office:value-type="float" office:value="7922581190" table:style-name="ce4">
            <text:p>7,922,581,190</text:p>
          </table:table-cell>
          <table:table-cell office:value-type="float" office:value="9490539642" table:style-name="ce4">
            <text:p>9,490,539,642</text:p>
          </table:table-cell>
          <table:table-cell office:value-type="float" office:value="113505624" table:style-name="ce4">
            <text:p>113,505,624</text:p>
          </table:table-cell>
          <table:table-cell office:value-type="float" office:value="26253264159" table:style-name="ce4">
            <text:p>26,253,264,159</text:p>
          </table:table-cell>
          <table:table-cell office:value-type="float" office:value="1434886936" table:style-name="ce4">
            <text:p>1,434,886,936</text:p>
          </table:table-cell>
          <table:table-cell office:value-type="float" office:value="1246737246" table:style-name="ce4">
            <text:p>1,246,737,246</text:p>
          </table:table-cell>
          <table:table-cell office:value-type="float" office:value="0" table:style-name="ce2">
            <text:p>0</text:p>
          </table:table-cell>
          <table:table-cell office:value-type="float" office:value="27690524" table:style-name="ce4">
            <text:p>27,690,524</text:p>
          </table:table-cell>
          <table:table-cell office:value-type="float" office:value="185843513" table:style-name="ce4">
            <text:p>185,843,513</text:p>
          </table:table-cell>
          <table:table-cell office:value-type="float" office:value="21121307" table:style-name="ce4">
            <text:p>21,121,307</text:p>
          </table:table-cell>
          <table:table-cell office:value-type="float" office:value="1439149976" table:style-name="ce4">
            <text:p>1,439,149,976</text:p>
          </table:table-cell>
          <table:table-cell office:value-type="float" office:value="4263040" table:style-name="ce4">
            <text:p>4,263,04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6201055" table:style-name="ce6">
            <text:p>6,201,055</text:p>
          </table:table-cell>
          <table:table-cell office:value-type="float" office:value="66998948" table:style-name="ce6">
            <text:p>66,998,948</text:p>
          </table:table-cell>
          <table:table-cell office:value-type="float" office:value="51536355" table:style-name="ce6">
            <text:p>51,536,355</text:p>
          </table:table-cell>
          <table:table-cell office:value-type="float" office:value="154642314" table:style-name="ce6">
            <text:p>154,642,314</text:p>
          </table:table-cell>
          <table:table-cell office:value-type="float" office:value="4017927" table:style-name="ce6">
            <text:p>4,017,927</text:p>
          </table:table-cell>
          <table:table-cell office:value-type="float" office:value="34339" table:style-name="ce6">
            <text:p>34,339</text:p>
          </table:table-cell>
          <table:table-cell office:value-type="float" office:value="10956667" table:style-name="ce6">
            <text:p>10,956,667</text:p>
          </table:table-cell>
          <table:table-cell office:value-type="float" office:value="294387605" table:style-name="ce6">
            <text:p>294,387,605</text:p>
          </table:table-cell>
          <table:table-cell office:value-type="float" office:value="32107646" table:style-name="ce6">
            <text:p>32,107,646</text:p>
          </table:table-cell>
          <table:table-cell office:value-type="float" office:value="36601454" table:style-name="ce6">
            <text:p>36,601,454</text:p>
          </table:table-cell>
          <table:table-cell office:value-type="float" office:value="0" table:style-name="ce5">
            <text:p>0</text:p>
          </table:table-cell>
          <table:table-cell office:value-type="float" office:value="112434" table:style-name="ce6">
            <text:p>112,434</text:p>
          </table:table-cell>
          <table:table-cell office:value-type="float" office:value="420889" table:style-name="ce6">
            <text:p>420,889</text:p>
          </table:table-cell>
          <table:table-cell office:value-type="float" office:value="29027" table:style-name="ce6">
            <text:p>29,027</text:p>
          </table:table-cell>
          <table:table-cell office:value-type="float" office:value="37105750" table:style-name="ce6">
            <text:p>37,105,750</text:p>
          </table:table-cell>
          <table:table-cell office:value-type="float" office:value="4998104" table:style-name="ce6">
            <text:p>4,998,10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843465" table:style-name="ce6">
            <text:p>4,843,465</text:p>
          </table:table-cell>
          <table:table-cell office:value-type="float" office:value="44076749" table:style-name="ce6">
            <text:p>44,076,749</text:p>
          </table:table-cell>
          <table:table-cell office:value-type="float" office:value="0" table:style-name="ce5">
            <text:p>0</text:p>
          </table:table-cell>
          <table:table-cell office:value-type="float" office:value="13964084" table:style-name="ce6">
            <text:p>13,964,084</text:p>
          </table:table-cell>
          <table:table-cell office:value-type="float" office:value="164297464" table:style-name="ce6">
            <text:p>164,297,464</text:p>
          </table:table-cell>
          <table:table-cell office:value-type="float" office:value="210161858" table:style-name="ce6">
            <text:p>210,161,858</text:p>
          </table:table-cell>
          <table:table-cell office:value-type="float" office:value="0" table:style-name="ce5">
            <text:p>0</text:p>
          </table:table-cell>
          <table:table-cell office:value-type="float" office:value="437343620" table:style-name="ce6">
            <text:p>437,343,620</text:p>
          </table:table-cell>
          <table:table-cell office:value-type="float" office:value="22970211" table:style-name="ce6">
            <text:p>22,970,211</text:p>
          </table:table-cell>
          <table:table-cell office:value-type="float" office:value="12610449" table:style-name="ce6">
            <text:p>12,610,449</text:p>
          </table:table-cell>
          <table:table-cell office:value-type="float" office:value="4089388" table:style-name="ce6">
            <text:p>4,089,388</text:p>
          </table:table-cell>
          <table:table-cell office:value-type="float" office:value="655734" table:style-name="ce6">
            <text:p>655,734</text:p>
          </table:table-cell>
          <table:table-cell office:value-type="float" office:value="6315626" table:style-name="ce6">
            <text:p>6,315,626</text:p>
          </table:table-cell>
          <table:table-cell office:value-type="float" office:value="237482" table:style-name="ce6">
            <text:p>237,482</text:p>
          </table:table-cell>
          <table:table-cell office:value-type="float" office:value="23433715" table:style-name="ce6">
            <text:p>23,433,715</text:p>
          </table:table-cell>
          <table:table-cell office:value-type="float" office:value="463504" table:style-name="ce6">
            <text:p>463,50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313930" table:style-name="ce6">
            <text:p>6,313,930</text:p>
          </table:table-cell>
          <table:table-cell office:value-type="float" office:value="203554795" table:style-name="ce6">
            <text:p>203,554,795</text:p>
          </table:table-cell>
          <table:table-cell office:value-type="float" office:value="0" table:style-name="ce5">
            <text:p>0</text:p>
          </table:table-cell>
          <table:table-cell office:value-type="float" office:value="35335886" table:style-name="ce6">
            <text:p>35,335,886</text:p>
          </table:table-cell>
          <table:table-cell office:value-type="float" office:value="473538627" table:style-name="ce6">
            <text:p>473,538,627</text:p>
          </table:table-cell>
          <table:table-cell office:value-type="float" office:value="108336608" table:style-name="ce6">
            <text:p>108,336,608</text:p>
          </table:table-cell>
          <table:table-cell office:value-type="float" office:value="0" table:style-name="ce5">
            <text:p>0</text:p>
          </table:table-cell>
          <table:table-cell office:value-type="float" office:value="827079846" table:style-name="ce6">
            <text:p>827,079,846</text:p>
          </table:table-cell>
          <table:table-cell office:value-type="float" office:value="52721117" table:style-name="ce6">
            <text:p>52,721,117</text:p>
          </table:table-cell>
          <table:table-cell office:value-type="float" office:value="28988391" table:style-name="ce6">
            <text:p>28,988,391</text:p>
          </table:table-cell>
          <table:table-cell office:value-type="float" office:value="7539073" table:style-name="ce6">
            <text:p>7,539,073</text:p>
          </table:table-cell>
          <table:table-cell office:value-type="float" office:value="1638741" table:style-name="ce6">
            <text:p>1,638,741</text:p>
          </table:table-cell>
          <table:table-cell office:value-type="float" office:value="16515723" table:style-name="ce6">
            <text:p>16,515,723</text:p>
          </table:table-cell>
          <table:table-cell office:value-type="float" office:value="53889" table:style-name="ce6">
            <text:p>53,889</text:p>
          </table:table-cell>
          <table:table-cell office:value-type="float" office:value="54628039" table:style-name="ce6">
            <text:p>54,628,039</text:p>
          </table:table-cell>
          <table:table-cell office:value-type="float" office:value="1906922" table:style-name="ce6">
            <text:p>1,906,92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2108" table:style-name="ce6">
            <text:p>102,108</text:p>
          </table:table-cell>
          <table:table-cell office:value-type="float" office:value="7593493" table:style-name="ce6">
            <text:p>7,593,493</text:p>
          </table:table-cell>
          <table:table-cell office:value-type="float" office:value="0" table:style-name="ce5">
            <text:p>0</text:p>
          </table:table-cell>
          <table:table-cell office:value-type="float" office:value="1573132" table:style-name="ce6">
            <text:p>1,573,132</text:p>
          </table:table-cell>
          <table:table-cell office:value-type="float" office:value="13050646" table:style-name="ce6">
            <text:p>13,050,646</text:p>
          </table:table-cell>
          <table:table-cell office:value-type="float" office:value="5581392" table:style-name="ce6">
            <text:p>5,581,392</text:p>
          </table:table-cell>
          <table:table-cell office:value-type="float" office:value="0" table:style-name="ce5">
            <text:p>0</text:p>
          </table:table-cell>
          <table:table-cell office:value-type="float" office:value="27900771" table:style-name="ce6">
            <text:p>27,900,771</text:p>
          </table:table-cell>
          <table:table-cell office:value-type="float" office:value="1772940" table:style-name="ce6">
            <text:p>1,772,940</text:p>
          </table:table-cell>
          <table:table-cell office:value-type="float" office:value="973617" table:style-name="ce6">
            <text:p>973,617</text:p>
          </table:table-cell>
          <table:table-cell office:value-type="float" office:value="246632" table:style-name="ce6">
            <text:p>246,632</text:p>
          </table:table-cell>
          <table:table-cell office:value-type="float" office:value="63957" table:style-name="ce6">
            <text:p>63,957</text:p>
          </table:table-cell>
          <table:table-cell office:value-type="float" office:value="657681" table:style-name="ce6">
            <text:p>657,681</text:p>
          </table:table-cell>
          <table:table-cell office:value-type="float" office:value="0" table:style-name="ce5">
            <text:p>0</text:p>
          </table:table-cell>
          <table:table-cell office:value-type="float" office:value="1941887" table:style-name="ce6">
            <text:p>1,941,887</text:p>
          </table:table-cell>
          <table:table-cell office:value-type="float" office:value="168947" table:style-name="ce6">
            <text:p>168,947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36094089" table:style-name="ce8">
            <text:p>336,094,089</text:p>
          </table:table-cell>
          <table:table-cell office:value-type="float" office:value="3071526535" table:style-name="ce8">
            <text:p>3,071,526,535</text:p>
          </table:table-cell>
          <table:table-cell office:value-type="float" office:value="177202040" table:style-name="ce8">
            <text:p>177,202,040</text:p>
          </table:table-cell>
          <table:table-cell office:value-type="float" office:value="5738551353" table:style-name="ce8">
            <text:p>5,738,551,353</text:p>
          </table:table-cell>
          <table:table-cell office:value-type="float" office:value="8577485854" table:style-name="ce8">
            <text:p>8,577,485,854</text:p>
          </table:table-cell>
          <table:table-cell office:value-type="float" office:value="9814653839" table:style-name="ce8">
            <text:p>9,814,653,839</text:p>
          </table:table-cell>
          <table:table-cell office:value-type="float" office:value="124462291" table:style-name="ce8">
            <text:p>124,462,291</text:p>
          </table:table-cell>
          <table:table-cell office:value-type="float" office:value="27839976001" table:style-name="ce8">
            <text:p>27,839,976,001</text:p>
          </table:table-cell>
          <table:table-cell office:value-type="float" office:value="1544458850" table:style-name="ce8">
            <text:p>1,544,458,850</text:p>
          </table:table-cell>
          <table:table-cell office:value-type="float" office:value="1325911157" table:style-name="ce8">
            <text:p>1,325,911,157</text:p>
          </table:table-cell>
          <table:table-cell office:value-type="float" office:value="11875093" table:style-name="ce8">
            <text:p>11,875,093</text:p>
          </table:table-cell>
          <table:table-cell office:value-type="float" office:value="30161390" table:style-name="ce8">
            <text:p>30,161,390</text:p>
          </table:table-cell>
          <table:table-cell office:value-type="float" office:value="209753432" table:style-name="ce8">
            <text:p>209,753,432</text:p>
          </table:table-cell>
          <table:table-cell office:value-type="float" office:value="21441705" table:style-name="ce8">
            <text:p>21,441,705</text:p>
          </table:table-cell>
          <table:table-cell office:value-type="float" office:value="1556259367" table:style-name="ce8">
            <text:p>1,556,259,367</text:p>
          </table:table-cell>
          <table:table-cell office:value-type="float" office:value="11800517" table:style-name="ce8">
            <text:p>11,800,517</text:p>
          </table:table-cell>
          <table:table-cell table:number-columns-repeated="16366"/>
        </table:table-row>
        <table:table-row table:style-name="ro1">
          <table:table-cell office:value-type="float" office:value="10105" table:style-name="ce2">
            <text:p>10105</text:p>
          </table:table-cell>
          <table:table-cell office:value-type="string" table:style-name="ce2">
            <text:p>本國銀行</text:p>
          </table:table-cell>
          <table:table-cell office:value-type="float" office:value="321468870" table:style-name="ce4">
            <text:p>321,468,870</text:p>
          </table:table-cell>
          <table:table-cell office:value-type="float" office:value="2774213627" table:style-name="ce4">
            <text:p>2,774,213,627</text:p>
          </table:table-cell>
          <table:table-cell office:value-type="float" office:value="126235561" table:style-name="ce4">
            <text:p>126,235,561</text:p>
          </table:table-cell>
          <table:table-cell office:value-type="float" office:value="5554957117" table:style-name="ce4">
            <text:p>5,554,957,117</text:p>
          </table:table-cell>
          <table:table-cell office:value-type="float" office:value="7857985057" table:style-name="ce4">
            <text:p>7,857,985,057</text:p>
          </table:table-cell>
          <table:table-cell office:value-type="float" office:value="9499056957" table:style-name="ce4">
            <text:p>9,499,056,957</text:p>
          </table:table-cell>
          <table:table-cell office:value-type="float" office:value="119346037" table:style-name="ce4">
            <text:p>119,346,037</text:p>
          </table:table-cell>
          <table:table-cell office:value-type="float" office:value="26253263226" table:style-name="ce4">
            <text:p>26,253,263,226</text:p>
          </table:table-cell>
          <table:table-cell office:value-type="float" office:value="1435438738" table:style-name="ce4">
            <text:p>1,435,438,738</text:p>
          </table:table-cell>
          <table:table-cell office:value-type="float" office:value="1252964643" table:style-name="ce4">
            <text:p>1,252,964,643</text:p>
          </table:table-cell>
          <table:table-cell office:value-type="float" office:value="0" table:style-name="ce2">
            <text:p>0</text:p>
          </table:table-cell>
          <table:table-cell office:value-type="float" office:value="27502769" table:style-name="ce4">
            <text:p>27,502,769</text:p>
          </table:table-cell>
          <table:table-cell office:value-type="float" office:value="183359540" table:style-name="ce4">
            <text:p>183,359,540</text:p>
          </table:table-cell>
          <table:table-cell office:value-type="float" office:value="22042243" table:style-name="ce4">
            <text:p>22,042,243</text:p>
          </table:table-cell>
          <table:table-cell office:value-type="float" office:value="1441784709" table:style-name="ce4">
            <text:p>1,441,784,709</text:p>
          </table:table-cell>
          <table:table-cell office:value-type="float" office:value="6345971" table:style-name="ce4">
            <text:p>6,345,97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7005199" table:style-name="ce6">
            <text:p>7,005,199</text:p>
          </table:table-cell>
          <table:table-cell office:value-type="float" office:value="70592483" table:style-name="ce6">
            <text:p>70,592,483</text:p>
          </table:table-cell>
          <table:table-cell office:value-type="float" office:value="44741242" table:style-name="ce6">
            <text:p>44,741,242</text:p>
          </table:table-cell>
          <table:table-cell office:value-type="float" office:value="150312329" table:style-name="ce6">
            <text:p>150,312,329</text:p>
          </table:table-cell>
          <table:table-cell office:value-type="float" office:value="3661116" table:style-name="ce6">
            <text:p>3,661,116</text:p>
          </table:table-cell>
          <table:table-cell office:value-type="float" office:value="34342" table:style-name="ce6">
            <text:p>34,342</text:p>
          </table:table-cell>
          <table:table-cell office:value-type="float" office:value="10085484" table:style-name="ce6">
            <text:p>10,085,484</text:p>
          </table:table-cell>
          <table:table-cell office:value-type="float" office:value="286432195" table:style-name="ce6">
            <text:p>286,432,195</text:p>
          </table:table-cell>
          <table:table-cell office:value-type="float" office:value="27682816" table:style-name="ce6">
            <text:p>27,682,816</text:p>
          </table:table-cell>
          <table:table-cell office:value-type="float" office:value="31108101" table:style-name="ce6">
            <text:p>31,108,101</text:p>
          </table:table-cell>
          <table:table-cell office:value-type="float" office:value="0" table:style-name="ce5">
            <text:p>0</text:p>
          </table:table-cell>
          <table:table-cell office:value-type="float" office:value="112864" table:style-name="ce6">
            <text:p>112,864</text:p>
          </table:table-cell>
          <table:table-cell office:value-type="float" office:value="407507" table:style-name="ce6">
            <text:p>407,507</text:p>
          </table:table-cell>
          <table:table-cell office:value-type="float" office:value="33723" table:style-name="ce6">
            <text:p>33,723</text:p>
          </table:table-cell>
          <table:table-cell office:value-type="float" office:value="31594749" table:style-name="ce6">
            <text:p>31,594,749</text:p>
          </table:table-cell>
          <table:table-cell office:value-type="float" office:value="3911933" table:style-name="ce6">
            <text:p>3,911,93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816849" table:style-name="ce6">
            <text:p>4,816,849</text:p>
          </table:table-cell>
          <table:table-cell office:value-type="float" office:value="43658079" table:style-name="ce6">
            <text:p>43,658,079</text:p>
          </table:table-cell>
          <table:table-cell office:value-type="float" office:value="0" table:style-name="ce5">
            <text:p>0</text:p>
          </table:table-cell>
          <table:table-cell office:value-type="float" office:value="14065841" table:style-name="ce6">
            <text:p>14,065,841</text:p>
          </table:table-cell>
          <table:table-cell office:value-type="float" office:value="164694797" table:style-name="ce6">
            <text:p>164,694,797</text:p>
          </table:table-cell>
          <table:table-cell office:value-type="float" office:value="210980108" table:style-name="ce6">
            <text:p>210,980,108</text:p>
          </table:table-cell>
          <table:table-cell office:value-type="float" office:value="0" table:style-name="ce5">
            <text:p>0</text:p>
          </table:table-cell>
          <table:table-cell office:value-type="float" office:value="438215674" table:style-name="ce6">
            <text:p>438,215,674</text:p>
          </table:table-cell>
          <table:table-cell office:value-type="float" office:value="22986093" table:style-name="ce6">
            <text:p>22,986,093</text:p>
          </table:table-cell>
          <table:table-cell office:value-type="float" office:value="12633624" table:style-name="ce6">
            <text:p>12,633,624</text:p>
          </table:table-cell>
          <table:table-cell office:value-type="float" office:value="4113211" table:style-name="ce6">
            <text:p>4,113,211</text:p>
          </table:table-cell>
          <table:table-cell office:value-type="float" office:value="670090" table:style-name="ce6">
            <text:p>670,090</text:p>
          </table:table-cell>
          <table:table-cell office:value-type="float" office:value="6208291" table:style-name="ce6">
            <text:p>6,208,291</text:p>
          </table:table-cell>
          <table:table-cell office:value-type="float" office:value="209194" table:style-name="ce6">
            <text:p>209,194</text:p>
          </table:table-cell>
          <table:table-cell office:value-type="float" office:value="23416022" table:style-name="ce6">
            <text:p>23,416,022</text:p>
          </table:table-cell>
          <table:table-cell office:value-type="float" office:value="429929" table:style-name="ce6">
            <text:p>429,92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329967" table:style-name="ce6">
            <text:p>6,329,967</text:p>
          </table:table-cell>
          <table:table-cell office:value-type="float" office:value="204107331" table:style-name="ce6">
            <text:p>204,107,331</text:p>
          </table:table-cell>
          <table:table-cell office:value-type="float" office:value="0" table:style-name="ce5">
            <text:p>0</text:p>
          </table:table-cell>
          <table:table-cell office:value-type="float" office:value="35515916" table:style-name="ce6">
            <text:p>35,515,916</text:p>
          </table:table-cell>
          <table:table-cell office:value-type="float" office:value="473810653" table:style-name="ce6">
            <text:p>473,810,653</text:p>
          </table:table-cell>
          <table:table-cell office:value-type="float" office:value="109384972" table:style-name="ce6">
            <text:p>109,384,972</text:p>
          </table:table-cell>
          <table:table-cell office:value-type="float" office:value="0" table:style-name="ce5">
            <text:p>0</text:p>
          </table:table-cell>
          <table:table-cell office:value-type="float" office:value="829148839" table:style-name="ce6">
            <text:p>829,148,839</text:p>
          </table:table-cell>
          <table:table-cell office:value-type="float" office:value="52842758" table:style-name="ce6">
            <text:p>52,842,758</text:p>
          </table:table-cell>
          <table:table-cell office:value-type="float" office:value="28996439" table:style-name="ce6">
            <text:p>28,996,439</text:p>
          </table:table-cell>
          <table:table-cell office:value-type="float" office:value="7822820" table:style-name="ce6">
            <text:p>7,822,820</text:p>
          </table:table-cell>
          <table:table-cell office:value-type="float" office:value="1671271" table:style-name="ce6">
            <text:p>1,671,271</text:p>
          </table:table-cell>
          <table:table-cell office:value-type="float" office:value="16266829" table:style-name="ce6">
            <text:p>16,266,829</text:p>
          </table:table-cell>
          <table:table-cell office:value-type="float" office:value="53070" table:style-name="ce6">
            <text:p>53,070</text:p>
          </table:table-cell>
          <table:table-cell office:value-type="float" office:value="54704289" table:style-name="ce6">
            <text:p>54,704,289</text:p>
          </table:table-cell>
          <table:table-cell office:value-type="float" office:value="1861531" table:style-name="ce6">
            <text:p>1,861,53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7214" table:style-name="ce6">
            <text:p>107,214</text:p>
          </table:table-cell>
          <table:table-cell office:value-type="float" office:value="7676939" table:style-name="ce6">
            <text:p>7,676,939</text:p>
          </table:table-cell>
          <table:table-cell office:value-type="float" office:value="0" table:style-name="ce5">
            <text:p>0</text:p>
          </table:table-cell>
          <table:table-cell office:value-type="float" office:value="1577220" table:style-name="ce6">
            <text:p>1,577,220</text:p>
          </table:table-cell>
          <table:table-cell office:value-type="float" office:value="13083719" table:style-name="ce6">
            <text:p>13,083,719</text:p>
          </table:table-cell>
          <table:table-cell office:value-type="float" office:value="5633106" table:style-name="ce6">
            <text:p>5,633,106</text:p>
          </table:table-cell>
          <table:table-cell office:value-type="float" office:value="0" table:style-name="ce5">
            <text:p>0</text:p>
          </table:table-cell>
          <table:table-cell office:value-type="float" office:value="28078198" table:style-name="ce6">
            <text:p>28,078,198</text:p>
          </table:table-cell>
          <table:table-cell office:value-type="float" office:value="1785740" table:style-name="ce6">
            <text:p>1,785,740</text:p>
          </table:table-cell>
          <table:table-cell office:value-type="float" office:value="975115" table:style-name="ce6">
            <text:p>975,115</text:p>
          </table:table-cell>
          <table:table-cell office:value-type="float" office:value="245106" table:style-name="ce6">
            <text:p>245,106</text:p>
          </table:table-cell>
          <table:table-cell office:value-type="float" office:value="64191" table:style-name="ce6">
            <text:p>64,191</text:p>
          </table:table-cell>
          <table:table-cell office:value-type="float" office:value="654795" table:style-name="ce6">
            <text:p>654,795</text:p>
          </table:table-cell>
          <table:table-cell office:value-type="float" office:value="0" table:style-name="ce5">
            <text:p>0</text:p>
          </table:table-cell>
          <table:table-cell office:value-type="float" office:value="1939207" table:style-name="ce6">
            <text:p>1,939,207</text:p>
          </table:table-cell>
          <table:table-cell office:value-type="float" office:value="153467" table:style-name="ce6">
            <text:p>153,467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39728099" table:style-name="ce8">
            <text:p>339,728,099</text:p>
          </table:table-cell>
          <table:table-cell office:value-type="float" office:value="3100248459" table:style-name="ce8">
            <text:p>3,100,248,459</text:p>
          </table:table-cell>
          <table:table-cell office:value-type="float" office:value="170976803" table:style-name="ce8">
            <text:p>170,976,803</text:p>
          </table:table-cell>
          <table:table-cell office:value-type="float" office:value="5756428423" table:style-name="ce8">
            <text:p>5,756,428,423</text:p>
          </table:table-cell>
          <table:table-cell office:value-type="float" office:value="8513235342" table:style-name="ce8">
            <text:p>8,513,235,342</text:p>
          </table:table-cell>
          <table:table-cell office:value-type="float" office:value="9825089485" table:style-name="ce8">
            <text:p>9,825,089,485</text:p>
          </table:table-cell>
          <table:table-cell office:value-type="float" office:value="129431521" table:style-name="ce8">
            <text:p>129,431,521</text:p>
          </table:table-cell>
          <table:table-cell office:value-type="float" office:value="27835138132" table:style-name="ce8">
            <text:p>27,835,138,132</text:p>
          </table:table-cell>
          <table:table-cell office:value-type="float" office:value="1540736145" table:style-name="ce8">
            <text:p>1,540,736,145</text:p>
          </table:table-cell>
          <table:table-cell office:value-type="float" office:value="1326677922" table:style-name="ce8">
            <text:p>1,326,677,922</text:p>
          </table:table-cell>
          <table:table-cell office:value-type="float" office:value="12181137" table:style-name="ce8">
            <text:p>12,181,137</text:p>
          </table:table-cell>
          <table:table-cell office:value-type="float" office:value="30021185" table:style-name="ce8">
            <text:p>30,021,185</text:p>
          </table:table-cell>
          <table:table-cell office:value-type="float" office:value="206896962" table:style-name="ce8">
            <text:p>206,896,962</text:p>
          </table:table-cell>
          <table:table-cell office:value-type="float" office:value="22338230" table:style-name="ce8">
            <text:p>22,338,230</text:p>
          </table:table-cell>
          <table:table-cell office:value-type="float" office:value="1553438976" table:style-name="ce8">
            <text:p>1,553,438,976</text:p>
          </table:table-cell>
          <table:table-cell office:value-type="float" office:value="12702831" table:style-name="ce8">
            <text:p>12,702,831</text:p>
          </table:table-cell>
          <table:table-cell table:number-columns-repeated="16366"/>
        </table:table-row>
        <table:table-row table:style-name="ro1">
          <table:table-cell office:value-type="float" office:value="10106" table:style-name="ce2">
            <text:p>10106</text:p>
          </table:table-cell>
          <table:table-cell office:value-type="string" table:style-name="ce2">
            <text:p>本國銀行</text:p>
          </table:table-cell>
          <table:table-cell office:value-type="float" office:value="320560209" table:style-name="ce4">
            <text:p>320,560,209</text:p>
          </table:table-cell>
          <table:table-cell office:value-type="float" office:value="2777426087" table:style-name="ce4">
            <text:p>2,777,426,087</text:p>
          </table:table-cell>
          <table:table-cell office:value-type="float" office:value="126745033" table:style-name="ce4">
            <text:p>126,745,033</text:p>
          </table:table-cell>
          <table:table-cell office:value-type="float" office:value="5493737583" table:style-name="ce4">
            <text:p>5,493,737,583</text:p>
          </table:table-cell>
          <table:table-cell office:value-type="float" office:value="7787958280" table:style-name="ce4">
            <text:p>7,787,958,280</text:p>
          </table:table-cell>
          <table:table-cell office:value-type="float" office:value="9496962620" table:style-name="ce4">
            <text:p>9,496,962,620</text:p>
          </table:table-cell>
          <table:table-cell office:value-type="float" office:value="125288288" table:style-name="ce4">
            <text:p>125,288,288</text:p>
          </table:table-cell>
          <table:table-cell office:value-type="float" office:value="26128678100" table:style-name="ce4">
            <text:p>26,128,678,100</text:p>
          </table:table-cell>
          <table:table-cell office:value-type="float" office:value="1429205174" table:style-name="ce4">
            <text:p>1,429,205,174</text:p>
          </table:table-cell>
          <table:table-cell office:value-type="float" office:value="1241024563" table:style-name="ce4">
            <text:p>1,241,024,563</text:p>
          </table:table-cell>
          <table:table-cell office:value-type="float" office:value="0" table:style-name="ce2">
            <text:p>0</text:p>
          </table:table-cell>
          <table:table-cell office:value-type="float" office:value="31323080" table:style-name="ce4">
            <text:p>31,323,080</text:p>
          </table:table-cell>
          <table:table-cell office:value-type="float" office:value="182903957" table:style-name="ce4">
            <text:p>182,903,957</text:p>
          </table:table-cell>
          <table:table-cell office:value-type="float" office:value="22134517" table:style-name="ce4">
            <text:p>22,134,517</text:p>
          </table:table-cell>
          <table:table-cell office:value-type="float" office:value="1433117083" table:style-name="ce4">
            <text:p>1,433,117,083</text:p>
          </table:table-cell>
          <table:table-cell office:value-type="float" office:value="3911909" table:style-name="ce4">
            <text:p>3,911,90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7221437" table:style-name="ce6">
            <text:p>7,221,437</text:p>
          </table:table-cell>
          <table:table-cell office:value-type="float" office:value="66904739" table:style-name="ce6">
            <text:p>66,904,739</text:p>
          </table:table-cell>
          <table:table-cell office:value-type="float" office:value="44237344" table:style-name="ce6">
            <text:p>44,237,344</text:p>
          </table:table-cell>
          <table:table-cell office:value-type="float" office:value="145917951" table:style-name="ce6">
            <text:p>145,917,951</text:p>
          </table:table-cell>
          <table:table-cell office:value-type="float" office:value="3786743" table:style-name="ce6">
            <text:p>3,786,743</text:p>
          </table:table-cell>
          <table:table-cell office:value-type="float" office:value="34343" table:style-name="ce6">
            <text:p>34,343</text:p>
          </table:table-cell>
          <table:table-cell office:value-type="float" office:value="9650000" table:style-name="ce6">
            <text:p>9,650,000</text:p>
          </table:table-cell>
          <table:table-cell office:value-type="float" office:value="277752557" table:style-name="ce6">
            <text:p>277,752,557</text:p>
          </table:table-cell>
          <table:table-cell office:value-type="float" office:value="26836308" table:style-name="ce6">
            <text:p>26,836,308</text:p>
          </table:table-cell>
          <table:table-cell office:value-type="float" office:value="32851488" table:style-name="ce6">
            <text:p>32,851,488</text:p>
          </table:table-cell>
          <table:table-cell office:value-type="float" office:value="0" table:style-name="ce5">
            <text:p>0</text:p>
          </table:table-cell>
          <table:table-cell office:value-type="float" office:value="224807" table:style-name="ce6">
            <text:p>224,807</text:p>
          </table:table-cell>
          <table:table-cell office:value-type="float" office:value="383779" table:style-name="ce6">
            <text:p>383,779</text:p>
          </table:table-cell>
          <table:table-cell office:value-type="float" office:value="31111" table:style-name="ce6">
            <text:p>31,111</text:p>
          </table:table-cell>
          <table:table-cell office:value-type="float" office:value="33428963" table:style-name="ce6">
            <text:p>33,428,963</text:p>
          </table:table-cell>
          <table:table-cell office:value-type="float" office:value="6592655" table:style-name="ce6">
            <text:p>6,592,65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958384" table:style-name="ce6">
            <text:p>4,958,384</text:p>
          </table:table-cell>
          <table:table-cell office:value-type="float" office:value="42974549" table:style-name="ce6">
            <text:p>42,974,549</text:p>
          </table:table-cell>
          <table:table-cell office:value-type="float" office:value="0" table:style-name="ce5">
            <text:p>0</text:p>
          </table:table-cell>
          <table:table-cell office:value-type="float" office:value="14545743" table:style-name="ce6">
            <text:p>14,545,743</text:p>
          </table:table-cell>
          <table:table-cell office:value-type="float" office:value="163919058" table:style-name="ce6">
            <text:p>163,919,058</text:p>
          </table:table-cell>
          <table:table-cell office:value-type="float" office:value="210868675" table:style-name="ce6">
            <text:p>210,868,675</text:p>
          </table:table-cell>
          <table:table-cell office:value-type="float" office:value="0" table:style-name="ce5">
            <text:p>0</text:p>
          </table:table-cell>
          <table:table-cell office:value-type="float" office:value="437266409" table:style-name="ce6">
            <text:p>437,266,409</text:p>
          </table:table-cell>
          <table:table-cell office:value-type="float" office:value="22911367" table:style-name="ce6">
            <text:p>22,911,367</text:p>
          </table:table-cell>
          <table:table-cell office:value-type="float" office:value="12642127" table:style-name="ce6">
            <text:p>12,642,127</text:p>
          </table:table-cell>
          <table:table-cell office:value-type="float" office:value="4173789" table:style-name="ce6">
            <text:p>4,173,789</text:p>
          </table:table-cell>
          <table:table-cell office:value-type="float" office:value="647231" table:style-name="ce6">
            <text:p>647,231</text:p>
          </table:table-cell>
          <table:table-cell office:value-type="float" office:value="6116933" table:style-name="ce6">
            <text:p>6,116,933</text:p>
          </table:table-cell>
          <table:table-cell office:value-type="float" office:value="223306" table:style-name="ce6">
            <text:p>223,306</text:p>
          </table:table-cell>
          <table:table-cell office:value-type="float" office:value="23356774" table:style-name="ce6">
            <text:p>23,356,774</text:p>
          </table:table-cell>
          <table:table-cell office:value-type="float" office:value="445407" table:style-name="ce6">
            <text:p>445,40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340122" table:style-name="ce6">
            <text:p>6,340,122</text:p>
          </table:table-cell>
          <table:table-cell office:value-type="float" office:value="205651928" table:style-name="ce6">
            <text:p>205,651,928</text:p>
          </table:table-cell>
          <table:table-cell office:value-type="float" office:value="0" table:style-name="ce5">
            <text:p>0</text:p>
          </table:table-cell>
          <table:table-cell office:value-type="float" office:value="34665838" table:style-name="ce6">
            <text:p>34,665,838</text:p>
          </table:table-cell>
          <table:table-cell office:value-type="float" office:value="476062822" table:style-name="ce6">
            <text:p>476,062,822</text:p>
          </table:table-cell>
          <table:table-cell office:value-type="float" office:value="111136162" table:style-name="ce6">
            <text:p>111,136,162</text:p>
          </table:table-cell>
          <table:table-cell office:value-type="float" office:value="0" table:style-name="ce5">
            <text:p>0</text:p>
          </table:table-cell>
          <table:table-cell office:value-type="float" office:value="833856872" table:style-name="ce6">
            <text:p>833,856,872</text:p>
          </table:table-cell>
          <table:table-cell office:value-type="float" office:value="53146239" table:style-name="ce6">
            <text:p>53,146,239</text:p>
          </table:table-cell>
          <table:table-cell office:value-type="float" office:value="29063711" table:style-name="ce6">
            <text:p>29,063,711</text:p>
          </table:table-cell>
          <table:table-cell office:value-type="float" office:value="8402420" table:style-name="ce6">
            <text:p>8,402,420</text:p>
          </table:table-cell>
          <table:table-cell office:value-type="float" office:value="1704382" table:style-name="ce6">
            <text:p>1,704,382</text:p>
          </table:table-cell>
          <table:table-cell office:value-type="float" office:value="15665119" table:style-name="ce6">
            <text:p>15,665,119</text:p>
          </table:table-cell>
          <table:table-cell office:value-type="float" office:value="56095" table:style-name="ce6">
            <text:p>56,095</text:p>
          </table:table-cell>
          <table:table-cell office:value-type="float" office:value="54779537" table:style-name="ce6">
            <text:p>54,779,537</text:p>
          </table:table-cell>
          <table:table-cell office:value-type="float" office:value="1633298" table:style-name="ce6">
            <text:p>1,633,29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3843" table:style-name="ce6">
            <text:p>103,843</text:p>
          </table:table-cell>
          <table:table-cell office:value-type="float" office:value="7743116" table:style-name="ce6">
            <text:p>7,743,116</text:p>
          </table:table-cell>
          <table:table-cell office:value-type="float" office:value="0" table:style-name="ce5">
            <text:p>0</text:p>
          </table:table-cell>
          <table:table-cell office:value-type="float" office:value="1546125" table:style-name="ce6">
            <text:p>1,546,125</text:p>
          </table:table-cell>
          <table:table-cell office:value-type="float" office:value="13099528" table:style-name="ce6">
            <text:p>13,099,528</text:p>
          </table:table-cell>
          <table:table-cell office:value-type="float" office:value="5587551" table:style-name="ce6">
            <text:p>5,587,551</text:p>
          </table:table-cell>
          <table:table-cell office:value-type="float" office:value="0" table:style-name="ce5">
            <text:p>0</text:p>
          </table:table-cell>
          <table:table-cell office:value-type="float" office:value="28080163" table:style-name="ce6">
            <text:p>28,080,163</text:p>
          </table:table-cell>
          <table:table-cell office:value-type="float" office:value="1789337" table:style-name="ce6">
            <text:p>1,789,337</text:p>
          </table:table-cell>
          <table:table-cell office:value-type="float" office:value="982101" table:style-name="ce6">
            <text:p>982,101</text:p>
          </table:table-cell>
          <table:table-cell office:value-type="float" office:value="240942" table:style-name="ce6">
            <text:p>240,942</text:p>
          </table:table-cell>
          <table:table-cell office:value-type="float" office:value="65377" table:style-name="ce6">
            <text:p>65,377</text:p>
          </table:table-cell>
          <table:table-cell office:value-type="float" office:value="650879" table:style-name="ce6">
            <text:p>650,879</text:p>
          </table:table-cell>
          <table:table-cell office:value-type="float" office:value="0" table:style-name="ce5">
            <text:p>0</text:p>
          </table:table-cell>
          <table:table-cell office:value-type="float" office:value="1939299" table:style-name="ce6">
            <text:p>1,939,299</text:p>
          </table:table-cell>
          <table:table-cell office:value-type="float" office:value="149962" table:style-name="ce6">
            <text:p>149,96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39183995" table:style-name="ce8">
            <text:p>339,183,995</text:p>
          </table:table-cell>
          <table:table-cell office:value-type="float" office:value="3100700419" table:style-name="ce8">
            <text:p>3,100,700,419</text:p>
          </table:table-cell>
          <table:table-cell office:value-type="float" office:value="170982377" table:style-name="ce8">
            <text:p>170,982,377</text:p>
          </table:table-cell>
          <table:table-cell office:value-type="float" office:value="5690413240" table:style-name="ce8">
            <text:p>5,690,413,240</text:p>
          </table:table-cell>
          <table:table-cell office:value-type="float" office:value="8444826431" table:style-name="ce8">
            <text:p>8,444,826,431</text:p>
          </table:table-cell>
          <table:table-cell office:value-type="float" office:value="9824589351" table:style-name="ce8">
            <text:p>9,824,589,351</text:p>
          </table:table-cell>
          <table:table-cell office:value-type="float" office:value="134938288" table:style-name="ce8">
            <text:p>134,938,288</text:p>
          </table:table-cell>
          <table:table-cell office:value-type="float" office:value="27705634101" table:style-name="ce8">
            <text:p>27,705,634,101</text:p>
          </table:table-cell>
          <table:table-cell office:value-type="float" office:value="1533888425" table:style-name="ce8">
            <text:p>1,533,888,425</text:p>
          </table:table-cell>
          <table:table-cell office:value-type="float" office:value="1316563990" table:style-name="ce8">
            <text:p>1,316,563,990</text:p>
          </table:table-cell>
          <table:table-cell office:value-type="float" office:value="12817151" table:style-name="ce8">
            <text:p>12,817,151</text:p>
          </table:table-cell>
          <table:table-cell office:value-type="float" office:value="33964877" table:style-name="ce8">
            <text:p>33,964,877</text:p>
          </table:table-cell>
          <table:table-cell office:value-type="float" office:value="205720667" table:style-name="ce8">
            <text:p>205,720,667</text:p>
          </table:table-cell>
          <table:table-cell office:value-type="float" office:value="22445029" table:style-name="ce8">
            <text:p>22,445,029</text:p>
          </table:table-cell>
          <table:table-cell office:value-type="float" office:value="1546621656" table:style-name="ce8">
            <text:p>1,546,621,656</text:p>
          </table:table-cell>
          <table:table-cell office:value-type="float" office:value="12733231" table:style-name="ce8">
            <text:p>12,733,231</text:p>
          </table:table-cell>
          <table:table-cell table:number-columns-repeated="16366"/>
        </table:table-row>
        <table:table-row table:style-name="ro1">
          <table:table-cell office:value-type="float" office:value="10107" table:style-name="ce2">
            <text:p>10107</text:p>
          </table:table-cell>
          <table:table-cell office:value-type="string" table:style-name="ce2">
            <text:p>本國銀行</text:p>
          </table:table-cell>
          <table:table-cell office:value-type="float" office:value="323333973" table:style-name="ce4">
            <text:p>323,333,973</text:p>
          </table:table-cell>
          <table:table-cell office:value-type="float" office:value="2809086689" table:style-name="ce4">
            <text:p>2,809,086,689</text:p>
          </table:table-cell>
          <table:table-cell office:value-type="float" office:value="135406211" table:style-name="ce4">
            <text:p>135,406,211</text:p>
          </table:table-cell>
          <table:table-cell office:value-type="float" office:value="5516033237" table:style-name="ce4">
            <text:p>5,516,033,237</text:p>
          </table:table-cell>
          <table:table-cell office:value-type="float" office:value="7792986155" table:style-name="ce4">
            <text:p>7,792,986,155</text:p>
          </table:table-cell>
          <table:table-cell office:value-type="float" office:value="9507291483" table:style-name="ce4">
            <text:p>9,507,291,483</text:p>
          </table:table-cell>
          <table:table-cell office:value-type="float" office:value="128407723" table:style-name="ce4">
            <text:p>128,407,723</text:p>
          </table:table-cell>
          <table:table-cell office:value-type="float" office:value="26212545471" table:style-name="ce4">
            <text:p>26,212,545,471</text:p>
          </table:table-cell>
          <table:table-cell office:value-type="float" office:value="1438175266" table:style-name="ce4">
            <text:p>1,438,175,266</text:p>
          </table:table-cell>
          <table:table-cell office:value-type="float" office:value="1253338593" table:style-name="ce4">
            <text:p>1,253,338,593</text:p>
          </table:table-cell>
          <table:table-cell office:value-type="float" office:value="0" table:style-name="ce2">
            <text:p>0</text:p>
          </table:table-cell>
          <table:table-cell office:value-type="float" office:value="31263204" table:style-name="ce4">
            <text:p>31,263,204</text:p>
          </table:table-cell>
          <table:table-cell office:value-type="float" office:value="183474437" table:style-name="ce4">
            <text:p>183,474,437</text:p>
          </table:table-cell>
          <table:table-cell office:value-type="float" office:value="22212631" table:style-name="ce4">
            <text:p>22,212,631</text:p>
          </table:table-cell>
          <table:table-cell office:value-type="float" office:value="1445863603" table:style-name="ce4">
            <text:p>1,445,863,603</text:p>
          </table:table-cell>
          <table:table-cell office:value-type="float" office:value="7688337" table:style-name="ce4">
            <text:p>7,688,33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6685544" table:style-name="ce6">
            <text:p>6,685,544</text:p>
          </table:table-cell>
          <table:table-cell office:value-type="float" office:value="68174365" table:style-name="ce6">
            <text:p>68,174,365</text:p>
          </table:table-cell>
          <table:table-cell office:value-type="float" office:value="44889883" table:style-name="ce6">
            <text:p>44,889,883</text:p>
          </table:table-cell>
          <table:table-cell office:value-type="float" office:value="146192609" table:style-name="ce6">
            <text:p>146,192,609</text:p>
          </table:table-cell>
          <table:table-cell office:value-type="float" office:value="3613521" table:style-name="ce6">
            <text:p>3,613,521</text:p>
          </table:table-cell>
          <table:table-cell office:value-type="float" office:value="34351" table:style-name="ce6">
            <text:p>34,351</text:p>
          </table:table-cell>
          <table:table-cell office:value-type="float" office:value="11066129" table:style-name="ce6">
            <text:p>11,066,129</text:p>
          </table:table-cell>
          <table:table-cell office:value-type="float" office:value="280656402" table:style-name="ce6">
            <text:p>280,656,402</text:p>
          </table:table-cell>
          <table:table-cell office:value-type="float" office:value="28142259" table:style-name="ce6">
            <text:p>28,142,259</text:p>
          </table:table-cell>
          <table:table-cell office:value-type="float" office:value="31712537" table:style-name="ce6">
            <text:p>31,712,537</text:p>
          </table:table-cell>
          <table:table-cell office:value-type="float" office:value="0" table:style-name="ce5">
            <text:p>0</text:p>
          </table:table-cell>
          <table:table-cell office:value-type="float" office:value="199090" table:style-name="ce6">
            <text:p>199,090</text:p>
          </table:table-cell>
          <table:table-cell office:value-type="float" office:value="378671" table:style-name="ce6">
            <text:p>378,671</text:p>
          </table:table-cell>
          <table:table-cell office:value-type="float" office:value="35682" table:style-name="ce6">
            <text:p>35,682</text:p>
          </table:table-cell>
          <table:table-cell office:value-type="float" office:value="32254616" table:style-name="ce6">
            <text:p>32,254,616</text:p>
          </table:table-cell>
          <table:table-cell office:value-type="float" office:value="4112357" table:style-name="ce6">
            <text:p>4,112,35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951306" table:style-name="ce6">
            <text:p>4,951,306</text:p>
          </table:table-cell>
          <table:table-cell office:value-type="float" office:value="43310729" table:style-name="ce6">
            <text:p>43,310,729</text:p>
          </table:table-cell>
          <table:table-cell office:value-type="float" office:value="0" table:style-name="ce5">
            <text:p>0</text:p>
          </table:table-cell>
          <table:table-cell office:value-type="float" office:value="14931631" table:style-name="ce6">
            <text:p>14,931,631</text:p>
          </table:table-cell>
          <table:table-cell office:value-type="float" office:value="162954088" table:style-name="ce6">
            <text:p>162,954,088</text:p>
          </table:table-cell>
          <table:table-cell office:value-type="float" office:value="211080014" table:style-name="ce6">
            <text:p>211,080,014</text:p>
          </table:table-cell>
          <table:table-cell office:value-type="float" office:value="0" table:style-name="ce5">
            <text:p>0</text:p>
          </table:table-cell>
          <table:table-cell office:value-type="float" office:value="437227768" table:style-name="ce6">
            <text:p>437,227,768</text:p>
          </table:table-cell>
          <table:table-cell office:value-type="float" office:value="22918144" table:style-name="ce6">
            <text:p>22,918,144</text:p>
          </table:table-cell>
          <table:table-cell office:value-type="float" office:value="12601338" table:style-name="ce6">
            <text:p>12,601,338</text:p>
          </table:table-cell>
          <table:table-cell office:value-type="float" office:value="4212883" table:style-name="ce6">
            <text:p>4,212,883</text:p>
          </table:table-cell>
          <table:table-cell office:value-type="float" office:value="655467" table:style-name="ce6">
            <text:p>655,467</text:p>
          </table:table-cell>
          <table:table-cell office:value-type="float" office:value="6164004" table:style-name="ce6">
            <text:p>6,164,004</text:p>
          </table:table-cell>
          <table:table-cell office:value-type="float" office:value="228353" table:style-name="ce6">
            <text:p>228,353</text:p>
          </table:table-cell>
          <table:table-cell office:value-type="float" office:value="23405339" table:style-name="ce6">
            <text:p>23,405,339</text:p>
          </table:table-cell>
          <table:table-cell office:value-type="float" office:value="487195" table:style-name="ce6">
            <text:p>487,19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414091" table:style-name="ce6">
            <text:p>6,414,091</text:p>
          </table:table-cell>
          <table:table-cell office:value-type="float" office:value="208318306" table:style-name="ce6">
            <text:p>208,318,306</text:p>
          </table:table-cell>
          <table:table-cell office:value-type="float" office:value="0" table:style-name="ce5">
            <text:p>0</text:p>
          </table:table-cell>
          <table:table-cell office:value-type="float" office:value="33966366" table:style-name="ce6">
            <text:p>33,966,366</text:p>
          </table:table-cell>
          <table:table-cell office:value-type="float" office:value="483578940" table:style-name="ce6">
            <text:p>483,578,940</text:p>
          </table:table-cell>
          <table:table-cell office:value-type="float" office:value="111839165" table:style-name="ce6">
            <text:p>111,839,165</text:p>
          </table:table-cell>
          <table:table-cell office:value-type="float" office:value="0" table:style-name="ce5">
            <text:p>0</text:p>
          </table:table-cell>
          <table:table-cell office:value-type="float" office:value="844116868" table:style-name="ce6">
            <text:p>844,116,868</text:p>
          </table:table-cell>
          <table:table-cell office:value-type="float" office:value="53821364" table:style-name="ce6">
            <text:p>53,821,364</text:p>
          </table:table-cell>
          <table:table-cell office:value-type="float" office:value="29229533" table:style-name="ce6">
            <text:p>29,229,533</text:p>
          </table:table-cell>
          <table:table-cell office:value-type="float" office:value="8721682" table:style-name="ce6">
            <text:p>8,721,682</text:p>
          </table:table-cell>
          <table:table-cell office:value-type="float" office:value="1690828" table:style-name="ce6">
            <text:p>1,690,828</text:p>
          </table:table-cell>
          <table:table-cell office:value-type="float" office:value="15993791" table:style-name="ce6">
            <text:p>15,993,791</text:p>
          </table:table-cell>
          <table:table-cell office:value-type="float" office:value="49820" table:style-name="ce6">
            <text:p>49,820</text:p>
          </table:table-cell>
          <table:table-cell office:value-type="float" office:value="55586014" table:style-name="ce6">
            <text:p>55,586,014</text:p>
          </table:table-cell>
          <table:table-cell office:value-type="float" office:value="1764650" table:style-name="ce6">
            <text:p>1,764,65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5024" table:style-name="ce6">
            <text:p>105,024</text:p>
          </table:table-cell>
          <table:table-cell office:value-type="float" office:value="7783360" table:style-name="ce6">
            <text:p>7,783,360</text:p>
          </table:table-cell>
          <table:table-cell office:value-type="float" office:value="0" table:style-name="ce5">
            <text:p>0</text:p>
          </table:table-cell>
          <table:table-cell office:value-type="float" office:value="1590180" table:style-name="ce6">
            <text:p>1,590,180</text:p>
          </table:table-cell>
          <table:table-cell office:value-type="float" office:value="13086717" table:style-name="ce6">
            <text:p>13,086,717</text:p>
          </table:table-cell>
          <table:table-cell office:value-type="float" office:value="5627754" table:style-name="ce6">
            <text:p>5,627,754</text:p>
          </table:table-cell>
          <table:table-cell office:value-type="float" office:value="0" table:style-name="ce5">
            <text:p>0</text:p>
          </table:table-cell>
          <table:table-cell office:value-type="float" office:value="28193035" table:style-name="ce6">
            <text:p>28,193,035</text:p>
          </table:table-cell>
          <table:table-cell office:value-type="float" office:value="1796503" table:style-name="ce6">
            <text:p>1,796,503</text:p>
          </table:table-cell>
          <table:table-cell office:value-type="float" office:value="984148" table:style-name="ce6">
            <text:p>984,148</text:p>
          </table:table-cell>
          <table:table-cell office:value-type="float" office:value="245600" table:style-name="ce6">
            <text:p>245,600</text:p>
          </table:table-cell>
          <table:table-cell office:value-type="float" office:value="64685" table:style-name="ce6">
            <text:p>64,685</text:p>
          </table:table-cell>
          <table:table-cell office:value-type="float" office:value="685362" table:style-name="ce6">
            <text:p>685,362</text:p>
          </table:table-cell>
          <table:table-cell office:value-type="float" office:value="0" table:style-name="ce5">
            <text:p>0</text:p>
          </table:table-cell>
          <table:table-cell office:value-type="float" office:value="1979795" table:style-name="ce6">
            <text:p>1,979,795</text:p>
          </table:table-cell>
          <table:table-cell office:value-type="float" office:value="183292" table:style-name="ce6">
            <text:p>183,29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41489938" table:style-name="ce8">
            <text:p>341,489,938</text:p>
          </table:table-cell>
          <table:table-cell office:value-type="float" office:value="3136673449" table:style-name="ce8">
            <text:p>3,136,673,449</text:p>
          </table:table-cell>
          <table:table-cell office:value-type="float" office:value="180296094" table:style-name="ce8">
            <text:p>180,296,094</text:p>
          </table:table-cell>
          <table:table-cell office:value-type="float" office:value="5712714023" table:style-name="ce8">
            <text:p>5,712,714,023</text:p>
          </table:table-cell>
          <table:table-cell office:value-type="float" office:value="8456219421" table:style-name="ce8">
            <text:p>8,456,219,421</text:p>
          </table:table-cell>
          <table:table-cell office:value-type="float" office:value="9835872767" table:style-name="ce8">
            <text:p>9,835,872,767</text:p>
          </table:table-cell>
          <table:table-cell office:value-type="float" office:value="139473852" table:style-name="ce8">
            <text:p>139,473,852</text:p>
          </table:table-cell>
          <table:table-cell office:value-type="float" office:value="27802739544" table:style-name="ce8">
            <text:p>27,802,739,544</text:p>
          </table:table-cell>
          <table:table-cell office:value-type="float" office:value="1544853536" table:style-name="ce8">
            <text:p>1,544,853,536</text:p>
          </table:table-cell>
          <table:table-cell office:value-type="float" office:value="1327866149" table:style-name="ce8">
            <text:p>1,327,866,149</text:p>
          </table:table-cell>
          <table:table-cell office:value-type="float" office:value="13180165" table:style-name="ce8">
            <text:p>13,180,165</text:p>
          </table:table-cell>
          <table:table-cell office:value-type="float" office:value="33873274" table:style-name="ce8">
            <text:p>33,873,274</text:p>
          </table:table-cell>
          <table:table-cell office:value-type="float" office:value="206696265" table:style-name="ce8">
            <text:p>206,696,265</text:p>
          </table:table-cell>
          <table:table-cell office:value-type="float" office:value="22526486" table:style-name="ce8">
            <text:p>22,526,486</text:p>
          </table:table-cell>
          <table:table-cell office:value-type="float" office:value="1559089367" table:style-name="ce8">
            <text:p>1,559,089,367</text:p>
          </table:table-cell>
          <table:table-cell office:value-type="float" office:value="14235831" table:style-name="ce8">
            <text:p>14,235,831</text:p>
          </table:table-cell>
          <table:table-cell table:number-columns-repeated="16366"/>
        </table:table-row>
        <table:table-row table:style-name="ro1">
          <table:table-cell office:value-type="float" office:value="10108" table:style-name="ce2">
            <text:p>10108</text:p>
          </table:table-cell>
          <table:table-cell office:value-type="string" table:style-name="ce2">
            <text:p>本國銀行</text:p>
          </table:table-cell>
          <table:table-cell office:value-type="float" office:value="328282109" table:style-name="ce4">
            <text:p>328,282,109</text:p>
          </table:table-cell>
          <table:table-cell office:value-type="float" office:value="2841245418" table:style-name="ce4">
            <text:p>2,841,245,418</text:p>
          </table:table-cell>
          <table:table-cell office:value-type="float" office:value="140341855" table:style-name="ce4">
            <text:p>140,341,855</text:p>
          </table:table-cell>
          <table:table-cell office:value-type="float" office:value="5491287218" table:style-name="ce4">
            <text:p>5,491,287,218</text:p>
          </table:table-cell>
          <table:table-cell office:value-type="float" office:value="7936320416" table:style-name="ce4">
            <text:p>7,936,320,416</text:p>
          </table:table-cell>
          <table:table-cell office:value-type="float" office:value="9563655604" table:style-name="ce4">
            <text:p>9,563,655,604</text:p>
          </table:table-cell>
          <table:table-cell office:value-type="float" office:value="127330180" table:style-name="ce4">
            <text:p>127,330,180</text:p>
          </table:table-cell>
          <table:table-cell office:value-type="float" office:value="26428462800" table:style-name="ce4">
            <text:p>26,428,462,800</text:p>
          </table:table-cell>
          <table:table-cell office:value-type="float" office:value="1451161991" table:style-name="ce4">
            <text:p>1,451,161,991</text:p>
          </table:table-cell>
          <table:table-cell office:value-type="float" office:value="1265251949" table:style-name="ce4">
            <text:p>1,265,251,949</text:p>
          </table:table-cell>
          <table:table-cell office:value-type="float" office:value="0" table:style-name="ce2">
            <text:p>0</text:p>
          </table:table-cell>
          <table:table-cell office:value-type="float" office:value="31575824" table:style-name="ce4">
            <text:p>31,575,824</text:p>
          </table:table-cell>
          <table:table-cell office:value-type="float" office:value="183791130" table:style-name="ce4">
            <text:p>183,791,130</text:p>
          </table:table-cell>
          <table:table-cell office:value-type="float" office:value="21205456" table:style-name="ce4">
            <text:p>21,205,456</text:p>
          </table:table-cell>
          <table:table-cell office:value-type="float" office:value="1459413447" table:style-name="ce4">
            <text:p>1,459,413,447</text:p>
          </table:table-cell>
          <table:table-cell office:value-type="float" office:value="8251456" table:style-name="ce4">
            <text:p>8,251,45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6041080" table:style-name="ce6">
            <text:p>6,041,080</text:p>
          </table:table-cell>
          <table:table-cell office:value-type="float" office:value="66395282" table:style-name="ce6">
            <text:p>66,395,282</text:p>
          </table:table-cell>
          <table:table-cell office:value-type="float" office:value="48124430" table:style-name="ce6">
            <text:p>48,124,430</text:p>
          </table:table-cell>
          <table:table-cell office:value-type="float" office:value="140348730" table:style-name="ce6">
            <text:p>140,348,730</text:p>
          </table:table-cell>
          <table:table-cell office:value-type="float" office:value="4052190" table:style-name="ce6">
            <text:p>4,052,190</text:p>
          </table:table-cell>
          <table:table-cell office:value-type="float" office:value="34352" table:style-name="ce6">
            <text:p>34,352</text:p>
          </table:table-cell>
          <table:table-cell office:value-type="float" office:value="11343549" table:style-name="ce6">
            <text:p>11,343,549</text:p>
          </table:table-cell>
          <table:table-cell office:value-type="float" office:value="276339613" table:style-name="ce6">
            <text:p>276,339,613</text:p>
          </table:table-cell>
          <table:table-cell office:value-type="float" office:value="28567638" table:style-name="ce6">
            <text:p>28,567,638</text:p>
          </table:table-cell>
          <table:table-cell office:value-type="float" office:value="34817341" table:style-name="ce6">
            <text:p>34,817,341</text:p>
          </table:table-cell>
          <table:table-cell office:value-type="float" office:value="0" table:style-name="ce5">
            <text:p>0</text:p>
          </table:table-cell>
          <table:table-cell office:value-type="float" office:value="421346" table:style-name="ce6">
            <text:p>421,346</text:p>
          </table:table-cell>
          <table:table-cell office:value-type="float" office:value="364331" table:style-name="ce6">
            <text:p>364,331</text:p>
          </table:table-cell>
          <table:table-cell office:value-type="float" office:value="33717" table:style-name="ce6">
            <text:p>33,717</text:p>
          </table:table-cell>
          <table:table-cell office:value-type="float" office:value="35569301" table:style-name="ce6">
            <text:p>35,569,301</text:p>
          </table:table-cell>
          <table:table-cell office:value-type="float" office:value="7001663" table:style-name="ce6">
            <text:p>7,001,66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884800" table:style-name="ce6">
            <text:p>4,884,800</text:p>
          </table:table-cell>
          <table:table-cell office:value-type="float" office:value="44305380" table:style-name="ce6">
            <text:p>44,305,380</text:p>
          </table:table-cell>
          <table:table-cell office:value-type="float" office:value="0" table:style-name="ce5">
            <text:p>0</text:p>
          </table:table-cell>
          <table:table-cell office:value-type="float" office:value="16366131" table:style-name="ce6">
            <text:p>16,366,131</text:p>
          </table:table-cell>
          <table:table-cell office:value-type="float" office:value="164379326" table:style-name="ce6">
            <text:p>164,379,326</text:p>
          </table:table-cell>
          <table:table-cell office:value-type="float" office:value="211647323" table:style-name="ce6">
            <text:p>211,647,323</text:p>
          </table:table-cell>
          <table:table-cell office:value-type="float" office:value="0" table:style-name="ce5">
            <text:p>0</text:p>
          </table:table-cell>
          <table:table-cell office:value-type="float" office:value="441582960" table:style-name="ce6">
            <text:p>441,582,960</text:p>
          </table:table-cell>
          <table:table-cell office:value-type="float" office:value="23181026" table:style-name="ce6">
            <text:p>23,181,026</text:p>
          </table:table-cell>
          <table:table-cell office:value-type="float" office:value="12604933" table:style-name="ce6">
            <text:p>12,604,933</text:p>
          </table:table-cell>
          <table:table-cell office:value-type="float" office:value="4428584" table:style-name="ce6">
            <text:p>4,428,584</text:p>
          </table:table-cell>
          <table:table-cell office:value-type="float" office:value="678245" table:style-name="ce6">
            <text:p>678,245</text:p>
          </table:table-cell>
          <table:table-cell office:value-type="float" office:value="6158538" table:style-name="ce6">
            <text:p>6,158,538</text:p>
          </table:table-cell>
          <table:table-cell office:value-type="float" office:value="225497" table:style-name="ce6">
            <text:p>225,497</text:p>
          </table:table-cell>
          <table:table-cell office:value-type="float" office:value="23644803" table:style-name="ce6">
            <text:p>23,644,803</text:p>
          </table:table-cell>
          <table:table-cell office:value-type="float" office:value="463777" table:style-name="ce6">
            <text:p>463,77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383486" table:style-name="ce6">
            <text:p>6,383,486</text:p>
          </table:table-cell>
          <table:table-cell office:value-type="float" office:value="209470231" table:style-name="ce6">
            <text:p>209,470,231</text:p>
          </table:table-cell>
          <table:table-cell office:value-type="float" office:value="0" table:style-name="ce5">
            <text:p>0</text:p>
          </table:table-cell>
          <table:table-cell office:value-type="float" office:value="32972601" table:style-name="ce6">
            <text:p>32,972,601</text:p>
          </table:table-cell>
          <table:table-cell office:value-type="float" office:value="486534872" table:style-name="ce6">
            <text:p>486,534,872</text:p>
          </table:table-cell>
          <table:table-cell office:value-type="float" office:value="113325796" table:style-name="ce6">
            <text:p>113,325,796</text:p>
          </table:table-cell>
          <table:table-cell office:value-type="float" office:value="0" table:style-name="ce5">
            <text:p>0</text:p>
          </table:table-cell>
          <table:table-cell office:value-type="float" office:value="848686986" table:style-name="ce6">
            <text:p>848,686,986</text:p>
          </table:table-cell>
          <table:table-cell office:value-type="float" office:value="54103023" table:style-name="ce6">
            <text:p>54,103,023</text:p>
          </table:table-cell>
          <table:table-cell office:value-type="float" office:value="29577146" table:style-name="ce6">
            <text:p>29,577,146</text:p>
          </table:table-cell>
          <table:table-cell office:value-type="float" office:value="8712990" table:style-name="ce6">
            <text:p>8,712,990</text:p>
          </table:table-cell>
          <table:table-cell office:value-type="float" office:value="1685721" table:style-name="ce6">
            <text:p>1,685,721</text:p>
          </table:table-cell>
          <table:table-cell office:value-type="float" office:value="15906101" table:style-name="ce6">
            <text:p>15,906,101</text:p>
          </table:table-cell>
          <table:table-cell office:value-type="float" office:value="56927" table:style-name="ce6">
            <text:p>56,927</text:p>
          </table:table-cell>
          <table:table-cell office:value-type="float" office:value="55825031" table:style-name="ce6">
            <text:p>55,825,031</text:p>
          </table:table-cell>
          <table:table-cell office:value-type="float" office:value="1722008" table:style-name="ce6">
            <text:p>1,722,00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7396" table:style-name="ce6">
            <text:p>107,396</text:p>
          </table:table-cell>
          <table:table-cell office:value-type="float" office:value="7758502" table:style-name="ce6">
            <text:p>7,758,502</text:p>
          </table:table-cell>
          <table:table-cell office:value-type="float" office:value="0" table:style-name="ce5">
            <text:p>0</text:p>
          </table:table-cell>
          <table:table-cell office:value-type="float" office:value="1626580" table:style-name="ce6">
            <text:p>1,626,580</text:p>
          </table:table-cell>
          <table:table-cell office:value-type="float" office:value="13163734" table:style-name="ce6">
            <text:p>13,163,734</text:p>
          </table:table-cell>
          <table:table-cell office:value-type="float" office:value="5637418" table:style-name="ce6">
            <text:p>5,637,418</text:p>
          </table:table-cell>
          <table:table-cell office:value-type="float" office:value="0" table:style-name="ce5">
            <text:p>0</text:p>
          </table:table-cell>
          <table:table-cell office:value-type="float" office:value="28293630" table:style-name="ce6">
            <text:p>28,293,630</text:p>
          </table:table-cell>
          <table:table-cell office:value-type="float" office:value="1800775" table:style-name="ce6">
            <text:p>1,800,775</text:p>
          </table:table-cell>
          <table:table-cell office:value-type="float" office:value="986876" table:style-name="ce6">
            <text:p>986,876</text:p>
          </table:table-cell>
          <table:table-cell office:value-type="float" office:value="247683" table:style-name="ce6">
            <text:p>247,683</text:p>
          </table:table-cell>
          <table:table-cell office:value-type="float" office:value="66118" table:style-name="ce6">
            <text:p>66,118</text:p>
          </table:table-cell>
          <table:table-cell office:value-type="float" office:value="669940" table:style-name="ce6">
            <text:p>669,940</text:p>
          </table:table-cell>
          <table:table-cell office:value-type="float" office:value="0" table:style-name="ce5">
            <text:p>0</text:p>
          </table:table-cell>
          <table:table-cell office:value-type="float" office:value="1970617" table:style-name="ce6">
            <text:p>1,970,617</text:p>
          </table:table-cell>
          <table:table-cell office:value-type="float" office:value="169842" table:style-name="ce6">
            <text:p>169,84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45698871" table:style-name="ce8">
            <text:p>345,698,871</text:p>
          </table:table-cell>
          <table:table-cell office:value-type="float" office:value="3169174813" table:style-name="ce8">
            <text:p>3,169,174,813</text:p>
          </table:table-cell>
          <table:table-cell office:value-type="float" office:value="188466285" table:style-name="ce8">
            <text:p>188,466,285</text:p>
          </table:table-cell>
          <table:table-cell office:value-type="float" office:value="5682601260" table:style-name="ce8">
            <text:p>5,682,601,260</text:p>
          </table:table-cell>
          <table:table-cell office:value-type="float" office:value="8604450538" table:style-name="ce8">
            <text:p>8,604,450,538</text:p>
          </table:table-cell>
          <table:table-cell office:value-type="float" office:value="9894300493" table:style-name="ce8">
            <text:p>9,894,300,493</text:p>
          </table:table-cell>
          <table:table-cell office:value-type="float" office:value="138673729" table:style-name="ce8">
            <text:p>138,673,729</text:p>
          </table:table-cell>
          <table:table-cell office:value-type="float" office:value="28023365989" table:style-name="ce8">
            <text:p>28,023,365,989</text:p>
          </table:table-cell>
          <table:table-cell office:value-type="float" office:value="1558814453" table:style-name="ce8">
            <text:p>1,558,814,453</text:p>
          </table:table-cell>
          <table:table-cell office:value-type="float" office:value="1343238245" table:style-name="ce8">
            <text:p>1,343,238,245</text:p>
          </table:table-cell>
          <table:table-cell office:value-type="float" office:value="13389257" table:style-name="ce8">
            <text:p>13,389,257</text:p>
          </table:table-cell>
          <table:table-cell office:value-type="float" office:value="34427254" table:style-name="ce8">
            <text:p>34,427,254</text:p>
          </table:table-cell>
          <table:table-cell office:value-type="float" office:value="206890040" table:style-name="ce8">
            <text:p>206,890,040</text:p>
          </table:table-cell>
          <table:table-cell office:value-type="float" office:value="21521597" table:style-name="ce8">
            <text:p>21,521,597</text:p>
          </table:table-cell>
          <table:table-cell office:value-type="float" office:value="1576423199" table:style-name="ce8">
            <text:p>1,576,423,199</text:p>
          </table:table-cell>
          <table:table-cell office:value-type="float" office:value="17608746" table:style-name="ce8">
            <text:p>17,608,746</text:p>
          </table:table-cell>
          <table:table-cell table:number-columns-repeated="16366"/>
        </table:table-row>
        <table:table-row table:style-name="ro1">
          <table:table-cell office:value-type="float" office:value="10109" table:style-name="ce2">
            <text:p>10109</text:p>
          </table:table-cell>
          <table:table-cell office:value-type="string" table:style-name="ce2">
            <text:p>本國銀行</text:p>
          </table:table-cell>
          <table:table-cell office:value-type="float" office:value="325112685" table:style-name="ce4">
            <text:p>325,112,685</text:p>
          </table:table-cell>
          <table:table-cell office:value-type="float" office:value="2841361120" table:style-name="ce4">
            <text:p>2,841,361,120</text:p>
          </table:table-cell>
          <table:table-cell office:value-type="float" office:value="134415902" table:style-name="ce4">
            <text:p>134,415,902</text:p>
          </table:table-cell>
          <table:table-cell office:value-type="float" office:value="5459364388" table:style-name="ce4">
            <text:p>5,459,364,388</text:p>
          </table:table-cell>
          <table:table-cell office:value-type="float" office:value="7993649610" table:style-name="ce4">
            <text:p>7,993,649,610</text:p>
          </table:table-cell>
          <table:table-cell office:value-type="float" office:value="9608230262" table:style-name="ce4">
            <text:p>9,608,230,262</text:p>
          </table:table-cell>
          <table:table-cell office:value-type="float" office:value="128470130" table:style-name="ce4">
            <text:p>128,470,130</text:p>
          </table:table-cell>
          <table:table-cell office:value-type="float" office:value="26490604097" table:style-name="ce4">
            <text:p>26,490,604,097</text:p>
          </table:table-cell>
          <table:table-cell office:value-type="float" office:value="1453393908" table:style-name="ce4">
            <text:p>1,453,393,908</text:p>
          </table:table-cell>
          <table:table-cell office:value-type="float" office:value="1270948207" table:style-name="ce4">
            <text:p>1,270,948,207</text:p>
          </table:table-cell>
          <table:table-cell office:value-type="float" office:value="0" table:style-name="ce2">
            <text:p>0</text:p>
          </table:table-cell>
          <table:table-cell office:value-type="float" office:value="29820601" table:style-name="ce4">
            <text:p>29,820,601</text:p>
          </table:table-cell>
          <table:table-cell office:value-type="float" office:value="184204878" table:style-name="ce4">
            <text:p>184,204,878</text:p>
          </table:table-cell>
          <table:table-cell office:value-type="float" office:value="22684586" table:style-name="ce4">
            <text:p>22,684,586</text:p>
          </table:table-cell>
          <table:table-cell office:value-type="float" office:value="1462289100" table:style-name="ce4">
            <text:p>1,462,289,100</text:p>
          </table:table-cell>
          <table:table-cell office:value-type="float" office:value="8895192" table:style-name="ce4">
            <text:p>8,895,19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569860" table:style-name="ce6">
            <text:p>5,569,860</text:p>
          </table:table-cell>
          <table:table-cell office:value-type="float" office:value="70667450" table:style-name="ce6">
            <text:p>70,667,450</text:p>
          </table:table-cell>
          <table:table-cell office:value-type="float" office:value="48488423" table:style-name="ce6">
            <text:p>48,488,423</text:p>
          </table:table-cell>
          <table:table-cell office:value-type="float" office:value="141002459" table:style-name="ce6">
            <text:p>141,002,459</text:p>
          </table:table-cell>
          <table:table-cell office:value-type="float" office:value="4238654" table:style-name="ce6">
            <text:p>4,238,654</text:p>
          </table:table-cell>
          <table:table-cell office:value-type="float" office:value="34352" table:style-name="ce6">
            <text:p>34,352</text:p>
          </table:table-cell>
          <table:table-cell office:value-type="float" office:value="11350000" table:style-name="ce6">
            <text:p>11,350,000</text:p>
          </table:table-cell>
          <table:table-cell office:value-type="float" office:value="281351198" table:style-name="ce6">
            <text:p>281,351,198</text:p>
          </table:table-cell>
          <table:table-cell office:value-type="float" office:value="29592231" table:style-name="ce6">
            <text:p>29,592,231</text:p>
          </table:table-cell>
          <table:table-cell office:value-type="float" office:value="36537729" table:style-name="ce6">
            <text:p>36,537,729</text:p>
          </table:table-cell>
          <table:table-cell office:value-type="float" office:value="0" table:style-name="ce5">
            <text:p>0</text:p>
          </table:table-cell>
          <table:table-cell office:value-type="float" office:value="634791" table:style-name="ce6">
            <text:p>634,791</text:p>
          </table:table-cell>
          <table:table-cell office:value-type="float" office:value="353959" table:style-name="ce6">
            <text:p>353,959</text:p>
          </table:table-cell>
          <table:table-cell office:value-type="float" office:value="37658" table:style-name="ce6">
            <text:p>37,658</text:p>
          </table:table-cell>
          <table:table-cell office:value-type="float" office:value="37488821" table:style-name="ce6">
            <text:p>37,488,821</text:p>
          </table:table-cell>
          <table:table-cell office:value-type="float" office:value="7896590" table:style-name="ce6">
            <text:p>7,896,59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941190" table:style-name="ce6">
            <text:p>4,941,190</text:p>
          </table:table-cell>
          <table:table-cell office:value-type="float" office:value="44712439" table:style-name="ce6">
            <text:p>44,712,439</text:p>
          </table:table-cell>
          <table:table-cell office:value-type="float" office:value="0" table:style-name="ce5">
            <text:p>0</text:p>
          </table:table-cell>
          <table:table-cell office:value-type="float" office:value="16511089" table:style-name="ce6">
            <text:p>16,511,089</text:p>
          </table:table-cell>
          <table:table-cell office:value-type="float" office:value="165905008" table:style-name="ce6">
            <text:p>165,905,008</text:p>
          </table:table-cell>
          <table:table-cell office:value-type="float" office:value="212039544" table:style-name="ce6">
            <text:p>212,039,544</text:p>
          </table:table-cell>
          <table:table-cell office:value-type="float" office:value="0" table:style-name="ce5">
            <text:p>0</text:p>
          </table:table-cell>
          <table:table-cell office:value-type="float" office:value="444109270" table:style-name="ce6">
            <text:p>444,109,270</text:p>
          </table:table-cell>
          <table:table-cell office:value-type="float" office:value="23333735" table:style-name="ce6">
            <text:p>23,333,735</text:p>
          </table:table-cell>
          <table:table-cell office:value-type="float" office:value="12749578" table:style-name="ce6">
            <text:p>12,749,578</text:p>
          </table:table-cell>
          <table:table-cell office:value-type="float" office:value="4398181" table:style-name="ce6">
            <text:p>4,398,181</text:p>
          </table:table-cell>
          <table:table-cell office:value-type="float" office:value="681765" table:style-name="ce6">
            <text:p>681,765</text:p>
          </table:table-cell>
          <table:table-cell office:value-type="float" office:value="6086331" table:style-name="ce6">
            <text:p>6,086,331</text:p>
          </table:table-cell>
          <table:table-cell office:value-type="float" office:value="243802" table:style-name="ce6">
            <text:p>243,802</text:p>
          </table:table-cell>
          <table:table-cell office:value-type="float" office:value="23672053" table:style-name="ce6">
            <text:p>23,672,053</text:p>
          </table:table-cell>
          <table:table-cell office:value-type="float" office:value="338318" table:style-name="ce6">
            <text:p>338,31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492695" table:style-name="ce6">
            <text:p>6,492,695</text:p>
          </table:table-cell>
          <table:table-cell office:value-type="float" office:value="210265473" table:style-name="ce6">
            <text:p>210,265,473</text:p>
          </table:table-cell>
          <table:table-cell office:value-type="float" office:value="0" table:style-name="ce5">
            <text:p>0</text:p>
          </table:table-cell>
          <table:table-cell office:value-type="float" office:value="33003528" table:style-name="ce6">
            <text:p>33,003,528</text:p>
          </table:table-cell>
          <table:table-cell office:value-type="float" office:value="486377794" table:style-name="ce6">
            <text:p>486,377,794</text:p>
          </table:table-cell>
          <table:table-cell office:value-type="float" office:value="113308009" table:style-name="ce6">
            <text:p>113,308,009</text:p>
          </table:table-cell>
          <table:table-cell office:value-type="float" office:value="0" table:style-name="ce5">
            <text:p>0</text:p>
          </table:table-cell>
          <table:table-cell office:value-type="float" office:value="849447499" table:style-name="ce6">
            <text:p>849,447,499</text:p>
          </table:table-cell>
          <table:table-cell office:value-type="float" office:value="54184690" table:style-name="ce6">
            <text:p>54,184,690</text:p>
          </table:table-cell>
          <table:table-cell office:value-type="float" office:value="29756394" table:style-name="ce6">
            <text:p>29,756,394</text:p>
          </table:table-cell>
          <table:table-cell office:value-type="float" office:value="8573701" table:style-name="ce6">
            <text:p>8,573,701</text:p>
          </table:table-cell>
          <table:table-cell office:value-type="float" office:value="1709802" table:style-name="ce6">
            <text:p>1,709,802</text:p>
          </table:table-cell>
          <table:table-cell office:value-type="float" office:value="15795645" table:style-name="ce6">
            <text:p>15,795,645</text:p>
          </table:table-cell>
          <table:table-cell office:value-type="float" office:value="55289" table:style-name="ce6">
            <text:p>55,289</text:p>
          </table:table-cell>
          <table:table-cell office:value-type="float" office:value="55780253" table:style-name="ce6">
            <text:p>55,780,253</text:p>
          </table:table-cell>
          <table:table-cell office:value-type="float" office:value="1595563" table:style-name="ce6">
            <text:p>1,595,56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6396" table:style-name="ce6">
            <text:p>106,396</text:p>
          </table:table-cell>
          <table:table-cell office:value-type="float" office:value="7738506" table:style-name="ce6">
            <text:p>7,738,506</text:p>
          </table:table-cell>
          <table:table-cell office:value-type="float" office:value="0" table:style-name="ce5">
            <text:p>0</text:p>
          </table:table-cell>
          <table:table-cell office:value-type="float" office:value="1639500" table:style-name="ce6">
            <text:p>1,639,500</text:p>
          </table:table-cell>
          <table:table-cell office:value-type="float" office:value="13269372" table:style-name="ce6">
            <text:p>13,269,372</text:p>
          </table:table-cell>
          <table:table-cell office:value-type="float" office:value="5614984" table:style-name="ce6">
            <text:p>5,614,984</text:p>
          </table:table-cell>
          <table:table-cell office:value-type="float" office:value="0" table:style-name="ce5">
            <text:p>0</text:p>
          </table:table-cell>
          <table:table-cell office:value-type="float" office:value="28368758" table:style-name="ce6">
            <text:p>28,368,758</text:p>
          </table:table-cell>
          <table:table-cell office:value-type="float" office:value="1804269" table:style-name="ce6">
            <text:p>1,804,269</text:p>
          </table:table-cell>
          <table:table-cell office:value-type="float" office:value="990423" table:style-name="ce6">
            <text:p>990,423</text:p>
          </table:table-cell>
          <table:table-cell office:value-type="float" office:value="262501" table:style-name="ce6">
            <text:p>262,501</text:p>
          </table:table-cell>
          <table:table-cell office:value-type="float" office:value="65274" table:style-name="ce6">
            <text:p>65,274</text:p>
          </table:table-cell>
          <table:table-cell office:value-type="float" office:value="638738" table:style-name="ce6">
            <text:p>638,738</text:p>
          </table:table-cell>
          <table:table-cell office:value-type="float" office:value="0" table:style-name="ce5">
            <text:p>0</text:p>
          </table:table-cell>
          <table:table-cell office:value-type="float" office:value="1956936" table:style-name="ce6">
            <text:p>1,956,936</text:p>
          </table:table-cell>
          <table:table-cell office:value-type="float" office:value="152667" table:style-name="ce6">
            <text:p>152,667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42222826" table:style-name="ce8">
            <text:p>342,222,826</text:p>
          </table:table-cell>
          <table:table-cell office:value-type="float" office:value="3174744988" table:style-name="ce8">
            <text:p>3,174,744,988</text:p>
          </table:table-cell>
          <table:table-cell office:value-type="float" office:value="182904325" table:style-name="ce8">
            <text:p>182,904,325</text:p>
          </table:table-cell>
          <table:table-cell office:value-type="float" office:value="5651520964" table:style-name="ce8">
            <text:p>5,651,520,964</text:p>
          </table:table-cell>
          <table:table-cell office:value-type="float" office:value="8663440438" table:style-name="ce8">
            <text:p>8,663,440,438</text:p>
          </table:table-cell>
          <table:table-cell office:value-type="float" office:value="9939227151" table:style-name="ce8">
            <text:p>9,939,227,151</text:p>
          </table:table-cell>
          <table:table-cell office:value-type="float" office:value="139820130" table:style-name="ce8">
            <text:p>139,820,130</text:p>
          </table:table-cell>
          <table:table-cell office:value-type="float" office:value="28093880822" table:style-name="ce8">
            <text:p>28,093,880,822</text:p>
          </table:table-cell>
          <table:table-cell office:value-type="float" office:value="1562308833" table:style-name="ce8">
            <text:p>1,562,308,833</text:p>
          </table:table-cell>
          <table:table-cell office:value-type="float" office:value="1350982331" table:style-name="ce8">
            <text:p>1,350,982,331</text:p>
          </table:table-cell>
          <table:table-cell office:value-type="float" office:value="13234383" table:style-name="ce8">
            <text:p>13,234,383</text:p>
          </table:table-cell>
          <table:table-cell office:value-type="float" office:value="32912233" table:style-name="ce8">
            <text:p>32,912,233</text:p>
          </table:table-cell>
          <table:table-cell office:value-type="float" office:value="207079551" table:style-name="ce8">
            <text:p>207,079,551</text:p>
          </table:table-cell>
          <table:table-cell office:value-type="float" office:value="23021335" table:style-name="ce8">
            <text:p>23,021,335</text:p>
          </table:table-cell>
          <table:table-cell office:value-type="float" office:value="1581187163" table:style-name="ce8">
            <text:p>1,581,187,163</text:p>
          </table:table-cell>
          <table:table-cell office:value-type="float" office:value="18878330" table:style-name="ce8">
            <text:p>18,878,330</text:p>
          </table:table-cell>
          <table:table-cell table:number-columns-repeated="16366"/>
        </table:table-row>
        <table:table-row table:style-name="ro1">
          <table:table-cell office:value-type="float" office:value="10110" table:style-name="ce2">
            <text:p>10110</text:p>
          </table:table-cell>
          <table:table-cell office:value-type="string" table:style-name="ce2">
            <text:p>本國銀行</text:p>
          </table:table-cell>
          <table:table-cell office:value-type="float" office:value="314875734" table:style-name="ce4">
            <text:p>314,875,734</text:p>
          </table:table-cell>
          <table:table-cell office:value-type="float" office:value="2809206105" table:style-name="ce4">
            <text:p>2,809,206,105</text:p>
          </table:table-cell>
          <table:table-cell office:value-type="float" office:value="116382620" table:style-name="ce4">
            <text:p>116,382,620</text:p>
          </table:table-cell>
          <table:table-cell office:value-type="float" office:value="5434706707" table:style-name="ce4">
            <text:p>5,434,706,707</text:p>
          </table:table-cell>
          <table:table-cell office:value-type="float" office:value="7957113550" table:style-name="ce4">
            <text:p>7,957,113,550</text:p>
          </table:table-cell>
          <table:table-cell office:value-type="float" office:value="9635873196" table:style-name="ce4">
            <text:p>9,635,873,196</text:p>
          </table:table-cell>
          <table:table-cell office:value-type="float" office:value="133217159" table:style-name="ce4">
            <text:p>133,217,159</text:p>
          </table:table-cell>
          <table:table-cell office:value-type="float" office:value="26401375071" table:style-name="ce4">
            <text:p>26,401,375,071</text:p>
          </table:table-cell>
          <table:table-cell office:value-type="float" office:value="1440824020" table:style-name="ce4">
            <text:p>1,440,824,020</text:p>
          </table:table-cell>
          <table:table-cell office:value-type="float" office:value="1260580321" table:style-name="ce4">
            <text:p>1,260,580,321</text:p>
          </table:table-cell>
          <table:table-cell office:value-type="float" office:value="0" table:style-name="ce2">
            <text:p>0</text:p>
          </table:table-cell>
          <table:table-cell office:value-type="float" office:value="29210445" table:style-name="ce4">
            <text:p>29,210,445</text:p>
          </table:table-cell>
          <table:table-cell office:value-type="float" office:value="185136241" table:style-name="ce4">
            <text:p>185,136,241</text:p>
          </table:table-cell>
          <table:table-cell office:value-type="float" office:value="22469161" table:style-name="ce4">
            <text:p>22,469,161</text:p>
          </table:table-cell>
          <table:table-cell office:value-type="float" office:value="1452457846" table:style-name="ce4">
            <text:p>1,452,457,846</text:p>
          </table:table-cell>
          <table:table-cell office:value-type="float" office:value="11633826" table:style-name="ce4">
            <text:p>11,633,82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4757770" table:style-name="ce6">
            <text:p>4,757,770</text:p>
          </table:table-cell>
          <table:table-cell office:value-type="float" office:value="69254163" table:style-name="ce6">
            <text:p>69,254,163</text:p>
          </table:table-cell>
          <table:table-cell office:value-type="float" office:value="50003254" table:style-name="ce6">
            <text:p>50,003,254</text:p>
          </table:table-cell>
          <table:table-cell office:value-type="float" office:value="139410324" table:style-name="ce6">
            <text:p>139,410,324</text:p>
          </table:table-cell>
          <table:table-cell office:value-type="float" office:value="4107193" table:style-name="ce6">
            <text:p>4,107,193</text:p>
          </table:table-cell>
          <table:table-cell office:value-type="float" office:value="35727" table:style-name="ce6">
            <text:p>35,727</text:p>
          </table:table-cell>
          <table:table-cell office:value-type="float" office:value="11250000" table:style-name="ce6">
            <text:p>11,250,000</text:p>
          </table:table-cell>
          <table:table-cell office:value-type="float" office:value="278818431" table:style-name="ce6">
            <text:p>278,818,431</text:p>
          </table:table-cell>
          <table:table-cell office:value-type="float" office:value="30160323" table:style-name="ce6">
            <text:p>30,160,323</text:p>
          </table:table-cell>
          <table:table-cell office:value-type="float" office:value="36848560" table:style-name="ce6">
            <text:p>36,848,560</text:p>
          </table:table-cell>
          <table:table-cell office:value-type="float" office:value="0" table:style-name="ce5">
            <text:p>0</text:p>
          </table:table-cell>
          <table:table-cell office:value-type="float" office:value="153242" table:style-name="ce6">
            <text:p>153,242</text:p>
          </table:table-cell>
          <table:table-cell office:value-type="float" office:value="367241" table:style-name="ce6">
            <text:p>367,241</text:p>
          </table:table-cell>
          <table:table-cell office:value-type="float" office:value="28675" table:style-name="ce6">
            <text:p>28,675</text:p>
          </table:table-cell>
          <table:table-cell office:value-type="float" office:value="37340368" table:style-name="ce6">
            <text:p>37,340,368</text:p>
          </table:table-cell>
          <table:table-cell office:value-type="float" office:value="7180045" table:style-name="ce6">
            <text:p>7,180,04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845118" table:style-name="ce6">
            <text:p>4,845,118</text:p>
          </table:table-cell>
          <table:table-cell office:value-type="float" office:value="44840755" table:style-name="ce6">
            <text:p>44,840,755</text:p>
          </table:table-cell>
          <table:table-cell office:value-type="float" office:value="0" table:style-name="ce5">
            <text:p>0</text:p>
          </table:table-cell>
          <table:table-cell office:value-type="float" office:value="17137740" table:style-name="ce6">
            <text:p>17,137,740</text:p>
          </table:table-cell>
          <table:table-cell office:value-type="float" office:value="165582235" table:style-name="ce6">
            <text:p>165,582,235</text:p>
          </table:table-cell>
          <table:table-cell office:value-type="float" office:value="211215111" table:style-name="ce6">
            <text:p>211,215,111</text:p>
          </table:table-cell>
          <table:table-cell office:value-type="float" office:value="0" table:style-name="ce5">
            <text:p>0</text:p>
          </table:table-cell>
          <table:table-cell office:value-type="float" office:value="443620959" table:style-name="ce6">
            <text:p>443,620,959</text:p>
          </table:table-cell>
          <table:table-cell office:value-type="float" office:value="23316548" table:style-name="ce6">
            <text:p>23,316,548</text:p>
          </table:table-cell>
          <table:table-cell office:value-type="float" office:value="12792994" table:style-name="ce6">
            <text:p>12,792,994</text:p>
          </table:table-cell>
          <table:table-cell office:value-type="float" office:value="4414237" table:style-name="ce6">
            <text:p>4,414,237</text:p>
          </table:table-cell>
          <table:table-cell office:value-type="float" office:value="679714" table:style-name="ce6">
            <text:p>679,714</text:p>
          </table:table-cell>
          <table:table-cell office:value-type="float" office:value="6149930" table:style-name="ce6">
            <text:p>6,149,930</text:p>
          </table:table-cell>
          <table:table-cell office:value-type="float" office:value="275350" table:style-name="ce6">
            <text:p>275,350</text:p>
          </table:table-cell>
          <table:table-cell office:value-type="float" office:value="23761525" table:style-name="ce6">
            <text:p>23,761,525</text:p>
          </table:table-cell>
          <table:table-cell office:value-type="float" office:value="444977" table:style-name="ce6">
            <text:p>444,97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464209" table:style-name="ce6">
            <text:p>6,464,209</text:p>
          </table:table-cell>
          <table:table-cell office:value-type="float" office:value="210165842" table:style-name="ce6">
            <text:p>210,165,842</text:p>
          </table:table-cell>
          <table:table-cell office:value-type="float" office:value="0" table:style-name="ce5">
            <text:p>0</text:p>
          </table:table-cell>
          <table:table-cell office:value-type="float" office:value="33696396" table:style-name="ce6">
            <text:p>33,696,396</text:p>
          </table:table-cell>
          <table:table-cell office:value-type="float" office:value="487330003" table:style-name="ce6">
            <text:p>487,330,003</text:p>
          </table:table-cell>
          <table:table-cell office:value-type="float" office:value="115449489" table:style-name="ce6">
            <text:p>115,449,489</text:p>
          </table:table-cell>
          <table:table-cell office:value-type="float" office:value="0" table:style-name="ce5">
            <text:p>0</text:p>
          </table:table-cell>
          <table:table-cell office:value-type="float" office:value="853105939" table:style-name="ce6">
            <text:p>853,105,939</text:p>
          </table:table-cell>
          <table:table-cell office:value-type="float" office:value="54344569" table:style-name="ce6">
            <text:p>54,344,569</text:p>
          </table:table-cell>
          <table:table-cell office:value-type="float" office:value="29801206" table:style-name="ce6">
            <text:p>29,801,206</text:p>
          </table:table-cell>
          <table:table-cell office:value-type="float" office:value="8546955" table:style-name="ce6">
            <text:p>8,546,955</text:p>
          </table:table-cell>
          <table:table-cell office:value-type="float" office:value="1703141" table:style-name="ce6">
            <text:p>1,703,141</text:p>
          </table:table-cell>
          <table:table-cell office:value-type="float" office:value="15983058" table:style-name="ce6">
            <text:p>15,983,058</text:p>
          </table:table-cell>
          <table:table-cell office:value-type="float" office:value="77227" table:style-name="ce6">
            <text:p>77,227</text:p>
          </table:table-cell>
          <table:table-cell office:value-type="float" office:value="55957133" table:style-name="ce6">
            <text:p>55,957,133</text:p>
          </table:table-cell>
          <table:table-cell office:value-type="float" office:value="1612564" table:style-name="ce6">
            <text:p>1,612,56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2746" table:style-name="ce6">
            <text:p>112,746</text:p>
          </table:table-cell>
          <table:table-cell office:value-type="float" office:value="7738913" table:style-name="ce6">
            <text:p>7,738,913</text:p>
          </table:table-cell>
          <table:table-cell office:value-type="float" office:value="0" table:style-name="ce5">
            <text:p>0</text:p>
          </table:table-cell>
          <table:table-cell office:value-type="float" office:value="1674937" table:style-name="ce6">
            <text:p>1,674,937</text:p>
          </table:table-cell>
          <table:table-cell office:value-type="float" office:value="13439158" table:style-name="ce6">
            <text:p>13,439,158</text:p>
          </table:table-cell>
          <table:table-cell office:value-type="float" office:value="5667016" table:style-name="ce6">
            <text:p>5,667,016</text:p>
          </table:table-cell>
          <table:table-cell office:value-type="float" office:value="0" table:style-name="ce5">
            <text:p>0</text:p>
          </table:table-cell>
          <table:table-cell office:value-type="float" office:value="28632770" table:style-name="ce6">
            <text:p>28,632,770</text:p>
          </table:table-cell>
          <table:table-cell office:value-type="float" office:value="1818179" table:style-name="ce6">
            <text:p>1,818,179</text:p>
          </table:table-cell>
          <table:table-cell office:value-type="float" office:value="992245" table:style-name="ce6">
            <text:p>992,245</text:p>
          </table:table-cell>
          <table:table-cell office:value-type="float" office:value="278163" table:style-name="ce6">
            <text:p>278,163</text:p>
          </table:table-cell>
          <table:table-cell office:value-type="float" office:value="66291" table:style-name="ce6">
            <text:p>66,291</text:p>
          </table:table-cell>
          <table:table-cell office:value-type="float" office:value="642493" table:style-name="ce6">
            <text:p>642,493</text:p>
          </table:table-cell>
          <table:table-cell office:value-type="float" office:value="0" table:style-name="ce5">
            <text:p>0</text:p>
          </table:table-cell>
          <table:table-cell office:value-type="float" office:value="1979192" table:style-name="ce6">
            <text:p>1,979,192</text:p>
          </table:table-cell>
          <table:table-cell office:value-type="float" office:value="161013" table:style-name="ce6">
            <text:p>161,01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31055577" table:style-name="ce8">
            <text:p>331,055,577</text:p>
          </table:table-cell>
          <table:table-cell office:value-type="float" office:value="3141205778" table:style-name="ce8">
            <text:p>3,141,205,778</text:p>
          </table:table-cell>
          <table:table-cell office:value-type="float" office:value="166385874" table:style-name="ce8">
            <text:p>166,385,874</text:p>
          </table:table-cell>
          <table:table-cell office:value-type="float" office:value="5626626104" table:style-name="ce8">
            <text:p>5,626,626,104</text:p>
          </table:table-cell>
          <table:table-cell office:value-type="float" office:value="8627572139" table:style-name="ce8">
            <text:p>8,627,572,139</text:p>
          </table:table-cell>
          <table:table-cell office:value-type="float" office:value="9968240539" table:style-name="ce8">
            <text:p>9,968,240,539</text:p>
          </table:table-cell>
          <table:table-cell office:value-type="float" office:value="144467159" table:style-name="ce8">
            <text:p>144,467,159</text:p>
          </table:table-cell>
          <table:table-cell office:value-type="float" office:value="28005553170" table:style-name="ce8">
            <text:p>28,005,553,170</text:p>
          </table:table-cell>
          <table:table-cell office:value-type="float" office:value="1550463639" table:style-name="ce8">
            <text:p>1,550,463,639</text:p>
          </table:table-cell>
          <table:table-cell office:value-type="float" office:value="1341015326" table:style-name="ce8">
            <text:p>1,341,015,326</text:p>
          </table:table-cell>
          <table:table-cell office:value-type="float" office:value="13239355" table:style-name="ce8">
            <text:p>13,239,355</text:p>
          </table:table-cell>
          <table:table-cell office:value-type="float" office:value="31812833" table:style-name="ce8">
            <text:p>31,812,833</text:p>
          </table:table-cell>
          <table:table-cell office:value-type="float" office:value="208278963" table:style-name="ce8">
            <text:p>208,278,963</text:p>
          </table:table-cell>
          <table:table-cell office:value-type="float" office:value="22850413" table:style-name="ce8">
            <text:p>22,850,413</text:p>
          </table:table-cell>
          <table:table-cell office:value-type="float" office:value="1571496064" table:style-name="ce8">
            <text:p>1,571,496,064</text:p>
          </table:table-cell>
          <table:table-cell office:value-type="float" office:value="21032425" table:style-name="ce8">
            <text:p>21,032,425</text:p>
          </table:table-cell>
          <table:table-cell table:number-columns-repeated="16366"/>
        </table:table-row>
        <table:table-row table:style-name="ro1">
          <table:table-cell office:value-type="float" office:value="10111" table:style-name="ce2">
            <text:p>10111</text:p>
          </table:table-cell>
          <table:table-cell office:value-type="string" table:style-name="ce2">
            <text:p>本國銀行</text:p>
          </table:table-cell>
          <table:table-cell office:value-type="float" office:value="317671079" table:style-name="ce4">
            <text:p>317,671,079</text:p>
          </table:table-cell>
          <table:table-cell office:value-type="float" office:value="2816783504" table:style-name="ce4">
            <text:p>2,816,783,504</text:p>
          </table:table-cell>
          <table:table-cell office:value-type="float" office:value="122886060" table:style-name="ce4">
            <text:p>122,886,060</text:p>
          </table:table-cell>
          <table:table-cell office:value-type="float" office:value="5437522899" table:style-name="ce4">
            <text:p>5,437,522,899</text:p>
          </table:table-cell>
          <table:table-cell office:value-type="float" office:value="7952133839" table:style-name="ce4">
            <text:p>7,952,133,839</text:p>
          </table:table-cell>
          <table:table-cell office:value-type="float" office:value="9661544776" table:style-name="ce4">
            <text:p>9,661,544,776</text:p>
          </table:table-cell>
          <table:table-cell office:value-type="float" office:value="139237632" table:style-name="ce4">
            <text:p>139,237,632</text:p>
          </table:table-cell>
          <table:table-cell office:value-type="float" office:value="26447779789" table:style-name="ce4">
            <text:p>26,447,779,789</text:p>
          </table:table-cell>
          <table:table-cell office:value-type="float" office:value="1444698126" table:style-name="ce4">
            <text:p>1,444,698,126</text:p>
          </table:table-cell>
          <table:table-cell office:value-type="float" office:value="1265371455" table:style-name="ce4">
            <text:p>1,265,371,455</text:p>
          </table:table-cell>
          <table:table-cell office:value-type="float" office:value="0" table:style-name="ce2">
            <text:p>0</text:p>
          </table:table-cell>
          <table:table-cell office:value-type="float" office:value="28977149" table:style-name="ce4">
            <text:p>28,977,149</text:p>
          </table:table-cell>
          <table:table-cell office:value-type="float" office:value="183301333" table:style-name="ce4">
            <text:p>183,301,333</text:p>
          </table:table-cell>
          <table:table-cell office:value-type="float" office:value="23308756" table:style-name="ce4">
            <text:p>23,308,756</text:p>
          </table:table-cell>
          <table:table-cell office:value-type="float" office:value="1454341181" table:style-name="ce4">
            <text:p>1,454,341,181</text:p>
          </table:table-cell>
          <table:table-cell office:value-type="float" office:value="9643055" table:style-name="ce4">
            <text:p>9,643,05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4608056" table:style-name="ce6">
            <text:p>4,608,056</text:p>
          </table:table-cell>
          <table:table-cell office:value-type="float" office:value="64880464" table:style-name="ce6">
            <text:p>64,880,464</text:p>
          </table:table-cell>
          <table:table-cell office:value-type="float" office:value="53182552" table:style-name="ce6">
            <text:p>53,182,552</text:p>
          </table:table-cell>
          <table:table-cell office:value-type="float" office:value="134216960" table:style-name="ce6">
            <text:p>134,216,960</text:p>
          </table:table-cell>
          <table:table-cell office:value-type="float" office:value="3974573" table:style-name="ce6">
            <text:p>3,974,573</text:p>
          </table:table-cell>
          <table:table-cell office:value-type="float" office:value="36284" table:style-name="ce6">
            <text:p>36,284</text:p>
          </table:table-cell>
          <table:table-cell office:value-type="float" office:value="11250000" table:style-name="ce6">
            <text:p>11,250,000</text:p>
          </table:table-cell>
          <table:table-cell office:value-type="float" office:value="272148889" table:style-name="ce6">
            <text:p>272,148,889</text:p>
          </table:table-cell>
          <table:table-cell office:value-type="float" office:value="32642919" table:style-name="ce6">
            <text:p>32,642,919</text:p>
          </table:table-cell>
          <table:table-cell office:value-type="float" office:value="41727186" table:style-name="ce6">
            <text:p>41,727,186</text:p>
          </table:table-cell>
          <table:table-cell office:value-type="float" office:value="0" table:style-name="ce5">
            <text:p>0</text:p>
          </table:table-cell>
          <table:table-cell office:value-type="float" office:value="303113" table:style-name="ce6">
            <text:p>303,113</text:p>
          </table:table-cell>
          <table:table-cell office:value-type="float" office:value="355068" table:style-name="ce6">
            <text:p>355,068</text:p>
          </table:table-cell>
          <table:table-cell office:value-type="float" office:value="23708" table:style-name="ce6">
            <text:p>23,708</text:p>
          </table:table-cell>
          <table:table-cell office:value-type="float" office:value="42361659" table:style-name="ce6">
            <text:p>42,361,659</text:p>
          </table:table-cell>
          <table:table-cell office:value-type="float" office:value="9718740" table:style-name="ce6">
            <text:p>9,718,74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885791" table:style-name="ce6">
            <text:p>4,885,791</text:p>
          </table:table-cell>
          <table:table-cell office:value-type="float" office:value="45281107" table:style-name="ce6">
            <text:p>45,281,107</text:p>
          </table:table-cell>
          <table:table-cell office:value-type="float" office:value="0" table:style-name="ce5">
            <text:p>0</text:p>
          </table:table-cell>
          <table:table-cell office:value-type="float" office:value="17605287" table:style-name="ce6">
            <text:p>17,605,287</text:p>
          </table:table-cell>
          <table:table-cell office:value-type="float" office:value="166606284" table:style-name="ce6">
            <text:p>166,606,284</text:p>
          </table:table-cell>
          <table:table-cell office:value-type="float" office:value="211169329" table:style-name="ce6">
            <text:p>211,169,329</text:p>
          </table:table-cell>
          <table:table-cell office:value-type="float" office:value="0" table:style-name="ce5">
            <text:p>0</text:p>
          </table:table-cell>
          <table:table-cell office:value-type="float" office:value="445547798" table:style-name="ce6">
            <text:p>445,547,798</text:p>
          </table:table-cell>
          <table:table-cell office:value-type="float" office:value="23441832" table:style-name="ce6">
            <text:p>23,441,832</text:p>
          </table:table-cell>
          <table:table-cell office:value-type="float" office:value="12823172" table:style-name="ce6">
            <text:p>12,823,172</text:p>
          </table:table-cell>
          <table:table-cell office:value-type="float" office:value="4547228" table:style-name="ce6">
            <text:p>4,547,228</text:p>
          </table:table-cell>
          <table:table-cell office:value-type="float" office:value="689156" table:style-name="ce6">
            <text:p>689,156</text:p>
          </table:table-cell>
          <table:table-cell office:value-type="float" office:value="6147559" table:style-name="ce6">
            <text:p>6,147,559</text:p>
          </table:table-cell>
          <table:table-cell office:value-type="float" office:value="271526" table:style-name="ce6">
            <text:p>271,526</text:p>
          </table:table-cell>
          <table:table-cell office:value-type="float" office:value="23935589" table:style-name="ce6">
            <text:p>23,935,589</text:p>
          </table:table-cell>
          <table:table-cell office:value-type="float" office:value="493757" table:style-name="ce6">
            <text:p>493,75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632125" table:style-name="ce6">
            <text:p>6,632,125</text:p>
          </table:table-cell>
          <table:table-cell office:value-type="float" office:value="212619458" table:style-name="ce6">
            <text:p>212,619,458</text:p>
          </table:table-cell>
          <table:table-cell office:value-type="float" office:value="0" table:style-name="ce5">
            <text:p>0</text:p>
          </table:table-cell>
          <table:table-cell office:value-type="float" office:value="33465231" table:style-name="ce6">
            <text:p>33,465,231</text:p>
          </table:table-cell>
          <table:table-cell office:value-type="float" office:value="490815747" table:style-name="ce6">
            <text:p>490,815,747</text:p>
          </table:table-cell>
          <table:table-cell office:value-type="float" office:value="118179567" table:style-name="ce6">
            <text:p>118,179,567</text:p>
          </table:table-cell>
          <table:table-cell office:value-type="float" office:value="0" table:style-name="ce5">
            <text:p>0</text:p>
          </table:table-cell>
          <table:table-cell office:value-type="float" office:value="861712128" table:style-name="ce6">
            <text:p>861,712,128</text:p>
          </table:table-cell>
          <table:table-cell office:value-type="float" office:value="54891835" table:style-name="ce6">
            <text:p>54,891,835</text:p>
          </table:table-cell>
          <table:table-cell office:value-type="float" office:value="29887968" table:style-name="ce6">
            <text:p>29,887,968</text:p>
          </table:table-cell>
          <table:table-cell office:value-type="float" office:value="9083048" table:style-name="ce6">
            <text:p>9,083,048</text:p>
          </table:table-cell>
          <table:table-cell office:value-type="float" office:value="1714848" table:style-name="ce6">
            <text:p>1,714,848</text:p>
          </table:table-cell>
          <table:table-cell office:value-type="float" office:value="15945926" table:style-name="ce6">
            <text:p>15,945,926</text:p>
          </table:table-cell>
          <table:table-cell office:value-type="float" office:value="93443" table:style-name="ce6">
            <text:p>93,443</text:p>
          </table:table-cell>
          <table:table-cell office:value-type="float" office:value="56538347" table:style-name="ce6">
            <text:p>56,538,347</text:p>
          </table:table-cell>
          <table:table-cell office:value-type="float" office:value="1646512" table:style-name="ce6">
            <text:p>1,646,51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96674" table:style-name="ce6">
            <text:p>96,674</text:p>
          </table:table-cell>
          <table:table-cell office:value-type="float" office:value="7920840" table:style-name="ce6">
            <text:p>7,920,840</text:p>
          </table:table-cell>
          <table:table-cell office:value-type="float" office:value="0" table:style-name="ce5">
            <text:p>0</text:p>
          </table:table-cell>
          <table:table-cell office:value-type="float" office:value="1575186" table:style-name="ce6">
            <text:p>1,575,186</text:p>
          </table:table-cell>
          <table:table-cell office:value-type="float" office:value="13777659" table:style-name="ce6">
            <text:p>13,777,659</text:p>
          </table:table-cell>
          <table:table-cell office:value-type="float" office:value="5704254" table:style-name="ce6">
            <text:p>5,704,254</text:p>
          </table:table-cell>
          <table:table-cell office:value-type="float" office:value="0" table:style-name="ce5">
            <text:p>0</text:p>
          </table:table-cell>
          <table:table-cell office:value-type="float" office:value="29074613" table:style-name="ce6">
            <text:p>29,074,613</text:p>
          </table:table-cell>
          <table:table-cell office:value-type="float" office:value="1849357" table:style-name="ce6">
            <text:p>1,849,357</text:p>
          </table:table-cell>
          <table:table-cell office:value-type="float" office:value="999609" table:style-name="ce6">
            <text:p>999,609</text:p>
          </table:table-cell>
          <table:table-cell office:value-type="float" office:value="274430" table:style-name="ce6">
            <text:p>274,430</text:p>
          </table:table-cell>
          <table:table-cell office:value-type="float" office:value="65610" table:style-name="ce6">
            <text:p>65,610</text:p>
          </table:table-cell>
          <table:table-cell office:value-type="float" office:value="648154" table:style-name="ce6">
            <text:p>648,154</text:p>
          </table:table-cell>
          <table:table-cell office:value-type="float" office:value="0" table:style-name="ce5">
            <text:p>0</text:p>
          </table:table-cell>
          <table:table-cell office:value-type="float" office:value="1987803" table:style-name="ce6">
            <text:p>1,987,803</text:p>
          </table:table-cell>
          <table:table-cell office:value-type="float" office:value="138446" table:style-name="ce6">
            <text:p>138,446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33893725" table:style-name="ce8">
            <text:p>333,893,725</text:p>
          </table:table-cell>
          <table:table-cell office:value-type="float" office:value="3147485373" table:style-name="ce8">
            <text:p>3,147,485,373</text:p>
          </table:table-cell>
          <table:table-cell office:value-type="float" office:value="176068612" table:style-name="ce8">
            <text:p>176,068,612</text:p>
          </table:table-cell>
          <table:table-cell office:value-type="float" office:value="5624385563" table:style-name="ce8">
            <text:p>5,624,385,563</text:p>
          </table:table-cell>
          <table:table-cell office:value-type="float" office:value="8627308102" table:style-name="ce8">
            <text:p>8,627,308,102</text:p>
          </table:table-cell>
          <table:table-cell office:value-type="float" office:value="9996634210" table:style-name="ce8">
            <text:p>9,996,634,210</text:p>
          </table:table-cell>
          <table:table-cell office:value-type="float" office:value="150487632" table:style-name="ce8">
            <text:p>150,487,632</text:p>
          </table:table-cell>
          <table:table-cell office:value-type="float" office:value="28056263217" table:style-name="ce8">
            <text:p>28,056,263,217</text:p>
          </table:table-cell>
          <table:table-cell office:value-type="float" office:value="1557524069" table:style-name="ce8">
            <text:p>1,557,524,069</text:p>
          </table:table-cell>
          <table:table-cell office:value-type="float" office:value="1350809390" table:style-name="ce8">
            <text:p>1,350,809,390</text:p>
          </table:table-cell>
          <table:table-cell office:value-type="float" office:value="13904706" table:style-name="ce8">
            <text:p>13,904,706</text:p>
          </table:table-cell>
          <table:table-cell office:value-type="float" office:value="31749876" table:style-name="ce8">
            <text:p>31,749,876</text:p>
          </table:table-cell>
          <table:table-cell office:value-type="float" office:value="206398040" table:style-name="ce8">
            <text:p>206,398,040</text:p>
          </table:table-cell>
          <table:table-cell office:value-type="float" office:value="23697433" table:style-name="ce8">
            <text:p>23,697,433</text:p>
          </table:table-cell>
          <table:table-cell office:value-type="float" office:value="1579164579" table:style-name="ce8">
            <text:p>1,579,164,579</text:p>
          </table:table-cell>
          <table:table-cell office:value-type="float" office:value="21640510" table:style-name="ce8">
            <text:p>21,640,510</text:p>
          </table:table-cell>
          <table:table-cell table:number-columns-repeated="16366"/>
        </table:table-row>
        <table:table-row table:style-name="ro1">
          <table:table-cell office:value-type="float" office:value="10112" table:style-name="ce2">
            <text:p>10112</text:p>
          </table:table-cell>
          <table:table-cell office:value-type="string" table:style-name="ce2">
            <text:p>本國銀行</text:p>
          </table:table-cell>
          <table:table-cell office:value-type="float" office:value="340694572" table:style-name="ce4">
            <text:p>340,694,572</text:p>
          </table:table-cell>
          <table:table-cell office:value-type="float" office:value="2918097477" table:style-name="ce4">
            <text:p>2,918,097,477</text:p>
          </table:table-cell>
          <table:table-cell office:value-type="float" office:value="120362979" table:style-name="ce4">
            <text:p>120,362,979</text:p>
          </table:table-cell>
          <table:table-cell office:value-type="float" office:value="5417726932" table:style-name="ce4">
            <text:p>5,417,726,932</text:p>
          </table:table-cell>
          <table:table-cell office:value-type="float" office:value="8046836347" table:style-name="ce4">
            <text:p>8,046,836,347</text:p>
          </table:table-cell>
          <table:table-cell office:value-type="float" office:value="9680603173" table:style-name="ce4">
            <text:p>9,680,603,173</text:p>
          </table:table-cell>
          <table:table-cell office:value-type="float" office:value="134295915" table:style-name="ce4">
            <text:p>134,295,915</text:p>
          </table:table-cell>
          <table:table-cell office:value-type="float" office:value="26658617395" table:style-name="ce4">
            <text:p>26,658,617,395</text:p>
          </table:table-cell>
          <table:table-cell office:value-type="float" office:value="1461370629" table:style-name="ce4">
            <text:p>1,461,370,629</text:p>
          </table:table-cell>
          <table:table-cell office:value-type="float" office:value="1279541081" table:style-name="ce4">
            <text:p>1,279,541,081</text:p>
          </table:table-cell>
          <table:table-cell office:value-type="float" office:value="0" table:style-name="ce2">
            <text:p>0</text:p>
          </table:table-cell>
          <table:table-cell office:value-type="float" office:value="33641397" table:style-name="ce4">
            <text:p>33,641,397</text:p>
          </table:table-cell>
          <table:table-cell office:value-type="float" office:value="188158662" table:style-name="ce4">
            <text:p>188,158,662</text:p>
          </table:table-cell>
          <table:table-cell office:value-type="float" office:value="29433949" table:style-name="ce4">
            <text:p>29,433,949</text:p>
          </table:table-cell>
          <table:table-cell office:value-type="float" office:value="1471907191" table:style-name="ce4">
            <text:p>1,471,907,191</text:p>
          </table:table-cell>
          <table:table-cell office:value-type="float" office:value="10536562" table:style-name="ce4">
            <text:p>10,536,56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4875810" table:style-name="ce6">
            <text:p>4,875,810</text:p>
          </table:table-cell>
          <table:table-cell office:value-type="float" office:value="64973645" table:style-name="ce6">
            <text:p>64,973,645</text:p>
          </table:table-cell>
          <table:table-cell office:value-type="float" office:value="48689388" table:style-name="ce6">
            <text:p>48,689,388</text:p>
          </table:table-cell>
          <table:table-cell office:value-type="float" office:value="138876638" table:style-name="ce6">
            <text:p>138,876,638</text:p>
          </table:table-cell>
          <table:table-cell office:value-type="float" office:value="3795263" table:style-name="ce6">
            <text:p>3,795,263</text:p>
          </table:table-cell>
          <table:table-cell office:value-type="float" office:value="36284" table:style-name="ce6">
            <text:p>36,284</text:p>
          </table:table-cell>
          <table:table-cell office:value-type="float" office:value="9862903" table:style-name="ce6">
            <text:p>9,862,903</text:p>
          </table:table-cell>
          <table:table-cell office:value-type="float" office:value="271109931" table:style-name="ce6">
            <text:p>271,109,931</text:p>
          </table:table-cell>
          <table:table-cell office:value-type="float" office:value="30555959" table:style-name="ce6">
            <text:p>30,555,959</text:p>
          </table:table-cell>
          <table:table-cell office:value-type="float" office:value="40481586" table:style-name="ce6">
            <text:p>40,481,586</text:p>
          </table:table-cell>
          <table:table-cell office:value-type="float" office:value="0" table:style-name="ce5">
            <text:p>0</text:p>
          </table:table-cell>
          <table:table-cell office:value-type="float" office:value="155860" table:style-name="ce6">
            <text:p>155,860</text:p>
          </table:table-cell>
          <table:table-cell office:value-type="float" office:value="338244" table:style-name="ce6">
            <text:p>338,244</text:p>
          </table:table-cell>
          <table:table-cell office:value-type="float" office:value="36548" table:style-name="ce6">
            <text:p>36,548</text:p>
          </table:table-cell>
          <table:table-cell office:value-type="float" office:value="40939142" table:style-name="ce6">
            <text:p>40,939,142</text:p>
          </table:table-cell>
          <table:table-cell office:value-type="float" office:value="10383183" table:style-name="ce6">
            <text:p>10,383,18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096611" table:style-name="ce6">
            <text:p>5,096,611</text:p>
          </table:table-cell>
          <table:table-cell office:value-type="float" office:value="45367984" table:style-name="ce6">
            <text:p>45,367,984</text:p>
          </table:table-cell>
          <table:table-cell office:value-type="float" office:value="0" table:style-name="ce5">
            <text:p>0</text:p>
          </table:table-cell>
          <table:table-cell office:value-type="float" office:value="17107848" table:style-name="ce6">
            <text:p>17,107,848</text:p>
          </table:table-cell>
          <table:table-cell office:value-type="float" office:value="168622569" table:style-name="ce6">
            <text:p>168,622,569</text:p>
          </table:table-cell>
          <table:table-cell office:value-type="float" office:value="211962500" table:style-name="ce6">
            <text:p>211,962,500</text:p>
          </table:table-cell>
          <table:table-cell office:value-type="float" office:value="0" table:style-name="ce5">
            <text:p>0</text:p>
          </table:table-cell>
          <table:table-cell office:value-type="float" office:value="448157512" table:style-name="ce6">
            <text:p>448,157,512</text:p>
          </table:table-cell>
          <table:table-cell office:value-type="float" office:value="23590740" table:style-name="ce6">
            <text:p>23,590,740</text:p>
          </table:table-cell>
          <table:table-cell office:value-type="float" office:value="12892906" table:style-name="ce6">
            <text:p>12,892,906</text:p>
          </table:table-cell>
          <table:table-cell office:value-type="float" office:value="4826888" table:style-name="ce6">
            <text:p>4,826,888</text:p>
          </table:table-cell>
          <table:table-cell office:value-type="float" office:value="713663" table:style-name="ce6">
            <text:p>713,663</text:p>
          </table:table-cell>
          <table:table-cell office:value-type="float" office:value="6224784" table:style-name="ce6">
            <text:p>6,224,784</text:p>
          </table:table-cell>
          <table:table-cell office:value-type="float" office:value="303103" table:style-name="ce6">
            <text:p>303,103</text:p>
          </table:table-cell>
          <table:table-cell office:value-type="float" office:value="24355138" table:style-name="ce6">
            <text:p>24,355,138</text:p>
          </table:table-cell>
          <table:table-cell office:value-type="float" office:value="764398" table:style-name="ce6">
            <text:p>764,39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989287" table:style-name="ce6">
            <text:p>6,989,287</text:p>
          </table:table-cell>
          <table:table-cell office:value-type="float" office:value="216381497" table:style-name="ce6">
            <text:p>216,381,497</text:p>
          </table:table-cell>
          <table:table-cell office:value-type="float" office:value="0" table:style-name="ce5">
            <text:p>0</text:p>
          </table:table-cell>
          <table:table-cell office:value-type="float" office:value="33977871" table:style-name="ce6">
            <text:p>33,977,871</text:p>
          </table:table-cell>
          <table:table-cell office:value-type="float" office:value="496998414" table:style-name="ce6">
            <text:p>496,998,414</text:p>
          </table:table-cell>
          <table:table-cell office:value-type="float" office:value="119869845" table:style-name="ce6">
            <text:p>119,869,845</text:p>
          </table:table-cell>
          <table:table-cell office:value-type="float" office:value="0" table:style-name="ce5">
            <text:p>0</text:p>
          </table:table-cell>
          <table:table-cell office:value-type="float" office:value="874216914" table:style-name="ce6">
            <text:p>874,216,914</text:p>
          </table:table-cell>
          <table:table-cell office:value-type="float" office:value="55731232" table:style-name="ce6">
            <text:p>55,731,232</text:p>
          </table:table-cell>
          <table:table-cell office:value-type="float" office:value="30189752" table:style-name="ce6">
            <text:p>30,189,752</text:p>
          </table:table-cell>
          <table:table-cell office:value-type="float" office:value="9707652" table:style-name="ce6">
            <text:p>9,707,652</text:p>
          </table:table-cell>
          <table:table-cell office:value-type="float" office:value="1790253" table:style-name="ce6">
            <text:p>1,790,253</text:p>
          </table:table-cell>
          <table:table-cell office:value-type="float" office:value="15819522" table:style-name="ce6">
            <text:p>15,819,522</text:p>
          </table:table-cell>
          <table:table-cell office:value-type="float" office:value="101069" table:style-name="ce6">
            <text:p>101,069</text:p>
          </table:table-cell>
          <table:table-cell office:value-type="float" office:value="57406110" table:style-name="ce6">
            <text:p>57,406,110</text:p>
          </table:table-cell>
          <table:table-cell office:value-type="float" office:value="1674878" table:style-name="ce6">
            <text:p>1,674,87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99033" table:style-name="ce6">
            <text:p>99,033</text:p>
          </table:table-cell>
          <table:table-cell office:value-type="float" office:value="7948978" table:style-name="ce6">
            <text:p>7,948,978</text:p>
          </table:table-cell>
          <table:table-cell office:value-type="float" office:value="0" table:style-name="ce5">
            <text:p>0</text:p>
          </table:table-cell>
          <table:table-cell office:value-type="float" office:value="1527617" table:style-name="ce6">
            <text:p>1,527,617</text:p>
          </table:table-cell>
          <table:table-cell office:value-type="float" office:value="13984785" table:style-name="ce6">
            <text:p>13,984,785</text:p>
          </table:table-cell>
          <table:table-cell office:value-type="float" office:value="5657863" table:style-name="ce6">
            <text:p>5,657,863</text:p>
          </table:table-cell>
          <table:table-cell office:value-type="float" office:value="0" table:style-name="ce5">
            <text:p>0</text:p>
          </table:table-cell>
          <table:table-cell office:value-type="float" office:value="29218276" table:style-name="ce6">
            <text:p>29,218,276</text:p>
          </table:table-cell>
          <table:table-cell office:value-type="float" office:value="1859517" table:style-name="ce6">
            <text:p>1,859,517</text:p>
          </table:table-cell>
          <table:table-cell office:value-type="float" office:value="1017086" table:style-name="ce6">
            <text:p>1,017,086</text:p>
          </table:table-cell>
          <table:table-cell office:value-type="float" office:value="296797" table:style-name="ce6">
            <text:p>296,797</text:p>
          </table:table-cell>
          <table:table-cell office:value-type="float" office:value="68175" table:style-name="ce6">
            <text:p>68,175</text:p>
          </table:table-cell>
          <table:table-cell office:value-type="float" office:value="654905" table:style-name="ce6">
            <text:p>654,905</text:p>
          </table:table-cell>
          <table:table-cell office:value-type="float" office:value="0" table:style-name="ce5">
            <text:p>0</text:p>
          </table:table-cell>
          <table:table-cell office:value-type="float" office:value="2036963" table:style-name="ce6">
            <text:p>2,036,963</text:p>
          </table:table-cell>
          <table:table-cell office:value-type="float" office:value="177446" table:style-name="ce6">
            <text:p>177,446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7755313" table:style-name="ce8">
            <text:p>357,755,313</text:p>
          </table:table-cell>
          <table:table-cell office:value-type="float" office:value="3252769581" table:style-name="ce8">
            <text:p>3,252,769,581</text:p>
          </table:table-cell>
          <table:table-cell office:value-type="float" office:value="169052367" table:style-name="ce8">
            <text:p>169,052,367</text:p>
          </table:table-cell>
          <table:table-cell office:value-type="float" office:value="5609216906" table:style-name="ce8">
            <text:p>5,609,216,906</text:p>
          </table:table-cell>
          <table:table-cell office:value-type="float" office:value="8730237378" table:style-name="ce8">
            <text:p>8,730,237,378</text:p>
          </table:table-cell>
          <table:table-cell office:value-type="float" office:value="10018129665" table:style-name="ce8">
            <text:p>10,018,129,665</text:p>
          </table:table-cell>
          <table:table-cell office:value-type="float" office:value="144158818" table:style-name="ce8">
            <text:p>144,158,818</text:p>
          </table:table-cell>
          <table:table-cell office:value-type="float" office:value="28281320028" table:style-name="ce8">
            <text:p>28,281,320,028</text:p>
          </table:table-cell>
          <table:table-cell office:value-type="float" office:value="1573108077" table:style-name="ce8">
            <text:p>1,573,108,077</text:p>
          </table:table-cell>
          <table:table-cell office:value-type="float" office:value="1364122411" table:style-name="ce8">
            <text:p>1,364,122,411</text:p>
          </table:table-cell>
          <table:table-cell office:value-type="float" office:value="14831337" table:style-name="ce8">
            <text:p>14,831,337</text:p>
          </table:table-cell>
          <table:table-cell office:value-type="float" office:value="36369348" table:style-name="ce8">
            <text:p>36,369,348</text:p>
          </table:table-cell>
          <table:table-cell office:value-type="float" office:value="211196117" table:style-name="ce8">
            <text:p>211,196,117</text:p>
          </table:table-cell>
          <table:table-cell office:value-type="float" office:value="29874669" table:style-name="ce8">
            <text:p>29,874,669</text:p>
          </table:table-cell>
          <table:table-cell office:value-type="float" office:value="1596644544" table:style-name="ce8">
            <text:p>1,596,644,544</text:p>
          </table:table-cell>
          <table:table-cell office:value-type="float" office:value="23536467" table:style-name="ce8">
            <text:p>23,536,467</text:p>
          </table:table-cell>
          <table:table-cell table:number-columns-repeated="16366"/>
        </table:table-row>
        <table:table-row table:style-name="ro1">
          <table:table-cell office:value-type="float" office:value="10201" table:style-name="ce2">
            <text:p>10201</text:p>
          </table:table-cell>
          <table:table-cell office:value-type="string" table:style-name="ce2">
            <text:p>本國銀行</text:p>
          </table:table-cell>
          <table:table-cell office:value-type="float" office:value="346839577" table:style-name="ce4">
            <text:p>346,839,577</text:p>
          </table:table-cell>
          <table:table-cell office:value-type="float" office:value="2978718783" table:style-name="ce4">
            <text:p>2,978,718,783</text:p>
          </table:table-cell>
          <table:table-cell office:value-type="float" office:value="119433703" table:style-name="ce4">
            <text:p>119,433,703</text:p>
          </table:table-cell>
          <table:table-cell office:value-type="float" office:value="5368721922" table:style-name="ce4">
            <text:p>5,368,721,922</text:p>
          </table:table-cell>
          <table:table-cell office:value-type="float" office:value="8143561222" table:style-name="ce4">
            <text:p>8,143,561,222</text:p>
          </table:table-cell>
          <table:table-cell office:value-type="float" office:value="9723139538" table:style-name="ce4">
            <text:p>9,723,139,538</text:p>
          </table:table-cell>
          <table:table-cell office:value-type="float" office:value="140086799" table:style-name="ce4">
            <text:p>140,086,799</text:p>
          </table:table-cell>
          <table:table-cell office:value-type="float" office:value="26820501544" table:style-name="ce4">
            <text:p>26,820,501,544</text:p>
          </table:table-cell>
          <table:table-cell office:value-type="float" office:value="1471949803" table:style-name="ce4">
            <text:p>1,471,949,803</text:p>
          </table:table-cell>
          <table:table-cell office:value-type="float" office:value="1236370284" table:style-name="ce4">
            <text:p>1,236,370,284</text:p>
          </table:table-cell>
          <table:table-cell office:value-type="float" office:value="0" table:style-name="ce2">
            <text:p>0</text:p>
          </table:table-cell>
          <table:table-cell office:value-type="float" office:value="31004671" table:style-name="ce4">
            <text:p>31,004,671</text:p>
          </table:table-cell>
          <table:table-cell office:value-type="float" office:value="242911132" table:style-name="ce4">
            <text:p>242,911,132</text:p>
          </table:table-cell>
          <table:table-cell office:value-type="float" office:value="24745940" table:style-name="ce4">
            <text:p>24,745,940</text:p>
          </table:table-cell>
          <table:table-cell office:value-type="float" office:value="1485540147" table:style-name="ce4">
            <text:p>1,485,540,147</text:p>
          </table:table-cell>
          <table:table-cell office:value-type="float" office:value="13590344" table:style-name="ce4">
            <text:p>13,590,34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4974919" table:style-name="ce6">
            <text:p>4,974,919</text:p>
          </table:table-cell>
          <table:table-cell office:value-type="float" office:value="67037796" table:style-name="ce6">
            <text:p>67,037,796</text:p>
          </table:table-cell>
          <table:table-cell office:value-type="float" office:value="45638558" table:style-name="ce6">
            <text:p>45,638,558</text:p>
          </table:table-cell>
          <table:table-cell office:value-type="float" office:value="147733081" table:style-name="ce6">
            <text:p>147,733,081</text:p>
          </table:table-cell>
          <table:table-cell office:value-type="float" office:value="3860930" table:style-name="ce6">
            <text:p>3,860,930</text:p>
          </table:table-cell>
          <table:table-cell office:value-type="float" office:value="38316" table:style-name="ce6">
            <text:p>38,316</text:p>
          </table:table-cell>
          <table:table-cell office:value-type="float" office:value="9100000" table:style-name="ce6">
            <text:p>9,100,000</text:p>
          </table:table-cell>
          <table:table-cell office:value-type="float" office:value="278383600" table:style-name="ce6">
            <text:p>278,383,600</text:p>
          </table:table-cell>
          <table:table-cell office:value-type="float" office:value="28700661" table:style-name="ce6">
            <text:p>28,700,661</text:p>
          </table:table-cell>
          <table:table-cell office:value-type="float" office:value="38706594" table:style-name="ce6">
            <text:p>38,706,594</text:p>
          </table:table-cell>
          <table:table-cell office:value-type="float" office:value="0" table:style-name="ce5">
            <text:p>0</text:p>
          </table:table-cell>
          <table:table-cell office:value-type="float" office:value="159196" table:style-name="ce6">
            <text:p>159,196</text:p>
          </table:table-cell>
          <table:table-cell office:value-type="float" office:value="407161" table:style-name="ce6">
            <text:p>407,161</text:p>
          </table:table-cell>
          <table:table-cell office:value-type="float" office:value="26276" table:style-name="ce6">
            <text:p>26,276</text:p>
          </table:table-cell>
          <table:table-cell office:value-type="float" office:value="39246675" table:style-name="ce6">
            <text:p>39,246,675</text:p>
          </table:table-cell>
          <table:table-cell office:value-type="float" office:value="10546014" table:style-name="ce6">
            <text:p>10,546,01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243659" table:style-name="ce6">
            <text:p>5,243,659</text:p>
          </table:table-cell>
          <table:table-cell office:value-type="float" office:value="46293751" table:style-name="ce6">
            <text:p>46,293,751</text:p>
          </table:table-cell>
          <table:table-cell office:value-type="float" office:value="0" table:style-name="ce5">
            <text:p>0</text:p>
          </table:table-cell>
          <table:table-cell office:value-type="float" office:value="16678965" table:style-name="ce6">
            <text:p>16,678,965</text:p>
          </table:table-cell>
          <table:table-cell office:value-type="float" office:value="171218152" table:style-name="ce6">
            <text:p>171,218,152</text:p>
          </table:table-cell>
          <table:table-cell office:value-type="float" office:value="212923709" table:style-name="ce6">
            <text:p>212,923,709</text:p>
          </table:table-cell>
          <table:table-cell office:value-type="float" office:value="0" table:style-name="ce5">
            <text:p>0</text:p>
          </table:table-cell>
          <table:table-cell office:value-type="float" office:value="452358236" table:style-name="ce6">
            <text:p>452,358,236</text:p>
          </table:table-cell>
          <table:table-cell office:value-type="float" office:value="23856803" table:style-name="ce6">
            <text:p>23,856,803</text:p>
          </table:table-cell>
          <table:table-cell office:value-type="float" office:value="12974914" table:style-name="ce6">
            <text:p>12,974,914</text:p>
          </table:table-cell>
          <table:table-cell office:value-type="float" office:value="3659749" table:style-name="ce6">
            <text:p>3,659,749</text:p>
          </table:table-cell>
          <table:table-cell office:value-type="float" office:value="692437" table:style-name="ce6">
            <text:p>692,437</text:p>
          </table:table-cell>
          <table:table-cell office:value-type="float" office:value="8123233" table:style-name="ce6">
            <text:p>8,123,233</text:p>
          </table:table-cell>
          <table:table-cell office:value-type="float" office:value="257859" table:style-name="ce6">
            <text:p>257,859</text:p>
          </table:table-cell>
          <table:table-cell office:value-type="float" office:value="25192474" table:style-name="ce6">
            <text:p>25,192,474</text:p>
          </table:table-cell>
          <table:table-cell office:value-type="float" office:value="1335671" table:style-name="ce6">
            <text:p>1,335,67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134306" table:style-name="ce6">
            <text:p>7,134,306</text:p>
          </table:table-cell>
          <table:table-cell office:value-type="float" office:value="218221279" table:style-name="ce6">
            <text:p>218,221,279</text:p>
          </table:table-cell>
          <table:table-cell office:value-type="float" office:value="0" table:style-name="ce5">
            <text:p>0</text:p>
          </table:table-cell>
          <table:table-cell office:value-type="float" office:value="36585015" table:style-name="ce6">
            <text:p>36,585,015</text:p>
          </table:table-cell>
          <table:table-cell office:value-type="float" office:value="502809112" table:style-name="ce6">
            <text:p>502,809,112</text:p>
          </table:table-cell>
          <table:table-cell office:value-type="float" office:value="122274719" table:style-name="ce6">
            <text:p>122,274,719</text:p>
          </table:table-cell>
          <table:table-cell office:value-type="float" office:value="0" table:style-name="ce5">
            <text:p>0</text:p>
          </table:table-cell>
          <table:table-cell office:value-type="float" office:value="887024431" table:style-name="ce6">
            <text:p>887,024,431</text:p>
          </table:table-cell>
          <table:table-cell office:value-type="float" office:value="56472821" table:style-name="ce6">
            <text:p>56,472,821</text:p>
          </table:table-cell>
          <table:table-cell office:value-type="float" office:value="30646522" table:style-name="ce6">
            <text:p>30,646,522</text:p>
          </table:table-cell>
          <table:table-cell office:value-type="float" office:value="7289424" table:style-name="ce6">
            <text:p>7,289,424</text:p>
          </table:table-cell>
          <table:table-cell office:value-type="float" office:value="1739948" table:style-name="ce6">
            <text:p>1,739,948</text:p>
          </table:table-cell>
          <table:table-cell office:value-type="float" office:value="20625673" table:style-name="ce6">
            <text:p>20,625,673</text:p>
          </table:table-cell>
          <table:table-cell office:value-type="float" office:value="82490" table:style-name="ce6">
            <text:p>82,490</text:p>
          </table:table-cell>
          <table:table-cell office:value-type="float" office:value="60219077" table:style-name="ce6">
            <text:p>60,219,077</text:p>
          </table:table-cell>
          <table:table-cell office:value-type="float" office:value="3746256" table:style-name="ce6">
            <text:p>3,746,25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3527" table:style-name="ce6">
            <text:p>103,527</text:p>
          </table:table-cell>
          <table:table-cell office:value-type="float" office:value="8197097" table:style-name="ce6">
            <text:p>8,197,097</text:p>
          </table:table-cell>
          <table:table-cell office:value-type="float" office:value="0" table:style-name="ce5">
            <text:p>0</text:p>
          </table:table-cell>
          <table:table-cell office:value-type="float" office:value="1594489" table:style-name="ce6">
            <text:p>1,594,489</text:p>
          </table:table-cell>
          <table:table-cell office:value-type="float" office:value="14041193" table:style-name="ce6">
            <text:p>14,041,193</text:p>
          </table:table-cell>
          <table:table-cell office:value-type="float" office:value="5611916" table:style-name="ce6">
            <text:p>5,611,916</text:p>
          </table:table-cell>
          <table:table-cell office:value-type="float" office:value="0" table:style-name="ce5">
            <text:p>0</text:p>
          </table:table-cell>
          <table:table-cell office:value-type="float" office:value="29548222" table:style-name="ce6">
            <text:p>29,548,222</text:p>
          </table:table-cell>
          <table:table-cell office:value-type="float" office:value="1888858" table:style-name="ce6">
            <text:p>1,888,858</text:p>
          </table:table-cell>
          <table:table-cell office:value-type="float" office:value="1022736" table:style-name="ce6">
            <text:p>1,022,736</text:p>
          </table:table-cell>
          <table:table-cell office:value-type="float" office:value="304981" table:style-name="ce6">
            <text:p>304,981</text:p>
          </table:table-cell>
          <table:table-cell office:value-type="float" office:value="67455" table:style-name="ce6">
            <text:p>67,455</text:p>
          </table:table-cell>
          <table:table-cell office:value-type="float" office:value="762854" table:style-name="ce6">
            <text:p>762,854</text:p>
          </table:table-cell>
          <table:table-cell office:value-type="float" office:value="0" table:style-name="ce5">
            <text:p>0</text:p>
          </table:table-cell>
          <table:table-cell office:value-type="float" office:value="2158026" table:style-name="ce6">
            <text:p>2,158,026</text:p>
          </table:table-cell>
          <table:table-cell office:value-type="float" office:value="269168" table:style-name="ce6">
            <text:p>269,168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4295988" table:style-name="ce8">
            <text:p>364,295,988</text:p>
          </table:table-cell>
          <table:table-cell office:value-type="float" office:value="3318468706" table:style-name="ce8">
            <text:p>3,318,468,706</text:p>
          </table:table-cell>
          <table:table-cell office:value-type="float" office:value="165072261" table:style-name="ce8">
            <text:p>165,072,261</text:p>
          </table:table-cell>
          <table:table-cell office:value-type="float" office:value="5571313472" table:style-name="ce8">
            <text:p>5,571,313,472</text:p>
          </table:table-cell>
          <table:table-cell office:value-type="float" office:value="8835490609" table:style-name="ce8">
            <text:p>8,835,490,609</text:p>
          </table:table-cell>
          <table:table-cell office:value-type="float" office:value="10063988198" table:style-name="ce8">
            <text:p>10,063,988,198</text:p>
          </table:table-cell>
          <table:table-cell office:value-type="float" office:value="149186799" table:style-name="ce8">
            <text:p>149,186,799</text:p>
          </table:table-cell>
          <table:table-cell office:value-type="float" office:value="28467816033" table:style-name="ce8">
            <text:p>28,467,816,033</text:p>
          </table:table-cell>
          <table:table-cell office:value-type="float" office:value="1582868946" table:style-name="ce8">
            <text:p>1,582,868,946</text:p>
          </table:table-cell>
          <table:table-cell office:value-type="float" office:value="1319721050" table:style-name="ce8">
            <text:p>1,319,721,050</text:p>
          </table:table-cell>
          <table:table-cell office:value-type="float" office:value="11254154" table:style-name="ce8">
            <text:p>11,254,154</text:p>
          </table:table-cell>
          <table:table-cell office:value-type="float" office:value="33663707" table:style-name="ce8">
            <text:p>33,663,707</text:p>
          </table:table-cell>
          <table:table-cell office:value-type="float" office:value="272830053" table:style-name="ce8">
            <text:p>272,830,053</text:p>
          </table:table-cell>
          <table:table-cell office:value-type="float" office:value="25112565" table:style-name="ce8">
            <text:p>25,112,565</text:p>
          </table:table-cell>
          <table:table-cell office:value-type="float" office:value="1612356399" table:style-name="ce8">
            <text:p>1,612,356,399</text:p>
          </table:table-cell>
          <table:table-cell office:value-type="float" office:value="29487453" table:style-name="ce8">
            <text:p>29,487,453</text:p>
          </table:table-cell>
          <table:table-cell table:number-columns-repeated="16366"/>
        </table:table-row>
        <table:table-row table:style-name="ro1">
          <table:table-cell office:value-type="float" office:value="10202" table:style-name="ce2">
            <text:p>10202</text:p>
          </table:table-cell>
          <table:table-cell office:value-type="string" table:style-name="ce2">
            <text:p>本國銀行</text:p>
          </table:table-cell>
          <table:table-cell office:value-type="float" office:value="339481212" table:style-name="ce4">
            <text:p>339,481,212</text:p>
          </table:table-cell>
          <table:table-cell office:value-type="float" office:value="2868274909" table:style-name="ce4">
            <text:p>2,868,274,909</text:p>
          </table:table-cell>
          <table:table-cell office:value-type="float" office:value="107150131" table:style-name="ce4">
            <text:p>107,150,131</text:p>
          </table:table-cell>
          <table:table-cell office:value-type="float" office:value="5330364061" table:style-name="ce4">
            <text:p>5,330,364,061</text:p>
          </table:table-cell>
          <table:table-cell office:value-type="float" office:value="8337008112" table:style-name="ce4">
            <text:p>8,337,008,112</text:p>
          </table:table-cell>
          <table:table-cell office:value-type="float" office:value="9773696840" table:style-name="ce4">
            <text:p>9,773,696,840</text:p>
          </table:table-cell>
          <table:table-cell office:value-type="float" office:value="151334835" table:style-name="ce4">
            <text:p>151,334,835</text:p>
          </table:table-cell>
          <table:table-cell office:value-type="float" office:value="26907310100" table:style-name="ce4">
            <text:p>26,907,310,100</text:p>
          </table:table-cell>
          <table:table-cell office:value-type="float" office:value="1468257505" table:style-name="ce4">
            <text:p>1,468,257,505</text:p>
          </table:table-cell>
          <table:table-cell office:value-type="float" office:value="1152797839" table:style-name="ce4">
            <text:p>1,152,797,839</text:p>
          </table:table-cell>
          <table:table-cell office:value-type="float" office:value="0" table:style-name="ce2">
            <text:p>0</text:p>
          </table:table-cell>
          <table:table-cell office:value-type="float" office:value="66821761" table:style-name="ce4">
            <text:p>66,821,761</text:p>
          </table:table-cell>
          <table:table-cell office:value-type="float" office:value="283807599" table:style-name="ce4">
            <text:p>283,807,599</text:p>
          </table:table-cell>
          <table:table-cell office:value-type="float" office:value="21499144" table:style-name="ce4">
            <text:p>21,499,144</text:p>
          </table:table-cell>
          <table:table-cell office:value-type="float" office:value="1481928055" table:style-name="ce4">
            <text:p>1,481,928,055</text:p>
          </table:table-cell>
          <table:table-cell office:value-type="float" office:value="13670550" table:style-name="ce4">
            <text:p>13,670,55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212773" table:style-name="ce6">
            <text:p>5,212,773</text:p>
          </table:table-cell>
          <table:table-cell office:value-type="float" office:value="65060918" table:style-name="ce6">
            <text:p>65,060,918</text:p>
          </table:table-cell>
          <table:table-cell office:value-type="float" office:value="42264781" table:style-name="ce6">
            <text:p>42,264,781</text:p>
          </table:table-cell>
          <table:table-cell office:value-type="float" office:value="140620013" table:style-name="ce6">
            <text:p>140,620,013</text:p>
          </table:table-cell>
          <table:table-cell office:value-type="float" office:value="3711303" table:style-name="ce6">
            <text:p>3,711,303</text:p>
          </table:table-cell>
          <table:table-cell office:value-type="float" office:value="39784" table:style-name="ce6">
            <text:p>39,784</text:p>
          </table:table-cell>
          <table:table-cell office:value-type="float" office:value="9100000" table:style-name="ce6">
            <text:p>9,100,000</text:p>
          </table:table-cell>
          <table:table-cell office:value-type="float" office:value="266009572" table:style-name="ce6">
            <text:p>266,009,572</text:p>
          </table:table-cell>
          <table:table-cell office:value-type="float" office:value="25933175" table:style-name="ce6">
            <text:p>25,933,175</text:p>
          </table:table-cell>
          <table:table-cell office:value-type="float" office:value="42101446" table:style-name="ce6">
            <text:p>42,101,446</text:p>
          </table:table-cell>
          <table:table-cell office:value-type="float" office:value="0" table:style-name="ce5">
            <text:p>0</text:p>
          </table:table-cell>
          <table:table-cell office:value-type="float" office:value="227755" table:style-name="ce6">
            <text:p>227,755</text:p>
          </table:table-cell>
          <table:table-cell office:value-type="float" office:value="415628" table:style-name="ce6">
            <text:p>415,628</text:p>
          </table:table-cell>
          <table:table-cell office:value-type="float" office:value="35379" table:style-name="ce6">
            <text:p>35,379</text:p>
          </table:table-cell>
          <table:table-cell office:value-type="float" office:value="42709450" table:style-name="ce6">
            <text:p>42,709,450</text:p>
          </table:table-cell>
          <table:table-cell office:value-type="float" office:value="16776275" table:style-name="ce6">
            <text:p>16,776,27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173699" table:style-name="ce6">
            <text:p>5,173,699</text:p>
          </table:table-cell>
          <table:table-cell office:value-type="float" office:value="45481205" table:style-name="ce6">
            <text:p>45,481,205</text:p>
          </table:table-cell>
          <table:table-cell office:value-type="float" office:value="0" table:style-name="ce5">
            <text:p>0</text:p>
          </table:table-cell>
          <table:table-cell office:value-type="float" office:value="16393876" table:style-name="ce6">
            <text:p>16,393,876</text:p>
          </table:table-cell>
          <table:table-cell office:value-type="float" office:value="172541962" table:style-name="ce6">
            <text:p>172,541,962</text:p>
          </table:table-cell>
          <table:table-cell office:value-type="float" office:value="214454213" table:style-name="ce6">
            <text:p>214,454,213</text:p>
          </table:table-cell>
          <table:table-cell office:value-type="float" office:value="0" table:style-name="ce5">
            <text:p>0</text:p>
          </table:table-cell>
          <table:table-cell office:value-type="float" office:value="454044955" table:style-name="ce6">
            <text:p>454,044,955</text:p>
          </table:table-cell>
          <table:table-cell office:value-type="float" office:value="23889632" table:style-name="ce6">
            <text:p>23,889,632</text:p>
          </table:table-cell>
          <table:table-cell office:value-type="float" office:value="13121136" table:style-name="ce6">
            <text:p>13,121,136</text:p>
          </table:table-cell>
          <table:table-cell office:value-type="float" office:value="3180939" table:style-name="ce6">
            <text:p>3,180,939</text:p>
          </table:table-cell>
          <table:table-cell office:value-type="float" office:value="935161" table:style-name="ce6">
            <text:p>935,161</text:p>
          </table:table-cell>
          <table:table-cell office:value-type="float" office:value="8504913" table:style-name="ce6">
            <text:p>8,504,913</text:p>
          </table:table-cell>
          <table:table-cell office:value-type="float" office:value="236002" table:style-name="ce6">
            <text:p>236,002</text:p>
          </table:table-cell>
          <table:table-cell office:value-type="float" office:value="25506147" table:style-name="ce6">
            <text:p>25,506,147</text:p>
          </table:table-cell>
          <table:table-cell office:value-type="float" office:value="1616515" table:style-name="ce6">
            <text:p>1,616,51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112033" table:style-name="ce6">
            <text:p>7,112,033</text:p>
          </table:table-cell>
          <table:table-cell office:value-type="float" office:value="215700723" table:style-name="ce6">
            <text:p>215,700,723</text:p>
          </table:table-cell>
          <table:table-cell office:value-type="float" office:value="0" table:style-name="ce5">
            <text:p>0</text:p>
          </table:table-cell>
          <table:table-cell office:value-type="float" office:value="36360135" table:style-name="ce6">
            <text:p>36,360,135</text:p>
          </table:table-cell>
          <table:table-cell office:value-type="float" office:value="505330928" table:style-name="ce6">
            <text:p>505,330,928</text:p>
          </table:table-cell>
          <table:table-cell office:value-type="float" office:value="126683232" table:style-name="ce6">
            <text:p>126,683,232</text:p>
          </table:table-cell>
          <table:table-cell office:value-type="float" office:value="0" table:style-name="ce5">
            <text:p>0</text:p>
          </table:table-cell>
          <table:table-cell office:value-type="float" office:value="891187051" table:style-name="ce6">
            <text:p>891,187,051</text:p>
          </table:table-cell>
          <table:table-cell office:value-type="float" office:value="56527824" table:style-name="ce6">
            <text:p>56,527,824</text:p>
          </table:table-cell>
          <table:table-cell office:value-type="float" office:value="31056324" table:style-name="ce6">
            <text:p>31,056,324</text:p>
          </table:table-cell>
          <table:table-cell office:value-type="float" office:value="5710906" table:style-name="ce6">
            <text:p>5,710,906</text:p>
          </table:table-cell>
          <table:table-cell office:value-type="float" office:value="2824154" table:style-name="ce6">
            <text:p>2,824,154</text:p>
          </table:table-cell>
          <table:table-cell office:value-type="float" office:value="21468909" table:style-name="ce6">
            <text:p>21,468,909</text:p>
          </table:table-cell>
          <table:table-cell office:value-type="float" office:value="51490" table:style-name="ce6">
            <text:p>51,490</text:p>
          </table:table-cell>
          <table:table-cell office:value-type="float" office:value="61008803" table:style-name="ce6">
            <text:p>61,008,803</text:p>
          </table:table-cell>
          <table:table-cell office:value-type="float" office:value="4480979" table:style-name="ce6">
            <text:p>4,480,97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2512" table:style-name="ce6">
            <text:p>102,512</text:p>
          </table:table-cell>
          <table:table-cell office:value-type="float" office:value="8230304" table:style-name="ce6">
            <text:p>8,230,304</text:p>
          </table:table-cell>
          <table:table-cell office:value-type="float" office:value="0" table:style-name="ce5">
            <text:p>0</text:p>
          </table:table-cell>
          <table:table-cell office:value-type="float" office:value="1646044" table:style-name="ce6">
            <text:p>1,646,044</text:p>
          </table:table-cell>
          <table:table-cell office:value-type="float" office:value="13937838" table:style-name="ce6">
            <text:p>13,937,838</text:p>
          </table:table-cell>
          <table:table-cell office:value-type="float" office:value="5592194" table:style-name="ce6">
            <text:p>5,592,194</text:p>
          </table:table-cell>
          <table:table-cell office:value-type="float" office:value="0" table:style-name="ce5">
            <text:p>0</text:p>
          </table:table-cell>
          <table:table-cell office:value-type="float" office:value="29508892" table:style-name="ce6">
            <text:p>29,508,892</text:p>
          </table:table-cell>
          <table:table-cell office:value-type="float" office:value="1888103" table:style-name="ce6">
            <text:p>1,888,103</text:p>
          </table:table-cell>
          <table:table-cell office:value-type="float" office:value="1038755" table:style-name="ce6">
            <text:p>1,038,755</text:p>
          </table:table-cell>
          <table:table-cell office:value-type="float" office:value="261961" table:style-name="ce6">
            <text:p>261,961</text:p>
          </table:table-cell>
          <table:table-cell office:value-type="float" office:value="119733" table:style-name="ce6">
            <text:p>119,733</text:p>
          </table:table-cell>
          <table:table-cell office:value-type="float" office:value="784191" table:style-name="ce6">
            <text:p>784,191</text:p>
          </table:table-cell>
          <table:table-cell office:value-type="float" office:value="0" table:style-name="ce5">
            <text:p>0</text:p>
          </table:table-cell>
          <table:table-cell office:value-type="float" office:value="2204640" table:style-name="ce6">
            <text:p>2,204,640</text:p>
          </table:table-cell>
          <table:table-cell office:value-type="float" office:value="316537" table:style-name="ce6">
            <text:p>316,537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7082229" table:style-name="ce8">
            <text:p>357,082,229</text:p>
          </table:table-cell>
          <table:table-cell office:value-type="float" office:value="3202748059" table:style-name="ce8">
            <text:p>3,202,748,059</text:p>
          </table:table-cell>
          <table:table-cell office:value-type="float" office:value="149414912" table:style-name="ce8">
            <text:p>149,414,912</text:p>
          </table:table-cell>
          <table:table-cell office:value-type="float" office:value="5525384129" table:style-name="ce8">
            <text:p>5,525,384,129</text:p>
          </table:table-cell>
          <table:table-cell office:value-type="float" office:value="9032530143" table:style-name="ce8">
            <text:p>9,032,530,143</text:p>
          </table:table-cell>
          <table:table-cell office:value-type="float" office:value="10120466263" table:style-name="ce8">
            <text:p>10,120,466,263</text:p>
          </table:table-cell>
          <table:table-cell office:value-type="float" office:value="160434835" table:style-name="ce8">
            <text:p>160,434,835</text:p>
          </table:table-cell>
          <table:table-cell office:value-type="float" office:value="28548060570" table:style-name="ce8">
            <text:p>28,548,060,570</text:p>
          </table:table-cell>
          <table:table-cell office:value-type="float" office:value="1576496239" table:style-name="ce8">
            <text:p>1,576,496,239</text:p>
          </table:table-cell>
          <table:table-cell office:value-type="float" office:value="1240115500" table:style-name="ce8">
            <text:p>1,240,115,500</text:p>
          </table:table-cell>
          <table:table-cell office:value-type="float" office:value="9153806" table:style-name="ce8">
            <text:p>9,153,806</text:p>
          </table:table-cell>
          <table:table-cell office:value-type="float" office:value="70928564" table:style-name="ce8">
            <text:p>70,928,564</text:p>
          </table:table-cell>
          <table:table-cell office:value-type="float" office:value="314981240" table:style-name="ce8">
            <text:p>314,981,240</text:p>
          </table:table-cell>
          <table:table-cell office:value-type="float" office:value="21822015" table:style-name="ce8">
            <text:p>21,822,015</text:p>
          </table:table-cell>
          <table:table-cell office:value-type="float" office:value="1613357095" table:style-name="ce8">
            <text:p>1,613,357,095</text:p>
          </table:table-cell>
          <table:table-cell office:value-type="float" office:value="36860856" table:style-name="ce8">
            <text:p>36,860,856</text:p>
          </table:table-cell>
          <table:table-cell table:number-columns-repeated="16366"/>
        </table:table-row>
        <table:table-row table:style-name="ro1">
          <table:table-cell office:value-type="float" office:value="10203" table:style-name="ce2">
            <text:p>10203</text:p>
          </table:table-cell>
          <table:table-cell office:value-type="string" table:style-name="ce2">
            <text:p>本國銀行</text:p>
          </table:table-cell>
          <table:table-cell office:value-type="float" office:value="328856846" table:style-name="ce4">
            <text:p>328,856,846</text:p>
          </table:table-cell>
          <table:table-cell office:value-type="float" office:value="2936983806" table:style-name="ce4">
            <text:p>2,936,983,806</text:p>
          </table:table-cell>
          <table:table-cell office:value-type="float" office:value="109998053" table:style-name="ce4">
            <text:p>109,998,053</text:p>
          </table:table-cell>
          <table:table-cell office:value-type="float" office:value="5305543986" table:style-name="ce4">
            <text:p>5,305,543,986</text:p>
          </table:table-cell>
          <table:table-cell office:value-type="float" office:value="8344267004" table:style-name="ce4">
            <text:p>8,344,267,004</text:p>
          </table:table-cell>
          <table:table-cell office:value-type="float" office:value="9823339287" table:style-name="ce4">
            <text:p>9,823,339,287</text:p>
          </table:table-cell>
          <table:table-cell office:value-type="float" office:value="155237690" table:style-name="ce4">
            <text:p>155,237,690</text:p>
          </table:table-cell>
          <table:table-cell office:value-type="float" office:value="27004226672" table:style-name="ce4">
            <text:p>27,004,226,672</text:p>
          </table:table-cell>
          <table:table-cell office:value-type="float" office:value="1475907808" table:style-name="ce4">
            <text:p>1,475,907,808</text:p>
          </table:table-cell>
          <table:table-cell office:value-type="float" office:value="1271489613" table:style-name="ce4">
            <text:p>1,271,489,613</text:p>
          </table:table-cell>
          <table:table-cell office:value-type="float" office:value="0" table:style-name="ce2">
            <text:p>0</text:p>
          </table:table-cell>
          <table:table-cell office:value-type="float" office:value="32877210" table:style-name="ce4">
            <text:p>32,877,210</text:p>
          </table:table-cell>
          <table:table-cell office:value-type="float" office:value="202249693" table:style-name="ce4">
            <text:p>202,249,693</text:p>
          </table:table-cell>
          <table:table-cell office:value-type="float" office:value="23822998" table:style-name="ce4">
            <text:p>23,822,998</text:p>
          </table:table-cell>
          <table:table-cell office:value-type="float" office:value="1482793518" table:style-name="ce4">
            <text:p>1,482,793,518</text:p>
          </table:table-cell>
          <table:table-cell office:value-type="float" office:value="6885710" table:style-name="ce4">
            <text:p>6,885,71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871176" table:style-name="ce6">
            <text:p>5,871,176</text:p>
          </table:table-cell>
          <table:table-cell office:value-type="float" office:value="67304802" table:style-name="ce6">
            <text:p>67,304,802</text:p>
          </table:table-cell>
          <table:table-cell office:value-type="float" office:value="46655392" table:style-name="ce6">
            <text:p>46,655,392</text:p>
          </table:table-cell>
          <table:table-cell office:value-type="float" office:value="143123489" table:style-name="ce6">
            <text:p>143,123,489</text:p>
          </table:table-cell>
          <table:table-cell office:value-type="float" office:value="3666161" table:style-name="ce6">
            <text:p>3,666,161</text:p>
          </table:table-cell>
          <table:table-cell office:value-type="float" office:value="39784" table:style-name="ce6">
            <text:p>39,784</text:p>
          </table:table-cell>
          <table:table-cell office:value-type="float" office:value="8874194" table:style-name="ce6">
            <text:p>8,874,194</text:p>
          </table:table-cell>
          <table:table-cell office:value-type="float" office:value="275534998" table:style-name="ce6">
            <text:p>275,534,998</text:p>
          </table:table-cell>
          <table:table-cell office:value-type="float" office:value="28917663" table:style-name="ce6">
            <text:p>28,917,663</text:p>
          </table:table-cell>
          <table:table-cell office:value-type="float" office:value="48530318" table:style-name="ce6">
            <text:p>48,530,318</text:p>
          </table:table-cell>
          <table:table-cell office:value-type="float" office:value="0" table:style-name="ce5">
            <text:p>0</text:p>
          </table:table-cell>
          <table:table-cell office:value-type="float" office:value="143514" table:style-name="ce6">
            <text:p>143,514</text:p>
          </table:table-cell>
          <table:table-cell office:value-type="float" office:value="353385" table:style-name="ce6">
            <text:p>353,385</text:p>
          </table:table-cell>
          <table:table-cell office:value-type="float" office:value="18694" table:style-name="ce6">
            <text:p>18,694</text:p>
          </table:table-cell>
          <table:table-cell office:value-type="float" office:value="49008523" table:style-name="ce6">
            <text:p>49,008,523</text:p>
          </table:table-cell>
          <table:table-cell office:value-type="float" office:value="20090860" table:style-name="ce6">
            <text:p>20,090,86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090250" table:style-name="ce6">
            <text:p>5,090,250</text:p>
          </table:table-cell>
          <table:table-cell office:value-type="float" office:value="47118233" table:style-name="ce6">
            <text:p>47,118,233</text:p>
          </table:table-cell>
          <table:table-cell office:value-type="float" office:value="0" table:style-name="ce5">
            <text:p>0</text:p>
          </table:table-cell>
          <table:table-cell office:value-type="float" office:value="16243005" table:style-name="ce6">
            <text:p>16,243,005</text:p>
          </table:table-cell>
          <table:table-cell office:value-type="float" office:value="173774865" table:style-name="ce6">
            <text:p>173,774,865</text:p>
          </table:table-cell>
          <table:table-cell office:value-type="float" office:value="215861453" table:style-name="ce6">
            <text:p>215,861,453</text:p>
          </table:table-cell>
          <table:table-cell office:value-type="float" office:value="0" table:style-name="ce5">
            <text:p>0</text:p>
          </table:table-cell>
          <table:table-cell office:value-type="float" office:value="458087806" table:style-name="ce6">
            <text:p>458,087,806</text:p>
          </table:table-cell>
          <table:table-cell office:value-type="float" office:value="24157237" table:style-name="ce6">
            <text:p>24,157,237</text:p>
          </table:table-cell>
          <table:table-cell office:value-type="float" office:value="13139415" table:style-name="ce6">
            <text:p>13,139,415</text:p>
          </table:table-cell>
          <table:table-cell office:value-type="float" office:value="4484820" table:style-name="ce6">
            <text:p>4,484,820</text:p>
          </table:table-cell>
          <table:table-cell office:value-type="float" office:value="685437" table:style-name="ce6">
            <text:p>685,437</text:p>
          </table:table-cell>
          <table:table-cell office:value-type="float" office:value="6630545" table:style-name="ce6">
            <text:p>6,630,545</text:p>
          </table:table-cell>
          <table:table-cell office:value-type="float" office:value="283216" table:style-name="ce6">
            <text:p>283,216</text:p>
          </table:table-cell>
          <table:table-cell office:value-type="float" office:value="24657001" table:style-name="ce6">
            <text:p>24,657,001</text:p>
          </table:table-cell>
          <table:table-cell office:value-type="float" office:value="499764" table:style-name="ce6">
            <text:p>499,76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944103" table:style-name="ce6">
            <text:p>6,944,103</text:p>
          </table:table-cell>
          <table:table-cell office:value-type="float" office:value="218193911" table:style-name="ce6">
            <text:p>218,193,911</text:p>
          </table:table-cell>
          <table:table-cell office:value-type="float" office:value="0" table:style-name="ce5">
            <text:p>0</text:p>
          </table:table-cell>
          <table:table-cell office:value-type="float" office:value="32588116" table:style-name="ce6">
            <text:p>32,588,116</text:p>
          </table:table-cell>
          <table:table-cell office:value-type="float" office:value="508484585" table:style-name="ce6">
            <text:p>508,484,585</text:p>
          </table:table-cell>
          <table:table-cell office:value-type="float" office:value="127579666" table:style-name="ce6">
            <text:p>127,579,666</text:p>
          </table:table-cell>
          <table:table-cell office:value-type="float" office:value="0" table:style-name="ce5">
            <text:p>0</text:p>
          </table:table-cell>
          <table:table-cell office:value-type="float" office:value="893790381" table:style-name="ce6">
            <text:p>893,790,381</text:p>
          </table:table-cell>
          <table:table-cell office:value-type="float" office:value="56774193" table:style-name="ce6">
            <text:p>56,774,193</text:p>
          </table:table-cell>
          <table:table-cell office:value-type="float" office:value="31090309" table:style-name="ce6">
            <text:p>31,090,309</text:p>
          </table:table-cell>
          <table:table-cell office:value-type="float" office:value="8580311" table:style-name="ce6">
            <text:p>8,580,311</text:p>
          </table:table-cell>
          <table:table-cell office:value-type="float" office:value="1734667" table:style-name="ce6">
            <text:p>1,734,667</text:p>
          </table:table-cell>
          <table:table-cell office:value-type="float" office:value="17433713" table:style-name="ce6">
            <text:p>17,433,713</text:p>
          </table:table-cell>
          <table:table-cell office:value-type="float" office:value="87152" table:style-name="ce6">
            <text:p>87,152</text:p>
          </table:table-cell>
          <table:table-cell office:value-type="float" office:value="58751848" table:style-name="ce6">
            <text:p>58,751,848</text:p>
          </table:table-cell>
          <table:table-cell office:value-type="float" office:value="1977655" table:style-name="ce6">
            <text:p>1,977,65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8920" table:style-name="ce6">
            <text:p>118,920</text:p>
          </table:table-cell>
          <table:table-cell office:value-type="float" office:value="8648903" table:style-name="ce6">
            <text:p>8,648,903</text:p>
          </table:table-cell>
          <table:table-cell office:value-type="float" office:value="0" table:style-name="ce5">
            <text:p>0</text:p>
          </table:table-cell>
          <table:table-cell office:value-type="float" office:value="1619608" table:style-name="ce6">
            <text:p>1,619,608</text:p>
          </table:table-cell>
          <table:table-cell office:value-type="float" office:value="14123573" table:style-name="ce6">
            <text:p>14,123,573</text:p>
          </table:table-cell>
          <table:table-cell office:value-type="float" office:value="5314625" table:style-name="ce6">
            <text:p>5,314,625</text:p>
          </table:table-cell>
          <table:table-cell office:value-type="float" office:value="0" table:style-name="ce5">
            <text:p>0</text:p>
          </table:table-cell>
          <table:table-cell office:value-type="float" office:value="29825629" table:style-name="ce6">
            <text:p>29,825,629</text:p>
          </table:table-cell>
          <table:table-cell office:value-type="float" office:value="1928574" table:style-name="ce6">
            <text:p>1,928,574</text:p>
          </table:table-cell>
          <table:table-cell office:value-type="float" office:value="1038545" table:style-name="ce6">
            <text:p>1,038,545</text:p>
          </table:table-cell>
          <table:table-cell office:value-type="float" office:value="291002" table:style-name="ce6">
            <text:p>291,002</text:p>
          </table:table-cell>
          <table:table-cell office:value-type="float" office:value="69282" table:style-name="ce6">
            <text:p>69,282</text:p>
          </table:table-cell>
          <table:table-cell office:value-type="float" office:value="694049" table:style-name="ce6">
            <text:p>694,049</text:p>
          </table:table-cell>
          <table:table-cell office:value-type="float" office:value="0" table:style-name="ce5">
            <text:p>0</text:p>
          </table:table-cell>
          <table:table-cell office:value-type="float" office:value="2092878" table:style-name="ce6">
            <text:p>2,092,878</text:p>
          </table:table-cell>
          <table:table-cell office:value-type="float" office:value="164304" table:style-name="ce6">
            <text:p>164,30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46881295" table:style-name="ce8">
            <text:p>346,881,295</text:p>
          </table:table-cell>
          <table:table-cell office:value-type="float" office:value="3278249655" table:style-name="ce8">
            <text:p>3,278,249,655</text:p>
          </table:table-cell>
          <table:table-cell office:value-type="float" office:value="156653445" table:style-name="ce8">
            <text:p>156,653,445</text:p>
          </table:table-cell>
          <table:table-cell office:value-type="float" office:value="5499118204" table:style-name="ce8">
            <text:p>5,499,118,204</text:p>
          </table:table-cell>
          <table:table-cell office:value-type="float" office:value="9044316188" table:style-name="ce8">
            <text:p>9,044,316,188</text:p>
          </table:table-cell>
          <table:table-cell office:value-type="float" office:value="10172134815" table:style-name="ce8">
            <text:p>10,172,134,815</text:p>
          </table:table-cell>
          <table:table-cell office:value-type="float" office:value="164111884" table:style-name="ce8">
            <text:p>164,111,884</text:p>
          </table:table-cell>
          <table:table-cell office:value-type="float" office:value="28661465486" table:style-name="ce8">
            <text:p>28,661,465,486</text:p>
          </table:table-cell>
          <table:table-cell office:value-type="float" office:value="1587685475" table:style-name="ce8">
            <text:p>1,587,685,475</text:p>
          </table:table-cell>
          <table:table-cell office:value-type="float" office:value="1365288200" table:style-name="ce8">
            <text:p>1,365,288,200</text:p>
          </table:table-cell>
          <table:table-cell office:value-type="float" office:value="13356133" table:style-name="ce8">
            <text:p>13,356,133</text:p>
          </table:table-cell>
          <table:table-cell office:value-type="float" office:value="35510110" table:style-name="ce8">
            <text:p>35,510,110</text:p>
          </table:table-cell>
          <table:table-cell office:value-type="float" office:value="227361385" table:style-name="ce8">
            <text:p>227,361,385</text:p>
          </table:table-cell>
          <table:table-cell office:value-type="float" office:value="24212060" table:style-name="ce8">
            <text:p>24,212,060</text:p>
          </table:table-cell>
          <table:table-cell office:value-type="float" office:value="1617303768" table:style-name="ce8">
            <text:p>1,617,303,768</text:p>
          </table:table-cell>
          <table:table-cell office:value-type="float" office:value="29618293" table:style-name="ce8">
            <text:p>29,618,293</text:p>
          </table:table-cell>
          <table:table-cell table:number-columns-repeated="16366"/>
        </table:table-row>
        <table:table-row table:style-name="ro1">
          <table:table-cell office:value-type="float" office:value="10204" table:style-name="ce2">
            <text:p>10204</text:p>
          </table:table-cell>
          <table:table-cell office:value-type="string" table:style-name="ce2">
            <text:p>本國銀行</text:p>
          </table:table-cell>
          <table:table-cell office:value-type="float" office:value="326696831" table:style-name="ce4">
            <text:p>326,696,831</text:p>
          </table:table-cell>
          <table:table-cell office:value-type="float" office:value="3049190936" table:style-name="ce4">
            <text:p>3,049,190,936</text:p>
          </table:table-cell>
          <table:table-cell office:value-type="float" office:value="107890875" table:style-name="ce4">
            <text:p>107,890,875</text:p>
          </table:table-cell>
          <table:table-cell office:value-type="float" office:value="5339075552" table:style-name="ce4">
            <text:p>5,339,075,552</text:p>
          </table:table-cell>
          <table:table-cell office:value-type="float" office:value="8311636397" table:style-name="ce4">
            <text:p>8,311,636,397</text:p>
          </table:table-cell>
          <table:table-cell office:value-type="float" office:value="9854036527" table:style-name="ce4">
            <text:p>9,854,036,527</text:p>
          </table:table-cell>
          <table:table-cell office:value-type="float" office:value="163639823" table:style-name="ce4">
            <text:p>163,639,823</text:p>
          </table:table-cell>
          <table:table-cell office:value-type="float" office:value="27152166941" table:style-name="ce4">
            <text:p>27,152,166,941</text:p>
          </table:table-cell>
          <table:table-cell office:value-type="float" office:value="1487676482" table:style-name="ce4">
            <text:p>1,487,676,482</text:p>
          </table:table-cell>
          <table:table-cell office:value-type="float" office:value="1295298602" table:style-name="ce4">
            <text:p>1,295,298,602</text:p>
          </table:table-cell>
          <table:table-cell office:value-type="float" office:value="0" table:style-name="ce2">
            <text:p>0</text:p>
          </table:table-cell>
          <table:table-cell office:value-type="float" office:value="36167964" table:style-name="ce4">
            <text:p>36,167,964</text:p>
          </table:table-cell>
          <table:table-cell office:value-type="float" office:value="195134971" table:style-name="ce4">
            <text:p>195,134,971</text:p>
          </table:table-cell>
          <table:table-cell office:value-type="float" office:value="24349962" table:style-name="ce4">
            <text:p>24,349,962</text:p>
          </table:table-cell>
          <table:table-cell office:value-type="float" office:value="1502251575" table:style-name="ce4">
            <text:p>1,502,251,575</text:p>
          </table:table-cell>
          <table:table-cell office:value-type="float" office:value="14575093" table:style-name="ce4">
            <text:p>14,575,09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380234" table:style-name="ce6">
            <text:p>5,380,234</text:p>
          </table:table-cell>
          <table:table-cell office:value-type="float" office:value="52719317" table:style-name="ce6">
            <text:p>52,719,317</text:p>
          </table:table-cell>
          <table:table-cell office:value-type="float" office:value="40458301" table:style-name="ce6">
            <text:p>40,458,301</text:p>
          </table:table-cell>
          <table:table-cell office:value-type="float" office:value="127199431" table:style-name="ce6">
            <text:p>127,199,431</text:p>
          </table:table-cell>
          <table:table-cell office:value-type="float" office:value="3915449" table:style-name="ce6">
            <text:p>3,915,449</text:p>
          </table:table-cell>
          <table:table-cell office:value-type="float" office:value="39784" table:style-name="ce6">
            <text:p>39,784</text:p>
          </table:table-cell>
          <table:table-cell office:value-type="float" office:value="4800000" table:style-name="ce6">
            <text:p>4,800,000</text:p>
          </table:table-cell>
          <table:table-cell office:value-type="float" office:value="234512516" table:style-name="ce6">
            <text:p>234,512,516</text:p>
          </table:table-cell>
          <table:table-cell office:value-type="float" office:value="22807213" table:style-name="ce6">
            <text:p>22,807,213</text:p>
          </table:table-cell>
          <table:table-cell office:value-type="float" office:value="48767442" table:style-name="ce6">
            <text:p>48,767,442</text:p>
          </table:table-cell>
          <table:table-cell office:value-type="float" office:value="0" table:style-name="ce5">
            <text:p>0</text:p>
          </table:table-cell>
          <table:table-cell office:value-type="float" office:value="66626" table:style-name="ce6">
            <text:p>66,626</text:p>
          </table:table-cell>
          <table:table-cell office:value-type="float" office:value="150561" table:style-name="ce6">
            <text:p>150,561</text:p>
          </table:table-cell>
          <table:table-cell office:value-type="float" office:value="19933" table:style-name="ce6">
            <text:p>19,933</text:p>
          </table:table-cell>
          <table:table-cell office:value-type="float" office:value="48964696" table:style-name="ce6">
            <text:p>48,964,696</text:p>
          </table:table-cell>
          <table:table-cell office:value-type="float" office:value="26157483" table:style-name="ce6">
            <text:p>26,157,48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077586" table:style-name="ce6">
            <text:p>5,077,586</text:p>
          </table:table-cell>
          <table:table-cell office:value-type="float" office:value="47751440" table:style-name="ce6">
            <text:p>47,751,440</text:p>
          </table:table-cell>
          <table:table-cell office:value-type="float" office:value="0" table:style-name="ce5">
            <text:p>0</text:p>
          </table:table-cell>
          <table:table-cell office:value-type="float" office:value="16693771" table:style-name="ce6">
            <text:p>16,693,771</text:p>
          </table:table-cell>
          <table:table-cell office:value-type="float" office:value="174588205" table:style-name="ce6">
            <text:p>174,588,205</text:p>
          </table:table-cell>
          <table:table-cell office:value-type="float" office:value="216152855" table:style-name="ce6">
            <text:p>216,152,855</text:p>
          </table:table-cell>
          <table:table-cell office:value-type="float" office:value="0" table:style-name="ce5">
            <text:p>0</text:p>
          </table:table-cell>
          <table:table-cell office:value-type="float" office:value="460263857" table:style-name="ce6">
            <text:p>460,263,857</text:p>
          </table:table-cell>
          <table:table-cell office:value-type="float" office:value="24296694" table:style-name="ce6">
            <text:p>24,296,694</text:p>
          </table:table-cell>
          <table:table-cell office:value-type="float" office:value="13267414" table:style-name="ce6">
            <text:p>13,267,414</text:p>
          </table:table-cell>
          <table:table-cell office:value-type="float" office:value="4833962" table:style-name="ce6">
            <text:p>4,833,962</text:p>
          </table:table-cell>
          <table:table-cell office:value-type="float" office:value="734876" table:style-name="ce6">
            <text:p>734,876</text:p>
          </table:table-cell>
          <table:table-cell office:value-type="float" office:value="6385078" table:style-name="ce6">
            <text:p>6,385,078</text:p>
          </table:table-cell>
          <table:table-cell office:value-type="float" office:value="335891" table:style-name="ce6">
            <text:p>335,891</text:p>
          </table:table-cell>
          <table:table-cell office:value-type="float" office:value="24885439" table:style-name="ce6">
            <text:p>24,885,439</text:p>
          </table:table-cell>
          <table:table-cell office:value-type="float" office:value="588745" table:style-name="ce6">
            <text:p>588,74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773441" table:style-name="ce6">
            <text:p>6,773,441</text:p>
          </table:table-cell>
          <table:table-cell office:value-type="float" office:value="218683861" table:style-name="ce6">
            <text:p>218,683,861</text:p>
          </table:table-cell>
          <table:table-cell office:value-type="float" office:value="0" table:style-name="ce5">
            <text:p>0</text:p>
          </table:table-cell>
          <table:table-cell office:value-type="float" office:value="30860471" table:style-name="ce6">
            <text:p>30,860,471</text:p>
          </table:table-cell>
          <table:table-cell office:value-type="float" office:value="509952015" table:style-name="ce6">
            <text:p>509,952,015</text:p>
          </table:table-cell>
          <table:table-cell office:value-type="float" office:value="129793510" table:style-name="ce6">
            <text:p>129,793,510</text:p>
          </table:table-cell>
          <table:table-cell office:value-type="float" office:value="0" table:style-name="ce5">
            <text:p>0</text:p>
          </table:table-cell>
          <table:table-cell office:value-type="float" office:value="896063298" table:style-name="ce6">
            <text:p>896,063,298</text:p>
          </table:table-cell>
          <table:table-cell office:value-type="float" office:value="56886636" table:style-name="ce6">
            <text:p>56,886,636</text:p>
          </table:table-cell>
          <table:table-cell office:value-type="float" office:value="31206891" table:style-name="ce6">
            <text:p>31,206,891</text:p>
          </table:table-cell>
          <table:table-cell office:value-type="float" office:value="8819772" table:style-name="ce6">
            <text:p>8,819,772</text:p>
          </table:table-cell>
          <table:table-cell office:value-type="float" office:value="1786266" table:style-name="ce6">
            <text:p>1,786,266</text:p>
          </table:table-cell>
          <table:table-cell office:value-type="float" office:value="17163498" table:style-name="ce6">
            <text:p>17,163,498</text:p>
          </table:table-cell>
          <table:table-cell office:value-type="float" office:value="112314" table:style-name="ce6">
            <text:p>112,314</text:p>
          </table:table-cell>
          <table:table-cell office:value-type="float" office:value="58864113" table:style-name="ce6">
            <text:p>58,864,113</text:p>
          </table:table-cell>
          <table:table-cell office:value-type="float" office:value="1977477" table:style-name="ce6">
            <text:p>1,977,47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28034" table:style-name="ce6">
            <text:p>128,034</text:p>
          </table:table-cell>
          <table:table-cell office:value-type="float" office:value="8721101" table:style-name="ce6">
            <text:p>8,721,101</text:p>
          </table:table-cell>
          <table:table-cell office:value-type="float" office:value="0" table:style-name="ce5">
            <text:p>0</text:p>
          </table:table-cell>
          <table:table-cell office:value-type="float" office:value="1587735" table:style-name="ce6">
            <text:p>1,587,735</text:p>
          </table:table-cell>
          <table:table-cell office:value-type="float" office:value="14200016" table:style-name="ce6">
            <text:p>14,200,016</text:p>
          </table:table-cell>
          <table:table-cell office:value-type="float" office:value="5357728" table:style-name="ce6">
            <text:p>5,357,728</text:p>
          </table:table-cell>
          <table:table-cell office:value-type="float" office:value="0" table:style-name="ce5">
            <text:p>0</text:p>
          </table:table-cell>
          <table:table-cell office:value-type="float" office:value="29994614" table:style-name="ce6">
            <text:p>29,994,614</text:p>
          </table:table-cell>
          <table:table-cell office:value-type="float" office:value="1940948" table:style-name="ce6">
            <text:p>1,940,948</text:p>
          </table:table-cell>
          <table:table-cell office:value-type="float" office:value="1057734" table:style-name="ce6">
            <text:p>1,057,734</text:p>
          </table:table-cell>
          <table:table-cell office:value-type="float" office:value="305107" table:style-name="ce6">
            <text:p>305,107</text:p>
          </table:table-cell>
          <table:table-cell office:value-type="float" office:value="70793" table:style-name="ce6">
            <text:p>70,793</text:p>
          </table:table-cell>
          <table:table-cell office:value-type="float" office:value="669966" table:style-name="ce6">
            <text:p>669,966</text:p>
          </table:table-cell>
          <table:table-cell office:value-type="float" office:value="0" table:style-name="ce5">
            <text:p>0</text:p>
          </table:table-cell>
          <table:table-cell office:value-type="float" office:value="2103600" table:style-name="ce6">
            <text:p>2,103,600</text:p>
          </table:table-cell>
          <table:table-cell office:value-type="float" office:value="162652" table:style-name="ce6">
            <text:p>162,65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44056126" table:style-name="ce8">
            <text:p>344,056,126</text:p>
          </table:table-cell>
          <table:table-cell office:value-type="float" office:value="3377066655" table:style-name="ce8">
            <text:p>3,377,066,655</text:p>
          </table:table-cell>
          <table:table-cell office:value-type="float" office:value="148349176" table:style-name="ce8">
            <text:p>148,349,176</text:p>
          </table:table-cell>
          <table:table-cell office:value-type="float" office:value="5515416960" table:style-name="ce8">
            <text:p>5,515,416,960</text:p>
          </table:table-cell>
          <table:table-cell office:value-type="float" office:value="9014292082" table:style-name="ce8">
            <text:p>9,014,292,082</text:p>
          </table:table-cell>
          <table:table-cell office:value-type="float" office:value="10205380404" table:style-name="ce8">
            <text:p>10,205,380,404</text:p>
          </table:table-cell>
          <table:table-cell office:value-type="float" office:value="168439823" table:style-name="ce8">
            <text:p>168,439,823</text:p>
          </table:table-cell>
          <table:table-cell office:value-type="float" office:value="28773001226" table:style-name="ce8">
            <text:p>28,773,001,226</text:p>
          </table:table-cell>
          <table:table-cell office:value-type="float" office:value="1593607973" table:style-name="ce8">
            <text:p>1,593,607,973</text:p>
          </table:table-cell>
          <table:table-cell office:value-type="float" office:value="1389598083" table:style-name="ce8">
            <text:p>1,389,598,083</text:p>
          </table:table-cell>
          <table:table-cell office:value-type="float" office:value="13958841" table:style-name="ce8">
            <text:p>13,958,841</text:p>
          </table:table-cell>
          <table:table-cell office:value-type="float" office:value="38826525" table:style-name="ce8">
            <text:p>38,826,525</text:p>
          </table:table-cell>
          <table:table-cell office:value-type="float" office:value="219504074" table:style-name="ce8">
            <text:p>219,504,074</text:p>
          </table:table-cell>
          <table:table-cell office:value-type="float" office:value="24818100" table:style-name="ce8">
            <text:p>24,818,100</text:p>
          </table:table-cell>
          <table:table-cell office:value-type="float" office:value="1637069423" table:style-name="ce8">
            <text:p>1,637,069,423</text:p>
          </table:table-cell>
          <table:table-cell office:value-type="float" office:value="43461450" table:style-name="ce8">
            <text:p>43,461,450</text:p>
          </table:table-cell>
          <table:table-cell table:number-columns-repeated="16366"/>
        </table:table-row>
        <table:table-row table:style-name="ro1">
          <table:table-cell office:value-type="float" office:value="10205" table:style-name="ce2">
            <text:p>10205</text:p>
          </table:table-cell>
          <table:table-cell office:value-type="string" table:style-name="ce2">
            <text:p>本國銀行</text:p>
          </table:table-cell>
          <table:table-cell office:value-type="float" office:value="328891229" table:style-name="ce4">
            <text:p>328,891,229</text:p>
          </table:table-cell>
          <table:table-cell office:value-type="float" office:value="3048637252" table:style-name="ce4">
            <text:p>3,048,637,252</text:p>
          </table:table-cell>
          <table:table-cell office:value-type="float" office:value="105495281" table:style-name="ce4">
            <text:p>105,495,281</text:p>
          </table:table-cell>
          <table:table-cell office:value-type="float" office:value="5331777515" table:style-name="ce4">
            <text:p>5,331,777,515</text:p>
          </table:table-cell>
          <table:table-cell office:value-type="float" office:value="8372965114" table:style-name="ce4">
            <text:p>8,372,965,114</text:p>
          </table:table-cell>
          <table:table-cell office:value-type="float" office:value="9875929269" table:style-name="ce4">
            <text:p>9,875,929,269</text:p>
          </table:table-cell>
          <table:table-cell office:value-type="float" office:value="162144451" table:style-name="ce4">
            <text:p>162,144,451</text:p>
          </table:table-cell>
          <table:table-cell office:value-type="float" office:value="27225840111" table:style-name="ce4">
            <text:p>27,225,840,111</text:p>
          </table:table-cell>
          <table:table-cell office:value-type="float" office:value="1491483788" table:style-name="ce4">
            <text:p>1,491,483,788</text:p>
          </table:table-cell>
          <table:table-cell office:value-type="float" office:value="1303377619" table:style-name="ce4">
            <text:p>1,303,377,619</text:p>
          </table:table-cell>
          <table:table-cell office:value-type="float" office:value="0" table:style-name="ce2">
            <text:p>0</text:p>
          </table:table-cell>
          <table:table-cell office:value-type="float" office:value="34028172" table:style-name="ce4">
            <text:p>34,028,172</text:p>
          </table:table-cell>
          <table:table-cell office:value-type="float" office:value="190088134" table:style-name="ce4">
            <text:p>190,088,134</text:p>
          </table:table-cell>
          <table:table-cell office:value-type="float" office:value="24452389" table:style-name="ce4">
            <text:p>24,452,389</text:p>
          </table:table-cell>
          <table:table-cell office:value-type="float" office:value="1503041536" table:style-name="ce4">
            <text:p>1,503,041,536</text:p>
          </table:table-cell>
          <table:table-cell office:value-type="float" office:value="11557748" table:style-name="ce4">
            <text:p>11,557,74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118036" table:style-name="ce6">
            <text:p>5,118,036</text:p>
          </table:table-cell>
          <table:table-cell office:value-type="float" office:value="57496379" table:style-name="ce6">
            <text:p>57,496,379</text:p>
          </table:table-cell>
          <table:table-cell office:value-type="float" office:value="44585010" table:style-name="ce6">
            <text:p>44,585,010</text:p>
          </table:table-cell>
          <table:table-cell office:value-type="float" office:value="124617593" table:style-name="ce6">
            <text:p>124,617,593</text:p>
          </table:table-cell>
          <table:table-cell office:value-type="float" office:value="3528373" table:style-name="ce6">
            <text:p>3,528,373</text:p>
          </table:table-cell>
          <table:table-cell office:value-type="float" office:value="39787" table:style-name="ce6">
            <text:p>39,787</text:p>
          </table:table-cell>
          <table:table-cell office:value-type="float" office:value="4693548" table:style-name="ce6">
            <text:p>4,693,548</text:p>
          </table:table-cell>
          <table:table-cell office:value-type="float" office:value="240078726" table:style-name="ce6">
            <text:p>240,078,726</text:p>
          </table:table-cell>
          <table:table-cell office:value-type="float" office:value="25430181" table:style-name="ce6">
            <text:p>25,430,181</text:p>
          </table:table-cell>
          <table:table-cell office:value-type="float" office:value="42753718" table:style-name="ce6">
            <text:p>42,753,718</text:p>
          </table:table-cell>
          <table:table-cell office:value-type="float" office:value="0" table:style-name="ce5">
            <text:p>0</text:p>
          </table:table-cell>
          <table:table-cell office:value-type="float" office:value="61289" table:style-name="ce6">
            <text:p>61,289</text:p>
          </table:table-cell>
          <table:table-cell office:value-type="float" office:value="151848" table:style-name="ce6">
            <text:p>151,848</text:p>
          </table:table-cell>
          <table:table-cell office:value-type="float" office:value="21422" table:style-name="ce6">
            <text:p>21,422</text:p>
          </table:table-cell>
          <table:table-cell office:value-type="float" office:value="42945433" table:style-name="ce6">
            <text:p>42,945,433</text:p>
          </table:table-cell>
          <table:table-cell office:value-type="float" office:value="17515252" table:style-name="ce6">
            <text:p>17,515,25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171475" table:style-name="ce6">
            <text:p>5,171,475</text:p>
          </table:table-cell>
          <table:table-cell office:value-type="float" office:value="47829423" table:style-name="ce6">
            <text:p>47,829,423</text:p>
          </table:table-cell>
          <table:table-cell office:value-type="float" office:value="0" table:style-name="ce5">
            <text:p>0</text:p>
          </table:table-cell>
          <table:table-cell office:value-type="float" office:value="17322717" table:style-name="ce6">
            <text:p>17,322,717</text:p>
          </table:table-cell>
          <table:table-cell office:value-type="float" office:value="176093838" table:style-name="ce6">
            <text:p>176,093,838</text:p>
          </table:table-cell>
          <table:table-cell office:value-type="float" office:value="216056784" table:style-name="ce6">
            <text:p>216,056,784</text:p>
          </table:table-cell>
          <table:table-cell office:value-type="float" office:value="0" table:style-name="ce5">
            <text:p>0</text:p>
          </table:table-cell>
          <table:table-cell office:value-type="float" office:value="462474237" table:style-name="ce6">
            <text:p>462,474,237</text:p>
          </table:table-cell>
          <table:table-cell office:value-type="float" office:value="24424828" table:style-name="ce6">
            <text:p>24,424,828</text:p>
          </table:table-cell>
          <table:table-cell office:value-type="float" office:value="13367062" table:style-name="ce6">
            <text:p>13,367,062</text:p>
          </table:table-cell>
          <table:table-cell office:value-type="float" office:value="4951499" table:style-name="ce6">
            <text:p>4,951,499</text:p>
          </table:table-cell>
          <table:table-cell office:value-type="float" office:value="735279" table:style-name="ce6">
            <text:p>735,279</text:p>
          </table:table-cell>
          <table:table-cell office:value-type="float" office:value="6376120" table:style-name="ce6">
            <text:p>6,376,120</text:p>
          </table:table-cell>
          <table:table-cell office:value-type="float" office:value="328584" table:style-name="ce6">
            <text:p>328,584</text:p>
          </table:table-cell>
          <table:table-cell office:value-type="float" office:value="25101376" table:style-name="ce6">
            <text:p>25,101,376</text:p>
          </table:table-cell>
          <table:table-cell office:value-type="float" office:value="676548" table:style-name="ce6">
            <text:p>676,54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868281" table:style-name="ce6">
            <text:p>6,868,281</text:p>
          </table:table-cell>
          <table:table-cell office:value-type="float" office:value="220029279" table:style-name="ce6">
            <text:p>220,029,279</text:p>
          </table:table-cell>
          <table:table-cell office:value-type="float" office:value="0" table:style-name="ce5">
            <text:p>0</text:p>
          </table:table-cell>
          <table:table-cell office:value-type="float" office:value="31017400" table:style-name="ce6">
            <text:p>31,017,400</text:p>
          </table:table-cell>
          <table:table-cell office:value-type="float" office:value="512284952" table:style-name="ce6">
            <text:p>512,284,952</text:p>
          </table:table-cell>
          <table:table-cell office:value-type="float" office:value="130608792" table:style-name="ce6">
            <text:p>130,608,792</text:p>
          </table:table-cell>
          <table:table-cell office:value-type="float" office:value="0" table:style-name="ce5">
            <text:p>0</text:p>
          </table:table-cell>
          <table:table-cell office:value-type="float" office:value="900808704" table:style-name="ce6">
            <text:p>900,808,704</text:p>
          </table:table-cell>
          <table:table-cell office:value-type="float" office:value="57197097" table:style-name="ce6">
            <text:p>57,197,097</text:p>
          </table:table-cell>
          <table:table-cell office:value-type="float" office:value="31283765" table:style-name="ce6">
            <text:p>31,283,765</text:p>
          </table:table-cell>
          <table:table-cell office:value-type="float" office:value="9040914" table:style-name="ce6">
            <text:p>9,040,914</text:p>
          </table:table-cell>
          <table:table-cell office:value-type="float" office:value="1773362" table:style-name="ce6">
            <text:p>1,773,362</text:p>
          </table:table-cell>
          <table:table-cell office:value-type="float" office:value="17040204" table:style-name="ce6">
            <text:p>17,040,204</text:p>
          </table:table-cell>
          <table:table-cell office:value-type="float" office:value="95095" table:style-name="ce6">
            <text:p>95,095</text:p>
          </table:table-cell>
          <table:table-cell office:value-type="float" office:value="59043150" table:style-name="ce6">
            <text:p>59,043,150</text:p>
          </table:table-cell>
          <table:table-cell office:value-type="float" office:value="1846053" table:style-name="ce6">
            <text:p>1,846,05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46646" table:style-name="ce6">
            <text:p>146,646</text:p>
          </table:table-cell>
          <table:table-cell office:value-type="float" office:value="8729050" table:style-name="ce6">
            <text:p>8,729,050</text:p>
          </table:table-cell>
          <table:table-cell office:value-type="float" office:value="0" table:style-name="ce5">
            <text:p>0</text:p>
          </table:table-cell>
          <table:table-cell office:value-type="float" office:value="1651539" table:style-name="ce6">
            <text:p>1,651,539</text:p>
          </table:table-cell>
          <table:table-cell office:value-type="float" office:value="14310064" table:style-name="ce6">
            <text:p>14,310,064</text:p>
          </table:table-cell>
          <table:table-cell office:value-type="float" office:value="5552722" table:style-name="ce6">
            <text:p>5,552,722</text:p>
          </table:table-cell>
          <table:table-cell office:value-type="float" office:value="0" table:style-name="ce5">
            <text:p>0</text:p>
          </table:table-cell>
          <table:table-cell office:value-type="float" office:value="30390021" table:style-name="ce6">
            <text:p>30,390,021</text:p>
          </table:table-cell>
          <table:table-cell office:value-type="float" office:value="1960767" table:style-name="ce6">
            <text:p>1,960,767</text:p>
          </table:table-cell>
          <table:table-cell office:value-type="float" office:value="1067056" table:style-name="ce6">
            <text:p>1,067,056</text:p>
          </table:table-cell>
          <table:table-cell office:value-type="float" office:value="300485" table:style-name="ce6">
            <text:p>300,485</text:p>
          </table:table-cell>
          <table:table-cell office:value-type="float" office:value="69151" table:style-name="ce6">
            <text:p>69,151</text:p>
          </table:table-cell>
          <table:table-cell office:value-type="float" office:value="676877" table:style-name="ce6">
            <text:p>676,877</text:p>
          </table:table-cell>
          <table:table-cell office:value-type="float" office:value="0" table:style-name="ce5">
            <text:p>0</text:p>
          </table:table-cell>
          <table:table-cell office:value-type="float" office:value="2113569" table:style-name="ce6">
            <text:p>2,113,569</text:p>
          </table:table-cell>
          <table:table-cell office:value-type="float" office:value="152802" table:style-name="ce6">
            <text:p>152,80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46195667" table:style-name="ce8">
            <text:p>346,195,667</text:p>
          </table:table-cell>
          <table:table-cell office:value-type="float" office:value="3382721383" table:style-name="ce8">
            <text:p>3,382,721,383</text:p>
          </table:table-cell>
          <table:table-cell office:value-type="float" office:value="150080291" table:style-name="ce8">
            <text:p>150,080,291</text:p>
          </table:table-cell>
          <table:table-cell office:value-type="float" office:value="5506386764" table:style-name="ce8">
            <text:p>5,506,386,764</text:p>
          </table:table-cell>
          <table:table-cell office:value-type="float" office:value="9079182341" table:style-name="ce8">
            <text:p>9,079,182,341</text:p>
          </table:table-cell>
          <table:table-cell office:value-type="float" office:value="10228187354" table:style-name="ce8">
            <text:p>10,228,187,354</text:p>
          </table:table-cell>
          <table:table-cell office:value-type="float" office:value="166837999" table:style-name="ce8">
            <text:p>166,837,999</text:p>
          </table:table-cell>
          <table:table-cell office:value-type="float" office:value="28859591799" table:style-name="ce8">
            <text:p>28,859,591,799</text:p>
          </table:table-cell>
          <table:table-cell office:value-type="float" office:value="1600496661" table:style-name="ce8">
            <text:p>1,600,496,661</text:p>
          </table:table-cell>
          <table:table-cell office:value-type="float" office:value="1391849220" table:style-name="ce8">
            <text:p>1,391,849,220</text:p>
          </table:table-cell>
          <table:table-cell office:value-type="float" office:value="14292898" table:style-name="ce8">
            <text:p>14,292,898</text:p>
          </table:table-cell>
          <table:table-cell office:value-type="float" office:value="36667253" table:style-name="ce8">
            <text:p>36,667,253</text:p>
          </table:table-cell>
          <table:table-cell office:value-type="float" office:value="214333183" table:style-name="ce8">
            <text:p>214,333,183</text:p>
          </table:table-cell>
          <table:table-cell office:value-type="float" office:value="24897490" table:style-name="ce8">
            <text:p>24,897,490</text:p>
          </table:table-cell>
          <table:table-cell office:value-type="float" office:value="1632245064" table:style-name="ce8">
            <text:p>1,632,245,064</text:p>
          </table:table-cell>
          <table:table-cell office:value-type="float" office:value="31748403" table:style-name="ce8">
            <text:p>31,748,403</text:p>
          </table:table-cell>
          <table:table-cell table:number-columns-repeated="16366"/>
        </table:table-row>
        <table:table-row table:style-name="ro1">
          <table:table-cell office:value-type="float" office:value="10206" table:style-name="ce2">
            <text:p>10206</text:p>
          </table:table-cell>
          <table:table-cell office:value-type="string" table:style-name="ce2">
            <text:p>本國銀行</text:p>
          </table:table-cell>
          <table:table-cell office:value-type="float" office:value="329359801" table:style-name="ce4">
            <text:p>329,359,801</text:p>
          </table:table-cell>
          <table:table-cell office:value-type="float" office:value="3041670062" table:style-name="ce4">
            <text:p>3,041,670,062</text:p>
          </table:table-cell>
          <table:table-cell office:value-type="float" office:value="107991500" table:style-name="ce4">
            <text:p>107,991,500</text:p>
          </table:table-cell>
          <table:table-cell office:value-type="float" office:value="5316782868" table:style-name="ce4">
            <text:p>5,316,782,868</text:p>
          </table:table-cell>
          <table:table-cell office:value-type="float" office:value="8378447698" table:style-name="ce4">
            <text:p>8,378,447,698</text:p>
          </table:table-cell>
          <table:table-cell office:value-type="float" office:value="9888279581" table:style-name="ce4">
            <text:p>9,888,279,581</text:p>
          </table:table-cell>
          <table:table-cell office:value-type="float" office:value="171780990" table:style-name="ce4">
            <text:p>171,780,990</text:p>
          </table:table-cell>
          <table:table-cell office:value-type="float" office:value="27234312500" table:style-name="ce4">
            <text:p>27,234,312,500</text:p>
          </table:table-cell>
          <table:table-cell office:value-type="float" office:value="1491943367" table:style-name="ce4">
            <text:p>1,491,943,367</text:p>
          </table:table-cell>
          <table:table-cell office:value-type="float" office:value="1304819332" table:style-name="ce4">
            <text:p>1,304,819,332</text:p>
          </table:table-cell>
          <table:table-cell office:value-type="float" office:value="0" table:style-name="ce2">
            <text:p>0</text:p>
          </table:table-cell>
          <table:table-cell office:value-type="float" office:value="34510198" table:style-name="ce4">
            <text:p>34,510,198</text:p>
          </table:table-cell>
          <table:table-cell office:value-type="float" office:value="191176438" table:style-name="ce4">
            <text:p>191,176,438</text:p>
          </table:table-cell>
          <table:table-cell office:value-type="float" office:value="24053384" table:style-name="ce4">
            <text:p>24,053,384</text:p>
          </table:table-cell>
          <table:table-cell office:value-type="float" office:value="1506452584" table:style-name="ce4">
            <text:p>1,506,452,584</text:p>
          </table:table-cell>
          <table:table-cell office:value-type="float" office:value="14509217" table:style-name="ce4">
            <text:p>14,509,21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4867272" table:style-name="ce6">
            <text:p>4,867,272</text:p>
          </table:table-cell>
          <table:table-cell office:value-type="float" office:value="55063751" table:style-name="ce6">
            <text:p>55,063,751</text:p>
          </table:table-cell>
          <table:table-cell office:value-type="float" office:value="41108098" table:style-name="ce6">
            <text:p>41,108,098</text:p>
          </table:table-cell>
          <table:table-cell office:value-type="float" office:value="121883074" table:style-name="ce6">
            <text:p>121,883,074</text:p>
          </table:table-cell>
          <table:table-cell office:value-type="float" office:value="4170217" table:style-name="ce6">
            <text:p>4,170,217</text:p>
          </table:table-cell>
          <table:table-cell office:value-type="float" office:value="39788" table:style-name="ce6">
            <text:p>39,788</text:p>
          </table:table-cell>
          <table:table-cell office:value-type="float" office:value="4500000" table:style-name="ce6">
            <text:p>4,500,000</text:p>
          </table:table-cell>
          <table:table-cell office:value-type="float" office:value="231632200" table:style-name="ce6">
            <text:p>231,632,200</text:p>
          </table:table-cell>
          <table:table-cell office:value-type="float" office:value="23071640" table:style-name="ce6">
            <text:p>23,071,640</text:p>
          </table:table-cell>
          <table:table-cell office:value-type="float" office:value="38796220" table:style-name="ce6">
            <text:p>38,796,220</text:p>
          </table:table-cell>
          <table:table-cell office:value-type="float" office:value="0" table:style-name="ce5">
            <text:p>0</text:p>
          </table:table-cell>
          <table:table-cell office:value-type="float" office:value="59034" table:style-name="ce6">
            <text:p>59,034</text:p>
          </table:table-cell>
          <table:table-cell office:value-type="float" office:value="139009" table:style-name="ce6">
            <text:p>139,009</text:p>
          </table:table-cell>
          <table:table-cell office:value-type="float" office:value="30567" table:style-name="ce6">
            <text:p>30,567</text:p>
          </table:table-cell>
          <table:table-cell office:value-type="float" office:value="38963696" table:style-name="ce6">
            <text:p>38,963,696</text:p>
          </table:table-cell>
          <table:table-cell office:value-type="float" office:value="15892056" table:style-name="ce6">
            <text:p>15,892,05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082517" table:style-name="ce6">
            <text:p>5,082,517</text:p>
          </table:table-cell>
          <table:table-cell office:value-type="float" office:value="47830459" table:style-name="ce6">
            <text:p>47,830,459</text:p>
          </table:table-cell>
          <table:table-cell office:value-type="float" office:value="0" table:style-name="ce5">
            <text:p>0</text:p>
          </table:table-cell>
          <table:table-cell office:value-type="float" office:value="18056374" table:style-name="ce6">
            <text:p>18,056,374</text:p>
          </table:table-cell>
          <table:table-cell office:value-type="float" office:value="175999120" table:style-name="ce6">
            <text:p>175,999,120</text:p>
          </table:table-cell>
          <table:table-cell office:value-type="float" office:value="216003017" table:style-name="ce6">
            <text:p>216,003,017</text:p>
          </table:table-cell>
          <table:table-cell office:value-type="float" office:value="0" table:style-name="ce5">
            <text:p>0</text:p>
          </table:table-cell>
          <table:table-cell office:value-type="float" office:value="462971487" table:style-name="ce6">
            <text:p>462,971,487</text:p>
          </table:table-cell>
          <table:table-cell office:value-type="float" office:value="24444691" table:style-name="ce6">
            <text:p>24,444,691</text:p>
          </table:table-cell>
          <table:table-cell office:value-type="float" office:value="13433640" table:style-name="ce6">
            <text:p>13,433,640</text:p>
          </table:table-cell>
          <table:table-cell office:value-type="float" office:value="4912411" table:style-name="ce6">
            <text:p>4,912,411</text:p>
          </table:table-cell>
          <table:table-cell office:value-type="float" office:value="730303" table:style-name="ce6">
            <text:p>730,303</text:p>
          </table:table-cell>
          <table:table-cell office:value-type="float" office:value="6418533" table:style-name="ce6">
            <text:p>6,418,533</text:p>
          </table:table-cell>
          <table:table-cell office:value-type="float" office:value="328486" table:style-name="ce6">
            <text:p>328,486</text:p>
          </table:table-cell>
          <table:table-cell office:value-type="float" office:value="25166401" table:style-name="ce6">
            <text:p>25,166,401</text:p>
          </table:table-cell>
          <table:table-cell office:value-type="float" office:value="721710" table:style-name="ce6">
            <text:p>721,71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190904" table:style-name="ce6">
            <text:p>7,190,904</text:p>
          </table:table-cell>
          <table:table-cell office:value-type="float" office:value="222791363" table:style-name="ce6">
            <text:p>222,791,363</text:p>
          </table:table-cell>
          <table:table-cell office:value-type="float" office:value="0" table:style-name="ce5">
            <text:p>0</text:p>
          </table:table-cell>
          <table:table-cell office:value-type="float" office:value="32938602" table:style-name="ce6">
            <text:p>32,938,602</text:p>
          </table:table-cell>
          <table:table-cell office:value-type="float" office:value="515279123" table:style-name="ce6">
            <text:p>515,279,123</text:p>
          </table:table-cell>
          <table:table-cell office:value-type="float" office:value="131568247" table:style-name="ce6">
            <text:p>131,568,247</text:p>
          </table:table-cell>
          <table:table-cell office:value-type="float" office:value="0" table:style-name="ce5">
            <text:p>0</text:p>
          </table:table-cell>
          <table:table-cell office:value-type="float" office:value="909768239" table:style-name="ce6">
            <text:p>909,768,239</text:p>
          </table:table-cell>
          <table:table-cell office:value-type="float" office:value="57800891" table:style-name="ce6">
            <text:p>57,800,891</text:p>
          </table:table-cell>
          <table:table-cell office:value-type="float" office:value="31459029" table:style-name="ce6">
            <text:p>31,459,029</text:p>
          </table:table-cell>
          <table:table-cell office:value-type="float" office:value="9616208" table:style-name="ce6">
            <text:p>9,616,208</text:p>
          </table:table-cell>
          <table:table-cell office:value-type="float" office:value="1811918" table:style-name="ce6">
            <text:p>1,811,918</text:p>
          </table:table-cell>
          <table:table-cell office:value-type="float" office:value="16565764" table:style-name="ce6">
            <text:p>16,565,764</text:p>
          </table:table-cell>
          <table:table-cell office:value-type="float" office:value="112758" table:style-name="ce6">
            <text:p>112,758</text:p>
          </table:table-cell>
          <table:table-cell office:value-type="float" office:value="59340161" table:style-name="ce6">
            <text:p>59,340,161</text:p>
          </table:table-cell>
          <table:table-cell office:value-type="float" office:value="1539270" table:style-name="ce6">
            <text:p>1,539,27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28443" table:style-name="ce6">
            <text:p>128,443</text:p>
          </table:table-cell>
          <table:table-cell office:value-type="float" office:value="8727278" table:style-name="ce6">
            <text:p>8,727,278</text:p>
          </table:table-cell>
          <table:table-cell office:value-type="float" office:value="0" table:style-name="ce5">
            <text:p>0</text:p>
          </table:table-cell>
          <table:table-cell office:value-type="float" office:value="1692243" table:style-name="ce6">
            <text:p>1,692,243</text:p>
          </table:table-cell>
          <table:table-cell office:value-type="float" office:value="14427701" table:style-name="ce6">
            <text:p>14,427,701</text:p>
          </table:table-cell>
          <table:table-cell office:value-type="float" office:value="5771197" table:style-name="ce6">
            <text:p>5,771,197</text:p>
          </table:table-cell>
          <table:table-cell office:value-type="float" office:value="0" table:style-name="ce5">
            <text:p>0</text:p>
          </table:table-cell>
          <table:table-cell office:value-type="float" office:value="30746862" table:style-name="ce6">
            <text:p>30,746,862</text:p>
          </table:table-cell>
          <table:table-cell office:value-type="float" office:value="1975881" table:style-name="ce6">
            <text:p>1,975,881</text:p>
          </table:table-cell>
          <table:table-cell office:value-type="float" office:value="1078344" table:style-name="ce6">
            <text:p>1,078,344</text:p>
          </table:table-cell>
          <table:table-cell office:value-type="float" office:value="318993" table:style-name="ce6">
            <text:p>318,993</text:p>
          </table:table-cell>
          <table:table-cell office:value-type="float" office:value="71224" table:style-name="ce6">
            <text:p>71,224</text:p>
          </table:table-cell>
          <table:table-cell office:value-type="float" office:value="685605" table:style-name="ce6">
            <text:p>685,605</text:p>
          </table:table-cell>
          <table:table-cell office:value-type="float" office:value="0" table:style-name="ce5">
            <text:p>0</text:p>
          </table:table-cell>
          <table:table-cell office:value-type="float" office:value="2154166" table:style-name="ce6">
            <text:p>2,154,166</text:p>
          </table:table-cell>
          <table:table-cell office:value-type="float" office:value="178285" table:style-name="ce6">
            <text:p>178,285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46628937" table:style-name="ce8">
            <text:p>346,628,937</text:p>
          </table:table-cell>
          <table:table-cell office:value-type="float" office:value="3376082913" table:style-name="ce8">
            <text:p>3,376,082,913</text:p>
          </table:table-cell>
          <table:table-cell office:value-type="float" office:value="149099598" table:style-name="ce8">
            <text:p>149,099,598</text:p>
          </table:table-cell>
          <table:table-cell office:value-type="float" office:value="5491353161" table:style-name="ce8">
            <text:p>5,491,353,161</text:p>
          </table:table-cell>
          <table:table-cell office:value-type="float" office:value="9088323859" table:style-name="ce8">
            <text:p>9,088,323,859</text:p>
          </table:table-cell>
          <table:table-cell office:value-type="float" office:value="10241661830" table:style-name="ce8">
            <text:p>10,241,661,830</text:p>
          </table:table-cell>
          <table:table-cell office:value-type="float" office:value="176280990" table:style-name="ce8">
            <text:p>176,280,990</text:p>
          </table:table-cell>
          <table:table-cell office:value-type="float" office:value="28869431288" table:style-name="ce8">
            <text:p>28,869,431,288</text:p>
          </table:table-cell>
          <table:table-cell office:value-type="float" office:value="1599236470" table:style-name="ce8">
            <text:p>1,599,236,470</text:p>
          </table:table-cell>
          <table:table-cell office:value-type="float" office:value="1389586565" table:style-name="ce8">
            <text:p>1,389,586,565</text:p>
          </table:table-cell>
          <table:table-cell office:value-type="float" office:value="14847612" table:style-name="ce8">
            <text:p>14,847,612</text:p>
          </table:table-cell>
          <table:table-cell office:value-type="float" office:value="37182677" table:style-name="ce8">
            <text:p>37,182,677</text:p>
          </table:table-cell>
          <table:table-cell office:value-type="float" office:value="214985349" table:style-name="ce8">
            <text:p>214,985,349</text:p>
          </table:table-cell>
          <table:table-cell office:value-type="float" office:value="24525195" table:style-name="ce8">
            <text:p>24,525,195</text:p>
          </table:table-cell>
          <table:table-cell office:value-type="float" office:value="1632077008" table:style-name="ce8">
            <text:p>1,632,077,008</text:p>
          </table:table-cell>
          <table:table-cell office:value-type="float" office:value="32840538" table:style-name="ce8">
            <text:p>32,840,538</text:p>
          </table:table-cell>
          <table:table-cell table:number-columns-repeated="16366"/>
        </table:table-row>
        <table:table-row table:style-name="ro1">
          <table:table-cell office:value-type="float" office:value="10207" table:style-name="ce2">
            <text:p>10207</text:p>
          </table:table-cell>
          <table:table-cell office:value-type="string" table:style-name="ce2">
            <text:p>本國銀行</text:p>
          </table:table-cell>
          <table:table-cell office:value-type="float" office:value="333054664" table:style-name="ce4">
            <text:p>333,054,664</text:p>
          </table:table-cell>
          <table:table-cell office:value-type="float" office:value="3103180105" table:style-name="ce4">
            <text:p>3,103,180,105</text:p>
          </table:table-cell>
          <table:table-cell office:value-type="float" office:value="122600775" table:style-name="ce4">
            <text:p>122,600,775</text:p>
          </table:table-cell>
          <table:table-cell office:value-type="float" office:value="5384967027" table:style-name="ce4">
            <text:p>5,384,967,027</text:p>
          </table:table-cell>
          <table:table-cell office:value-type="float" office:value="8438476980" table:style-name="ce4">
            <text:p>8,438,476,980</text:p>
          </table:table-cell>
          <table:table-cell office:value-type="float" office:value="9918204249" table:style-name="ce4">
            <text:p>9,918,204,249</text:p>
          </table:table-cell>
          <table:table-cell office:value-type="float" office:value="174507247" table:style-name="ce4">
            <text:p>174,507,247</text:p>
          </table:table-cell>
          <table:table-cell office:value-type="float" office:value="27474991047" table:style-name="ce4">
            <text:p>27,474,991,047</text:p>
          </table:table-cell>
          <table:table-cell office:value-type="float" office:value="1512387348" table:style-name="ce4">
            <text:p>1,512,387,348</text:p>
          </table:table-cell>
          <table:table-cell office:value-type="float" office:value="1326165190" table:style-name="ce4">
            <text:p>1,326,165,190</text:p>
          </table:table-cell>
          <table:table-cell office:value-type="float" office:value="0" table:style-name="ce2">
            <text:p>0</text:p>
          </table:table-cell>
          <table:table-cell office:value-type="float" office:value="35483445" table:style-name="ce4">
            <text:p>35,483,445</text:p>
          </table:table-cell>
          <table:table-cell office:value-type="float" office:value="189876023" table:style-name="ce4">
            <text:p>189,876,023</text:p>
          </table:table-cell>
          <table:table-cell office:value-type="float" office:value="23386952" table:style-name="ce4">
            <text:p>23,386,952</text:p>
          </table:table-cell>
          <table:table-cell office:value-type="float" office:value="1528137706" table:style-name="ce4">
            <text:p>1,528,137,706</text:p>
          </table:table-cell>
          <table:table-cell office:value-type="float" office:value="15750358" table:style-name="ce4">
            <text:p>15,750,35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4828019" table:style-name="ce6">
            <text:p>4,828,019</text:p>
          </table:table-cell>
          <table:table-cell office:value-type="float" office:value="54386082" table:style-name="ce6">
            <text:p>54,386,082</text:p>
          </table:table-cell>
          <table:table-cell office:value-type="float" office:value="44210492" table:style-name="ce6">
            <text:p>44,210,492</text:p>
          </table:table-cell>
          <table:table-cell office:value-type="float" office:value="127630517" table:style-name="ce6">
            <text:p>127,630,517</text:p>
          </table:table-cell>
          <table:table-cell office:value-type="float" office:value="5270377" table:style-name="ce6">
            <text:p>5,270,377</text:p>
          </table:table-cell>
          <table:table-cell office:value-type="float" office:value="38805" table:style-name="ce6">
            <text:p>38,805</text:p>
          </table:table-cell>
          <table:table-cell office:value-type="float" office:value="4483871" table:style-name="ce6">
            <text:p>4,483,871</text:p>
          </table:table-cell>
          <table:table-cell office:value-type="float" office:value="240848163" table:style-name="ce6">
            <text:p>240,848,163</text:p>
          </table:table-cell>
          <table:table-cell office:value-type="float" office:value="25063965" table:style-name="ce6">
            <text:p>25,063,965</text:p>
          </table:table-cell>
          <table:table-cell office:value-type="float" office:value="38708364" table:style-name="ce6">
            <text:p>38,708,364</text:p>
          </table:table-cell>
          <table:table-cell office:value-type="float" office:value="0" table:style-name="ce5">
            <text:p>0</text:p>
          </table:table-cell>
          <table:table-cell office:value-type="float" office:value="86487" table:style-name="ce6">
            <text:p>86,487</text:p>
          </table:table-cell>
          <table:table-cell office:value-type="float" office:value="135959" table:style-name="ce6">
            <text:p>135,959</text:p>
          </table:table-cell>
          <table:table-cell office:value-type="float" office:value="25010" table:style-name="ce6">
            <text:p>25,010</text:p>
          </table:table-cell>
          <table:table-cell office:value-type="float" office:value="38905800" table:style-name="ce6">
            <text:p>38,905,800</text:p>
          </table:table-cell>
          <table:table-cell office:value-type="float" office:value="13841835" table:style-name="ce6">
            <text:p>13,841,83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082058" table:style-name="ce6">
            <text:p>5,082,058</text:p>
          </table:table-cell>
          <table:table-cell office:value-type="float" office:value="48063919" table:style-name="ce6">
            <text:p>48,063,919</text:p>
          </table:table-cell>
          <table:table-cell office:value-type="float" office:value="0" table:style-name="ce5">
            <text:p>0</text:p>
          </table:table-cell>
          <table:table-cell office:value-type="float" office:value="18962915" table:style-name="ce6">
            <text:p>18,962,915</text:p>
          </table:table-cell>
          <table:table-cell office:value-type="float" office:value="176121509" table:style-name="ce6">
            <text:p>176,121,509</text:p>
          </table:table-cell>
          <table:table-cell office:value-type="float" office:value="216491015" table:style-name="ce6">
            <text:p>216,491,015</text:p>
          </table:table-cell>
          <table:table-cell office:value-type="float" office:value="0" table:style-name="ce5">
            <text:p>0</text:p>
          </table:table-cell>
          <table:table-cell office:value-type="float" office:value="464721416" table:style-name="ce6">
            <text:p>464,721,416</text:p>
          </table:table-cell>
          <table:table-cell office:value-type="float" office:value="24539043" table:style-name="ce6">
            <text:p>24,539,043</text:p>
          </table:table-cell>
          <table:table-cell office:value-type="float" office:value="13444618" table:style-name="ce6">
            <text:p>13,444,618</text:p>
          </table:table-cell>
          <table:table-cell office:value-type="float" office:value="5106948" table:style-name="ce6">
            <text:p>5,106,948</text:p>
          </table:table-cell>
          <table:table-cell office:value-type="float" office:value="729060" table:style-name="ce6">
            <text:p>729,060</text:p>
          </table:table-cell>
          <table:table-cell office:value-type="float" office:value="6439470" table:style-name="ce6">
            <text:p>6,439,470</text:p>
          </table:table-cell>
          <table:table-cell office:value-type="float" office:value="300109" table:style-name="ce6">
            <text:p>300,109</text:p>
          </table:table-cell>
          <table:table-cell office:value-type="float" office:value="25419987" table:style-name="ce6">
            <text:p>25,419,987</text:p>
          </table:table-cell>
          <table:table-cell office:value-type="float" office:value="880944" table:style-name="ce6">
            <text:p>880,94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146016" table:style-name="ce6">
            <text:p>7,146,016</text:p>
          </table:table-cell>
          <table:table-cell office:value-type="float" office:value="225514496" table:style-name="ce6">
            <text:p>225,514,496</text:p>
          </table:table-cell>
          <table:table-cell office:value-type="float" office:value="0" table:style-name="ce5">
            <text:p>0</text:p>
          </table:table-cell>
          <table:table-cell office:value-type="float" office:value="33520970" table:style-name="ce6">
            <text:p>33,520,970</text:p>
          </table:table-cell>
          <table:table-cell office:value-type="float" office:value="522507556" table:style-name="ce6">
            <text:p>522,507,556</text:p>
          </table:table-cell>
          <table:table-cell office:value-type="float" office:value="134326345" table:style-name="ce6">
            <text:p>134,326,345</text:p>
          </table:table-cell>
          <table:table-cell office:value-type="float" office:value="0" table:style-name="ce5">
            <text:p>0</text:p>
          </table:table-cell>
          <table:table-cell office:value-type="float" office:value="923015383" table:style-name="ce6">
            <text:p>923,015,383</text:p>
          </table:table-cell>
          <table:table-cell office:value-type="float" office:value="58599252" table:style-name="ce6">
            <text:p>58,599,252</text:p>
          </table:table-cell>
          <table:table-cell office:value-type="float" office:value="31789464" table:style-name="ce6">
            <text:p>31,789,464</text:p>
          </table:table-cell>
          <table:table-cell office:value-type="float" office:value="10198322" table:style-name="ce6">
            <text:p>10,198,322</text:p>
          </table:table-cell>
          <table:table-cell office:value-type="float" office:value="1811996" table:style-name="ce6">
            <text:p>1,811,996</text:p>
          </table:table-cell>
          <table:table-cell office:value-type="float" office:value="16580150" table:style-name="ce6">
            <text:p>16,580,150</text:p>
          </table:table-cell>
          <table:table-cell office:value-type="float" office:value="125032" table:style-name="ce6">
            <text:p>125,032</text:p>
          </table:table-cell>
          <table:table-cell office:value-type="float" office:value="60254900" table:style-name="ce6">
            <text:p>60,254,900</text:p>
          </table:table-cell>
          <table:table-cell office:value-type="float" office:value="1655648" table:style-name="ce6">
            <text:p>1,655,64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5815" table:style-name="ce6">
            <text:p>115,815</text:p>
          </table:table-cell>
          <table:table-cell office:value-type="float" office:value="8880066" table:style-name="ce6">
            <text:p>8,880,066</text:p>
          </table:table-cell>
          <table:table-cell office:value-type="float" office:value="0" table:style-name="ce5">
            <text:p>0</text:p>
          </table:table-cell>
          <table:table-cell office:value-type="float" office:value="1671947" table:style-name="ce6">
            <text:p>1,671,947</text:p>
          </table:table-cell>
          <table:table-cell office:value-type="float" office:value="14479212" table:style-name="ce6">
            <text:p>14,479,212</text:p>
          </table:table-cell>
          <table:table-cell office:value-type="float" office:value="5764597" table:style-name="ce6">
            <text:p>5,764,597</text:p>
          </table:table-cell>
          <table:table-cell office:value-type="float" office:value="0" table:style-name="ce5">
            <text:p>0</text:p>
          </table:table-cell>
          <table:table-cell office:value-type="float" office:value="30911637" table:style-name="ce6">
            <text:p>30,911,637</text:p>
          </table:table-cell>
          <table:table-cell office:value-type="float" office:value="1991008" table:style-name="ce6">
            <text:p>1,991,008</text:p>
          </table:table-cell>
          <table:table-cell office:value-type="float" office:value="1086616" table:style-name="ce6">
            <text:p>1,086,616</text:p>
          </table:table-cell>
          <table:table-cell office:value-type="float" office:value="314180" table:style-name="ce6">
            <text:p>314,180</text:p>
          </table:table-cell>
          <table:table-cell office:value-type="float" office:value="71695" table:style-name="ce6">
            <text:p>71,695</text:p>
          </table:table-cell>
          <table:table-cell office:value-type="float" office:value="710057" table:style-name="ce6">
            <text:p>710,057</text:p>
          </table:table-cell>
          <table:table-cell office:value-type="float" office:value="0" table:style-name="ce5">
            <text:p>0</text:p>
          </table:table-cell>
          <table:table-cell office:value-type="float" office:value="2182548" table:style-name="ce6">
            <text:p>2,182,548</text:p>
          </table:table-cell>
          <table:table-cell office:value-type="float" office:value="191540" table:style-name="ce6">
            <text:p>191,540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0226572" table:style-name="ce8">
            <text:p>350,226,572</text:p>
          </table:table-cell>
          <table:table-cell office:value-type="float" office:value="3440024668" table:style-name="ce8">
            <text:p>3,440,024,668</text:p>
          </table:table-cell>
          <table:table-cell office:value-type="float" office:value="166811267" table:style-name="ce8">
            <text:p>166,811,267</text:p>
          </table:table-cell>
          <table:table-cell office:value-type="float" office:value="5566753376" table:style-name="ce8">
            <text:p>5,566,753,376</text:p>
          </table:table-cell>
          <table:table-cell office:value-type="float" office:value="9156855634" table:style-name="ce8">
            <text:p>9,156,855,634</text:p>
          </table:table-cell>
          <table:table-cell office:value-type="float" office:value="10274825011" table:style-name="ce8">
            <text:p>10,274,825,011</text:p>
          </table:table-cell>
          <table:table-cell office:value-type="float" office:value="178991118" table:style-name="ce8">
            <text:p>178,991,118</text:p>
          </table:table-cell>
          <table:table-cell office:value-type="float" office:value="29134487646" table:style-name="ce8">
            <text:p>29,134,487,646</text:p>
          </table:table-cell>
          <table:table-cell office:value-type="float" office:value="1622580616" table:style-name="ce8">
            <text:p>1,622,580,616</text:p>
          </table:table-cell>
          <table:table-cell office:value-type="float" office:value="1411194252" table:style-name="ce8">
            <text:p>1,411,194,252</text:p>
          </table:table-cell>
          <table:table-cell office:value-type="float" office:value="15619450" table:style-name="ce8">
            <text:p>15,619,450</text:p>
          </table:table-cell>
          <table:table-cell office:value-type="float" office:value="38182683" table:style-name="ce8">
            <text:p>38,182,683</text:p>
          </table:table-cell>
          <table:table-cell office:value-type="float" office:value="213741659" table:style-name="ce8">
            <text:p>213,741,659</text:p>
          </table:table-cell>
          <table:table-cell office:value-type="float" office:value="23837103" table:style-name="ce8">
            <text:p>23,837,103</text:p>
          </table:table-cell>
          <table:table-cell office:value-type="float" office:value="1654900941" table:style-name="ce8">
            <text:p>1,654,900,941</text:p>
          </table:table-cell>
          <table:table-cell office:value-type="float" office:value="32320325" table:style-name="ce8">
            <text:p>32,320,325</text:p>
          </table:table-cell>
          <table:table-cell table:number-columns-repeated="16366"/>
        </table:table-row>
        <table:table-row table:style-name="ro1">
          <table:table-cell office:value-type="float" office:value="10208" table:style-name="ce2">
            <text:p>10208</text:p>
          </table:table-cell>
          <table:table-cell office:value-type="string" table:style-name="ce2">
            <text:p>本國銀行</text:p>
          </table:table-cell>
          <table:table-cell office:value-type="float" office:value="337172958" table:style-name="ce4">
            <text:p>337,172,958</text:p>
          </table:table-cell>
          <table:table-cell office:value-type="float" office:value="3128307937" table:style-name="ce4">
            <text:p>3,128,307,937</text:p>
          </table:table-cell>
          <table:table-cell office:value-type="float" office:value="128024064" table:style-name="ce4">
            <text:p>128,024,064</text:p>
          </table:table-cell>
          <table:table-cell office:value-type="float" office:value="5305849967" table:style-name="ce4">
            <text:p>5,305,849,967</text:p>
          </table:table-cell>
          <table:table-cell office:value-type="float" office:value="8566361043" table:style-name="ce4">
            <text:p>8,566,361,043</text:p>
          </table:table-cell>
          <table:table-cell office:value-type="float" office:value="9946670630" table:style-name="ce4">
            <text:p>9,946,670,630</text:p>
          </table:table-cell>
          <table:table-cell office:value-type="float" office:value="166492518" table:style-name="ce4">
            <text:p>166,492,518</text:p>
          </table:table-cell>
          <table:table-cell office:value-type="float" office:value="27578879117" table:style-name="ce4">
            <text:p>27,578,879,117</text:p>
          </table:table-cell>
          <table:table-cell office:value-type="float" office:value="1522580715" table:style-name="ce4">
            <text:p>1,522,580,715</text:p>
          </table:table-cell>
          <table:table-cell office:value-type="float" office:value="1330698813" table:style-name="ce4">
            <text:p>1,330,698,813</text:p>
          </table:table-cell>
          <table:table-cell office:value-type="float" office:value="0" table:style-name="ce2">
            <text:p>0</text:p>
          </table:table-cell>
          <table:table-cell office:value-type="float" office:value="37964515" table:style-name="ce4">
            <text:p>37,964,515</text:p>
          </table:table-cell>
          <table:table-cell office:value-type="float" office:value="189405636" table:style-name="ce4">
            <text:p>189,405,636</text:p>
          </table:table-cell>
          <table:table-cell office:value-type="float" office:value="24427851" table:style-name="ce4">
            <text:p>24,427,851</text:p>
          </table:table-cell>
          <table:table-cell office:value-type="float" office:value="1533641113" table:style-name="ce4">
            <text:p>1,533,641,113</text:p>
          </table:table-cell>
          <table:table-cell office:value-type="float" office:value="11060398" table:style-name="ce4">
            <text:p>11,060,39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181940" table:style-name="ce6">
            <text:p>5,181,940</text:p>
          </table:table-cell>
          <table:table-cell office:value-type="float" office:value="53822612" table:style-name="ce6">
            <text:p>53,822,612</text:p>
          </table:table-cell>
          <table:table-cell office:value-type="float" office:value="50766067" table:style-name="ce6">
            <text:p>50,766,067</text:p>
          </table:table-cell>
          <table:table-cell office:value-type="float" office:value="129784222" table:style-name="ce6">
            <text:p>129,784,222</text:p>
          </table:table-cell>
          <table:table-cell office:value-type="float" office:value="5753716" table:style-name="ce6">
            <text:p>5,753,716</text:p>
          </table:table-cell>
          <table:table-cell office:value-type="float" office:value="38626" table:style-name="ce6">
            <text:p>38,626</text:p>
          </table:table-cell>
          <table:table-cell office:value-type="float" office:value="3883871" table:style-name="ce6">
            <text:p>3,883,871</text:p>
          </table:table-cell>
          <table:table-cell office:value-type="float" office:value="249231054" table:style-name="ce6">
            <text:p>249,231,054</text:p>
          </table:table-cell>
          <table:table-cell office:value-type="float" office:value="29869686" table:style-name="ce6">
            <text:p>29,869,686</text:p>
          </table:table-cell>
          <table:table-cell office:value-type="float" office:value="46513656" table:style-name="ce6">
            <text:p>46,513,656</text:p>
          </table:table-cell>
          <table:table-cell office:value-type="float" office:value="0" table:style-name="ce5">
            <text:p>0</text:p>
          </table:table-cell>
          <table:table-cell office:value-type="float" office:value="131909" table:style-name="ce6">
            <text:p>131,909</text:p>
          </table:table-cell>
          <table:table-cell office:value-type="float" office:value="139367" table:style-name="ce6">
            <text:p>139,367</text:p>
          </table:table-cell>
          <table:table-cell office:value-type="float" office:value="16942" table:style-name="ce6">
            <text:p>16,942</text:p>
          </table:table-cell>
          <table:table-cell office:value-type="float" office:value="46767990" table:style-name="ce6">
            <text:p>46,767,990</text:p>
          </table:table-cell>
          <table:table-cell office:value-type="float" office:value="16898304" table:style-name="ce6">
            <text:p>16,898,30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189810" table:style-name="ce6">
            <text:p>5,189,810</text:p>
          </table:table-cell>
          <table:table-cell office:value-type="float" office:value="49396821" table:style-name="ce6">
            <text:p>49,396,821</text:p>
          </table:table-cell>
          <table:table-cell office:value-type="float" office:value="0" table:style-name="ce5">
            <text:p>0</text:p>
          </table:table-cell>
          <table:table-cell office:value-type="float" office:value="19646482" table:style-name="ce6">
            <text:p>19,646,482</text:p>
          </table:table-cell>
          <table:table-cell office:value-type="float" office:value="178544936" table:style-name="ce6">
            <text:p>178,544,936</text:p>
          </table:table-cell>
          <table:table-cell office:value-type="float" office:value="217646548" table:style-name="ce6">
            <text:p>217,646,548</text:p>
          </table:table-cell>
          <table:table-cell office:value-type="float" office:value="0" table:style-name="ce5">
            <text:p>0</text:p>
          </table:table-cell>
          <table:table-cell office:value-type="float" office:value="470424597" table:style-name="ce6">
            <text:p>470,424,597</text:p>
          </table:table-cell>
          <table:table-cell office:value-type="float" office:value="24894597" table:style-name="ce6">
            <text:p>24,894,597</text:p>
          </table:table-cell>
          <table:table-cell office:value-type="float" office:value="13494805" table:style-name="ce6">
            <text:p>13,494,805</text:p>
          </table:table-cell>
          <table:table-cell office:value-type="float" office:value="5273761" table:style-name="ce6">
            <text:p>5,273,761</text:p>
          </table:table-cell>
          <table:table-cell office:value-type="float" office:value="736552" table:style-name="ce6">
            <text:p>736,552</text:p>
          </table:table-cell>
          <table:table-cell office:value-type="float" office:value="6414406" table:style-name="ce6">
            <text:p>6,414,406</text:p>
          </table:table-cell>
          <table:table-cell office:value-type="float" office:value="281402" table:style-name="ce6">
            <text:p>281,402</text:p>
          </table:table-cell>
          <table:table-cell office:value-type="float" office:value="25638122" table:style-name="ce6">
            <text:p>25,638,122</text:p>
          </table:table-cell>
          <table:table-cell office:value-type="float" office:value="743525" table:style-name="ce6">
            <text:p>743,52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055181" table:style-name="ce6">
            <text:p>7,055,181</text:p>
          </table:table-cell>
          <table:table-cell office:value-type="float" office:value="225712764" table:style-name="ce6">
            <text:p>225,712,764</text:p>
          </table:table-cell>
          <table:table-cell office:value-type="float" office:value="0" table:style-name="ce5">
            <text:p>0</text:p>
          </table:table-cell>
          <table:table-cell office:value-type="float" office:value="33207933" table:style-name="ce6">
            <text:p>33,207,933</text:p>
          </table:table-cell>
          <table:table-cell office:value-type="float" office:value="525811814" table:style-name="ce6">
            <text:p>525,811,814</text:p>
          </table:table-cell>
          <table:table-cell office:value-type="float" office:value="137982394" table:style-name="ce6">
            <text:p>137,982,394</text:p>
          </table:table-cell>
          <table:table-cell office:value-type="float" office:value="0" table:style-name="ce5">
            <text:p>0</text:p>
          </table:table-cell>
          <table:table-cell office:value-type="float" office:value="929770086" table:style-name="ce6">
            <text:p>929,770,086</text:p>
          </table:table-cell>
          <table:table-cell office:value-type="float" office:value="58921190" table:style-name="ce6">
            <text:p>58,921,190</text:p>
          </table:table-cell>
          <table:table-cell office:value-type="float" office:value="32213636" table:style-name="ce6">
            <text:p>32,213,636</text:p>
          </table:table-cell>
          <table:table-cell office:value-type="float" office:value="10045321" table:style-name="ce6">
            <text:p>10,045,321</text:p>
          </table:table-cell>
          <table:table-cell office:value-type="float" office:value="1809592" table:style-name="ce6">
            <text:p>1,809,592</text:p>
          </table:table-cell>
          <table:table-cell office:value-type="float" office:value="16706491" table:style-name="ce6">
            <text:p>16,706,491</text:p>
          </table:table-cell>
          <table:table-cell office:value-type="float" office:value="134431" table:style-name="ce6">
            <text:p>134,431</text:p>
          </table:table-cell>
          <table:table-cell office:value-type="float" office:value="60640609" table:style-name="ce6">
            <text:p>60,640,609</text:p>
          </table:table-cell>
          <table:table-cell office:value-type="float" office:value="1719419" table:style-name="ce6">
            <text:p>1,719,41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5213" table:style-name="ce6">
            <text:p>115,213</text:p>
          </table:table-cell>
          <table:table-cell office:value-type="float" office:value="8934805" table:style-name="ce6">
            <text:p>8,934,805</text:p>
          </table:table-cell>
          <table:table-cell office:value-type="float" office:value="0" table:style-name="ce5">
            <text:p>0</text:p>
          </table:table-cell>
          <table:table-cell office:value-type="float" office:value="1666985" table:style-name="ce6">
            <text:p>1,666,985</text:p>
          </table:table-cell>
          <table:table-cell office:value-type="float" office:value="14573384" table:style-name="ce6">
            <text:p>14,573,384</text:p>
          </table:table-cell>
          <table:table-cell office:value-type="float" office:value="5856560" table:style-name="ce6">
            <text:p>5,856,560</text:p>
          </table:table-cell>
          <table:table-cell office:value-type="float" office:value="0" table:style-name="ce5">
            <text:p>0</text:p>
          </table:table-cell>
          <table:table-cell office:value-type="float" office:value="31146947" table:style-name="ce6">
            <text:p>31,146,947</text:p>
          </table:table-cell>
          <table:table-cell office:value-type="float" office:value="2004909" table:style-name="ce6">
            <text:p>2,004,909</text:p>
          </table:table-cell>
          <table:table-cell office:value-type="float" office:value="1093946" table:style-name="ce6">
            <text:p>1,093,946</text:p>
          </table:table-cell>
          <table:table-cell office:value-type="float" office:value="328799" table:style-name="ce6">
            <text:p>328,799</text:p>
          </table:table-cell>
          <table:table-cell office:value-type="float" office:value="72354" table:style-name="ce6">
            <text:p>72,354</text:p>
          </table:table-cell>
          <table:table-cell office:value-type="float" office:value="701829" table:style-name="ce6">
            <text:p>701,829</text:p>
          </table:table-cell>
          <table:table-cell office:value-type="float" office:value="0" table:style-name="ce5">
            <text:p>0</text:p>
          </table:table-cell>
          <table:table-cell office:value-type="float" office:value="2196928" table:style-name="ce6">
            <text:p>2,196,928</text:p>
          </table:table-cell>
          <table:table-cell office:value-type="float" office:value="192019" table:style-name="ce6">
            <text:p>192,019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4715102" table:style-name="ce8">
            <text:p>354,715,102</text:p>
          </table:table-cell>
          <table:table-cell office:value-type="float" office:value="3466174939" table:style-name="ce8">
            <text:p>3,466,174,939</text:p>
          </table:table-cell>
          <table:table-cell office:value-type="float" office:value="178790131" table:style-name="ce8">
            <text:p>178,790,131</text:p>
          </table:table-cell>
          <table:table-cell office:value-type="float" office:value="5490155589" table:style-name="ce8">
            <text:p>5,490,155,589</text:p>
          </table:table-cell>
          <table:table-cell office:value-type="float" office:value="9291044893" table:style-name="ce8">
            <text:p>9,291,044,893</text:p>
          </table:table-cell>
          <table:table-cell office:value-type="float" office:value="10308194758" table:style-name="ce8">
            <text:p>10,308,194,758</text:p>
          </table:table-cell>
          <table:table-cell office:value-type="float" office:value="170376389" table:style-name="ce8">
            <text:p>170,376,389</text:p>
          </table:table-cell>
          <table:table-cell office:value-type="float" office:value="29259451801" table:style-name="ce8">
            <text:p>29,259,451,801</text:p>
          </table:table-cell>
          <table:table-cell office:value-type="float" office:value="1638271097" table:style-name="ce8">
            <text:p>1,638,271,097</text:p>
          </table:table-cell>
          <table:table-cell office:value-type="float" office:value="1424014856" table:style-name="ce8">
            <text:p>1,424,014,856</text:p>
          </table:table-cell>
          <table:table-cell office:value-type="float" office:value="15647881" table:style-name="ce8">
            <text:p>15,647,881</text:p>
          </table:table-cell>
          <table:table-cell office:value-type="float" office:value="40714922" table:style-name="ce8">
            <text:p>40,714,922</text:p>
          </table:table-cell>
          <table:table-cell office:value-type="float" office:value="213367729" table:style-name="ce8">
            <text:p>213,367,729</text:p>
          </table:table-cell>
          <table:table-cell office:value-type="float" office:value="24860626" table:style-name="ce8">
            <text:p>24,860,626</text:p>
          </table:table-cell>
          <table:table-cell office:value-type="float" office:value="1668884762" table:style-name="ce8">
            <text:p>1,668,884,762</text:p>
          </table:table-cell>
          <table:table-cell office:value-type="float" office:value="30613665" table:style-name="ce8">
            <text:p>30,613,665</text:p>
          </table:table-cell>
          <table:table-cell table:number-columns-repeated="16366"/>
        </table:table-row>
        <table:table-row table:style-name="ro1">
          <table:table-cell office:value-type="float" office:value="10209" table:style-name="ce2">
            <text:p>10209</text:p>
          </table:table-cell>
          <table:table-cell office:value-type="string" table:style-name="ce2">
            <text:p>本國銀行</text:p>
          </table:table-cell>
          <table:table-cell office:value-type="float" office:value="340340741" table:style-name="ce4">
            <text:p>340,340,741</text:p>
          </table:table-cell>
          <table:table-cell office:value-type="float" office:value="3121979132" table:style-name="ce4">
            <text:p>3,121,979,132</text:p>
          </table:table-cell>
          <table:table-cell office:value-type="float" office:value="129431904" table:style-name="ce4">
            <text:p>129,431,904</text:p>
          </table:table-cell>
          <table:table-cell office:value-type="float" office:value="5277010705" table:style-name="ce4">
            <text:p>5,277,010,705</text:p>
          </table:table-cell>
          <table:table-cell office:value-type="float" office:value="8617920400" table:style-name="ce4">
            <text:p>8,617,920,400</text:p>
          </table:table-cell>
          <table:table-cell office:value-type="float" office:value="9968271823" table:style-name="ce4">
            <text:p>9,968,271,823</text:p>
          </table:table-cell>
          <table:table-cell office:value-type="float" office:value="167297380" table:style-name="ce4">
            <text:p>167,297,380</text:p>
          </table:table-cell>
          <table:table-cell office:value-type="float" office:value="27622252085" table:style-name="ce4">
            <text:p>27,622,252,085</text:p>
          </table:table-cell>
          <table:table-cell office:value-type="float" office:value="1524404765" table:style-name="ce4">
            <text:p>1,524,404,765</text:p>
          </table:table-cell>
          <table:table-cell office:value-type="float" office:value="1323098710" table:style-name="ce4">
            <text:p>1,323,098,710</text:p>
          </table:table-cell>
          <table:table-cell office:value-type="float" office:value="0" table:style-name="ce2">
            <text:p>0</text:p>
          </table:table-cell>
          <table:table-cell office:value-type="float" office:value="39906820" table:style-name="ce4">
            <text:p>39,906,820</text:p>
          </table:table-cell>
          <table:table-cell office:value-type="float" office:value="194171045" table:style-name="ce4">
            <text:p>194,171,045</text:p>
          </table:table-cell>
          <table:table-cell office:value-type="float" office:value="23524672" table:style-name="ce4">
            <text:p>23,524,672</text:p>
          </table:table-cell>
          <table:table-cell office:value-type="float" office:value="1533651903" table:style-name="ce4">
            <text:p>1,533,651,903</text:p>
          </table:table-cell>
          <table:table-cell office:value-type="float" office:value="9247138" table:style-name="ce4">
            <text:p>9,247,13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4946768" table:style-name="ce6">
            <text:p>4,946,768</text:p>
          </table:table-cell>
          <table:table-cell office:value-type="float" office:value="53441619" table:style-name="ce6">
            <text:p>53,441,619</text:p>
          </table:table-cell>
          <table:table-cell office:value-type="float" office:value="53077982" table:style-name="ce6">
            <text:p>53,077,982</text:p>
          </table:table-cell>
          <table:table-cell office:value-type="float" office:value="127996488" table:style-name="ce6">
            <text:p>127,996,488</text:p>
          </table:table-cell>
          <table:table-cell office:value-type="float" office:value="6056292" table:style-name="ce6">
            <text:p>6,056,292</text:p>
          </table:table-cell>
          <table:table-cell office:value-type="float" office:value="38626" table:style-name="ce6">
            <text:p>38,626</text:p>
          </table:table-cell>
          <table:table-cell office:value-type="float" office:value="3800000" table:style-name="ce6">
            <text:p>3,800,000</text:p>
          </table:table-cell>
          <table:table-cell office:value-type="float" office:value="249357775" table:style-name="ce6">
            <text:p>249,357,775</text:p>
          </table:table-cell>
          <table:table-cell office:value-type="float" office:value="31282867" table:style-name="ce6">
            <text:p>31,282,867</text:p>
          </table:table-cell>
          <table:table-cell office:value-type="float" office:value="51275978" table:style-name="ce6">
            <text:p>51,275,978</text:p>
          </table:table-cell>
          <table:table-cell office:value-type="float" office:value="0" table:style-name="ce5">
            <text:p>0</text:p>
          </table:table-cell>
          <table:table-cell office:value-type="float" office:value="258594" table:style-name="ce6">
            <text:p>258,594</text:p>
          </table:table-cell>
          <table:table-cell office:value-type="float" office:value="129753" table:style-name="ce6">
            <text:p>129,753</text:p>
          </table:table-cell>
          <table:table-cell office:value-type="float" office:value="27159" table:style-name="ce6">
            <text:p>27,159</text:p>
          </table:table-cell>
          <table:table-cell office:value-type="float" office:value="51637166" table:style-name="ce6">
            <text:p>51,637,166</text:p>
          </table:table-cell>
          <table:table-cell office:value-type="float" office:value="20354299" table:style-name="ce6">
            <text:p>20,354,29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392701" table:style-name="ce6">
            <text:p>5,392,701</text:p>
          </table:table-cell>
          <table:table-cell office:value-type="float" office:value="49416253" table:style-name="ce6">
            <text:p>49,416,253</text:p>
          </table:table-cell>
          <table:table-cell office:value-type="float" office:value="0" table:style-name="ce5">
            <text:p>0</text:p>
          </table:table-cell>
          <table:table-cell office:value-type="float" office:value="20410549" table:style-name="ce6">
            <text:p>20,410,549</text:p>
          </table:table-cell>
          <table:table-cell office:value-type="float" office:value="179719418" table:style-name="ce6">
            <text:p>179,719,418</text:p>
          </table:table-cell>
          <table:table-cell office:value-type="float" office:value="218665547" table:style-name="ce6">
            <text:p>218,665,547</text:p>
          </table:table-cell>
          <table:table-cell office:value-type="float" office:value="0" table:style-name="ce5">
            <text:p>0</text:p>
          </table:table-cell>
          <table:table-cell office:value-type="float" office:value="473604468" table:style-name="ce6">
            <text:p>473,604,468</text:p>
          </table:table-cell>
          <table:table-cell office:value-type="float" office:value="25061868" table:style-name="ce6">
            <text:p>25,061,868</text:p>
          </table:table-cell>
          <table:table-cell office:value-type="float" office:value="13692154" table:style-name="ce6">
            <text:p>13,692,154</text:p>
          </table:table-cell>
          <table:table-cell office:value-type="float" office:value="5209732" table:style-name="ce6">
            <text:p>5,209,732</text:p>
          </table:table-cell>
          <table:table-cell office:value-type="float" office:value="763522" table:style-name="ce6">
            <text:p>763,522</text:p>
          </table:table-cell>
          <table:table-cell office:value-type="float" office:value="6448005" table:style-name="ce6">
            <text:p>6,448,005</text:p>
          </table:table-cell>
          <table:table-cell office:value-type="float" office:value="296936" table:style-name="ce6">
            <text:p>296,936</text:p>
          </table:table-cell>
          <table:table-cell office:value-type="float" office:value="25816477" table:style-name="ce6">
            <text:p>25,816,477</text:p>
          </table:table-cell>
          <table:table-cell office:value-type="float" office:value="754609" table:style-name="ce6">
            <text:p>754,60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102458" table:style-name="ce6">
            <text:p>7,102,458</text:p>
          </table:table-cell>
          <table:table-cell office:value-type="float" office:value="225910682" table:style-name="ce6">
            <text:p>225,910,682</text:p>
          </table:table-cell>
          <table:table-cell office:value-type="float" office:value="0" table:style-name="ce5">
            <text:p>0</text:p>
          </table:table-cell>
          <table:table-cell office:value-type="float" office:value="35446071" table:style-name="ce6">
            <text:p>35,446,071</text:p>
          </table:table-cell>
          <table:table-cell office:value-type="float" office:value="525848383" table:style-name="ce6">
            <text:p>525,848,383</text:p>
          </table:table-cell>
          <table:table-cell office:value-type="float" office:value="138457082" table:style-name="ce6">
            <text:p>138,457,082</text:p>
          </table:table-cell>
          <table:table-cell office:value-type="float" office:value="0" table:style-name="ce5">
            <text:p>0</text:p>
          </table:table-cell>
          <table:table-cell office:value-type="float" office:value="932764676" table:style-name="ce6">
            <text:p>932,764,676</text:p>
          </table:table-cell>
          <table:table-cell office:value-type="float" office:value="59078543" table:style-name="ce6">
            <text:p>59,078,543</text:p>
          </table:table-cell>
          <table:table-cell office:value-type="float" office:value="32406456" table:style-name="ce6">
            <text:p>32,406,456</text:p>
          </table:table-cell>
          <table:table-cell office:value-type="float" office:value="9963312" table:style-name="ce6">
            <text:p>9,963,312</text:p>
          </table:table-cell>
          <table:table-cell office:value-type="float" office:value="1849108" table:style-name="ce6">
            <text:p>1,849,108</text:p>
          </table:table-cell>
          <table:table-cell office:value-type="float" office:value="16793222" table:style-name="ce6">
            <text:p>16,793,222</text:p>
          </table:table-cell>
          <table:table-cell office:value-type="float" office:value="102273" table:style-name="ce6">
            <text:p>102,273</text:p>
          </table:table-cell>
          <table:table-cell office:value-type="float" office:value="60909825" table:style-name="ce6">
            <text:p>60,909,825</text:p>
          </table:table-cell>
          <table:table-cell office:value-type="float" office:value="1831282" table:style-name="ce6">
            <text:p>1,831,28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6647" table:style-name="ce6">
            <text:p>116,647</text:p>
          </table:table-cell>
          <table:table-cell office:value-type="float" office:value="8886250" table:style-name="ce6">
            <text:p>8,886,250</text:p>
          </table:table-cell>
          <table:table-cell office:value-type="float" office:value="0" table:style-name="ce5">
            <text:p>0</text:p>
          </table:table-cell>
          <table:table-cell office:value-type="float" office:value="1721714" table:style-name="ce6">
            <text:p>1,721,714</text:p>
          </table:table-cell>
          <table:table-cell office:value-type="float" office:value="14594036" table:style-name="ce6">
            <text:p>14,594,036</text:p>
          </table:table-cell>
          <table:table-cell office:value-type="float" office:value="5935677" table:style-name="ce6">
            <text:p>5,935,677</text:p>
          </table:table-cell>
          <table:table-cell office:value-type="float" office:value="0" table:style-name="ce5">
            <text:p>0</text:p>
          </table:table-cell>
          <table:table-cell office:value-type="float" office:value="31254324" table:style-name="ce6">
            <text:p>31,254,324</text:p>
          </table:table-cell>
          <table:table-cell office:value-type="float" office:value="2007355" table:style-name="ce6">
            <text:p>2,007,355</text:p>
          </table:table-cell>
          <table:table-cell office:value-type="float" office:value="1102634" table:style-name="ce6">
            <text:p>1,102,634</text:p>
          </table:table-cell>
          <table:table-cell office:value-type="float" office:value="314729" table:style-name="ce6">
            <text:p>314,729</text:p>
          </table:table-cell>
          <table:table-cell office:value-type="float" office:value="72092" table:style-name="ce6">
            <text:p>72,092</text:p>
          </table:table-cell>
          <table:table-cell office:value-type="float" office:value="694489" table:style-name="ce6">
            <text:p>694,489</text:p>
          </table:table-cell>
          <table:table-cell office:value-type="float" office:value="0" table:style-name="ce5">
            <text:p>0</text:p>
          </table:table-cell>
          <table:table-cell office:value-type="float" office:value="2183944" table:style-name="ce6">
            <text:p>2,183,944</text:p>
          </table:table-cell>
          <table:table-cell office:value-type="float" office:value="176589" table:style-name="ce6">
            <text:p>176,589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7899315" table:style-name="ce8">
            <text:p>357,899,315</text:p>
          </table:table-cell>
          <table:table-cell office:value-type="float" office:value="3459633936" table:style-name="ce8">
            <text:p>3,459,633,936</text:p>
          </table:table-cell>
          <table:table-cell office:value-type="float" office:value="182509886" table:style-name="ce8">
            <text:p>182,509,886</text:p>
          </table:table-cell>
          <table:table-cell office:value-type="float" office:value="5462585527" table:style-name="ce8">
            <text:p>5,462,585,527</text:p>
          </table:table-cell>
          <table:table-cell office:value-type="float" office:value="9344138529" table:style-name="ce8">
            <text:p>9,344,138,529</text:p>
          </table:table-cell>
          <table:table-cell office:value-type="float" office:value="10331368755" table:style-name="ce8">
            <text:p>10,331,368,755</text:p>
          </table:table-cell>
          <table:table-cell office:value-type="float" office:value="171097380" table:style-name="ce8">
            <text:p>171,097,380</text:p>
          </table:table-cell>
          <table:table-cell office:value-type="float" office:value="29309233328" table:style-name="ce8">
            <text:p>29,309,233,328</text:p>
          </table:table-cell>
          <table:table-cell office:value-type="float" office:value="1641835398" table:style-name="ce8">
            <text:p>1,641,835,398</text:p>
          </table:table-cell>
          <table:table-cell office:value-type="float" office:value="1421575932" table:style-name="ce8">
            <text:p>1,421,575,932</text:p>
          </table:table-cell>
          <table:table-cell office:value-type="float" office:value="15487773" table:style-name="ce8">
            <text:p>15,487,773</text:p>
          </table:table-cell>
          <table:table-cell office:value-type="float" office:value="42850136" table:style-name="ce8">
            <text:p>42,850,136</text:p>
          </table:table-cell>
          <table:table-cell office:value-type="float" office:value="218236514" table:style-name="ce8">
            <text:p>218,236,514</text:p>
          </table:table-cell>
          <table:table-cell office:value-type="float" office:value="23951040" table:style-name="ce8">
            <text:p>23,951,040</text:p>
          </table:table-cell>
          <table:table-cell office:value-type="float" office:value="1674199315" table:style-name="ce8">
            <text:p>1,674,199,315</text:p>
          </table:table-cell>
          <table:table-cell office:value-type="float" office:value="32363917" table:style-name="ce8">
            <text:p>32,363,917</text:p>
          </table:table-cell>
          <table:table-cell table:number-columns-repeated="16366"/>
        </table:table-row>
        <table:table-row table:style-name="ro1">
          <table:table-cell office:value-type="float" office:value="10210" table:style-name="ce2">
            <text:p>10210</text:p>
          </table:table-cell>
          <table:table-cell office:value-type="string" table:style-name="ce2">
            <text:p>本國銀行</text:p>
          </table:table-cell>
          <table:table-cell office:value-type="float" office:value="328493233" table:style-name="ce4">
            <text:p>328,493,233</text:p>
          </table:table-cell>
          <table:table-cell office:value-type="float" office:value="3105083915" table:style-name="ce4">
            <text:p>3,105,083,915</text:p>
          </table:table-cell>
          <table:table-cell office:value-type="float" office:value="121730266" table:style-name="ce4">
            <text:p>121,730,266</text:p>
          </table:table-cell>
          <table:table-cell office:value-type="float" office:value="5268374910" table:style-name="ce4">
            <text:p>5,268,374,910</text:p>
          </table:table-cell>
          <table:table-cell office:value-type="float" office:value="8611061972" table:style-name="ce4">
            <text:p>8,611,061,972</text:p>
          </table:table-cell>
          <table:table-cell office:value-type="float" office:value="9984342964" table:style-name="ce4">
            <text:p>9,984,342,964</text:p>
          </table:table-cell>
          <table:table-cell office:value-type="float" office:value="160741583" table:style-name="ce4">
            <text:p>160,741,583</text:p>
          </table:table-cell>
          <table:table-cell office:value-type="float" office:value="27579828843" table:style-name="ce4">
            <text:p>27,579,828,843</text:p>
          </table:table-cell>
          <table:table-cell office:value-type="float" office:value="1516259889" table:style-name="ce4">
            <text:p>1,516,259,889</text:p>
          </table:table-cell>
          <table:table-cell office:value-type="float" office:value="1326770586" table:style-name="ce4">
            <text:p>1,326,770,586</text:p>
          </table:table-cell>
          <table:table-cell office:value-type="float" office:value="0" table:style-name="ce2">
            <text:p>0</text:p>
          </table:table-cell>
          <table:table-cell office:value-type="float" office:value="36138416" table:style-name="ce4">
            <text:p>36,138,416</text:p>
          </table:table-cell>
          <table:table-cell office:value-type="float" office:value="191167852" table:style-name="ce4">
            <text:p>191,167,852</text:p>
          </table:table-cell>
          <table:table-cell office:value-type="float" office:value="24618196" table:style-name="ce4">
            <text:p>24,618,196</text:p>
          </table:table-cell>
          <table:table-cell office:value-type="float" office:value="1529458658" table:style-name="ce4">
            <text:p>1,529,458,658</text:p>
          </table:table-cell>
          <table:table-cell office:value-type="float" office:value="13198769" table:style-name="ce4">
            <text:p>13,198,76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4721794" table:style-name="ce6">
            <text:p>4,721,794</text:p>
          </table:table-cell>
          <table:table-cell office:value-type="float" office:value="54636170" table:style-name="ce6">
            <text:p>54,636,170</text:p>
          </table:table-cell>
          <table:table-cell office:value-type="float" office:value="52403096" table:style-name="ce6">
            <text:p>52,403,096</text:p>
          </table:table-cell>
          <table:table-cell office:value-type="float" office:value="128960228" table:style-name="ce6">
            <text:p>128,960,228</text:p>
          </table:table-cell>
          <table:table-cell office:value-type="float" office:value="5866796" table:style-name="ce6">
            <text:p>5,866,796</text:p>
          </table:table-cell>
          <table:table-cell office:value-type="float" office:value="20536" table:style-name="ce6">
            <text:p>20,536</text:p>
          </table:table-cell>
          <table:table-cell office:value-type="float" office:value="3761290" table:style-name="ce6">
            <text:p>3,761,290</text:p>
          </table:table-cell>
          <table:table-cell office:value-type="float" office:value="250369910" table:style-name="ce6">
            <text:p>250,369,910</text:p>
          </table:table-cell>
          <table:table-cell office:value-type="float" office:value="30548638" table:style-name="ce6">
            <text:p>30,548,638</text:p>
          </table:table-cell>
          <table:table-cell office:value-type="float" office:value="51923481" table:style-name="ce6">
            <text:p>51,923,481</text:p>
          </table:table-cell>
          <table:table-cell office:value-type="float" office:value="0" table:style-name="ce5">
            <text:p>0</text:p>
          </table:table-cell>
          <table:table-cell office:value-type="float" office:value="155310" table:style-name="ce6">
            <text:p>155,310</text:p>
          </table:table-cell>
          <table:table-cell office:value-type="float" office:value="120751" table:style-name="ce6">
            <text:p>120,751</text:p>
          </table:table-cell>
          <table:table-cell office:value-type="float" office:value="26117" table:style-name="ce6">
            <text:p>26,117</text:p>
          </table:table-cell>
          <table:table-cell office:value-type="float" office:value="52173425" table:style-name="ce6">
            <text:p>52,173,425</text:p>
          </table:table-cell>
          <table:table-cell office:value-type="float" office:value="21624787" table:style-name="ce6">
            <text:p>21,624,78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294250" table:style-name="ce6">
            <text:p>5,294,250</text:p>
          </table:table-cell>
          <table:table-cell office:value-type="float" office:value="49470951" table:style-name="ce6">
            <text:p>49,470,951</text:p>
          </table:table-cell>
          <table:table-cell office:value-type="float" office:value="0" table:style-name="ce5">
            <text:p>0</text:p>
          </table:table-cell>
          <table:table-cell office:value-type="float" office:value="21672461" table:style-name="ce6">
            <text:p>21,672,461</text:p>
          </table:table-cell>
          <table:table-cell office:value-type="float" office:value="179502041" table:style-name="ce6">
            <text:p>179,502,041</text:p>
          </table:table-cell>
          <table:table-cell office:value-type="float" office:value="219287772" table:style-name="ce6">
            <text:p>219,287,772</text:p>
          </table:table-cell>
          <table:table-cell office:value-type="float" office:value="0" table:style-name="ce5">
            <text:p>0</text:p>
          </table:table-cell>
          <table:table-cell office:value-type="float" office:value="475227475" table:style-name="ce6">
            <text:p>475,227,475</text:p>
          </table:table-cell>
          <table:table-cell office:value-type="float" office:value="25132657" table:style-name="ce6">
            <text:p>25,132,657</text:p>
          </table:table-cell>
          <table:table-cell office:value-type="float" office:value="13784034" table:style-name="ce6">
            <text:p>13,784,034</text:p>
          </table:table-cell>
          <table:table-cell office:value-type="float" office:value="5163824" table:style-name="ce6">
            <text:p>5,163,824</text:p>
          </table:table-cell>
          <table:table-cell office:value-type="float" office:value="734271" table:style-name="ce6">
            <text:p>734,271</text:p>
          </table:table-cell>
          <table:table-cell office:value-type="float" office:value="6380070" table:style-name="ce6">
            <text:p>6,380,070</text:p>
          </table:table-cell>
          <table:table-cell office:value-type="float" office:value="317724" table:style-name="ce6">
            <text:p>317,724</text:p>
          </table:table-cell>
          <table:table-cell office:value-type="float" office:value="25744475" table:style-name="ce6">
            <text:p>25,744,475</text:p>
          </table:table-cell>
          <table:table-cell office:value-type="float" office:value="611818" table:style-name="ce6">
            <text:p>611,81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6954562" table:style-name="ce6">
            <text:p>6,954,562</text:p>
          </table:table-cell>
          <table:table-cell office:value-type="float" office:value="227174128" table:style-name="ce6">
            <text:p>227,174,128</text:p>
          </table:table-cell>
          <table:table-cell office:value-type="float" office:value="0" table:style-name="ce5">
            <text:p>0</text:p>
          </table:table-cell>
          <table:table-cell office:value-type="float" office:value="36867104" table:style-name="ce6">
            <text:p>36,867,104</text:p>
          </table:table-cell>
          <table:table-cell office:value-type="float" office:value="525969839" table:style-name="ce6">
            <text:p>525,969,839</text:p>
          </table:table-cell>
          <table:table-cell office:value-type="float" office:value="139377164" table:style-name="ce6">
            <text:p>139,377,164</text:p>
          </table:table-cell>
          <table:table-cell office:value-type="float" office:value="0" table:style-name="ce5">
            <text:p>0</text:p>
          </table:table-cell>
          <table:table-cell office:value-type="float" office:value="936342797" table:style-name="ce6">
            <text:p>936,342,797</text:p>
          </table:table-cell>
          <table:table-cell office:value-type="float" office:value="59300671" table:style-name="ce6">
            <text:p>59,300,671</text:p>
          </table:table-cell>
          <table:table-cell office:value-type="float" office:value="32496762" table:style-name="ce6">
            <text:p>32,496,762</text:p>
          </table:table-cell>
          <table:table-cell office:value-type="float" office:value="10167746" table:style-name="ce6">
            <text:p>10,167,746</text:p>
          </table:table-cell>
          <table:table-cell office:value-type="float" office:value="1844931" table:style-name="ce6">
            <text:p>1,844,931</text:p>
          </table:table-cell>
          <table:table-cell office:value-type="float" office:value="16663348" table:style-name="ce6">
            <text:p>16,663,348</text:p>
          </table:table-cell>
          <table:table-cell office:value-type="float" office:value="111631" table:style-name="ce6">
            <text:p>111,631</text:p>
          </table:table-cell>
          <table:table-cell office:value-type="float" office:value="61061156" table:style-name="ce6">
            <text:p>61,061,156</text:p>
          </table:table-cell>
          <table:table-cell office:value-type="float" office:value="1760485" table:style-name="ce6">
            <text:p>1,760,48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3506" table:style-name="ce6">
            <text:p>113,506</text:p>
          </table:table-cell>
          <table:table-cell office:value-type="float" office:value="8923881" table:style-name="ce6">
            <text:p>8,923,881</text:p>
          </table:table-cell>
          <table:table-cell office:value-type="float" office:value="0" table:style-name="ce5">
            <text:p>0</text:p>
          </table:table-cell>
          <table:table-cell office:value-type="float" office:value="1734636" table:style-name="ce6">
            <text:p>1,734,636</text:p>
          </table:table-cell>
          <table:table-cell office:value-type="float" office:value="14709311" table:style-name="ce6">
            <text:p>14,709,311</text:p>
          </table:table-cell>
          <table:table-cell office:value-type="float" office:value="6049913" table:style-name="ce6">
            <text:p>6,049,913</text:p>
          </table:table-cell>
          <table:table-cell office:value-type="float" office:value="0" table:style-name="ce5">
            <text:p>0</text:p>
          </table:table-cell>
          <table:table-cell office:value-type="float" office:value="31531247" table:style-name="ce6">
            <text:p>31,531,247</text:p>
          </table:table-cell>
          <table:table-cell office:value-type="float" office:value="2022244" table:style-name="ce6">
            <text:p>2,022,244</text:p>
          </table:table-cell>
          <table:table-cell office:value-type="float" office:value="1103774" table:style-name="ce6">
            <text:p>1,103,774</text:p>
          </table:table-cell>
          <table:table-cell office:value-type="float" office:value="314293" table:style-name="ce6">
            <text:p>314,293</text:p>
          </table:table-cell>
          <table:table-cell office:value-type="float" office:value="71839" table:style-name="ce6">
            <text:p>71,839</text:p>
          </table:table-cell>
          <table:table-cell office:value-type="float" office:value="692237" table:style-name="ce6">
            <text:p>692,237</text:p>
          </table:table-cell>
          <table:table-cell office:value-type="float" office:value="0" table:style-name="ce5">
            <text:p>0</text:p>
          </table:table-cell>
          <table:table-cell office:value-type="float" office:value="2182143" table:style-name="ce6">
            <text:p>2,182,143</text:p>
          </table:table-cell>
          <table:table-cell office:value-type="float" office:value="159899" table:style-name="ce6">
            <text:p>159,899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45577345" table:style-name="ce8">
            <text:p>345,577,345</text:p>
          </table:table-cell>
          <table:table-cell office:value-type="float" office:value="3445289045" table:style-name="ce8">
            <text:p>3,445,289,045</text:p>
          </table:table-cell>
          <table:table-cell office:value-type="float" office:value="174133362" table:style-name="ce8">
            <text:p>174,133,362</text:p>
          </table:table-cell>
          <table:table-cell office:value-type="float" office:value="5457609339" table:style-name="ce8">
            <text:p>5,457,609,339</text:p>
          </table:table-cell>
          <table:table-cell office:value-type="float" office:value="9337109959" table:style-name="ce8">
            <text:p>9,337,109,959</text:p>
          </table:table-cell>
          <table:table-cell office:value-type="float" office:value="10349078349" table:style-name="ce8">
            <text:p>10,349,078,349</text:p>
          </table:table-cell>
          <table:table-cell office:value-type="float" office:value="164502873" table:style-name="ce8">
            <text:p>164,502,873</text:p>
          </table:table-cell>
          <table:table-cell office:value-type="float" office:value="29273300272" table:style-name="ce8">
            <text:p>29,273,300,272</text:p>
          </table:table-cell>
          <table:table-cell office:value-type="float" office:value="1633264099" table:style-name="ce8">
            <text:p>1,633,264,099</text:p>
          </table:table-cell>
          <table:table-cell office:value-type="float" office:value="1426078637" table:style-name="ce8">
            <text:p>1,426,078,637</text:p>
          </table:table-cell>
          <table:table-cell office:value-type="float" office:value="15645863" table:style-name="ce8">
            <text:p>15,645,863</text:p>
          </table:table-cell>
          <table:table-cell office:value-type="float" office:value="38944767" table:style-name="ce8">
            <text:p>38,944,767</text:p>
          </table:table-cell>
          <table:table-cell office:value-type="float" office:value="215024258" table:style-name="ce8">
            <text:p>215,024,258</text:p>
          </table:table-cell>
          <table:table-cell office:value-type="float" office:value="25073668" table:style-name="ce8">
            <text:p>25,073,668</text:p>
          </table:table-cell>
          <table:table-cell office:value-type="float" office:value="1670619857" table:style-name="ce8">
            <text:p>1,670,619,857</text:p>
          </table:table-cell>
          <table:table-cell office:value-type="float" office:value="37355758" table:style-name="ce8">
            <text:p>37,355,758</text:p>
          </table:table-cell>
          <table:table-cell table:number-columns-repeated="16366"/>
        </table:table-row>
        <table:table-row table:style-name="ro1">
          <table:table-cell office:value-type="float" office:value="10211" table:style-name="ce2">
            <text:p>10211</text:p>
          </table:table-cell>
          <table:table-cell office:value-type="string" table:style-name="ce2">
            <text:p>本國銀行</text:p>
          </table:table-cell>
          <table:table-cell office:value-type="float" office:value="336258896" table:style-name="ce4">
            <text:p>336,258,896</text:p>
          </table:table-cell>
          <table:table-cell office:value-type="float" office:value="3178713822" table:style-name="ce4">
            <text:p>3,178,713,822</text:p>
          </table:table-cell>
          <table:table-cell office:value-type="float" office:value="118060108" table:style-name="ce4">
            <text:p>118,060,108</text:p>
          </table:table-cell>
          <table:table-cell office:value-type="float" office:value="5257271231" table:style-name="ce4">
            <text:p>5,257,271,231</text:p>
          </table:table-cell>
          <table:table-cell office:value-type="float" office:value="8583385618" table:style-name="ce4">
            <text:p>8,583,385,618</text:p>
          </table:table-cell>
          <table:table-cell office:value-type="float" office:value="9989782361" table:style-name="ce4">
            <text:p>9,989,782,361</text:p>
          </table:table-cell>
          <table:table-cell office:value-type="float" office:value="161285190" table:style-name="ce4">
            <text:p>161,285,190</text:p>
          </table:table-cell>
          <table:table-cell office:value-type="float" office:value="27624757226" table:style-name="ce4">
            <text:p>27,624,757,226</text:p>
          </table:table-cell>
          <table:table-cell office:value-type="float" office:value="1521250768" table:style-name="ce4">
            <text:p>1,521,250,768</text:p>
          </table:table-cell>
          <table:table-cell office:value-type="float" office:value="1326103897" table:style-name="ce4">
            <text:p>1,326,103,897</text:p>
          </table:table-cell>
          <table:table-cell office:value-type="float" office:value="0" table:style-name="ce2">
            <text:p>0</text:p>
          </table:table-cell>
          <table:table-cell office:value-type="float" office:value="36588215" table:style-name="ce4">
            <text:p>36,588,215</text:p>
          </table:table-cell>
          <table:table-cell office:value-type="float" office:value="189491807" table:style-name="ce4">
            <text:p>189,491,807</text:p>
          </table:table-cell>
          <table:table-cell office:value-type="float" office:value="26458481" table:style-name="ce4">
            <text:p>26,458,481</text:p>
          </table:table-cell>
          <table:table-cell office:value-type="float" office:value="1525725438" table:style-name="ce4">
            <text:p>1,525,725,438</text:p>
          </table:table-cell>
          <table:table-cell office:value-type="float" office:value="4474670" table:style-name="ce4">
            <text:p>4,474,67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4895973" table:style-name="ce6">
            <text:p>4,895,973</text:p>
          </table:table-cell>
          <table:table-cell office:value-type="float" office:value="55217202" table:style-name="ce6">
            <text:p>55,217,202</text:p>
          </table:table-cell>
          <table:table-cell office:value-type="float" office:value="51340481" table:style-name="ce6">
            <text:p>51,340,481</text:p>
          </table:table-cell>
          <table:table-cell office:value-type="float" office:value="130065743" table:style-name="ce6">
            <text:p>130,065,743</text:p>
          </table:table-cell>
          <table:table-cell office:value-type="float" office:value="5383761" table:style-name="ce6">
            <text:p>5,383,761</text:p>
          </table:table-cell>
          <table:table-cell office:value-type="float" office:value="23394" table:style-name="ce6">
            <text:p>23,394</text:p>
          </table:table-cell>
          <table:table-cell office:value-type="float" office:value="3500000" table:style-name="ce6">
            <text:p>3,500,000</text:p>
          </table:table-cell>
          <table:table-cell office:value-type="float" office:value="250426554" table:style-name="ce6">
            <text:p>250,426,554</text:p>
          </table:table-cell>
          <table:table-cell office:value-type="float" office:value="29270123" table:style-name="ce6">
            <text:p>29,270,123</text:p>
          </table:table-cell>
          <table:table-cell office:value-type="float" office:value="51188579" table:style-name="ce6">
            <text:p>51,188,579</text:p>
          </table:table-cell>
          <table:table-cell office:value-type="float" office:value="0" table:style-name="ce5">
            <text:p>0</text:p>
          </table:table-cell>
          <table:table-cell office:value-type="float" office:value="61061" table:style-name="ce6">
            <text:p>61,061</text:p>
          </table:table-cell>
          <table:table-cell office:value-type="float" office:value="147419" table:style-name="ce6">
            <text:p>147,419</text:p>
          </table:table-cell>
          <table:table-cell office:value-type="float" office:value="38727" table:style-name="ce6">
            <text:p>38,727</text:p>
          </table:table-cell>
          <table:table-cell office:value-type="float" office:value="51358332" table:style-name="ce6">
            <text:p>51,358,332</text:p>
          </table:table-cell>
          <table:table-cell office:value-type="float" office:value="22088209" table:style-name="ce6">
            <text:p>22,088,20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160024" table:style-name="ce6">
            <text:p>5,160,024</text:p>
          </table:table-cell>
          <table:table-cell office:value-type="float" office:value="49964710" table:style-name="ce6">
            <text:p>49,964,710</text:p>
          </table:table-cell>
          <table:table-cell office:value-type="float" office:value="0" table:style-name="ce5">
            <text:p>0</text:p>
          </table:table-cell>
          <table:table-cell office:value-type="float" office:value="22606188" table:style-name="ce6">
            <text:p>22,606,188</text:p>
          </table:table-cell>
          <table:table-cell office:value-type="float" office:value="179258262" table:style-name="ce6">
            <text:p>179,258,262</text:p>
          </table:table-cell>
          <table:table-cell office:value-type="float" office:value="219639533" table:style-name="ce6">
            <text:p>219,639,533</text:p>
          </table:table-cell>
          <table:table-cell office:value-type="float" office:value="0" table:style-name="ce5">
            <text:p>0</text:p>
          </table:table-cell>
          <table:table-cell office:value-type="float" office:value="476628717" table:style-name="ce6">
            <text:p>476,628,717</text:p>
          </table:table-cell>
          <table:table-cell office:value-type="float" office:value="25213852" table:style-name="ce6">
            <text:p>25,213,852</text:p>
          </table:table-cell>
          <table:table-cell office:value-type="float" office:value="13822985" table:style-name="ce6">
            <text:p>13,822,985</text:p>
          </table:table-cell>
          <table:table-cell office:value-type="float" office:value="5188315" table:style-name="ce6">
            <text:p>5,188,315</text:p>
          </table:table-cell>
          <table:table-cell office:value-type="float" office:value="745933" table:style-name="ce6">
            <text:p>745,933</text:p>
          </table:table-cell>
          <table:table-cell office:value-type="float" office:value="6338751" table:style-name="ce6">
            <text:p>6,338,751</text:p>
          </table:table-cell>
          <table:table-cell office:value-type="float" office:value="309269" table:style-name="ce6">
            <text:p>309,269</text:p>
          </table:table-cell>
          <table:table-cell office:value-type="float" office:value="25786715" table:style-name="ce6">
            <text:p>25,786,715</text:p>
          </table:table-cell>
          <table:table-cell office:value-type="float" office:value="572863" table:style-name="ce6">
            <text:p>572,86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077382" table:style-name="ce6">
            <text:p>7,077,382</text:p>
          </table:table-cell>
          <table:table-cell office:value-type="float" office:value="228837419" table:style-name="ce6">
            <text:p>228,837,419</text:p>
          </table:table-cell>
          <table:table-cell office:value-type="float" office:value="0" table:style-name="ce5">
            <text:p>0</text:p>
          </table:table-cell>
          <table:table-cell office:value-type="float" office:value="37498395" table:style-name="ce6">
            <text:p>37,498,395</text:p>
          </table:table-cell>
          <table:table-cell office:value-type="float" office:value="527766119" table:style-name="ce6">
            <text:p>527,766,119</text:p>
          </table:table-cell>
          <table:table-cell office:value-type="float" office:value="141387065" table:style-name="ce6">
            <text:p>141,387,065</text:p>
          </table:table-cell>
          <table:table-cell office:value-type="float" office:value="0" table:style-name="ce5">
            <text:p>0</text:p>
          </table:table-cell>
          <table:table-cell office:value-type="float" office:value="942566380" table:style-name="ce6">
            <text:p>942,566,380</text:p>
          </table:table-cell>
          <table:table-cell office:value-type="float" office:value="59687210" table:style-name="ce6">
            <text:p>59,687,210</text:p>
          </table:table-cell>
          <table:table-cell office:value-type="float" office:value="32615212" table:style-name="ce6">
            <text:p>32,615,212</text:p>
          </table:table-cell>
          <table:table-cell office:value-type="float" office:value="10218712" table:style-name="ce6">
            <text:p>10,218,712</text:p>
          </table:table-cell>
          <table:table-cell office:value-type="float" office:value="1839373" table:style-name="ce6">
            <text:p>1,839,373</text:p>
          </table:table-cell>
          <table:table-cell office:value-type="float" office:value="16933866" table:style-name="ce6">
            <text:p>16,933,866</text:p>
          </table:table-cell>
          <table:table-cell office:value-type="float" office:value="129981" table:style-name="ce6">
            <text:p>129,981</text:p>
          </table:table-cell>
          <table:table-cell office:value-type="float" office:value="61477182" table:style-name="ce6">
            <text:p>61,477,182</text:p>
          </table:table-cell>
          <table:table-cell office:value-type="float" office:value="1789972" table:style-name="ce6">
            <text:p>1,789,97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8913" table:style-name="ce6">
            <text:p>108,913</text:p>
          </table:table-cell>
          <table:table-cell office:value-type="float" office:value="8928495" table:style-name="ce6">
            <text:p>8,928,495</text:p>
          </table:table-cell>
          <table:table-cell office:value-type="float" office:value="0" table:style-name="ce5">
            <text:p>0</text:p>
          </table:table-cell>
          <table:table-cell office:value-type="float" office:value="1660229" table:style-name="ce6">
            <text:p>1,660,229</text:p>
          </table:table-cell>
          <table:table-cell office:value-type="float" office:value="14984112" table:style-name="ce6">
            <text:p>14,984,112</text:p>
          </table:table-cell>
          <table:table-cell office:value-type="float" office:value="6172230" table:style-name="ce6">
            <text:p>6,172,230</text:p>
          </table:table-cell>
          <table:table-cell office:value-type="float" office:value="0" table:style-name="ce5">
            <text:p>0</text:p>
          </table:table-cell>
          <table:table-cell office:value-type="float" office:value="31853979" table:style-name="ce6">
            <text:p>31,853,979</text:p>
          </table:table-cell>
          <table:table-cell office:value-type="float" office:value="2038495" table:style-name="ce6">
            <text:p>2,038,495</text:p>
          </table:table-cell>
          <table:table-cell office:value-type="float" office:value="1112168" table:style-name="ce6">
            <text:p>1,112,168</text:p>
          </table:table-cell>
          <table:table-cell office:value-type="float" office:value="330580" table:style-name="ce6">
            <text:p>330,580</text:p>
          </table:table-cell>
          <table:table-cell office:value-type="float" office:value="72726" table:style-name="ce6">
            <text:p>72,726</text:p>
          </table:table-cell>
          <table:table-cell office:value-type="float" office:value="698850" table:style-name="ce6">
            <text:p>698,850</text:p>
          </table:table-cell>
          <table:table-cell office:value-type="float" office:value="0" table:style-name="ce5">
            <text:p>0</text:p>
          </table:table-cell>
          <table:table-cell office:value-type="float" office:value="2214324" table:style-name="ce6">
            <text:p>2,214,324</text:p>
          </table:table-cell>
          <table:table-cell office:value-type="float" office:value="175829" table:style-name="ce6">
            <text:p>175,829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3501188" table:style-name="ce8">
            <text:p>353,501,188</text:p>
          </table:table-cell>
          <table:table-cell office:value-type="float" office:value="3521661648" table:style-name="ce8">
            <text:p>3,521,661,648</text:p>
          </table:table-cell>
          <table:table-cell office:value-type="float" office:value="169400589" table:style-name="ce8">
            <text:p>169,400,589</text:p>
          </table:table-cell>
          <table:table-cell office:value-type="float" office:value="5449101786" table:style-name="ce8">
            <text:p>5,449,101,786</text:p>
          </table:table-cell>
          <table:table-cell office:value-type="float" office:value="9310777872" table:style-name="ce8">
            <text:p>9,310,777,872</text:p>
          </table:table-cell>
          <table:table-cell office:value-type="float" office:value="10357004583" table:style-name="ce8">
            <text:p>10,357,004,583</text:p>
          </table:table-cell>
          <table:table-cell office:value-type="float" office:value="164785190" table:style-name="ce8">
            <text:p>164,785,190</text:p>
          </table:table-cell>
          <table:table-cell office:value-type="float" office:value="29326232856" table:style-name="ce8">
            <text:p>29,326,232,856</text:p>
          </table:table-cell>
          <table:table-cell office:value-type="float" office:value="1637460448" table:style-name="ce8">
            <text:p>1,637,460,448</text:p>
          </table:table-cell>
          <table:table-cell office:value-type="float" office:value="1424842841" table:style-name="ce8">
            <text:p>1,424,842,841</text:p>
          </table:table-cell>
          <table:table-cell office:value-type="float" office:value="15737607" table:style-name="ce8">
            <text:p>15,737,607</text:p>
          </table:table-cell>
          <table:table-cell office:value-type="float" office:value="39307308" table:style-name="ce8">
            <text:p>39,307,308</text:p>
          </table:table-cell>
          <table:table-cell office:value-type="float" office:value="213610693" table:style-name="ce8">
            <text:p>213,610,693</text:p>
          </table:table-cell>
          <table:table-cell office:value-type="float" office:value="26936458" table:style-name="ce8">
            <text:p>26,936,458</text:p>
          </table:table-cell>
          <table:table-cell office:value-type="float" office:value="1666561991" table:style-name="ce8">
            <text:p>1,666,561,991</text:p>
          </table:table-cell>
          <table:table-cell office:value-type="float" office:value="29101543" table:style-name="ce8">
            <text:p>29,101,543</text:p>
          </table:table-cell>
          <table:table-cell table:number-columns-repeated="16366"/>
        </table:table-row>
        <table:table-row table:style-name="ro1">
          <table:table-cell office:value-type="float" office:value="10212" table:style-name="ce2">
            <text:p>10212</text:p>
          </table:table-cell>
          <table:table-cell office:value-type="string" table:style-name="ce2">
            <text:p>本國銀行</text:p>
          </table:table-cell>
          <table:table-cell office:value-type="float" office:value="348128563" table:style-name="ce4">
            <text:p>348,128,563</text:p>
          </table:table-cell>
          <table:table-cell office:value-type="float" office:value="3311460909" table:style-name="ce4">
            <text:p>3,311,460,909</text:p>
          </table:table-cell>
          <table:table-cell office:value-type="float" office:value="108977618" table:style-name="ce4">
            <text:p>108,977,618</text:p>
          </table:table-cell>
          <table:table-cell office:value-type="float" office:value="5229071862" table:style-name="ce4">
            <text:p>5,229,071,862</text:p>
          </table:table-cell>
          <table:table-cell office:value-type="float" office:value="8623625920" table:style-name="ce4">
            <text:p>8,623,625,920</text:p>
          </table:table-cell>
          <table:table-cell office:value-type="float" office:value="9964533414" table:style-name="ce4">
            <text:p>9,964,533,414</text:p>
          </table:table-cell>
          <table:table-cell office:value-type="float" office:value="162693202" table:style-name="ce4">
            <text:p>162,693,202</text:p>
          </table:table-cell>
          <table:table-cell office:value-type="float" office:value="27748491488" table:style-name="ce4">
            <text:p>27,748,491,488</text:p>
          </table:table-cell>
          <table:table-cell office:value-type="float" office:value="1532677771" table:style-name="ce4">
            <text:p>1,532,677,771</text:p>
          </table:table-cell>
          <table:table-cell office:value-type="float" office:value="1341055004" table:style-name="ce4">
            <text:p>1,341,055,004</text:p>
          </table:table-cell>
          <table:table-cell office:value-type="float" office:value="0" table:style-name="ce2">
            <text:p>0</text:p>
          </table:table-cell>
          <table:table-cell office:value-type="float" office:value="36521701" table:style-name="ce4">
            <text:p>36,521,701</text:p>
          </table:table-cell>
          <table:table-cell office:value-type="float" office:value="192857403" table:style-name="ce4">
            <text:p>192,857,403</text:p>
          </table:table-cell>
          <table:table-cell office:value-type="float" office:value="32780643" table:style-name="ce4">
            <text:p>32,780,643</text:p>
          </table:table-cell>
          <table:table-cell office:value-type="float" office:value="1537653465" table:style-name="ce4">
            <text:p>1,537,653,465</text:p>
          </table:table-cell>
          <table:table-cell office:value-type="float" office:value="4975694" table:style-name="ce4">
            <text:p>4,975,69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487791" table:style-name="ce6">
            <text:p>5,487,791</text:p>
          </table:table-cell>
          <table:table-cell office:value-type="float" office:value="61872791" table:style-name="ce6">
            <text:p>61,872,791</text:p>
          </table:table-cell>
          <table:table-cell office:value-type="float" office:value="49753225" table:style-name="ce6">
            <text:p>49,753,225</text:p>
          </table:table-cell>
          <table:table-cell office:value-type="float" office:value="129692220" table:style-name="ce6">
            <text:p>129,692,220</text:p>
          </table:table-cell>
          <table:table-cell office:value-type="float" office:value="5318506" table:style-name="ce6">
            <text:p>5,318,506</text:p>
          </table:table-cell>
          <table:table-cell office:value-type="float" office:value="38930" table:style-name="ce6">
            <text:p>38,930</text:p>
          </table:table-cell>
          <table:table-cell office:value-type="float" office:value="3500000" table:style-name="ce6">
            <text:p>3,500,000</text:p>
          </table:table-cell>
          <table:table-cell office:value-type="float" office:value="255663463" table:style-name="ce6">
            <text:p>255,663,463</text:p>
          </table:table-cell>
          <table:table-cell office:value-type="float" office:value="28721663" table:style-name="ce6">
            <text:p>28,721,663</text:p>
          </table:table-cell>
          <table:table-cell office:value-type="float" office:value="52903162" table:style-name="ce6">
            <text:p>52,903,162</text:p>
          </table:table-cell>
          <table:table-cell office:value-type="float" office:value="0" table:style-name="ce5">
            <text:p>0</text:p>
          </table:table-cell>
          <table:table-cell office:value-type="float" office:value="62613" table:style-name="ce6">
            <text:p>62,613</text:p>
          </table:table-cell>
          <table:table-cell office:value-type="float" office:value="142454" table:style-name="ce6">
            <text:p>142,454</text:p>
          </table:table-cell>
          <table:table-cell office:value-type="float" office:value="41636" table:style-name="ce6">
            <text:p>41,636</text:p>
          </table:table-cell>
          <table:table-cell office:value-type="float" office:value="53066593" table:style-name="ce6">
            <text:p>53,066,593</text:p>
          </table:table-cell>
          <table:table-cell office:value-type="float" office:value="24344930" table:style-name="ce6">
            <text:p>24,344,93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344215" table:style-name="ce6">
            <text:p>5,344,215</text:p>
          </table:table-cell>
          <table:table-cell office:value-type="float" office:value="50300893" table:style-name="ce6">
            <text:p>50,300,893</text:p>
          </table:table-cell>
          <table:table-cell office:value-type="float" office:value="0" table:style-name="ce5">
            <text:p>0</text:p>
          </table:table-cell>
          <table:table-cell office:value-type="float" office:value="22453598" table:style-name="ce6">
            <text:p>22,453,598</text:p>
          </table:table-cell>
          <table:table-cell office:value-type="float" office:value="180567338" table:style-name="ce6">
            <text:p>180,567,338</text:p>
          </table:table-cell>
          <table:table-cell office:value-type="float" office:value="219755135" table:style-name="ce6">
            <text:p>219,755,135</text:p>
          </table:table-cell>
          <table:table-cell office:value-type="float" office:value="0" table:style-name="ce5">
            <text:p>0</text:p>
          </table:table-cell>
          <table:table-cell office:value-type="float" office:value="478421179" table:style-name="ce6">
            <text:p>478,421,179</text:p>
          </table:table-cell>
          <table:table-cell office:value-type="float" office:value="25335501" table:style-name="ce6">
            <text:p>25,335,501</text:p>
          </table:table-cell>
          <table:table-cell office:value-type="float" office:value="13867746" table:style-name="ce6">
            <text:p>13,867,746</text:p>
          </table:table-cell>
          <table:table-cell office:value-type="float" office:value="5298512" table:style-name="ce6">
            <text:p>5,298,512</text:p>
          </table:table-cell>
          <table:table-cell office:value-type="float" office:value="737689" table:style-name="ce6">
            <text:p>737,689</text:p>
          </table:table-cell>
          <table:table-cell office:value-type="float" office:value="6512396" table:style-name="ce6">
            <text:p>6,512,396</text:p>
          </table:table-cell>
          <table:table-cell office:value-type="float" office:value="288407" table:style-name="ce6">
            <text:p>288,407</text:p>
          </table:table-cell>
          <table:table-cell office:value-type="float" office:value="26127936" table:style-name="ce6">
            <text:p>26,127,936</text:p>
          </table:table-cell>
          <table:table-cell office:value-type="float" office:value="792435" table:style-name="ce6">
            <text:p>792,43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209406" table:style-name="ce6">
            <text:p>7,209,406</text:p>
          </table:table-cell>
          <table:table-cell office:value-type="float" office:value="231226590" table:style-name="ce6">
            <text:p>231,226,590</text:p>
          </table:table-cell>
          <table:table-cell office:value-type="float" office:value="0" table:style-name="ce5">
            <text:p>0</text:p>
          </table:table-cell>
          <table:table-cell office:value-type="float" office:value="38960010" table:style-name="ce6">
            <text:p>38,960,010</text:p>
          </table:table-cell>
          <table:table-cell office:value-type="float" office:value="531320222" table:style-name="ce6">
            <text:p>531,320,222</text:p>
          </table:table-cell>
          <table:table-cell office:value-type="float" office:value="144984268" table:style-name="ce6">
            <text:p>144,984,268</text:p>
          </table:table-cell>
          <table:table-cell office:value-type="float" office:value="0" table:style-name="ce5">
            <text:p>0</text:p>
          </table:table-cell>
          <table:table-cell office:value-type="float" office:value="953700496" table:style-name="ce6">
            <text:p>953,700,496</text:p>
          </table:table-cell>
          <table:table-cell office:value-type="float" office:value="60347406" table:style-name="ce6">
            <text:p>60,347,406</text:p>
          </table:table-cell>
          <table:table-cell office:value-type="float" office:value="32826909" table:style-name="ce6">
            <text:p>32,826,909</text:p>
          </table:table-cell>
          <table:table-cell office:value-type="float" office:value="10782862" table:style-name="ce6">
            <text:p>10,782,862</text:p>
          </table:table-cell>
          <table:table-cell office:value-type="float" office:value="1878930" table:style-name="ce6">
            <text:p>1,878,930</text:p>
          </table:table-cell>
          <table:table-cell office:value-type="float" office:value="16689295" table:style-name="ce6">
            <text:p>16,689,295</text:p>
          </table:table-cell>
          <table:table-cell office:value-type="float" office:value="114911" table:style-name="ce6">
            <text:p>114,911</text:p>
          </table:table-cell>
          <table:table-cell office:value-type="float" office:value="62063085" table:style-name="ce6">
            <text:p>62,063,085</text:p>
          </table:table-cell>
          <table:table-cell office:value-type="float" office:value="1715679" table:style-name="ce6">
            <text:p>1,715,67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7152" table:style-name="ce6">
            <text:p>117,152</text:p>
          </table:table-cell>
          <table:table-cell office:value-type="float" office:value="9050066" table:style-name="ce6">
            <text:p>9,050,066</text:p>
          </table:table-cell>
          <table:table-cell office:value-type="float" office:value="0" table:style-name="ce5">
            <text:p>0</text:p>
          </table:table-cell>
          <table:table-cell office:value-type="float" office:value="1795960" table:style-name="ce6">
            <text:p>1,795,960</text:p>
          </table:table-cell>
          <table:table-cell office:value-type="float" office:value="15125627" table:style-name="ce6">
            <text:p>15,125,627</text:p>
          </table:table-cell>
          <table:table-cell office:value-type="float" office:value="6318994" table:style-name="ce6">
            <text:p>6,318,994</text:p>
          </table:table-cell>
          <table:table-cell office:value-type="float" office:value="0" table:style-name="ce5">
            <text:p>0</text:p>
          </table:table-cell>
          <table:table-cell office:value-type="float" office:value="32407799" table:style-name="ce6">
            <text:p>32,407,799</text:p>
          </table:table-cell>
          <table:table-cell office:value-type="float" office:value="2071706" table:style-name="ce6">
            <text:p>2,071,706</text:p>
          </table:table-cell>
          <table:table-cell office:value-type="float" office:value="1120930" table:style-name="ce6">
            <text:p>1,120,930</text:p>
          </table:table-cell>
          <table:table-cell office:value-type="float" office:value="326457" table:style-name="ce6">
            <text:p>326,457</text:p>
          </table:table-cell>
          <table:table-cell office:value-type="float" office:value="72065" table:style-name="ce6">
            <text:p>72,065</text:p>
          </table:table-cell>
          <table:table-cell office:value-type="float" office:value="714000" table:style-name="ce6">
            <text:p>714,000</text:p>
          </table:table-cell>
          <table:table-cell office:value-type="float" office:value="0" table:style-name="ce5">
            <text:p>0</text:p>
          </table:table-cell>
          <table:table-cell office:value-type="float" office:value="2233452" table:style-name="ce6">
            <text:p>2,233,452</text:p>
          </table:table-cell>
          <table:table-cell office:value-type="float" office:value="161746" table:style-name="ce6">
            <text:p>161,746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6287127" table:style-name="ce8">
            <text:p>366,287,127</text:p>
          </table:table-cell>
          <table:table-cell office:value-type="float" office:value="3663911249" table:style-name="ce8">
            <text:p>3,663,911,249</text:p>
          </table:table-cell>
          <table:table-cell office:value-type="float" office:value="158730843" table:style-name="ce8">
            <text:p>158,730,843</text:p>
          </table:table-cell>
          <table:table-cell office:value-type="float" office:value="5421973650" table:style-name="ce8">
            <text:p>5,421,973,650</text:p>
          </table:table-cell>
          <table:table-cell office:value-type="float" office:value="9355957613" table:style-name="ce8">
            <text:p>9,355,957,613</text:p>
          </table:table-cell>
          <table:table-cell office:value-type="float" office:value="10335630741" table:style-name="ce8">
            <text:p>10,335,630,741</text:p>
          </table:table-cell>
          <table:table-cell office:value-type="float" office:value="166193202" table:style-name="ce8">
            <text:p>166,193,202</text:p>
          </table:table-cell>
          <table:table-cell office:value-type="float" office:value="29468684425" table:style-name="ce8">
            <text:p>29,468,684,425</text:p>
          </table:table-cell>
          <table:table-cell office:value-type="float" office:value="1649154047" table:style-name="ce8">
            <text:p>1,649,154,047</text:p>
          </table:table-cell>
          <table:table-cell office:value-type="float" office:value="1441773751" table:style-name="ce8">
            <text:p>1,441,773,751</text:p>
          </table:table-cell>
          <table:table-cell office:value-type="float" office:value="16407831" table:style-name="ce8">
            <text:p>16,407,831</text:p>
          </table:table-cell>
          <table:table-cell office:value-type="float" office:value="39272998" table:style-name="ce8">
            <text:p>39,272,998</text:p>
          </table:table-cell>
          <table:table-cell office:value-type="float" office:value="216915548" table:style-name="ce8">
            <text:p>216,915,548</text:p>
          </table:table-cell>
          <table:table-cell office:value-type="float" office:value="33225597" table:style-name="ce8">
            <text:p>33,225,597</text:p>
          </table:table-cell>
          <table:table-cell office:value-type="float" office:value="1681144531" table:style-name="ce8">
            <text:p>1,681,144,531</text:p>
          </table:table-cell>
          <table:table-cell office:value-type="float" office:value="31990484" table:style-name="ce8">
            <text:p>31,990,484</text:p>
          </table:table-cell>
          <table:table-cell table:number-columns-repeated="16366"/>
        </table:table-row>
        <table:table-row table:style-name="ro1">
          <table:table-cell office:value-type="float" office:value="10301" table:style-name="ce2">
            <text:p>10301</text:p>
          </table:table-cell>
          <table:table-cell office:value-type="string" table:style-name="ce2">
            <text:p>本國銀行</text:p>
          </table:table-cell>
          <table:table-cell office:value-type="float" office:value="367532957" table:style-name="ce4">
            <text:p>367,532,957</text:p>
          </table:table-cell>
          <table:table-cell office:value-type="float" office:value="3349499307" table:style-name="ce4">
            <text:p>3,349,499,307</text:p>
          </table:table-cell>
          <table:table-cell office:value-type="float" office:value="102047729" table:style-name="ce4">
            <text:p>102,047,729</text:p>
          </table:table-cell>
          <table:table-cell office:value-type="float" office:value="5190936924" table:style-name="ce4">
            <text:p>5,190,936,924</text:p>
          </table:table-cell>
          <table:table-cell office:value-type="float" office:value="8858929625" table:style-name="ce4">
            <text:p>8,858,929,625</text:p>
          </table:table-cell>
          <table:table-cell office:value-type="float" office:value="9976562681" table:style-name="ce4">
            <text:p>9,976,562,681</text:p>
          </table:table-cell>
          <table:table-cell office:value-type="float" office:value="163048119" table:style-name="ce4">
            <text:p>163,048,119</text:p>
          </table:table-cell>
          <table:table-cell office:value-type="float" office:value="28008557342" table:style-name="ce4">
            <text:p>28,008,557,342</text:p>
          </table:table-cell>
          <table:table-cell office:value-type="float" office:value="1548320277" table:style-name="ce4">
            <text:p>1,548,320,277</text:p>
          </table:table-cell>
          <table:table-cell office:value-type="float" office:value="1237518992" table:style-name="ce4">
            <text:p>1,237,518,992</text:p>
          </table:table-cell>
          <table:table-cell office:value-type="float" office:value="0" table:style-name="ce2">
            <text:p>0</text:p>
          </table:table-cell>
          <table:table-cell office:value-type="float" office:value="54487346" table:style-name="ce4">
            <text:p>54,487,346</text:p>
          </table:table-cell>
          <table:table-cell office:value-type="float" office:value="307598152" table:style-name="ce4">
            <text:p>307,598,152</text:p>
          </table:table-cell>
          <table:table-cell office:value-type="float" office:value="29290141" table:style-name="ce4">
            <text:p>29,290,141</text:p>
          </table:table-cell>
          <table:table-cell office:value-type="float" office:value="1570314349" table:style-name="ce4">
            <text:p>1,570,314,349</text:p>
          </table:table-cell>
          <table:table-cell office:value-type="float" office:value="21994072" table:style-name="ce4">
            <text:p>21,994,07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623052" table:style-name="ce6">
            <text:p>5,623,052</text:p>
          </table:table-cell>
          <table:table-cell office:value-type="float" office:value="64489762" table:style-name="ce6">
            <text:p>64,489,762</text:p>
          </table:table-cell>
          <table:table-cell office:value-type="float" office:value="46264002" table:style-name="ce6">
            <text:p>46,264,002</text:p>
          </table:table-cell>
          <table:table-cell office:value-type="float" office:value="134270066" table:style-name="ce6">
            <text:p>134,270,066</text:p>
          </table:table-cell>
          <table:table-cell office:value-type="float" office:value="5710765" table:style-name="ce6">
            <text:p>5,710,765</text:p>
          </table:table-cell>
          <table:table-cell office:value-type="float" office:value="38930" table:style-name="ce6">
            <text:p>38,930</text:p>
          </table:table-cell>
          <table:table-cell office:value-type="float" office:value="5069549" table:style-name="ce6">
            <text:p>5,069,549</text:p>
          </table:table-cell>
          <table:table-cell office:value-type="float" office:value="261466126" table:style-name="ce6">
            <text:p>261,466,126</text:p>
          </table:table-cell>
          <table:table-cell office:value-type="float" office:value="26722318" table:style-name="ce6">
            <text:p>26,722,318</text:p>
          </table:table-cell>
          <table:table-cell office:value-type="float" office:value="48462440" table:style-name="ce6">
            <text:p>48,462,440</text:p>
          </table:table-cell>
          <table:table-cell office:value-type="float" office:value="0" table:style-name="ce5">
            <text:p>0</text:p>
          </table:table-cell>
          <table:table-cell office:value-type="float" office:value="67182" table:style-name="ce6">
            <text:p>67,182</text:p>
          </table:table-cell>
          <table:table-cell office:value-type="float" office:value="142221" table:style-name="ce6">
            <text:p>142,221</text:p>
          </table:table-cell>
          <table:table-cell office:value-type="float" office:value="29618" table:style-name="ce6">
            <text:p>29,618</text:p>
          </table:table-cell>
          <table:table-cell office:value-type="float" office:value="48642225" table:style-name="ce6">
            <text:p>48,642,225</text:p>
          </table:table-cell>
          <table:table-cell office:value-type="float" office:value="21919907" table:style-name="ce6">
            <text:p>21,919,90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746093" table:style-name="ce6">
            <text:p>5,746,093</text:p>
          </table:table-cell>
          <table:table-cell office:value-type="float" office:value="51318612" table:style-name="ce6">
            <text:p>51,318,612</text:p>
          </table:table-cell>
          <table:table-cell office:value-type="float" office:value="0" table:style-name="ce5">
            <text:p>0</text:p>
          </table:table-cell>
          <table:table-cell office:value-type="float" office:value="22785015" table:style-name="ce6">
            <text:p>22,785,015</text:p>
          </table:table-cell>
          <table:table-cell office:value-type="float" office:value="184594831" table:style-name="ce6">
            <text:p>184,594,831</text:p>
          </table:table-cell>
          <table:table-cell office:value-type="float" office:value="220906554" table:style-name="ce6">
            <text:p>220,906,554</text:p>
          </table:table-cell>
          <table:table-cell office:value-type="float" office:value="0" table:style-name="ce5">
            <text:p>0</text:p>
          </table:table-cell>
          <table:table-cell office:value-type="float" office:value="485351105" table:style-name="ce6">
            <text:p>485,351,105</text:p>
          </table:table-cell>
          <table:table-cell office:value-type="float" office:value="25762327" table:style-name="ce6">
            <text:p>25,762,327</text:p>
          </table:table-cell>
          <table:table-cell office:value-type="float" office:value="13929860" table:style-name="ce6">
            <text:p>13,929,860</text:p>
          </table:table-cell>
          <table:table-cell office:value-type="float" office:value="4051983" table:style-name="ce6">
            <text:p>4,051,983</text:p>
          </table:table-cell>
          <table:table-cell office:value-type="float" office:value="923156" table:style-name="ce6">
            <text:p>923,156</text:p>
          </table:table-cell>
          <table:table-cell office:value-type="float" office:value="10163285" table:style-name="ce6">
            <text:p>10,163,285</text:p>
          </table:table-cell>
          <table:table-cell office:value-type="float" office:value="241017" table:style-name="ce6">
            <text:p>241,017</text:p>
          </table:table-cell>
          <table:table-cell office:value-type="float" office:value="28827267" table:style-name="ce6">
            <text:p>28,827,267</text:p>
          </table:table-cell>
          <table:table-cell office:value-type="float" office:value="3064940" table:style-name="ce6">
            <text:p>3,064,94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655017" table:style-name="ce6">
            <text:p>7,655,017</text:p>
          </table:table-cell>
          <table:table-cell office:value-type="float" office:value="231766554" table:style-name="ce6">
            <text:p>231,766,554</text:p>
          </table:table-cell>
          <table:table-cell office:value-type="float" office:value="0" table:style-name="ce5">
            <text:p>0</text:p>
          </table:table-cell>
          <table:table-cell office:value-type="float" office:value="42791506" table:style-name="ce6">
            <text:p>42,791,506</text:p>
          </table:table-cell>
          <table:table-cell office:value-type="float" office:value="536449173" table:style-name="ce6">
            <text:p>536,449,173</text:p>
          </table:table-cell>
          <table:table-cell office:value-type="float" office:value="149481767" table:style-name="ce6">
            <text:p>149,481,767</text:p>
          </table:table-cell>
          <table:table-cell office:value-type="float" office:value="0" table:style-name="ce5">
            <text:p>0</text:p>
          </table:table-cell>
          <table:table-cell office:value-type="float" office:value="968144017" table:style-name="ce6">
            <text:p>968,144,017</text:p>
          </table:table-cell>
          <table:table-cell office:value-type="float" office:value="61101644" table:style-name="ce6">
            <text:p>61,101,644</text:p>
          </table:table-cell>
          <table:table-cell office:value-type="float" office:value="33166696" table:style-name="ce6">
            <text:p>33,166,696</text:p>
          </table:table-cell>
          <table:table-cell office:value-type="float" office:value="7453092" table:style-name="ce6">
            <text:p>7,453,092</text:p>
          </table:table-cell>
          <table:table-cell office:value-type="float" office:value="2752489" table:style-name="ce6">
            <text:p>2,752,489</text:p>
          </table:table-cell>
          <table:table-cell office:value-type="float" office:value="23780906" table:style-name="ce6">
            <text:p>23,780,906</text:p>
          </table:table-cell>
          <table:table-cell office:value-type="float" office:value="109957" table:style-name="ce6">
            <text:p>109,957</text:p>
          </table:table-cell>
          <table:table-cell office:value-type="float" office:value="67043226" table:style-name="ce6">
            <text:p>67,043,226</text:p>
          </table:table-cell>
          <table:table-cell office:value-type="float" office:value="5941582" table:style-name="ce6">
            <text:p>5,941,58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20900" table:style-name="ce6">
            <text:p>120,900</text:p>
          </table:table-cell>
          <table:table-cell office:value-type="float" office:value="9363639" table:style-name="ce6">
            <text:p>9,363,639</text:p>
          </table:table-cell>
          <table:table-cell office:value-type="float" office:value="0" table:style-name="ce5">
            <text:p>0</text:p>
          </table:table-cell>
          <table:table-cell office:value-type="float" office:value="1831254" table:style-name="ce6">
            <text:p>1,831,254</text:p>
          </table:table-cell>
          <table:table-cell office:value-type="float" office:value="15123453" table:style-name="ce6">
            <text:p>15,123,453</text:p>
          </table:table-cell>
          <table:table-cell office:value-type="float" office:value="6364363" table:style-name="ce6">
            <text:p>6,364,363</text:p>
          </table:table-cell>
          <table:table-cell office:value-type="float" office:value="0" table:style-name="ce5">
            <text:p>0</text:p>
          </table:table-cell>
          <table:table-cell office:value-type="float" office:value="32803609" table:style-name="ce6">
            <text:p>32,803,609</text:p>
          </table:table-cell>
          <table:table-cell office:value-type="float" office:value="2106219" table:style-name="ce6">
            <text:p>2,106,219</text:p>
          </table:table-cell>
          <table:table-cell office:value-type="float" office:value="1138049" table:style-name="ce6">
            <text:p>1,138,049</text:p>
          </table:table-cell>
          <table:table-cell office:value-type="float" office:value="277173" table:style-name="ce6">
            <text:p>277,173</text:p>
          </table:table-cell>
          <table:table-cell office:value-type="float" office:value="131361" table:style-name="ce6">
            <text:p>131,361</text:p>
          </table:table-cell>
          <table:table-cell office:value-type="float" office:value="867896" table:style-name="ce6">
            <text:p>867,896</text:p>
          </table:table-cell>
          <table:table-cell office:value-type="float" office:value="0" table:style-name="ce5">
            <text:p>0</text:p>
          </table:table-cell>
          <table:table-cell office:value-type="float" office:value="2414479" table:style-name="ce6">
            <text:p>2,414,479</text:p>
          </table:table-cell>
          <table:table-cell office:value-type="float" office:value="308260" table:style-name="ce6">
            <text:p>308,260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86678019" table:style-name="ce8">
            <text:p>386,678,019</text:p>
          </table:table-cell>
          <table:table-cell office:value-type="float" office:value="3706437874" table:style-name="ce8">
            <text:p>3,706,437,874</text:p>
          </table:table-cell>
          <table:table-cell office:value-type="float" office:value="148311731" table:style-name="ce8">
            <text:p>148,311,731</text:p>
          </table:table-cell>
          <table:table-cell office:value-type="float" office:value="5392614765" table:style-name="ce8">
            <text:p>5,392,614,765</text:p>
          </table:table-cell>
          <table:table-cell office:value-type="float" office:value="9600807847" table:style-name="ce8">
            <text:p>9,600,807,847</text:p>
          </table:table-cell>
          <table:table-cell office:value-type="float" office:value="10353354295" table:style-name="ce8">
            <text:p>10,353,354,295</text:p>
          </table:table-cell>
          <table:table-cell office:value-type="float" office:value="168117668" table:style-name="ce8">
            <text:p>168,117,668</text:p>
          </table:table-cell>
          <table:table-cell office:value-type="float" office:value="29756322199" table:style-name="ce8">
            <text:p>29,756,322,199</text:p>
          </table:table-cell>
          <table:table-cell office:value-type="float" office:value="1664012785" table:style-name="ce8">
            <text:p>1,664,012,785</text:p>
          </table:table-cell>
          <table:table-cell office:value-type="float" office:value="1334216037" table:style-name="ce8">
            <text:p>1,334,216,037</text:p>
          </table:table-cell>
          <table:table-cell office:value-type="float" office:value="11782248" table:style-name="ce8">
            <text:p>11,782,248</text:p>
          </table:table-cell>
          <table:table-cell office:value-type="float" office:value="58361534" table:style-name="ce8">
            <text:p>58,361,534</text:p>
          </table:table-cell>
          <table:table-cell office:value-type="float" office:value="342552460" table:style-name="ce8">
            <text:p>342,552,460</text:p>
          </table:table-cell>
          <table:table-cell office:value-type="float" office:value="29670733" table:style-name="ce8">
            <text:p>29,670,733</text:p>
          </table:table-cell>
          <table:table-cell office:value-type="float" office:value="1717241546" table:style-name="ce8">
            <text:p>1,717,241,546</text:p>
          </table:table-cell>
          <table:table-cell office:value-type="float" office:value="53228761" table:style-name="ce8">
            <text:p>53,228,761</text:p>
          </table:table-cell>
          <table:table-cell table:number-columns-repeated="16366"/>
        </table:table-row>
        <table:table-row table:style-name="ro1">
          <table:table-cell office:value-type="float" office:value="10302" table:style-name="ce2">
            <text:p>10302</text:p>
          </table:table-cell>
          <table:table-cell office:value-type="string" table:style-name="ce2">
            <text:p>本國銀行</text:p>
          </table:table-cell>
          <table:table-cell office:value-type="float" office:value="348700567" table:style-name="ce4">
            <text:p>348,700,567</text:p>
          </table:table-cell>
          <table:table-cell office:value-type="float" office:value="3225237229" table:style-name="ce4">
            <text:p>3,225,237,229</text:p>
          </table:table-cell>
          <table:table-cell office:value-type="float" office:value="110690450" table:style-name="ce4">
            <text:p>110,690,450</text:p>
          </table:table-cell>
          <table:table-cell office:value-type="float" office:value="5211803989" table:style-name="ce4">
            <text:p>5,211,803,989</text:p>
          </table:table-cell>
          <table:table-cell office:value-type="float" office:value="9012404201" table:style-name="ce4">
            <text:p>9,012,404,201</text:p>
          </table:table-cell>
          <table:table-cell office:value-type="float" office:value="10041766843" table:style-name="ce4">
            <text:p>10,041,766,843</text:p>
          </table:table-cell>
          <table:table-cell office:value-type="float" office:value="167388638" table:style-name="ce4">
            <text:p>167,388,638</text:p>
          </table:table-cell>
          <table:table-cell office:value-type="float" office:value="28117991917" table:style-name="ce4">
            <text:p>28,117,991,917</text:p>
          </table:table-cell>
          <table:table-cell office:value-type="float" office:value="1548719220" table:style-name="ce4">
            <text:p>1,548,719,220</text:p>
          </table:table-cell>
          <table:table-cell office:value-type="float" office:value="1287606667" table:style-name="ce4">
            <text:p>1,287,606,667</text:p>
          </table:table-cell>
          <table:table-cell office:value-type="float" office:value="0" table:style-name="ce2">
            <text:p>0</text:p>
          </table:table-cell>
          <table:table-cell office:value-type="float" office:value="43463350" table:style-name="ce4">
            <text:p>43,463,350</text:p>
          </table:table-cell>
          <table:table-cell office:value-type="float" office:value="245575568" table:style-name="ce4">
            <text:p>245,575,568</text:p>
          </table:table-cell>
          <table:table-cell office:value-type="float" office:value="25919786" table:style-name="ce4">
            <text:p>25,919,786</text:p>
          </table:table-cell>
          <table:table-cell office:value-type="float" office:value="1550725799" table:style-name="ce4">
            <text:p>1,550,725,799</text:p>
          </table:table-cell>
          <table:table-cell office:value-type="float" office:value="2006579" table:style-name="ce4">
            <text:p>2,006,57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769070" table:style-name="ce6">
            <text:p>5,769,070</text:p>
          </table:table-cell>
          <table:table-cell office:value-type="float" office:value="64660100" table:style-name="ce6">
            <text:p>64,660,100</text:p>
          </table:table-cell>
          <table:table-cell office:value-type="float" office:value="46040026" table:style-name="ce6">
            <text:p>46,040,026</text:p>
          </table:table-cell>
          <table:table-cell office:value-type="float" office:value="127934204" table:style-name="ce6">
            <text:p>127,934,204</text:p>
          </table:table-cell>
          <table:table-cell office:value-type="float" office:value="5427261" table:style-name="ce6">
            <text:p>5,427,261</text:p>
          </table:table-cell>
          <table:table-cell office:value-type="float" office:value="38930" table:style-name="ce6">
            <text:p>38,930</text:p>
          </table:table-cell>
          <table:table-cell office:value-type="float" office:value="5069549" table:style-name="ce6">
            <text:p>5,069,549</text:p>
          </table:table-cell>
          <table:table-cell office:value-type="float" office:value="254939140" table:style-name="ce6">
            <text:p>254,939,140</text:p>
          </table:table-cell>
          <table:table-cell office:value-type="float" office:value="26332072" table:style-name="ce6">
            <text:p>26,332,072</text:p>
          </table:table-cell>
          <table:table-cell office:value-type="float" office:value="51764468" table:style-name="ce6">
            <text:p>51,764,468</text:p>
          </table:table-cell>
          <table:table-cell office:value-type="float" office:value="0" table:style-name="ce5">
            <text:p>0</text:p>
          </table:table-cell>
          <table:table-cell office:value-type="float" office:value="66395" table:style-name="ce6">
            <text:p>66,395</text:p>
          </table:table-cell>
          <table:table-cell office:value-type="float" office:value="121352" table:style-name="ce6">
            <text:p>121,352</text:p>
          </table:table-cell>
          <table:table-cell office:value-type="float" office:value="29484" table:style-name="ce6">
            <text:p>29,484</text:p>
          </table:table-cell>
          <table:table-cell office:value-type="float" office:value="51922731" table:style-name="ce6">
            <text:p>51,922,731</text:p>
          </table:table-cell>
          <table:table-cell office:value-type="float" office:value="25590659" table:style-name="ce6">
            <text:p>25,590,65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467004" table:style-name="ce6">
            <text:p>5,467,004</text:p>
          </table:table-cell>
          <table:table-cell office:value-type="float" office:value="49761598" table:style-name="ce6">
            <text:p>49,761,598</text:p>
          </table:table-cell>
          <table:table-cell office:value-type="float" office:value="0" table:style-name="ce5">
            <text:p>0</text:p>
          </table:table-cell>
          <table:table-cell office:value-type="float" office:value="22960007" table:style-name="ce6">
            <text:p>22,960,007</text:p>
          </table:table-cell>
          <table:table-cell office:value-type="float" office:value="185294338" table:style-name="ce6">
            <text:p>185,294,338</text:p>
          </table:table-cell>
          <table:table-cell office:value-type="float" office:value="222981404" table:style-name="ce6">
            <text:p>222,981,404</text:p>
          </table:table-cell>
          <table:table-cell office:value-type="float" office:value="0" table:style-name="ce5">
            <text:p>0</text:p>
          </table:table-cell>
          <table:table-cell office:value-type="float" office:value="486464351" table:style-name="ce6">
            <text:p>486,464,351</text:p>
          </table:table-cell>
          <table:table-cell office:value-type="float" office:value="25710344" table:style-name="ce6">
            <text:p>25,710,344</text:p>
          </table:table-cell>
          <table:table-cell office:value-type="float" office:value="14160906" table:style-name="ce6">
            <text:p>14,160,906</text:p>
          </table:table-cell>
          <table:table-cell office:value-type="float" office:value="4626327" table:style-name="ce6">
            <text:p>4,626,327</text:p>
          </table:table-cell>
          <table:table-cell office:value-type="float" office:value="794148" table:style-name="ce6">
            <text:p>794,148</text:p>
          </table:table-cell>
          <table:table-cell office:value-type="float" office:value="7630894" table:style-name="ce6">
            <text:p>7,630,894</text:p>
          </table:table-cell>
          <table:table-cell office:value-type="float" office:value="233082" table:style-name="ce6">
            <text:p>233,082</text:p>
          </table:table-cell>
          <table:table-cell office:value-type="float" office:value="26979193" table:style-name="ce6">
            <text:p>26,979,193</text:p>
          </table:table-cell>
          <table:table-cell office:value-type="float" office:value="1268849" table:style-name="ce6">
            <text:p>1,268,84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376935" table:style-name="ce6">
            <text:p>7,376,935</text:p>
          </table:table-cell>
          <table:table-cell office:value-type="float" office:value="231188418" table:style-name="ce6">
            <text:p>231,188,418</text:p>
          </table:table-cell>
          <table:table-cell office:value-type="float" office:value="0" table:style-name="ce5">
            <text:p>0</text:p>
          </table:table-cell>
          <table:table-cell office:value-type="float" office:value="42526231" table:style-name="ce6">
            <text:p>42,526,231</text:p>
          </table:table-cell>
          <table:table-cell office:value-type="float" office:value="540550792" table:style-name="ce6">
            <text:p>540,550,792</text:p>
          </table:table-cell>
          <table:table-cell office:value-type="float" office:value="152038231" table:style-name="ce6">
            <text:p>152,038,231</text:p>
          </table:table-cell>
          <table:table-cell office:value-type="float" office:value="0" table:style-name="ce5">
            <text:p>0</text:p>
          </table:table-cell>
          <table:table-cell office:value-type="float" office:value="973680607" table:style-name="ce6">
            <text:p>973,680,607</text:p>
          </table:table-cell>
          <table:table-cell office:value-type="float" office:value="61329835" table:style-name="ce6">
            <text:p>61,329,835</text:p>
          </table:table-cell>
          <table:table-cell office:value-type="float" office:value="33585937" table:style-name="ce6">
            <text:p>33,585,937</text:p>
          </table:table-cell>
          <table:table-cell office:value-type="float" office:value="8442827" table:style-name="ce6">
            <text:p>8,442,827</text:p>
          </table:table-cell>
          <table:table-cell office:value-type="float" office:value="2313624" table:style-name="ce6">
            <text:p>2,313,624</text:p>
          </table:table-cell>
          <table:table-cell office:value-type="float" office:value="20669284" table:style-name="ce6">
            <text:p>20,669,284</text:p>
          </table:table-cell>
          <table:table-cell office:value-type="float" office:value="97561" table:style-name="ce6">
            <text:p>97,561</text:p>
          </table:table-cell>
          <table:table-cell office:value-type="float" office:value="64914111" table:style-name="ce6">
            <text:p>64,914,111</text:p>
          </table:table-cell>
          <table:table-cell office:value-type="float" office:value="3584276" table:style-name="ce6">
            <text:p>3,584,27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9330" table:style-name="ce6">
            <text:p>109,330</text:p>
          </table:table-cell>
          <table:table-cell office:value-type="float" office:value="9364044" table:style-name="ce6">
            <text:p>9,364,044</text:p>
          </table:table-cell>
          <table:table-cell office:value-type="float" office:value="0" table:style-name="ce5">
            <text:p>0</text:p>
          </table:table-cell>
          <table:table-cell office:value-type="float" office:value="1834506" table:style-name="ce6">
            <text:p>1,834,506</text:p>
          </table:table-cell>
          <table:table-cell office:value-type="float" office:value="15258559" table:style-name="ce6">
            <text:p>15,258,559</text:p>
          </table:table-cell>
          <table:table-cell office:value-type="float" office:value="6307633" table:style-name="ce6">
            <text:p>6,307,633</text:p>
          </table:table-cell>
          <table:table-cell office:value-type="float" office:value="0" table:style-name="ce5">
            <text:p>0</text:p>
          </table:table-cell>
          <table:table-cell office:value-type="float" office:value="32874072" table:style-name="ce6">
            <text:p>32,874,072</text:p>
          </table:table-cell>
          <table:table-cell office:value-type="float" office:value="2110340" table:style-name="ce6">
            <text:p>2,110,340</text:p>
          </table:table-cell>
          <table:table-cell office:value-type="float" office:value="1157427" table:style-name="ce6">
            <text:p>1,157,427</text:p>
          </table:table-cell>
          <table:table-cell office:value-type="float" office:value="283291" table:style-name="ce6">
            <text:p>283,291</text:p>
          </table:table-cell>
          <table:table-cell office:value-type="float" office:value="127479" table:style-name="ce6">
            <text:p>127,479</text:p>
          </table:table-cell>
          <table:table-cell office:value-type="float" office:value="832376" table:style-name="ce6">
            <text:p>832,376</text:p>
          </table:table-cell>
          <table:table-cell office:value-type="float" office:value="0" table:style-name="ce5">
            <text:p>0</text:p>
          </table:table-cell>
          <table:table-cell office:value-type="float" office:value="2400573" table:style-name="ce6">
            <text:p>2,400,573</text:p>
          </table:table-cell>
          <table:table-cell office:value-type="float" office:value="290233" table:style-name="ce6">
            <text:p>290,23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7422906" table:style-name="ce8">
            <text:p>367,422,906</text:p>
          </table:table-cell>
          <table:table-cell office:value-type="float" office:value="3580211389" table:style-name="ce8">
            <text:p>3,580,211,389</text:p>
          </table:table-cell>
          <table:table-cell office:value-type="float" office:value="156730476" table:style-name="ce8">
            <text:p>156,730,476</text:p>
          </table:table-cell>
          <table:table-cell office:value-type="float" office:value="5407058937" table:style-name="ce8">
            <text:p>5,407,058,937</text:p>
          </table:table-cell>
          <table:table-cell office:value-type="float" office:value="9758935151" table:style-name="ce8">
            <text:p>9,758,935,151</text:p>
          </table:table-cell>
          <table:table-cell office:value-type="float" office:value="10423133041" table:style-name="ce8">
            <text:p>10,423,133,041</text:p>
          </table:table-cell>
          <table:table-cell office:value-type="float" office:value="172458187" table:style-name="ce8">
            <text:p>172,458,187</text:p>
          </table:table-cell>
          <table:table-cell office:value-type="float" office:value="29865950087" table:style-name="ce8">
            <text:p>29,865,950,087</text:p>
          </table:table-cell>
          <table:table-cell office:value-type="float" office:value="1664201811" table:style-name="ce8">
            <text:p>1,664,201,811</text:p>
          </table:table-cell>
          <table:table-cell office:value-type="float" office:value="1388275405" table:style-name="ce8">
            <text:p>1,388,275,405</text:p>
          </table:table-cell>
          <table:table-cell office:value-type="float" office:value="13352445" table:style-name="ce8">
            <text:p>13,352,445</text:p>
          </table:table-cell>
          <table:table-cell office:value-type="float" office:value="46764996" table:style-name="ce8">
            <text:p>46,764,996</text:p>
          </table:table-cell>
          <table:table-cell office:value-type="float" office:value="274829474" table:style-name="ce8">
            <text:p>274,829,474</text:p>
          </table:table-cell>
          <table:table-cell office:value-type="float" office:value="26279913" table:style-name="ce8">
            <text:p>26,279,913</text:p>
          </table:table-cell>
          <table:table-cell office:value-type="float" office:value="1696942407" table:style-name="ce8">
            <text:p>1,696,942,407</text:p>
          </table:table-cell>
          <table:table-cell office:value-type="float" office:value="32740596" table:style-name="ce8">
            <text:p>32,740,596</text:p>
          </table:table-cell>
          <table:table-cell table:number-columns-repeated="16366"/>
        </table:table-row>
        <table:table-row table:style-name="ro1">
          <table:table-cell office:value-type="float" office:value="10303" table:style-name="ce2">
            <text:p>10303</text:p>
          </table:table-cell>
          <table:table-cell office:value-type="string" table:style-name="ce2">
            <text:p>本國銀行</text:p>
          </table:table-cell>
          <table:table-cell office:value-type="float" office:value="341694293" table:style-name="ce4">
            <text:p>341,694,293</text:p>
          </table:table-cell>
          <table:table-cell office:value-type="float" office:value="3293459027" table:style-name="ce4">
            <text:p>3,293,459,027</text:p>
          </table:table-cell>
          <table:table-cell office:value-type="float" office:value="111535377" table:style-name="ce4">
            <text:p>111,535,377</text:p>
          </table:table-cell>
          <table:table-cell office:value-type="float" office:value="5246590766" table:style-name="ce4">
            <text:p>5,246,590,766</text:p>
          </table:table-cell>
          <table:table-cell office:value-type="float" office:value="9032713852" table:style-name="ce4">
            <text:p>9,032,713,852</text:p>
          </table:table-cell>
          <table:table-cell office:value-type="float" office:value="10074274578" table:style-name="ce4">
            <text:p>10,074,274,578</text:p>
          </table:table-cell>
          <table:table-cell office:value-type="float" office:value="168198262" table:style-name="ce4">
            <text:p>168,198,262</text:p>
          </table:table-cell>
          <table:table-cell office:value-type="float" office:value="28268466155" table:style-name="ce4">
            <text:p>28,268,466,155</text:p>
          </table:table-cell>
          <table:table-cell office:value-type="float" office:value="1559920425" table:style-name="ce4">
            <text:p>1,559,920,425</text:p>
          </table:table-cell>
          <table:table-cell office:value-type="float" office:value="1348566728" table:style-name="ce4">
            <text:p>1,348,566,728</text:p>
          </table:table-cell>
          <table:table-cell office:value-type="float" office:value="0" table:style-name="ce2">
            <text:p>0</text:p>
          </table:table-cell>
          <table:table-cell office:value-type="float" office:value="37955000" table:style-name="ce4">
            <text:p>37,955,000</text:p>
          </table:table-cell>
          <table:table-cell office:value-type="float" office:value="203437117" table:style-name="ce4">
            <text:p>203,437,117</text:p>
          </table:table-cell>
          <table:table-cell office:value-type="float" office:value="26188834" table:style-name="ce4">
            <text:p>26,188,834</text:p>
          </table:table-cell>
          <table:table-cell office:value-type="float" office:value="1563770011" table:style-name="ce4">
            <text:p>1,563,770,011</text:p>
          </table:table-cell>
          <table:table-cell office:value-type="float" office:value="3849586" table:style-name="ce4">
            <text:p>3,849,58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483159" table:style-name="ce6">
            <text:p>5,483,159</text:p>
          </table:table-cell>
          <table:table-cell office:value-type="float" office:value="65734856" table:style-name="ce6">
            <text:p>65,734,856</text:p>
          </table:table-cell>
          <table:table-cell office:value-type="float" office:value="46928904" table:style-name="ce6">
            <text:p>46,928,904</text:p>
          </table:table-cell>
          <table:table-cell office:value-type="float" office:value="129562806" table:style-name="ce6">
            <text:p>129,562,806</text:p>
          </table:table-cell>
          <table:table-cell office:value-type="float" office:value="4738152" table:style-name="ce6">
            <text:p>4,738,152</text:p>
          </table:table-cell>
          <table:table-cell office:value-type="float" office:value="38930" table:style-name="ce6">
            <text:p>38,930</text:p>
          </table:table-cell>
          <table:table-cell office:value-type="float" office:value="4461982" table:style-name="ce6">
            <text:p>4,461,982</text:p>
          </table:table-cell>
          <table:table-cell office:value-type="float" office:value="256948789" table:style-name="ce6">
            <text:p>256,948,789</text:p>
          </table:table-cell>
          <table:table-cell office:value-type="float" office:value="27874267" table:style-name="ce6">
            <text:p>27,874,267</text:p>
          </table:table-cell>
          <table:table-cell office:value-type="float" office:value="55120334" table:style-name="ce6">
            <text:p>55,120,334</text:p>
          </table:table-cell>
          <table:table-cell office:value-type="float" office:value="0" table:style-name="ce5">
            <text:p>0</text:p>
          </table:table-cell>
          <table:table-cell office:value-type="float" office:value="63746" table:style-name="ce6">
            <text:p>63,746</text:p>
          </table:table-cell>
          <table:table-cell office:value-type="float" office:value="130849" table:style-name="ce6">
            <text:p>130,849</text:p>
          </table:table-cell>
          <table:table-cell office:value-type="float" office:value="31661" table:style-name="ce6">
            <text:p>31,661</text:p>
          </table:table-cell>
          <table:table-cell office:value-type="float" office:value="55283268" table:style-name="ce6">
            <text:p>55,283,268</text:p>
          </table:table-cell>
          <table:table-cell office:value-type="float" office:value="27409001" table:style-name="ce6">
            <text:p>27,409,00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379598" table:style-name="ce6">
            <text:p>5,379,598</text:p>
          </table:table-cell>
          <table:table-cell office:value-type="float" office:value="50608547" table:style-name="ce6">
            <text:p>50,608,547</text:p>
          </table:table-cell>
          <table:table-cell office:value-type="float" office:value="0" table:style-name="ce5">
            <text:p>0</text:p>
          </table:table-cell>
          <table:table-cell office:value-type="float" office:value="23502256" table:style-name="ce6">
            <text:p>23,502,256</text:p>
          </table:table-cell>
          <table:table-cell office:value-type="float" office:value="184852623" table:style-name="ce6">
            <text:p>184,852,623</text:p>
          </table:table-cell>
          <table:table-cell office:value-type="float" office:value="224724955" table:style-name="ce6">
            <text:p>224,724,955</text:p>
          </table:table-cell>
          <table:table-cell office:value-type="float" office:value="0" table:style-name="ce5">
            <text:p>0</text:p>
          </table:table-cell>
          <table:table-cell office:value-type="float" office:value="489067979" table:style-name="ce6">
            <text:p>489,067,979</text:p>
          </table:table-cell>
          <table:table-cell office:value-type="float" office:value="25856294" table:style-name="ce6">
            <text:p>25,856,294</text:p>
          </table:table-cell>
          <table:table-cell office:value-type="float" office:value="14140720" table:style-name="ce6">
            <text:p>14,140,720</text:p>
          </table:table-cell>
          <table:table-cell office:value-type="float" office:value="5075717" table:style-name="ce6">
            <text:p>5,075,717</text:p>
          </table:table-cell>
          <table:table-cell office:value-type="float" office:value="737447" table:style-name="ce6">
            <text:p>737,447</text:p>
          </table:table-cell>
          <table:table-cell office:value-type="float" office:value="6797750" table:style-name="ce6">
            <text:p>6,797,750</text:p>
          </table:table-cell>
          <table:table-cell office:value-type="float" office:value="250224" table:style-name="ce6">
            <text:p>250,224</text:p>
          </table:table-cell>
          <table:table-cell office:value-type="float" office:value="26501410" table:style-name="ce6">
            <text:p>26,501,410</text:p>
          </table:table-cell>
          <table:table-cell office:value-type="float" office:value="645116" table:style-name="ce6">
            <text:p>645,11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220243" table:style-name="ce6">
            <text:p>7,220,243</text:p>
          </table:table-cell>
          <table:table-cell office:value-type="float" office:value="233187195" table:style-name="ce6">
            <text:p>233,187,195</text:p>
          </table:table-cell>
          <table:table-cell office:value-type="float" office:value="0" table:style-name="ce5">
            <text:p>0</text:p>
          </table:table-cell>
          <table:table-cell office:value-type="float" office:value="36565324" table:style-name="ce6">
            <text:p>36,565,324</text:p>
          </table:table-cell>
          <table:table-cell office:value-type="float" office:value="541170047" table:style-name="ce6">
            <text:p>541,170,047</text:p>
          </table:table-cell>
          <table:table-cell office:value-type="float" office:value="158784364" table:style-name="ce6">
            <text:p>158,784,364</text:p>
          </table:table-cell>
          <table:table-cell office:value-type="float" office:value="0" table:style-name="ce5">
            <text:p>0</text:p>
          </table:table-cell>
          <table:table-cell office:value-type="float" office:value="976927173" table:style-name="ce6">
            <text:p>976,927,173</text:p>
          </table:table-cell>
          <table:table-cell office:value-type="float" office:value="61514220" table:style-name="ce6">
            <text:p>61,514,220</text:p>
          </table:table-cell>
          <table:table-cell office:value-type="float" office:value="33730579" table:style-name="ce6">
            <text:p>33,730,579</text:p>
          </table:table-cell>
          <table:table-cell office:value-type="float" office:value="10179671" table:style-name="ce6">
            <text:p>10,179,671</text:p>
          </table:table-cell>
          <table:table-cell office:value-type="float" office:value="1854720" table:style-name="ce6">
            <text:p>1,854,720</text:p>
          </table:table-cell>
          <table:table-cell office:value-type="float" office:value="17743919" table:style-name="ce6">
            <text:p>17,743,919</text:p>
          </table:table-cell>
          <table:table-cell office:value-type="float" office:value="122468" table:style-name="ce6">
            <text:p>122,468</text:p>
          </table:table-cell>
          <table:table-cell office:value-type="float" office:value="63386421" table:style-name="ce6">
            <text:p>63,386,421</text:p>
          </table:table-cell>
          <table:table-cell office:value-type="float" office:value="1872201" table:style-name="ce6">
            <text:p>1,872,20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3289" table:style-name="ce6">
            <text:p>113,289</text:p>
          </table:table-cell>
          <table:table-cell office:value-type="float" office:value="9540974" table:style-name="ce6">
            <text:p>9,540,974</text:p>
          </table:table-cell>
          <table:table-cell office:value-type="float" office:value="0" table:style-name="ce5">
            <text:p>0</text:p>
          </table:table-cell>
          <table:table-cell office:value-type="float" office:value="1798284" table:style-name="ce6">
            <text:p>1,798,284</text:p>
          </table:table-cell>
          <table:table-cell office:value-type="float" office:value="15419081" table:style-name="ce6">
            <text:p>15,419,081</text:p>
          </table:table-cell>
          <table:table-cell office:value-type="float" office:value="6281340" table:style-name="ce6">
            <text:p>6,281,340</text:p>
          </table:table-cell>
          <table:table-cell office:value-type="float" office:value="0" table:style-name="ce5">
            <text:p>0</text:p>
          </table:table-cell>
          <table:table-cell office:value-type="float" office:value="33152968" table:style-name="ce6">
            <text:p>33,152,968</text:p>
          </table:table-cell>
          <table:table-cell office:value-type="float" office:value="2134026" table:style-name="ce6">
            <text:p>2,134,026</text:p>
          </table:table-cell>
          <table:table-cell office:value-type="float" office:value="1160617" table:style-name="ce6">
            <text:p>1,160,617</text:p>
          </table:table-cell>
          <table:table-cell office:value-type="float" office:value="338087" table:style-name="ce6">
            <text:p>338,087</text:p>
          </table:table-cell>
          <table:table-cell office:value-type="float" office:value="76449" table:style-name="ce6">
            <text:p>76,449</text:p>
          </table:table-cell>
          <table:table-cell office:value-type="float" office:value="703079" table:style-name="ce6">
            <text:p>703,079</text:p>
          </table:table-cell>
          <table:table-cell office:value-type="float" office:value="0" table:style-name="ce5">
            <text:p>0</text:p>
          </table:table-cell>
          <table:table-cell office:value-type="float" office:value="2278232" table:style-name="ce6">
            <text:p>2,278,232</text:p>
          </table:table-cell>
          <table:table-cell office:value-type="float" office:value="144206" table:style-name="ce6">
            <text:p>144,206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9890582" table:style-name="ce8">
            <text:p>359,890,582</text:p>
          </table:table-cell>
          <table:table-cell office:value-type="float" office:value="3652530599" table:style-name="ce8">
            <text:p>3,652,530,599</text:p>
          </table:table-cell>
          <table:table-cell office:value-type="float" office:value="158464281" table:style-name="ce8">
            <text:p>158,464,281</text:p>
          </table:table-cell>
          <table:table-cell office:value-type="float" office:value="5438019436" table:style-name="ce8">
            <text:p>5,438,019,436</text:p>
          </table:table-cell>
          <table:table-cell office:value-type="float" office:value="9778893755" table:style-name="ce8">
            <text:p>9,778,893,755</text:p>
          </table:table-cell>
          <table:table-cell office:value-type="float" office:value="10464104167" table:style-name="ce8">
            <text:p>10,464,104,167</text:p>
          </table:table-cell>
          <table:table-cell office:value-type="float" office:value="172660244" table:style-name="ce8">
            <text:p>172,660,244</text:p>
          </table:table-cell>
          <table:table-cell office:value-type="float" office:value="30024563064" table:style-name="ce8">
            <text:p>30,024,563,064</text:p>
          </table:table-cell>
          <table:table-cell office:value-type="float" office:value="1677299232" table:style-name="ce8">
            <text:p>1,677,299,232</text:p>
          </table:table-cell>
          <table:table-cell office:value-type="float" office:value="1452718978" table:style-name="ce8">
            <text:p>1,452,718,978</text:p>
          </table:table-cell>
          <table:table-cell office:value-type="float" office:value="15593475" table:style-name="ce8">
            <text:p>15,593,475</text:p>
          </table:table-cell>
          <table:table-cell office:value-type="float" office:value="40687362" table:style-name="ce8">
            <text:p>40,687,362</text:p>
          </table:table-cell>
          <table:table-cell office:value-type="float" office:value="228812714" table:style-name="ce8">
            <text:p>228,812,714</text:p>
          </table:table-cell>
          <table:table-cell office:value-type="float" office:value="26593187" table:style-name="ce8">
            <text:p>26,593,187</text:p>
          </table:table-cell>
          <table:table-cell office:value-type="float" office:value="1711219342" table:style-name="ce8">
            <text:p>1,711,219,342</text:p>
          </table:table-cell>
          <table:table-cell office:value-type="float" office:value="33920110" table:style-name="ce8">
            <text:p>33,920,110</text:p>
          </table:table-cell>
          <table:table-cell table:number-columns-repeated="16366"/>
        </table:table-row>
        <table:table-row table:style-name="ro1">
          <table:table-cell office:value-type="float" office:value="10304" table:style-name="ce2">
            <text:p>10304</text:p>
          </table:table-cell>
          <table:table-cell office:value-type="string" table:style-name="ce2">
            <text:p>本國銀行</text:p>
          </table:table-cell>
          <table:table-cell office:value-type="float" office:value="334743665" table:style-name="ce4">
            <text:p>334,743,665</text:p>
          </table:table-cell>
          <table:table-cell office:value-type="float" office:value="3298442509" table:style-name="ce4">
            <text:p>3,298,442,509</text:p>
          </table:table-cell>
          <table:table-cell office:value-type="float" office:value="113134342" table:style-name="ce4">
            <text:p>113,134,342</text:p>
          </table:table-cell>
          <table:table-cell office:value-type="float" office:value="5301100969" table:style-name="ce4">
            <text:p>5,301,100,969</text:p>
          </table:table-cell>
          <table:table-cell office:value-type="float" office:value="9019465455" table:style-name="ce4">
            <text:p>9,019,465,455</text:p>
          </table:table-cell>
          <table:table-cell office:value-type="float" office:value="10085095645" table:style-name="ce4">
            <text:p>10,085,095,645</text:p>
          </table:table-cell>
          <table:table-cell office:value-type="float" office:value="169887709" table:style-name="ce4">
            <text:p>169,887,709</text:p>
          </table:table-cell>
          <table:table-cell office:value-type="float" office:value="28321870294" table:style-name="ce4">
            <text:p>28,321,870,294</text:p>
          </table:table-cell>
          <table:table-cell office:value-type="float" office:value="1563050975" table:style-name="ce4">
            <text:p>1,563,050,975</text:p>
          </table:table-cell>
          <table:table-cell office:value-type="float" office:value="1354732984" table:style-name="ce4">
            <text:p>1,354,732,984</text:p>
          </table:table-cell>
          <table:table-cell office:value-type="float" office:value="0" table:style-name="ce2">
            <text:p>0</text:p>
          </table:table-cell>
          <table:table-cell office:value-type="float" office:value="39400394" table:style-name="ce4">
            <text:p>39,400,394</text:p>
          </table:table-cell>
          <table:table-cell office:value-type="float" office:value="198893175" table:style-name="ce4">
            <text:p>198,893,175</text:p>
          </table:table-cell>
          <table:table-cell office:value-type="float" office:value="26004142" table:style-name="ce4">
            <text:p>26,004,142</text:p>
          </table:table-cell>
          <table:table-cell office:value-type="float" office:value="1567022411" table:style-name="ce4">
            <text:p>1,567,022,411</text:p>
          </table:table-cell>
          <table:table-cell office:value-type="float" office:value="3971436" table:style-name="ce4">
            <text:p>3,971,43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436496" table:style-name="ce6">
            <text:p>5,436,496</text:p>
          </table:table-cell>
          <table:table-cell office:value-type="float" office:value="61948448" table:style-name="ce6">
            <text:p>61,948,448</text:p>
          </table:table-cell>
          <table:table-cell office:value-type="float" office:value="48479282" table:style-name="ce6">
            <text:p>48,479,282</text:p>
          </table:table-cell>
          <table:table-cell office:value-type="float" office:value="138283018" table:style-name="ce6">
            <text:p>138,283,018</text:p>
          </table:table-cell>
          <table:table-cell office:value-type="float" office:value="4448145" table:style-name="ce6">
            <text:p>4,448,145</text:p>
          </table:table-cell>
          <table:table-cell office:value-type="float" office:value="38930" table:style-name="ce6">
            <text:p>38,930</text:p>
          </table:table-cell>
          <table:table-cell office:value-type="float" office:value="3500000" table:style-name="ce6">
            <text:p>3,500,000</text:p>
          </table:table-cell>
          <table:table-cell office:value-type="float" office:value="262134319" table:style-name="ce6">
            <text:p>262,134,319</text:p>
          </table:table-cell>
          <table:table-cell office:value-type="float" office:value="28016777" table:style-name="ce6">
            <text:p>28,016,777</text:p>
          </table:table-cell>
          <table:table-cell office:value-type="float" office:value="53113615" table:style-name="ce6">
            <text:p>53,113,615</text:p>
          </table:table-cell>
          <table:table-cell office:value-type="float" office:value="0" table:style-name="ce5">
            <text:p>0</text:p>
          </table:table-cell>
          <table:table-cell office:value-type="float" office:value="68160" table:style-name="ce6">
            <text:p>68,160</text:p>
          </table:table-cell>
          <table:table-cell office:value-type="float" office:value="142211" table:style-name="ce6">
            <text:p>142,211</text:p>
          </table:table-cell>
          <table:table-cell office:value-type="float" office:value="17933" table:style-name="ce6">
            <text:p>17,933</text:p>
          </table:table-cell>
          <table:table-cell office:value-type="float" office:value="53306053" table:style-name="ce6">
            <text:p>53,306,053</text:p>
          </table:table-cell>
          <table:table-cell office:value-type="float" office:value="25289276" table:style-name="ce6">
            <text:p>25,289,27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189131" table:style-name="ce6">
            <text:p>5,189,131</text:p>
          </table:table-cell>
          <table:table-cell office:value-type="float" office:value="51112630" table:style-name="ce6">
            <text:p>51,112,630</text:p>
          </table:table-cell>
          <table:table-cell office:value-type="float" office:value="0" table:style-name="ce5">
            <text:p>0</text:p>
          </table:table-cell>
          <table:table-cell office:value-type="float" office:value="23602744" table:style-name="ce6">
            <text:p>23,602,744</text:p>
          </table:table-cell>
          <table:table-cell office:value-type="float" office:value="186282664" table:style-name="ce6">
            <text:p>186,282,664</text:p>
          </table:table-cell>
          <table:table-cell office:value-type="float" office:value="225852911" table:style-name="ce6">
            <text:p>225,852,911</text:p>
          </table:table-cell>
          <table:table-cell office:value-type="float" office:value="0" table:style-name="ce5">
            <text:p>0</text:p>
          </table:table-cell>
          <table:table-cell office:value-type="float" office:value="492040080" table:style-name="ce6">
            <text:p>492,040,080</text:p>
          </table:table-cell>
          <table:table-cell office:value-type="float" office:value="26013888" table:style-name="ce6">
            <text:p>26,013,888</text:p>
          </table:table-cell>
          <table:table-cell office:value-type="float" office:value="14213107" table:style-name="ce6">
            <text:p>14,213,107</text:p>
          </table:table-cell>
          <table:table-cell office:value-type="float" office:value="5248871" table:style-name="ce6">
            <text:p>5,248,871</text:p>
          </table:table-cell>
          <table:table-cell office:value-type="float" office:value="755656" table:style-name="ce6">
            <text:p>755,656</text:p>
          </table:table-cell>
          <table:table-cell office:value-type="float" office:value="6694484" table:style-name="ce6">
            <text:p>6,694,484</text:p>
          </table:table-cell>
          <table:table-cell office:value-type="float" office:value="298830" table:style-name="ce6">
            <text:p>298,830</text:p>
          </table:table-cell>
          <table:table-cell office:value-type="float" office:value="26613288" table:style-name="ce6">
            <text:p>26,613,288</text:p>
          </table:table-cell>
          <table:table-cell office:value-type="float" office:value="599400" table:style-name="ce6">
            <text:p>599,40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049067" table:style-name="ce6">
            <text:p>7,049,067</text:p>
          </table:table-cell>
          <table:table-cell office:value-type="float" office:value="233302683" table:style-name="ce6">
            <text:p>233,302,683</text:p>
          </table:table-cell>
          <table:table-cell office:value-type="float" office:value="0" table:style-name="ce5">
            <text:p>0</text:p>
          </table:table-cell>
          <table:table-cell office:value-type="float" office:value="33833699" table:style-name="ce6">
            <text:p>33,833,699</text:p>
          </table:table-cell>
          <table:table-cell office:value-type="float" office:value="542062751" table:style-name="ce6">
            <text:p>542,062,751</text:p>
          </table:table-cell>
          <table:table-cell office:value-type="float" office:value="166903841" table:style-name="ce6">
            <text:p>166,903,841</text:p>
          </table:table-cell>
          <table:table-cell office:value-type="float" office:value="0" table:style-name="ce5">
            <text:p>0</text:p>
          </table:table-cell>
          <table:table-cell office:value-type="float" office:value="983152041" table:style-name="ce6">
            <text:p>983,152,041</text:p>
          </table:table-cell>
          <table:table-cell office:value-type="float" office:value="61744405" table:style-name="ce6">
            <text:p>61,744,405</text:p>
          </table:table-cell>
          <table:table-cell office:value-type="float" office:value="33821905" table:style-name="ce6">
            <text:p>33,821,905</text:p>
          </table:table-cell>
          <table:table-cell office:value-type="float" office:value="10417358" table:style-name="ce6">
            <text:p>10,417,358</text:p>
          </table:table-cell>
          <table:table-cell office:value-type="float" office:value="1896694" table:style-name="ce6">
            <text:p>1,896,694</text:p>
          </table:table-cell>
          <table:table-cell office:value-type="float" office:value="17695432" table:style-name="ce6">
            <text:p>17,695,432</text:p>
          </table:table-cell>
          <table:table-cell office:value-type="float" office:value="91255" table:style-name="ce6">
            <text:p>91,255</text:p>
          </table:table-cell>
          <table:table-cell office:value-type="float" office:value="63740134" table:style-name="ce6">
            <text:p>63,740,134</text:p>
          </table:table-cell>
          <table:table-cell office:value-type="float" office:value="1995729" table:style-name="ce6">
            <text:p>1,995,72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6967" table:style-name="ce6">
            <text:p>106,967</text:p>
          </table:table-cell>
          <table:table-cell office:value-type="float" office:value="9567924" table:style-name="ce6">
            <text:p>9,567,924</text:p>
          </table:table-cell>
          <table:table-cell office:value-type="float" office:value="0" table:style-name="ce5">
            <text:p>0</text:p>
          </table:table-cell>
          <table:table-cell office:value-type="float" office:value="1894145" table:style-name="ce6">
            <text:p>1,894,145</text:p>
          </table:table-cell>
          <table:table-cell office:value-type="float" office:value="15474188" table:style-name="ce6">
            <text:p>15,474,188</text:p>
          </table:table-cell>
          <table:table-cell office:value-type="float" office:value="6261124" table:style-name="ce6">
            <text:p>6,261,124</text:p>
          </table:table-cell>
          <table:table-cell office:value-type="float" office:value="0" table:style-name="ce5">
            <text:p>0</text:p>
          </table:table-cell>
          <table:table-cell office:value-type="float" office:value="33304348" table:style-name="ce6">
            <text:p>33,304,348</text:p>
          </table:table-cell>
          <table:table-cell office:value-type="float" office:value="2142996" table:style-name="ce6">
            <text:p>2,142,996</text:p>
          </table:table-cell>
          <table:table-cell office:value-type="float" office:value="1172311" table:style-name="ce6">
            <text:p>1,172,311</text:p>
          </table:table-cell>
          <table:table-cell office:value-type="float" office:value="350893" table:style-name="ce6">
            <text:p>350,893</text:p>
          </table:table-cell>
          <table:table-cell office:value-type="float" office:value="76836" table:style-name="ce6">
            <text:p>76,836</text:p>
          </table:table-cell>
          <table:table-cell office:value-type="float" office:value="700537" table:style-name="ce6">
            <text:p>700,537</text:p>
          </table:table-cell>
          <table:table-cell office:value-type="float" office:value="0" table:style-name="ce5">
            <text:p>0</text:p>
          </table:table-cell>
          <table:table-cell office:value-type="float" office:value="2300577" table:style-name="ce6">
            <text:p>2,300,577</text:p>
          </table:table-cell>
          <table:table-cell office:value-type="float" office:value="157581" table:style-name="ce6">
            <text:p>157,581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2525326" table:style-name="ce8">
            <text:p>352,525,326</text:p>
          </table:table-cell>
          <table:table-cell office:value-type="float" office:value="3654374194" table:style-name="ce8">
            <text:p>3,654,374,194</text:p>
          </table:table-cell>
          <table:table-cell office:value-type="float" office:value="161613624" table:style-name="ce8">
            <text:p>161,613,624</text:p>
          </table:table-cell>
          <table:table-cell office:value-type="float" office:value="5498714575" table:style-name="ce8">
            <text:p>5,498,714,575</text:p>
          </table:table-cell>
          <table:table-cell office:value-type="float" office:value="9767733203" table:style-name="ce8">
            <text:p>9,767,733,203</text:p>
          </table:table-cell>
          <table:table-cell office:value-type="float" office:value="10484152451" table:style-name="ce8">
            <text:p>10,484,152,451</text:p>
          </table:table-cell>
          <table:table-cell office:value-type="float" office:value="173387709" table:style-name="ce8">
            <text:p>173,387,709</text:p>
          </table:table-cell>
          <table:table-cell office:value-type="float" office:value="30092501082" table:style-name="ce8">
            <text:p>30,092,501,082</text:p>
          </table:table-cell>
          <table:table-cell office:value-type="float" office:value="1680969041" table:style-name="ce8">
            <text:p>1,680,969,041</text:p>
          </table:table-cell>
          <table:table-cell office:value-type="float" office:value="1457053922" table:style-name="ce8">
            <text:p>1,457,053,922</text:p>
          </table:table-cell>
          <table:table-cell office:value-type="float" office:value="16017122" table:style-name="ce8">
            <text:p>16,017,122</text:p>
          </table:table-cell>
          <table:table-cell office:value-type="float" office:value="42197740" table:style-name="ce8">
            <text:p>42,197,740</text:p>
          </table:table-cell>
          <table:table-cell office:value-type="float" office:value="224125839" table:style-name="ce8">
            <text:p>224,125,839</text:p>
          </table:table-cell>
          <table:table-cell office:value-type="float" office:value="26412160" table:style-name="ce8">
            <text:p>26,412,160</text:p>
          </table:table-cell>
          <table:table-cell office:value-type="float" office:value="1712982463" table:style-name="ce8">
            <text:p>1,712,982,463</text:p>
          </table:table-cell>
          <table:table-cell office:value-type="float" office:value="32013422" table:style-name="ce8">
            <text:p>32,013,422</text:p>
          </table:table-cell>
          <table:table-cell table:number-columns-repeated="16366"/>
        </table:table-row>
        <table:table-row table:style-name="ro1">
          <table:table-cell office:value-type="float" office:value="10305" table:style-name="ce2">
            <text:p>10305</text:p>
          </table:table-cell>
          <table:table-cell office:value-type="string" table:style-name="ce2">
            <text:p>本國銀行</text:p>
          </table:table-cell>
          <table:table-cell office:value-type="float" office:value="343951794" table:style-name="ce4">
            <text:p>343,951,794</text:p>
          </table:table-cell>
          <table:table-cell office:value-type="float" office:value="3316095786" table:style-name="ce4">
            <text:p>3,316,095,786</text:p>
          </table:table-cell>
          <table:table-cell office:value-type="float" office:value="118687245" table:style-name="ce4">
            <text:p>118,687,245</text:p>
          </table:table-cell>
          <table:table-cell office:value-type="float" office:value="5309863335" table:style-name="ce4">
            <text:p>5,309,863,335</text:p>
          </table:table-cell>
          <table:table-cell office:value-type="float" office:value="8989971671" table:style-name="ce4">
            <text:p>8,989,971,671</text:p>
          </table:table-cell>
          <table:table-cell office:value-type="float" office:value="10089632434" table:style-name="ce4">
            <text:p>10,089,632,434</text:p>
          </table:table-cell>
          <table:table-cell office:value-type="float" office:value="169974655" table:style-name="ce4">
            <text:p>169,974,655</text:p>
          </table:table-cell>
          <table:table-cell office:value-type="float" office:value="28338176920" table:style-name="ce4">
            <text:p>28,338,176,920</text:p>
          </table:table-cell>
          <table:table-cell office:value-type="float" office:value="1567902239" table:style-name="ce4">
            <text:p>1,567,902,239</text:p>
          </table:table-cell>
          <table:table-cell office:value-type="float" office:value="1366813275" table:style-name="ce4">
            <text:p>1,366,813,275</text:p>
          </table:table-cell>
          <table:table-cell office:value-type="float" office:value="0" table:style-name="ce2">
            <text:p>0</text:p>
          </table:table-cell>
          <table:table-cell office:value-type="float" office:value="40042345" table:style-name="ce4">
            <text:p>40,042,345</text:p>
          </table:table-cell>
          <table:table-cell office:value-type="float" office:value="196082655" table:style-name="ce4">
            <text:p>196,082,655</text:p>
          </table:table-cell>
          <table:table-cell office:value-type="float" office:value="26015798" table:style-name="ce4">
            <text:p>26,015,798</text:p>
          </table:table-cell>
          <table:table-cell office:value-type="float" office:value="1576922477" table:style-name="ce4">
            <text:p>1,576,922,477</text:p>
          </table:table-cell>
          <table:table-cell office:value-type="float" office:value="9020238" table:style-name="ce4">
            <text:p>9,020,23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663412" table:style-name="ce6">
            <text:p>5,663,412</text:p>
          </table:table-cell>
          <table:table-cell office:value-type="float" office:value="60386008" table:style-name="ce6">
            <text:p>60,386,008</text:p>
          </table:table-cell>
          <table:table-cell office:value-type="float" office:value="49716657" table:style-name="ce6">
            <text:p>49,716,657</text:p>
          </table:table-cell>
          <table:table-cell office:value-type="float" office:value="143174106" table:style-name="ce6">
            <text:p>143,174,106</text:p>
          </table:table-cell>
          <table:table-cell office:value-type="float" office:value="4784349" table:style-name="ce6">
            <text:p>4,784,349</text:p>
          </table:table-cell>
          <table:table-cell office:value-type="float" office:value="38521" table:style-name="ce6">
            <text:p>38,521</text:p>
          </table:table-cell>
          <table:table-cell office:value-type="float" office:value="3500000" table:style-name="ce6">
            <text:p>3,500,000</text:p>
          </table:table-cell>
          <table:table-cell office:value-type="float" office:value="267263053" table:style-name="ce6">
            <text:p>267,263,053</text:p>
          </table:table-cell>
          <table:table-cell office:value-type="float" office:value="29087471" table:style-name="ce6">
            <text:p>29,087,471</text:p>
          </table:table-cell>
          <table:table-cell office:value-type="float" office:value="41694211" table:style-name="ce6">
            <text:p>41,694,211</text:p>
          </table:table-cell>
          <table:table-cell office:value-type="float" office:value="0" table:style-name="ce5">
            <text:p>0</text:p>
          </table:table-cell>
          <table:table-cell office:value-type="float" office:value="70499" table:style-name="ce6">
            <text:p>70,499</text:p>
          </table:table-cell>
          <table:table-cell office:value-type="float" office:value="138134" table:style-name="ce6">
            <text:p>138,134</text:p>
          </table:table-cell>
          <table:table-cell office:value-type="float" office:value="22797" table:style-name="ce6">
            <text:p>22,797</text:p>
          </table:table-cell>
          <table:table-cell office:value-type="float" office:value="41880047" table:style-name="ce6">
            <text:p>41,880,047</text:p>
          </table:table-cell>
          <table:table-cell office:value-type="float" office:value="12792576" table:style-name="ce6">
            <text:p>12,792,57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341654" table:style-name="ce6">
            <text:p>5,341,654</text:p>
          </table:table-cell>
          <table:table-cell office:value-type="float" office:value="51542368" table:style-name="ce6">
            <text:p>51,542,368</text:p>
          </table:table-cell>
          <table:table-cell office:value-type="float" office:value="0" table:style-name="ce5">
            <text:p>0</text:p>
          </table:table-cell>
          <table:table-cell office:value-type="float" office:value="22859401" table:style-name="ce6">
            <text:p>22,859,401</text:p>
          </table:table-cell>
          <table:table-cell office:value-type="float" office:value="188210476" table:style-name="ce6">
            <text:p>188,210,476</text:p>
          </table:table-cell>
          <table:table-cell office:value-type="float" office:value="227688255" table:style-name="ce6">
            <text:p>227,688,255</text:p>
          </table:table-cell>
          <table:table-cell office:value-type="float" office:value="0" table:style-name="ce5">
            <text:p>0</text:p>
          </table:table-cell>
          <table:table-cell office:value-type="float" office:value="495642154" table:style-name="ce6">
            <text:p>495,642,154</text:p>
          </table:table-cell>
          <table:table-cell office:value-type="float" office:value="26214573" table:style-name="ce6">
            <text:p>26,214,573</text:p>
          </table:table-cell>
          <table:table-cell office:value-type="float" office:value="14304849" table:style-name="ce6">
            <text:p>14,304,849</text:p>
          </table:table-cell>
          <table:table-cell office:value-type="float" office:value="5409545" table:style-name="ce6">
            <text:p>5,409,545</text:p>
          </table:table-cell>
          <table:table-cell office:value-type="float" office:value="775020" table:style-name="ce6">
            <text:p>775,020</text:p>
          </table:table-cell>
          <table:table-cell office:value-type="float" office:value="6660879" table:style-name="ce6">
            <text:p>6,660,879</text:p>
          </table:table-cell>
          <table:table-cell office:value-type="float" office:value="305154" table:style-name="ce6">
            <text:p>305,154</text:p>
          </table:table-cell>
          <table:table-cell office:value-type="float" office:value="26845139" table:style-name="ce6">
            <text:p>26,845,139</text:p>
          </table:table-cell>
          <table:table-cell office:value-type="float" office:value="630566" table:style-name="ce6">
            <text:p>630,56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177392" table:style-name="ce6">
            <text:p>7,177,392</text:p>
          </table:table-cell>
          <table:table-cell office:value-type="float" office:value="233653793" table:style-name="ce6">
            <text:p>233,653,793</text:p>
          </table:table-cell>
          <table:table-cell office:value-type="float" office:value="0" table:style-name="ce5">
            <text:p>0</text:p>
          </table:table-cell>
          <table:table-cell office:value-type="float" office:value="31283302" table:style-name="ce6">
            <text:p>31,283,302</text:p>
          </table:table-cell>
          <table:table-cell office:value-type="float" office:value="542827406" table:style-name="ce6">
            <text:p>542,827,406</text:p>
          </table:table-cell>
          <table:table-cell office:value-type="float" office:value="176221457" table:style-name="ce6">
            <text:p>176,221,457</text:p>
          </table:table-cell>
          <table:table-cell office:value-type="float" office:value="0" table:style-name="ce5">
            <text:p>0</text:p>
          </table:table-cell>
          <table:table-cell office:value-type="float" office:value="991163350" table:style-name="ce6">
            <text:p>991,163,350</text:p>
          </table:table-cell>
          <table:table-cell office:value-type="float" office:value="62079766" table:style-name="ce6">
            <text:p>62,079,766</text:p>
          </table:table-cell>
          <table:table-cell office:value-type="float" office:value="33957652" table:style-name="ce6">
            <text:p>33,957,652</text:p>
          </table:table-cell>
          <table:table-cell office:value-type="float" office:value="10675355" table:style-name="ce6">
            <text:p>10,675,355</text:p>
          </table:table-cell>
          <table:table-cell office:value-type="float" office:value="1915716" table:style-name="ce6">
            <text:p>1,915,716</text:p>
          </table:table-cell>
          <table:table-cell office:value-type="float" office:value="17587675" table:style-name="ce6">
            <text:p>17,587,675</text:p>
          </table:table-cell>
          <table:table-cell office:value-type="float" office:value="86402" table:style-name="ce6">
            <text:p>86,402</text:p>
          </table:table-cell>
          <table:table-cell office:value-type="float" office:value="64049996" table:style-name="ce6">
            <text:p>64,049,996</text:p>
          </table:table-cell>
          <table:table-cell office:value-type="float" office:value="1970230" table:style-name="ce6">
            <text:p>1,970,23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5485" table:style-name="ce6">
            <text:p>115,485</text:p>
          </table:table-cell>
          <table:table-cell office:value-type="float" office:value="9728800" table:style-name="ce6">
            <text:p>9,728,800</text:p>
          </table:table-cell>
          <table:table-cell office:value-type="float" office:value="0" table:style-name="ce5">
            <text:p>0</text:p>
          </table:table-cell>
          <table:table-cell office:value-type="float" office:value="1975292" table:style-name="ce6">
            <text:p>1,975,292</text:p>
          </table:table-cell>
          <table:table-cell office:value-type="float" office:value="15632369" table:style-name="ce6">
            <text:p>15,632,369</text:p>
          </table:table-cell>
          <table:table-cell office:value-type="float" office:value="6276975" table:style-name="ce6">
            <text:p>6,276,975</text:p>
          </table:table-cell>
          <table:table-cell office:value-type="float" office:value="0" table:style-name="ce5">
            <text:p>0</text:p>
          </table:table-cell>
          <table:table-cell office:value-type="float" office:value="33728921" table:style-name="ce6">
            <text:p>33,728,921</text:p>
          </table:table-cell>
          <table:table-cell office:value-type="float" office:value="2173034" table:style-name="ce6">
            <text:p>2,173,034</text:p>
          </table:table-cell>
          <table:table-cell office:value-type="float" office:value="1178470" table:style-name="ce6">
            <text:p>1,178,470</text:p>
          </table:table-cell>
          <table:table-cell office:value-type="float" office:value="365968" table:style-name="ce6">
            <text:p>365,968</text:p>
          </table:table-cell>
          <table:table-cell office:value-type="float" office:value="77597" table:style-name="ce6">
            <text:p>77,597</text:p>
          </table:table-cell>
          <table:table-cell office:value-type="float" office:value="715454" table:style-name="ce6">
            <text:p>715,454</text:p>
          </table:table-cell>
          <table:table-cell office:value-type="float" office:value="0" table:style-name="ce5">
            <text:p>0</text:p>
          </table:table-cell>
          <table:table-cell office:value-type="float" office:value="2337489" table:style-name="ce6">
            <text:p>2,337,489</text:p>
          </table:table-cell>
          <table:table-cell office:value-type="float" office:value="164455" table:style-name="ce6">
            <text:p>164,455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2249737" table:style-name="ce8">
            <text:p>362,249,737</text:p>
          </table:table-cell>
          <table:table-cell office:value-type="float" office:value="3671406755" table:style-name="ce8">
            <text:p>3,671,406,755</text:p>
          </table:table-cell>
          <table:table-cell office:value-type="float" office:value="168403902" table:style-name="ce8">
            <text:p>168,403,902</text:p>
          </table:table-cell>
          <table:table-cell office:value-type="float" office:value="5509155436" table:style-name="ce8">
            <text:p>5,509,155,436</text:p>
          </table:table-cell>
          <table:table-cell office:value-type="float" office:value="9741426271" table:style-name="ce8">
            <text:p>9,741,426,271</text:p>
          </table:table-cell>
          <table:table-cell office:value-type="float" office:value="10499857642" table:style-name="ce8">
            <text:p>10,499,857,642</text:p>
          </table:table-cell>
          <table:table-cell office:value-type="float" office:value="173474655" table:style-name="ce8">
            <text:p>173,474,655</text:p>
          </table:table-cell>
          <table:table-cell office:value-type="float" office:value="30125974398" table:style-name="ce8">
            <text:p>30,125,974,398</text:p>
          </table:table-cell>
          <table:table-cell office:value-type="float" office:value="1687457083" table:style-name="ce8">
            <text:p>1,687,457,083</text:p>
          </table:table-cell>
          <table:table-cell office:value-type="float" office:value="1457948457" table:style-name="ce8">
            <text:p>1,457,948,457</text:p>
          </table:table-cell>
          <table:table-cell office:value-type="float" office:value="16450868" table:style-name="ce8">
            <text:p>16,450,868</text:p>
          </table:table-cell>
          <table:table-cell office:value-type="float" office:value="42881177" table:style-name="ce8">
            <text:p>42,881,177</text:p>
          </table:table-cell>
          <table:table-cell office:value-type="float" office:value="221184797" table:style-name="ce8">
            <text:p>221,184,797</text:p>
          </table:table-cell>
          <table:table-cell office:value-type="float" office:value="26430151" table:style-name="ce8">
            <text:p>26,430,151</text:p>
          </table:table-cell>
          <table:table-cell office:value-type="float" office:value="1712035148" table:style-name="ce8">
            <text:p>1,712,035,148</text:p>
          </table:table-cell>
          <table:table-cell office:value-type="float" office:value="24578065" table:style-name="ce8">
            <text:p>24,578,065</text:p>
          </table:table-cell>
          <table:table-cell table:number-columns-repeated="16366"/>
        </table:table-row>
        <table:table-row table:style-name="ro1">
          <table:table-cell office:value-type="float" office:value="10306" table:style-name="ce2">
            <text:p>10306</text:p>
          </table:table-cell>
          <table:table-cell office:value-type="string" table:style-name="ce2">
            <text:p>本國銀行</text:p>
          </table:table-cell>
          <table:table-cell office:value-type="float" office:value="342952169" table:style-name="ce4">
            <text:p>342,952,169</text:p>
          </table:table-cell>
          <table:table-cell office:value-type="float" office:value="3267415128" table:style-name="ce4">
            <text:p>3,267,415,128</text:p>
          </table:table-cell>
          <table:table-cell office:value-type="float" office:value="112735909" table:style-name="ce4">
            <text:p>112,735,909</text:p>
          </table:table-cell>
          <table:table-cell office:value-type="float" office:value="5270829249" table:style-name="ce4">
            <text:p>5,270,829,249</text:p>
          </table:table-cell>
          <table:table-cell office:value-type="float" office:value="8970213134" table:style-name="ce4">
            <text:p>8,970,213,134</text:p>
          </table:table-cell>
          <table:table-cell office:value-type="float" office:value="10092783439" table:style-name="ce4">
            <text:p>10,092,783,439</text:p>
          </table:table-cell>
          <table:table-cell office:value-type="float" office:value="176608667" table:style-name="ce4">
            <text:p>176,608,667</text:p>
          </table:table-cell>
          <table:table-cell office:value-type="float" office:value="28233537695" table:style-name="ce4">
            <text:p>28,233,537,695</text:p>
          </table:table-cell>
          <table:table-cell office:value-type="float" office:value="1557429712" table:style-name="ce4">
            <text:p>1,557,429,712</text:p>
          </table:table-cell>
          <table:table-cell office:value-type="float" office:value="1362325515" table:style-name="ce4">
            <text:p>1,362,325,515</text:p>
          </table:table-cell>
          <table:table-cell office:value-type="float" office:value="0" table:style-name="ce2">
            <text:p>0</text:p>
          </table:table-cell>
          <table:table-cell office:value-type="float" office:value="38002155" table:style-name="ce4">
            <text:p>38,002,155</text:p>
          </table:table-cell>
          <table:table-cell office:value-type="float" office:value="194238347" table:style-name="ce4">
            <text:p>194,238,347</text:p>
          </table:table-cell>
          <table:table-cell office:value-type="float" office:value="29276946" table:style-name="ce4">
            <text:p>29,276,946</text:p>
          </table:table-cell>
          <table:table-cell office:value-type="float" office:value="1565289071" table:style-name="ce4">
            <text:p>1,565,289,071</text:p>
          </table:table-cell>
          <table:table-cell office:value-type="float" office:value="7859359" table:style-name="ce4">
            <text:p>7,859,35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447915" table:style-name="ce6">
            <text:p>5,447,915</text:p>
          </table:table-cell>
          <table:table-cell office:value-type="float" office:value="59254056" table:style-name="ce6">
            <text:p>59,254,056</text:p>
          </table:table-cell>
          <table:table-cell office:value-type="float" office:value="48306928" table:style-name="ce6">
            <text:p>48,306,928</text:p>
          </table:table-cell>
          <table:table-cell office:value-type="float" office:value="142738542" table:style-name="ce6">
            <text:p>142,738,542</text:p>
          </table:table-cell>
          <table:table-cell office:value-type="float" office:value="4879346" table:style-name="ce6">
            <text:p>4,879,346</text:p>
          </table:table-cell>
          <table:table-cell office:value-type="float" office:value="38423" table:style-name="ce6">
            <text:p>38,423</text:p>
          </table:table-cell>
          <table:table-cell office:value-type="float" office:value="3500000" table:style-name="ce6">
            <text:p>3,500,000</text:p>
          </table:table-cell>
          <table:table-cell office:value-type="float" office:value="264165210" table:style-name="ce6">
            <text:p>264,165,210</text:p>
          </table:table-cell>
          <table:table-cell office:value-type="float" office:value="27539640" table:style-name="ce6">
            <text:p>27,539,640</text:p>
          </table:table-cell>
          <table:table-cell office:value-type="float" office:value="41883267" table:style-name="ce6">
            <text:p>41,883,267</text:p>
          </table:table-cell>
          <table:table-cell office:value-type="float" office:value="0" table:style-name="ce5">
            <text:p>0</text:p>
          </table:table-cell>
          <table:table-cell office:value-type="float" office:value="64457" table:style-name="ce6">
            <text:p>64,457</text:p>
          </table:table-cell>
          <table:table-cell office:value-type="float" office:value="138782" table:style-name="ce6">
            <text:p>138,782</text:p>
          </table:table-cell>
          <table:table-cell office:value-type="float" office:value="36599" table:style-name="ce6">
            <text:p>36,599</text:p>
          </table:table-cell>
          <table:table-cell office:value-type="float" office:value="42049907" table:style-name="ce6">
            <text:p>42,049,907</text:p>
          </table:table-cell>
          <table:table-cell office:value-type="float" office:value="14510267" table:style-name="ce6">
            <text:p>14,510,26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317189" table:style-name="ce6">
            <text:p>5,317,189</text:p>
          </table:table-cell>
          <table:table-cell office:value-type="float" office:value="51387248" table:style-name="ce6">
            <text:p>51,387,248</text:p>
          </table:table-cell>
          <table:table-cell office:value-type="float" office:value="0" table:style-name="ce5">
            <text:p>0</text:p>
          </table:table-cell>
          <table:table-cell office:value-type="float" office:value="21972818" table:style-name="ce6">
            <text:p>21,972,818</text:p>
          </table:table-cell>
          <table:table-cell office:value-type="float" office:value="188858689" table:style-name="ce6">
            <text:p>188,858,689</text:p>
          </table:table-cell>
          <table:table-cell office:value-type="float" office:value="229863464" table:style-name="ce6">
            <text:p>229,863,464</text:p>
          </table:table-cell>
          <table:table-cell office:value-type="float" office:value="0" table:style-name="ce5">
            <text:p>0</text:p>
          </table:table-cell>
          <table:table-cell office:value-type="float" office:value="497399408" table:style-name="ce6">
            <text:p>497,399,408</text:p>
          </table:table-cell>
          <table:table-cell office:value-type="float" office:value="26275105" table:style-name="ce6">
            <text:p>26,275,105</text:p>
          </table:table-cell>
          <table:table-cell office:value-type="float" office:value="14417629" table:style-name="ce6">
            <text:p>14,417,629</text:p>
          </table:table-cell>
          <table:table-cell office:value-type="float" office:value="5433075" table:style-name="ce6">
            <text:p>5,433,075</text:p>
          </table:table-cell>
          <table:table-cell office:value-type="float" office:value="775115" table:style-name="ce6">
            <text:p>775,115</text:p>
          </table:table-cell>
          <table:table-cell office:value-type="float" office:value="6612148" table:style-name="ce6">
            <text:p>6,612,148</text:p>
          </table:table-cell>
          <table:table-cell office:value-type="float" office:value="347092" table:style-name="ce6">
            <text:p>347,092</text:p>
          </table:table-cell>
          <table:table-cell office:value-type="float" office:value="26890875" table:style-name="ce6">
            <text:p>26,890,875</text:p>
          </table:table-cell>
          <table:table-cell office:value-type="float" office:value="615770" table:style-name="ce6">
            <text:p>615,77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361674" table:style-name="ce6">
            <text:p>7,361,674</text:p>
          </table:table-cell>
          <table:table-cell office:value-type="float" office:value="235337295" table:style-name="ce6">
            <text:p>235,337,295</text:p>
          </table:table-cell>
          <table:table-cell office:value-type="float" office:value="0" table:style-name="ce5">
            <text:p>0</text:p>
          </table:table-cell>
          <table:table-cell office:value-type="float" office:value="28783601" table:style-name="ce6">
            <text:p>28,783,601</text:p>
          </table:table-cell>
          <table:table-cell office:value-type="float" office:value="546736700" table:style-name="ce6">
            <text:p>546,736,700</text:p>
          </table:table-cell>
          <table:table-cell office:value-type="float" office:value="184819386" table:style-name="ce6">
            <text:p>184,819,386</text:p>
          </table:table-cell>
          <table:table-cell office:value-type="float" office:value="0" table:style-name="ce5">
            <text:p>0</text:p>
          </table:table-cell>
          <table:table-cell office:value-type="float" office:value="1003038656" table:style-name="ce6">
            <text:p>1,003,038,656</text:p>
          </table:table-cell>
          <table:table-cell office:value-type="float" office:value="62698088" table:style-name="ce6">
            <text:p>62,698,088</text:p>
          </table:table-cell>
          <table:table-cell office:value-type="float" office:value="34141700" table:style-name="ce6">
            <text:p>34,141,700</text:p>
          </table:table-cell>
          <table:table-cell office:value-type="float" office:value="11347713" table:style-name="ce6">
            <text:p>11,347,713</text:p>
          </table:table-cell>
          <table:table-cell office:value-type="float" office:value="1919300" table:style-name="ce6">
            <text:p>1,919,300</text:p>
          </table:table-cell>
          <table:table-cell office:value-type="float" office:value="17095756" table:style-name="ce6">
            <text:p>17,095,756</text:p>
          </table:table-cell>
          <table:table-cell office:value-type="float" office:value="101401" table:style-name="ce6">
            <text:p>101,401</text:p>
          </table:table-cell>
          <table:table-cell office:value-type="float" office:value="64403068" table:style-name="ce6">
            <text:p>64,403,068</text:p>
          </table:table-cell>
          <table:table-cell office:value-type="float" office:value="1704980" table:style-name="ce6">
            <text:p>1,704,98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0907" table:style-name="ce6">
            <text:p>110,907</text:p>
          </table:table-cell>
          <table:table-cell office:value-type="float" office:value="9832960" table:style-name="ce6">
            <text:p>9,832,960</text:p>
          </table:table-cell>
          <table:table-cell office:value-type="float" office:value="0" table:style-name="ce5">
            <text:p>0</text:p>
          </table:table-cell>
          <table:table-cell office:value-type="float" office:value="1933951" table:style-name="ce6">
            <text:p>1,933,951</text:p>
          </table:table-cell>
          <table:table-cell office:value-type="float" office:value="15764254" table:style-name="ce6">
            <text:p>15,764,254</text:p>
          </table:table-cell>
          <table:table-cell office:value-type="float" office:value="6307750" table:style-name="ce6">
            <text:p>6,307,750</text:p>
          </table:table-cell>
          <table:table-cell office:value-type="float" office:value="0" table:style-name="ce5">
            <text:p>0</text:p>
          </table:table-cell>
          <table:table-cell office:value-type="float" office:value="33949822" table:style-name="ce6">
            <text:p>33,949,822</text:p>
          </table:table-cell>
          <table:table-cell office:value-type="float" office:value="2189137" table:style-name="ce6">
            <text:p>2,189,137</text:p>
          </table:table-cell>
          <table:table-cell office:value-type="float" office:value="1195029" table:style-name="ce6">
            <text:p>1,195,029</text:p>
          </table:table-cell>
          <table:table-cell office:value-type="float" office:value="359470" table:style-name="ce6">
            <text:p>359,470</text:p>
          </table:table-cell>
          <table:table-cell office:value-type="float" office:value="79029" table:style-name="ce6">
            <text:p>79,029</text:p>
          </table:table-cell>
          <table:table-cell office:value-type="float" office:value="719699" table:style-name="ce6">
            <text:p>719,699</text:p>
          </table:table-cell>
          <table:table-cell office:value-type="float" office:value="0" table:style-name="ce5">
            <text:p>0</text:p>
          </table:table-cell>
          <table:table-cell office:value-type="float" office:value="2353227" table:style-name="ce6">
            <text:p>2,353,227</text:p>
          </table:table-cell>
          <table:table-cell office:value-type="float" office:value="164090" table:style-name="ce6">
            <text:p>164,090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1189854" table:style-name="ce8">
            <text:p>361,189,854</text:p>
          </table:table-cell>
          <table:table-cell office:value-type="float" office:value="3623226687" table:style-name="ce8">
            <text:p>3,623,226,687</text:p>
          </table:table-cell>
          <table:table-cell office:value-type="float" office:value="161042837" table:style-name="ce8">
            <text:p>161,042,837</text:p>
          </table:table-cell>
          <table:table-cell office:value-type="float" office:value="5466258161" table:style-name="ce8">
            <text:p>5,466,258,161</text:p>
          </table:table-cell>
          <table:table-cell office:value-type="float" office:value="9726452123" table:style-name="ce8">
            <text:p>9,726,452,123</text:p>
          </table:table-cell>
          <table:table-cell office:value-type="float" office:value="10513812462" table:style-name="ce8">
            <text:p>10,513,812,462</text:p>
          </table:table-cell>
          <table:table-cell office:value-type="float" office:value="180108667" table:style-name="ce8">
            <text:p>180,108,667</text:p>
          </table:table-cell>
          <table:table-cell office:value-type="float" office:value="30032090791" table:style-name="ce8">
            <text:p>30,032,090,791</text:p>
          </table:table-cell>
          <table:table-cell office:value-type="float" office:value="1676131682" table:style-name="ce8">
            <text:p>1,676,131,682</text:p>
          </table:table-cell>
          <table:table-cell office:value-type="float" office:value="1453963140" table:style-name="ce8">
            <text:p>1,453,963,140</text:p>
          </table:table-cell>
          <table:table-cell office:value-type="float" office:value="17140258" table:style-name="ce8">
            <text:p>17,140,258</text:p>
          </table:table-cell>
          <table:table-cell office:value-type="float" office:value="40840056" table:style-name="ce8">
            <text:p>40,840,056</text:p>
          </table:table-cell>
          <table:table-cell office:value-type="float" office:value="218804732" table:style-name="ce8">
            <text:p>218,804,732</text:p>
          </table:table-cell>
          <table:table-cell office:value-type="float" office:value="29762038" table:style-name="ce8">
            <text:p>29,762,038</text:p>
          </table:table-cell>
          <table:table-cell office:value-type="float" office:value="1700986148" table:style-name="ce8">
            <text:p>1,700,986,148</text:p>
          </table:table-cell>
          <table:table-cell office:value-type="float" office:value="24854466" table:style-name="ce8">
            <text:p>24,854,466</text:p>
          </table:table-cell>
          <table:table-cell table:number-columns-repeated="16366"/>
        </table:table-row>
        <table:table-row table:style-name="ro1">
          <table:table-cell office:value-type="float" office:value="10307" table:style-name="ce2">
            <text:p>10307</text:p>
          </table:table-cell>
          <table:table-cell office:value-type="string" table:style-name="ce2">
            <text:p>本國銀行</text:p>
          </table:table-cell>
          <table:table-cell office:value-type="float" office:value="343647685" table:style-name="ce4">
            <text:p>343,647,685</text:p>
          </table:table-cell>
          <table:table-cell office:value-type="float" office:value="3376853412" table:style-name="ce4">
            <text:p>3,376,853,412</text:p>
          </table:table-cell>
          <table:table-cell office:value-type="float" office:value="118536409" table:style-name="ce4">
            <text:p>118,536,409</text:p>
          </table:table-cell>
          <table:table-cell office:value-type="float" office:value="5284096609" table:style-name="ce4">
            <text:p>5,284,096,609</text:p>
          </table:table-cell>
          <table:table-cell office:value-type="float" office:value="9041294333" table:style-name="ce4">
            <text:p>9,041,294,333</text:p>
          </table:table-cell>
          <table:table-cell office:value-type="float" office:value="10125250978" table:style-name="ce4">
            <text:p>10,125,250,978</text:p>
          </table:table-cell>
          <table:table-cell office:value-type="float" office:value="178267311" table:style-name="ce4">
            <text:p>178,267,311</text:p>
          </table:table-cell>
          <table:table-cell office:value-type="float" office:value="28467946737" table:style-name="ce4">
            <text:p>28,467,946,737</text:p>
          </table:table-cell>
          <table:table-cell office:value-type="float" office:value="1578057877" table:style-name="ce4">
            <text:p>1,578,057,877</text:p>
          </table:table-cell>
          <table:table-cell office:value-type="float" office:value="1380537429" table:style-name="ce4">
            <text:p>1,380,537,429</text:p>
          </table:table-cell>
          <table:table-cell office:value-type="float" office:value="0" table:style-name="ce2">
            <text:p>0</text:p>
          </table:table-cell>
          <table:table-cell office:value-type="float" office:value="40792340" table:style-name="ce4">
            <text:p>40,792,340</text:p>
          </table:table-cell>
          <table:table-cell office:value-type="float" office:value="195490021" table:style-name="ce4">
            <text:p>195,490,021</text:p>
          </table:table-cell>
          <table:table-cell office:value-type="float" office:value="30513136" table:style-name="ce4">
            <text:p>30,513,136</text:p>
          </table:table-cell>
          <table:table-cell office:value-type="float" office:value="1586306654" table:style-name="ce4">
            <text:p>1,586,306,654</text:p>
          </table:table-cell>
          <table:table-cell office:value-type="float" office:value="8248777" table:style-name="ce4">
            <text:p>8,248,77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521901" table:style-name="ce6">
            <text:p>5,521,901</text:p>
          </table:table-cell>
          <table:table-cell office:value-type="float" office:value="58345777" table:style-name="ce6">
            <text:p>58,345,777</text:p>
          </table:table-cell>
          <table:table-cell office:value-type="float" office:value="48306695" table:style-name="ce6">
            <text:p>48,306,695</text:p>
          </table:table-cell>
          <table:table-cell office:value-type="float" office:value="148534407" table:style-name="ce6">
            <text:p>148,534,407</text:p>
          </table:table-cell>
          <table:table-cell office:value-type="float" office:value="4485352" table:style-name="ce6">
            <text:p>4,485,352</text:p>
          </table:table-cell>
          <table:table-cell office:value-type="float" office:value="38423" table:style-name="ce6">
            <text:p>38,423</text:p>
          </table:table-cell>
          <table:table-cell office:value-type="float" office:value="3500000" table:style-name="ce6">
            <text:p>3,500,000</text:p>
          </table:table-cell>
          <table:table-cell office:value-type="float" office:value="268732555" table:style-name="ce6">
            <text:p>268,732,555</text:p>
          </table:table-cell>
          <table:table-cell office:value-type="float" office:value="27876093" table:style-name="ce6">
            <text:p>27,876,093</text:p>
          </table:table-cell>
          <table:table-cell office:value-type="float" office:value="41222799" table:style-name="ce6">
            <text:p>41,222,799</text:p>
          </table:table-cell>
          <table:table-cell office:value-type="float" office:value="0" table:style-name="ce5">
            <text:p>0</text:p>
          </table:table-cell>
          <table:table-cell office:value-type="float" office:value="137775" table:style-name="ce6">
            <text:p>137,775</text:p>
          </table:table-cell>
          <table:table-cell office:value-type="float" office:value="128418" table:style-name="ce6">
            <text:p>128,418</text:p>
          </table:table-cell>
          <table:table-cell office:value-type="float" office:value="29055" table:style-name="ce6">
            <text:p>29,055</text:p>
          </table:table-cell>
          <table:table-cell office:value-type="float" office:value="41459937" table:style-name="ce6">
            <text:p>41,459,937</text:p>
          </table:table-cell>
          <table:table-cell office:value-type="float" office:value="13583844" table:style-name="ce6">
            <text:p>13,583,84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880225" table:style-name="ce6">
            <text:p>4,880,225</text:p>
          </table:table-cell>
          <table:table-cell office:value-type="float" office:value="51104269" table:style-name="ce6">
            <text:p>51,104,269</text:p>
          </table:table-cell>
          <table:table-cell office:value-type="float" office:value="0" table:style-name="ce5">
            <text:p>0</text:p>
          </table:table-cell>
          <table:table-cell office:value-type="float" office:value="20017042" table:style-name="ce6">
            <text:p>20,017,042</text:p>
          </table:table-cell>
          <table:table-cell office:value-type="float" office:value="183022204" table:style-name="ce6">
            <text:p>183,022,204</text:p>
          </table:table-cell>
          <table:table-cell office:value-type="float" office:value="222736920" table:style-name="ce6">
            <text:p>222,736,920</text:p>
          </table:table-cell>
          <table:table-cell office:value-type="float" office:value="0" table:style-name="ce5">
            <text:p>0</text:p>
          </table:table-cell>
          <table:table-cell office:value-type="float" office:value="481760660" table:style-name="ce6">
            <text:p>481,760,660</text:p>
          </table:table-cell>
          <table:table-cell office:value-type="float" office:value="25496613" table:style-name="ce6">
            <text:p>25,496,613</text:p>
          </table:table-cell>
          <table:table-cell office:value-type="float" office:value="13892598" table:style-name="ce6">
            <text:p>13,892,598</text:p>
          </table:table-cell>
          <table:table-cell office:value-type="float" office:value="5501275" table:style-name="ce6">
            <text:p>5,501,275</text:p>
          </table:table-cell>
          <table:table-cell office:value-type="float" office:value="724655" table:style-name="ce6">
            <text:p>724,655</text:p>
          </table:table-cell>
          <table:table-cell office:value-type="float" office:value="6341343" table:style-name="ce6">
            <text:p>6,341,343</text:p>
          </table:table-cell>
          <table:table-cell office:value-type="float" office:value="347389" table:style-name="ce6">
            <text:p>347,389</text:p>
          </table:table-cell>
          <table:table-cell office:value-type="float" office:value="26112482" table:style-name="ce6">
            <text:p>26,112,482</text:p>
          </table:table-cell>
          <table:table-cell office:value-type="float" office:value="615869" table:style-name="ce6">
            <text:p>615,86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73651" table:style-name="ce6">
            <text:p>7,473,651</text:p>
          </table:table-cell>
          <table:table-cell office:value-type="float" office:value="238354010" table:style-name="ce6">
            <text:p>238,354,010</text:p>
          </table:table-cell>
          <table:table-cell office:value-type="float" office:value="0" table:style-name="ce5">
            <text:p>0</text:p>
          </table:table-cell>
          <table:table-cell office:value-type="float" office:value="28361657" table:style-name="ce6">
            <text:p>28,361,657</text:p>
          </table:table-cell>
          <table:table-cell office:value-type="float" office:value="554886631" table:style-name="ce6">
            <text:p>554,886,631</text:p>
          </table:table-cell>
          <table:table-cell office:value-type="float" office:value="191424144" table:style-name="ce6">
            <text:p>191,424,144</text:p>
          </table:table-cell>
          <table:table-cell office:value-type="float" office:value="0" table:style-name="ce5">
            <text:p>0</text:p>
          </table:table-cell>
          <table:table-cell office:value-type="float" office:value="1020500093" table:style-name="ce6">
            <text:p>1,020,500,093</text:p>
          </table:table-cell>
          <table:table-cell office:value-type="float" office:value="63696342" table:style-name="ce6">
            <text:p>63,696,342</text:p>
          </table:table-cell>
          <table:table-cell office:value-type="float" office:value="34480893" table:style-name="ce6">
            <text:p>34,480,893</text:p>
          </table:table-cell>
          <table:table-cell office:value-type="float" office:value="11816880" table:style-name="ce6">
            <text:p>11,816,880</text:p>
          </table:table-cell>
          <table:table-cell office:value-type="float" office:value="1930498" table:style-name="ce6">
            <text:p>1,930,498</text:p>
          </table:table-cell>
          <table:table-cell office:value-type="float" office:value="17247209" table:style-name="ce6">
            <text:p>17,247,209</text:p>
          </table:table-cell>
          <table:table-cell office:value-type="float" office:value="93718" table:style-name="ce6">
            <text:p>93,718</text:p>
          </table:table-cell>
          <table:table-cell office:value-type="float" office:value="65381762" table:style-name="ce6">
            <text:p>65,381,762</text:p>
          </table:table-cell>
          <table:table-cell office:value-type="float" office:value="1685420" table:style-name="ce6">
            <text:p>1,685,42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6852" table:style-name="ce6">
            <text:p>116,852</text:p>
          </table:table-cell>
          <table:table-cell office:value-type="float" office:value="9944874" table:style-name="ce6">
            <text:p>9,944,874</text:p>
          </table:table-cell>
          <table:table-cell office:value-type="float" office:value="0" table:style-name="ce5">
            <text:p>0</text:p>
          </table:table-cell>
          <table:table-cell office:value-type="float" office:value="1860152" table:style-name="ce6">
            <text:p>1,860,152</text:p>
          </table:table-cell>
          <table:table-cell office:value-type="float" office:value="15837319" table:style-name="ce6">
            <text:p>15,837,319</text:p>
          </table:table-cell>
          <table:table-cell office:value-type="float" office:value="6295156" table:style-name="ce6">
            <text:p>6,295,156</text:p>
          </table:table-cell>
          <table:table-cell office:value-type="float" office:value="0" table:style-name="ce5">
            <text:p>0</text:p>
          </table:table-cell>
          <table:table-cell office:value-type="float" office:value="34054353" table:style-name="ce6">
            <text:p>34,054,353</text:p>
          </table:table-cell>
          <table:table-cell office:value-type="float" office:value="2200540" table:style-name="ce6">
            <text:p>2,200,540</text:p>
          </table:table-cell>
          <table:table-cell office:value-type="float" office:value="1204091" table:style-name="ce6">
            <text:p>1,204,091</text:p>
          </table:table-cell>
          <table:table-cell office:value-type="float" office:value="367618" table:style-name="ce6">
            <text:p>367,618</text:p>
          </table:table-cell>
          <table:table-cell office:value-type="float" office:value="77736" table:style-name="ce6">
            <text:p>77,736</text:p>
          </table:table-cell>
          <table:table-cell office:value-type="float" office:value="754803" table:style-name="ce6">
            <text:p>754,803</text:p>
          </table:table-cell>
          <table:table-cell office:value-type="float" office:value="0" table:style-name="ce5">
            <text:p>0</text:p>
          </table:table-cell>
          <table:table-cell office:value-type="float" office:value="2404248" table:style-name="ce6">
            <text:p>2,404,248</text:p>
          </table:table-cell>
          <table:table-cell office:value-type="float" office:value="203708" table:style-name="ce6">
            <text:p>203,708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1640314" table:style-name="ce8">
            <text:p>361,640,314</text:p>
          </table:table-cell>
          <table:table-cell office:value-type="float" office:value="3734602342" table:style-name="ce8">
            <text:p>3,734,602,342</text:p>
          </table:table-cell>
          <table:table-cell office:value-type="float" office:value="166843104" table:style-name="ce8">
            <text:p>166,843,104</text:p>
          </table:table-cell>
          <table:table-cell office:value-type="float" office:value="5482869867" table:style-name="ce8">
            <text:p>5,482,869,867</text:p>
          </table:table-cell>
          <table:table-cell office:value-type="float" office:value="9799525839" table:style-name="ce8">
            <text:p>9,799,525,839</text:p>
          </table:table-cell>
          <table:table-cell office:value-type="float" office:value="10545745621" table:style-name="ce8">
            <text:p>10,545,745,621</text:p>
          </table:table-cell>
          <table:table-cell office:value-type="float" office:value="181767311" table:style-name="ce8">
            <text:p>181,767,311</text:p>
          </table:table-cell>
          <table:table-cell office:value-type="float" office:value="30272994398" table:style-name="ce8">
            <text:p>30,272,994,398</text:p>
          </table:table-cell>
          <table:table-cell office:value-type="float" office:value="1697327465" table:style-name="ce8">
            <text:p>1,697,327,465</text:p>
          </table:table-cell>
          <table:table-cell office:value-type="float" office:value="1471337810" table:style-name="ce8">
            <text:p>1,471,337,810</text:p>
          </table:table-cell>
          <table:table-cell office:value-type="float" office:value="17685773" table:style-name="ce8">
            <text:p>17,685,773</text:p>
          </table:table-cell>
          <table:table-cell office:value-type="float" office:value="43663004" table:style-name="ce8">
            <text:p>43,663,004</text:p>
          </table:table-cell>
          <table:table-cell office:value-type="float" office:value="219961794" table:style-name="ce8">
            <text:p>219,961,794</text:p>
          </table:table-cell>
          <table:table-cell office:value-type="float" office:value="30983298" table:style-name="ce8">
            <text:p>30,983,298</text:p>
          </table:table-cell>
          <table:table-cell office:value-type="float" office:value="1721665083" table:style-name="ce8">
            <text:p>1,721,665,083</text:p>
          </table:table-cell>
          <table:table-cell office:value-type="float" office:value="24337618" table:style-name="ce8">
            <text:p>24,337,618</text:p>
          </table:table-cell>
          <table:table-cell table:number-columns-repeated="16366"/>
        </table:table-row>
        <table:table-row table:style-name="ro1">
          <table:table-cell office:value-type="float" office:value="10308" table:style-name="ce2">
            <text:p>10308</text:p>
          </table:table-cell>
          <table:table-cell office:value-type="string" table:style-name="ce2">
            <text:p>本國銀行</text:p>
          </table:table-cell>
          <table:table-cell office:value-type="float" office:value="352641096" table:style-name="ce4">
            <text:p>352,641,096</text:p>
          </table:table-cell>
          <table:table-cell office:value-type="float" office:value="3422863078" table:style-name="ce4">
            <text:p>3,422,863,078</text:p>
          </table:table-cell>
          <table:table-cell office:value-type="float" office:value="136057774" table:style-name="ce4">
            <text:p>136,057,774</text:p>
          </table:table-cell>
          <table:table-cell office:value-type="float" office:value="5193102546" table:style-name="ce4">
            <text:p>5,193,102,546</text:p>
          </table:table-cell>
          <table:table-cell office:value-type="float" office:value="9142627123" table:style-name="ce4">
            <text:p>9,142,627,123</text:p>
          </table:table-cell>
          <table:table-cell office:value-type="float" office:value="10166906194" table:style-name="ce4">
            <text:p>10,166,906,194</text:p>
          </table:table-cell>
          <table:table-cell office:value-type="float" office:value="174172413" table:style-name="ce4">
            <text:p>174,172,413</text:p>
          </table:table-cell>
          <table:table-cell office:value-type="float" office:value="28588370224" table:style-name="ce4">
            <text:p>28,588,370,224</text:p>
          </table:table-cell>
          <table:table-cell office:value-type="float" office:value="1592062371" table:style-name="ce4">
            <text:p>1,592,062,371</text:p>
          </table:table-cell>
          <table:table-cell office:value-type="float" office:value="1398107831" table:style-name="ce4">
            <text:p>1,398,107,831</text:p>
          </table:table-cell>
          <table:table-cell office:value-type="float" office:value="0" table:style-name="ce2">
            <text:p>0</text:p>
          </table:table-cell>
          <table:table-cell office:value-type="float" office:value="37037855" table:style-name="ce4">
            <text:p>37,037,855</text:p>
          </table:table-cell>
          <table:table-cell office:value-type="float" office:value="194564943" table:style-name="ce4">
            <text:p>194,564,943</text:p>
          </table:table-cell>
          <table:table-cell office:value-type="float" office:value="29428966" table:style-name="ce4">
            <text:p>29,428,966</text:p>
          </table:table-cell>
          <table:table-cell office:value-type="float" office:value="1600281663" table:style-name="ce4">
            <text:p>1,600,281,663</text:p>
          </table:table-cell>
          <table:table-cell office:value-type="float" office:value="8219292" table:style-name="ce4">
            <text:p>8,219,29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382479" table:style-name="ce6">
            <text:p>5,382,479</text:p>
          </table:table-cell>
          <table:table-cell office:value-type="float" office:value="61550287" table:style-name="ce6">
            <text:p>61,550,287</text:p>
          </table:table-cell>
          <table:table-cell office:value-type="float" office:value="57949528" table:style-name="ce6">
            <text:p>57,949,528</text:p>
          </table:table-cell>
          <table:table-cell office:value-type="float" office:value="142603476" table:style-name="ce6">
            <text:p>142,603,476</text:p>
          </table:table-cell>
          <table:table-cell office:value-type="float" office:value="4633392" table:style-name="ce6">
            <text:p>4,633,392</text:p>
          </table:table-cell>
          <table:table-cell office:value-type="float" office:value="38423" table:style-name="ce6">
            <text:p>38,423</text:p>
          </table:table-cell>
          <table:table-cell office:value-type="float" office:value="3500000" table:style-name="ce6">
            <text:p>3,500,000</text:p>
          </table:table-cell>
          <table:table-cell office:value-type="float" office:value="275657585" table:style-name="ce6">
            <text:p>275,657,585</text:p>
          </table:table-cell>
          <table:table-cell office:value-type="float" office:value="36292852" table:style-name="ce6">
            <text:p>36,292,852</text:p>
          </table:table-cell>
          <table:table-cell office:value-type="float" office:value="49780905" table:style-name="ce6">
            <text:p>49,780,905</text:p>
          </table:table-cell>
          <table:table-cell office:value-type="float" office:value="0" table:style-name="ce5">
            <text:p>0</text:p>
          </table:table-cell>
          <table:table-cell office:value-type="float" office:value="66031" table:style-name="ce6">
            <text:p>66,031</text:p>
          </table:table-cell>
          <table:table-cell office:value-type="float" office:value="119448" table:style-name="ce6">
            <text:p>119,448</text:p>
          </table:table-cell>
          <table:table-cell office:value-type="float" office:value="28599" table:style-name="ce6">
            <text:p>28,599</text:p>
          </table:table-cell>
          <table:table-cell office:value-type="float" office:value="49937785" table:style-name="ce6">
            <text:p>49,937,785</text:p>
          </table:table-cell>
          <table:table-cell office:value-type="float" office:value="13644933" table:style-name="ce6">
            <text:p>13,644,93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980418" table:style-name="ce6">
            <text:p>4,980,418</text:p>
          </table:table-cell>
          <table:table-cell office:value-type="float" office:value="51694659" table:style-name="ce6">
            <text:p>51,694,659</text:p>
          </table:table-cell>
          <table:table-cell office:value-type="float" office:value="0" table:style-name="ce5">
            <text:p>0</text:p>
          </table:table-cell>
          <table:table-cell office:value-type="float" office:value="19667457" table:style-name="ce6">
            <text:p>19,667,457</text:p>
          </table:table-cell>
          <table:table-cell office:value-type="float" office:value="183930828" table:style-name="ce6">
            <text:p>183,930,828</text:p>
          </table:table-cell>
          <table:table-cell office:value-type="float" office:value="224669496" table:style-name="ce6">
            <text:p>224,669,496</text:p>
          </table:table-cell>
          <table:table-cell office:value-type="float" office:value="0" table:style-name="ce5">
            <text:p>0</text:p>
          </table:table-cell>
          <table:table-cell office:value-type="float" office:value="484942858" table:style-name="ce6">
            <text:p>484,942,858</text:p>
          </table:table-cell>
          <table:table-cell office:value-type="float" office:value="25674896" table:style-name="ce6">
            <text:p>25,674,896</text:p>
          </table:table-cell>
          <table:table-cell office:value-type="float" office:value="14022996" table:style-name="ce6">
            <text:p>14,022,996</text:p>
          </table:table-cell>
          <table:table-cell office:value-type="float" office:value="5396913" table:style-name="ce6">
            <text:p>5,396,913</text:p>
          </table:table-cell>
          <table:table-cell office:value-type="float" office:value="727637" table:style-name="ce6">
            <text:p>727,637</text:p>
          </table:table-cell>
          <table:table-cell office:value-type="float" office:value="6316588" table:style-name="ce6">
            <text:p>6,316,588</text:p>
          </table:table-cell>
          <table:table-cell office:value-type="float" office:value="301472" table:style-name="ce6">
            <text:p>301,472</text:p>
          </table:table-cell>
          <table:table-cell office:value-type="float" office:value="26162662" table:style-name="ce6">
            <text:p>26,162,662</text:p>
          </table:table-cell>
          <table:table-cell office:value-type="float" office:value="487766" table:style-name="ce6">
            <text:p>487,76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505463" table:style-name="ce6">
            <text:p>7,505,463</text:p>
          </table:table-cell>
          <table:table-cell office:value-type="float" office:value="239046622" table:style-name="ce6">
            <text:p>239,046,622</text:p>
          </table:table-cell>
          <table:table-cell office:value-type="float" office:value="0" table:style-name="ce5">
            <text:p>0</text:p>
          </table:table-cell>
          <table:table-cell office:value-type="float" office:value="29020063" table:style-name="ce6">
            <text:p>29,020,063</text:p>
          </table:table-cell>
          <table:table-cell office:value-type="float" office:value="558077173" table:style-name="ce6">
            <text:p>558,077,173</text:p>
          </table:table-cell>
          <table:table-cell office:value-type="float" office:value="192284431" table:style-name="ce6">
            <text:p>192,284,431</text:p>
          </table:table-cell>
          <table:table-cell office:value-type="float" office:value="0" table:style-name="ce5">
            <text:p>0</text:p>
          </table:table-cell>
          <table:table-cell office:value-type="float" office:value="1025933752" table:style-name="ce6">
            <text:p>1,025,933,752</text:p>
          </table:table-cell>
          <table:table-cell office:value-type="float" office:value="64010268" table:style-name="ce6">
            <text:p>64,010,268</text:p>
          </table:table-cell>
          <table:table-cell office:value-type="float" office:value="35030343" table:style-name="ce6">
            <text:p>35,030,343</text:p>
          </table:table-cell>
          <table:table-cell office:value-type="float" office:value="11755095" table:style-name="ce6">
            <text:p>11,755,095</text:p>
          </table:table-cell>
          <table:table-cell office:value-type="float" office:value="1933001" table:style-name="ce6">
            <text:p>1,933,001</text:p>
          </table:table-cell>
          <table:table-cell office:value-type="float" office:value="17073261" table:style-name="ce6">
            <text:p>17,073,261</text:p>
          </table:table-cell>
          <table:table-cell office:value-type="float" office:value="86949" table:style-name="ce6">
            <text:p>86,949</text:p>
          </table:table-cell>
          <table:table-cell office:value-type="float" office:value="65704751" table:style-name="ce6">
            <text:p>65,704,751</text:p>
          </table:table-cell>
          <table:table-cell office:value-type="float" office:value="1694483" table:style-name="ce6">
            <text:p>1,694,48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4349" table:style-name="ce6">
            <text:p>114,349</text:p>
          </table:table-cell>
          <table:table-cell office:value-type="float" office:value="10049534" table:style-name="ce6">
            <text:p>10,049,534</text:p>
          </table:table-cell>
          <table:table-cell office:value-type="float" office:value="0" table:style-name="ce5">
            <text:p>0</text:p>
          </table:table-cell>
          <table:table-cell office:value-type="float" office:value="1805618" table:style-name="ce6">
            <text:p>1,805,618</text:p>
          </table:table-cell>
          <table:table-cell office:value-type="float" office:value="15940935" table:style-name="ce6">
            <text:p>15,940,935</text:p>
          </table:table-cell>
          <table:table-cell office:value-type="float" office:value="6390372" table:style-name="ce6">
            <text:p>6,390,372</text:p>
          </table:table-cell>
          <table:table-cell office:value-type="float" office:value="0" table:style-name="ce5">
            <text:p>0</text:p>
          </table:table-cell>
          <table:table-cell office:value-type="float" office:value="34300808" table:style-name="ce6">
            <text:p>34,300,808</text:p>
          </table:table-cell>
          <table:table-cell office:value-type="float" office:value="2217290" table:style-name="ce6">
            <text:p>2,217,290</text:p>
          </table:table-cell>
          <table:table-cell office:value-type="float" office:value="1210342" table:style-name="ce6">
            <text:p>1,210,342</text:p>
          </table:table-cell>
          <table:table-cell office:value-type="float" office:value="395964" table:style-name="ce6">
            <text:p>395,964</text:p>
          </table:table-cell>
          <table:table-cell office:value-type="float" office:value="76343" table:style-name="ce6">
            <text:p>76,343</text:p>
          </table:table-cell>
          <table:table-cell office:value-type="float" office:value="724888" table:style-name="ce6">
            <text:p>724,888</text:p>
          </table:table-cell>
          <table:table-cell office:value-type="float" office:value="0" table:style-name="ce5">
            <text:p>0</text:p>
          </table:table-cell>
          <table:table-cell office:value-type="float" office:value="2407537" table:style-name="ce6">
            <text:p>2,407,537</text:p>
          </table:table-cell>
          <table:table-cell office:value-type="float" office:value="190247" table:style-name="ce6">
            <text:p>190,247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70623805" table:style-name="ce8">
            <text:p>370,623,805</text:p>
          </table:table-cell>
          <table:table-cell office:value-type="float" office:value="3785204180" table:style-name="ce8">
            <text:p>3,785,204,180</text:p>
          </table:table-cell>
          <table:table-cell office:value-type="float" office:value="194007302" table:style-name="ce8">
            <text:p>194,007,302</text:p>
          </table:table-cell>
          <table:table-cell office:value-type="float" office:value="5386199160" table:style-name="ce8">
            <text:p>5,386,199,160</text:p>
          </table:table-cell>
          <table:table-cell office:value-type="float" office:value="9905209451" table:style-name="ce8">
            <text:p>9,905,209,451</text:p>
          </table:table-cell>
          <table:table-cell office:value-type="float" office:value="10590288916" table:style-name="ce8">
            <text:p>10,590,288,916</text:p>
          </table:table-cell>
          <table:table-cell office:value-type="float" office:value="177672413" table:style-name="ce8">
            <text:p>177,672,413</text:p>
          </table:table-cell>
          <table:table-cell office:value-type="float" office:value="30409205227" table:style-name="ce8">
            <text:p>30,409,205,227</text:p>
          </table:table-cell>
          <table:table-cell office:value-type="float" office:value="1720257677" table:style-name="ce8">
            <text:p>1,720,257,677</text:p>
          </table:table-cell>
          <table:table-cell office:value-type="float" office:value="1498152417" table:style-name="ce8">
            <text:p>1,498,152,417</text:p>
          </table:table-cell>
          <table:table-cell office:value-type="float" office:value="17547972" table:style-name="ce8">
            <text:p>17,547,972</text:p>
          </table:table-cell>
          <table:table-cell office:value-type="float" office:value="39840867" table:style-name="ce8">
            <text:p>39,840,867</text:p>
          </table:table-cell>
          <table:table-cell office:value-type="float" office:value="218799128" table:style-name="ce8">
            <text:p>218,799,128</text:p>
          </table:table-cell>
          <table:table-cell office:value-type="float" office:value="29845986" table:style-name="ce8">
            <text:p>29,845,986</text:p>
          </table:table-cell>
          <table:table-cell office:value-type="float" office:value="1744494398" table:style-name="ce8">
            <text:p>1,744,494,398</text:p>
          </table:table-cell>
          <table:table-cell office:value-type="float" office:value="24236721" table:style-name="ce8">
            <text:p>24,236,721</text:p>
          </table:table-cell>
          <table:table-cell table:number-columns-repeated="16366"/>
        </table:table-row>
        <table:table-row table:style-name="ro1">
          <table:table-cell office:value-type="float" office:value="10309" table:style-name="ce2">
            <text:p>10309</text:p>
          </table:table-cell>
          <table:table-cell office:value-type="string" table:style-name="ce2">
            <text:p>本國銀行</text:p>
          </table:table-cell>
          <table:table-cell office:value-type="float" office:value="354731568" table:style-name="ce4">
            <text:p>354,731,568</text:p>
          </table:table-cell>
          <table:table-cell office:value-type="float" office:value="3411179518" table:style-name="ce4">
            <text:p>3,411,179,518</text:p>
          </table:table-cell>
          <table:table-cell office:value-type="float" office:value="132504506" table:style-name="ce4">
            <text:p>132,504,506</text:p>
          </table:table-cell>
          <table:table-cell office:value-type="float" office:value="5116553172" table:style-name="ce4">
            <text:p>5,116,553,172</text:p>
          </table:table-cell>
          <table:table-cell office:value-type="float" office:value="9174176645" table:style-name="ce4">
            <text:p>9,174,176,645</text:p>
          </table:table-cell>
          <table:table-cell office:value-type="float" office:value="10196871788" table:style-name="ce4">
            <text:p>10,196,871,788</text:p>
          </table:table-cell>
          <table:table-cell office:value-type="float" office:value="167768568" table:style-name="ce4">
            <text:p>167,768,568</text:p>
          </table:table-cell>
          <table:table-cell office:value-type="float" office:value="28553785765" table:style-name="ce4">
            <text:p>28,553,785,765</text:p>
          </table:table-cell>
          <table:table-cell office:value-type="float" office:value="1588175588" table:style-name="ce4">
            <text:p>1,588,175,588</text:p>
          </table:table-cell>
          <table:table-cell office:value-type="float" office:value="1384325246" table:style-name="ce4">
            <text:p>1,384,325,246</text:p>
          </table:table-cell>
          <table:table-cell office:value-type="float" office:value="0" table:style-name="ce2">
            <text:p>0</text:p>
          </table:table-cell>
          <table:table-cell office:value-type="float" office:value="41224528" table:style-name="ce4">
            <text:p>41,224,528</text:p>
          </table:table-cell>
          <table:table-cell office:value-type="float" office:value="197633783" table:style-name="ce4">
            <text:p>197,633,783</text:p>
          </table:table-cell>
          <table:table-cell office:value-type="float" office:value="28202170" table:style-name="ce4">
            <text:p>28,202,170</text:p>
          </table:table-cell>
          <table:table-cell office:value-type="float" office:value="1594981387" table:style-name="ce4">
            <text:p>1,594,981,387</text:p>
          </table:table-cell>
          <table:table-cell office:value-type="float" office:value="6805799" table:style-name="ce4">
            <text:p>6,805,79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608184" table:style-name="ce6">
            <text:p>5,608,184</text:p>
          </table:table-cell>
          <table:table-cell office:value-type="float" office:value="64982425" table:style-name="ce6">
            <text:p>64,982,425</text:p>
          </table:table-cell>
          <table:table-cell office:value-type="float" office:value="56072242" table:style-name="ce6">
            <text:p>56,072,242</text:p>
          </table:table-cell>
          <table:table-cell office:value-type="float" office:value="139094161" table:style-name="ce6">
            <text:p>139,094,161</text:p>
          </table:table-cell>
          <table:table-cell office:value-type="float" office:value="4969681" table:style-name="ce6">
            <text:p>4,969,681</text:p>
          </table:table-cell>
          <table:table-cell office:value-type="float" office:value="39323" table:style-name="ce6">
            <text:p>39,323</text:p>
          </table:table-cell>
          <table:table-cell office:value-type="float" office:value="3500000" table:style-name="ce6">
            <text:p>3,500,000</text:p>
          </table:table-cell>
          <table:table-cell office:value-type="float" office:value="274266016" table:style-name="ce6">
            <text:p>274,266,016</text:p>
          </table:table-cell>
          <table:table-cell office:value-type="float" office:value="34806115" table:style-name="ce6">
            <text:p>34,806,115</text:p>
          </table:table-cell>
          <table:table-cell office:value-type="float" office:value="50526817" table:style-name="ce6">
            <text:p>50,526,817</text:p>
          </table:table-cell>
          <table:table-cell office:value-type="float" office:value="0" table:style-name="ce5">
            <text:p>0</text:p>
          </table:table-cell>
          <table:table-cell office:value-type="float" office:value="163495" table:style-name="ce6">
            <text:p>163,495</text:p>
          </table:table-cell>
          <table:table-cell office:value-type="float" office:value="120437" table:style-name="ce6">
            <text:p>120,437</text:p>
          </table:table-cell>
          <table:table-cell office:value-type="float" office:value="42328" table:style-name="ce6">
            <text:p>42,328</text:p>
          </table:table-cell>
          <table:table-cell office:value-type="float" office:value="50768421" table:style-name="ce6">
            <text:p>50,768,421</text:p>
          </table:table-cell>
          <table:table-cell office:value-type="float" office:value="15962306" table:style-name="ce6">
            <text:p>15,962,30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912024" table:style-name="ce6">
            <text:p>4,912,024</text:p>
          </table:table-cell>
          <table:table-cell office:value-type="float" office:value="51806891" table:style-name="ce6">
            <text:p>51,806,891</text:p>
          </table:table-cell>
          <table:table-cell office:value-type="float" office:value="0" table:style-name="ce5">
            <text:p>0</text:p>
          </table:table-cell>
          <table:table-cell office:value-type="float" office:value="20098414" table:style-name="ce6">
            <text:p>20,098,414</text:p>
          </table:table-cell>
          <table:table-cell office:value-type="float" office:value="183847014" table:style-name="ce6">
            <text:p>183,847,014</text:p>
          </table:table-cell>
          <table:table-cell office:value-type="float" office:value="225828383" table:style-name="ce6">
            <text:p>225,828,383</text:p>
          </table:table-cell>
          <table:table-cell office:value-type="float" office:value="0" table:style-name="ce5">
            <text:p>0</text:p>
          </table:table-cell>
          <table:table-cell office:value-type="float" office:value="486492726" table:style-name="ce6">
            <text:p>486,492,726</text:p>
          </table:table-cell>
          <table:table-cell office:value-type="float" office:value="25741809" table:style-name="ce6">
            <text:p>25,741,809</text:p>
          </table:table-cell>
          <table:table-cell office:value-type="float" office:value="14121009" table:style-name="ce6">
            <text:p>14,121,009</text:p>
          </table:table-cell>
          <table:table-cell office:value-type="float" office:value="5340930" table:style-name="ce6">
            <text:p>5,340,930</text:p>
          </table:table-cell>
          <table:table-cell office:value-type="float" office:value="741246" table:style-name="ce6">
            <text:p>741,246</text:p>
          </table:table-cell>
          <table:table-cell office:value-type="float" office:value="6314556" table:style-name="ce6">
            <text:p>6,314,556</text:p>
          </table:table-cell>
          <table:table-cell office:value-type="float" office:value="316112" table:style-name="ce6">
            <text:p>316,112</text:p>
          </table:table-cell>
          <table:table-cell office:value-type="float" office:value="26201629" table:style-name="ce6">
            <text:p>26,201,629</text:p>
          </table:table-cell>
          <table:table-cell office:value-type="float" office:value="459820" table:style-name="ce6">
            <text:p>459,82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88500" table:style-name="ce6">
            <text:p>7,488,500</text:p>
          </table:table-cell>
          <table:table-cell office:value-type="float" office:value="238657906" table:style-name="ce6">
            <text:p>238,657,906</text:p>
          </table:table-cell>
          <table:table-cell office:value-type="float" office:value="0" table:style-name="ce5">
            <text:p>0</text:p>
          </table:table-cell>
          <table:table-cell office:value-type="float" office:value="29963513" table:style-name="ce6">
            <text:p>29,963,513</text:p>
          </table:table-cell>
          <table:table-cell office:value-type="float" office:value="557250647" table:style-name="ce6">
            <text:p>557,250,647</text:p>
          </table:table-cell>
          <table:table-cell office:value-type="float" office:value="192083403" table:style-name="ce6">
            <text:p>192,083,403</text:p>
          </table:table-cell>
          <table:table-cell office:value-type="float" office:value="0" table:style-name="ce5">
            <text:p>0</text:p>
          </table:table-cell>
          <table:table-cell office:value-type="float" office:value="1025443969" table:style-name="ce6">
            <text:p>1,025,443,969</text:p>
          </table:table-cell>
          <table:table-cell office:value-type="float" office:value="63964132" table:style-name="ce6">
            <text:p>63,964,132</text:p>
          </table:table-cell>
          <table:table-cell office:value-type="float" office:value="35208289" table:style-name="ce6">
            <text:p>35,208,289</text:p>
          </table:table-cell>
          <table:table-cell office:value-type="float" office:value="11532654" table:style-name="ce6">
            <text:p>11,532,654</text:p>
          </table:table-cell>
          <table:table-cell office:value-type="float" office:value="1950466" table:style-name="ce6">
            <text:p>1,950,466</text:p>
          </table:table-cell>
          <table:table-cell office:value-type="float" office:value="17178880" table:style-name="ce6">
            <text:p>17,178,880</text:p>
          </table:table-cell>
          <table:table-cell office:value-type="float" office:value="160263" table:style-name="ce6">
            <text:p>160,263</text:p>
          </table:table-cell>
          <table:table-cell office:value-type="float" office:value="65710026" table:style-name="ce6">
            <text:p>65,710,026</text:p>
          </table:table-cell>
          <table:table-cell office:value-type="float" office:value="1745894" table:style-name="ce6">
            <text:p>1,745,89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6892" table:style-name="ce6">
            <text:p>116,892</text:p>
          </table:table-cell>
          <table:table-cell office:value-type="float" office:value="10111831" table:style-name="ce6">
            <text:p>10,111,831</text:p>
          </table:table-cell>
          <table:table-cell office:value-type="float" office:value="0" table:style-name="ce5">
            <text:p>0</text:p>
          </table:table-cell>
          <table:table-cell office:value-type="float" office:value="1840159" table:style-name="ce6">
            <text:p>1,840,159</text:p>
          </table:table-cell>
          <table:table-cell office:value-type="float" office:value="16013667" table:style-name="ce6">
            <text:p>16,013,667</text:p>
          </table:table-cell>
          <table:table-cell office:value-type="float" office:value="6385458" table:style-name="ce6">
            <text:p>6,385,458</text:p>
          </table:table-cell>
          <table:table-cell office:value-type="float" office:value="0" table:style-name="ce5">
            <text:p>0</text:p>
          </table:table-cell>
          <table:table-cell office:value-type="float" office:value="34468007" table:style-name="ce6">
            <text:p>34,468,007</text:p>
          </table:table-cell>
          <table:table-cell office:value-type="float" office:value="2229175" table:style-name="ce6">
            <text:p>2,229,175</text:p>
          </table:table-cell>
          <table:table-cell office:value-type="float" office:value="1219025" table:style-name="ce6">
            <text:p>1,219,025</text:p>
          </table:table-cell>
          <table:table-cell office:value-type="float" office:value="356652" table:style-name="ce6">
            <text:p>356,652</text:p>
          </table:table-cell>
          <table:table-cell office:value-type="float" office:value="78368" table:style-name="ce6">
            <text:p>78,368</text:p>
          </table:table-cell>
          <table:table-cell office:value-type="float" office:value="735007" table:style-name="ce6">
            <text:p>735,007</text:p>
          </table:table-cell>
          <table:table-cell office:value-type="float" office:value="0" table:style-name="ce5">
            <text:p>0</text:p>
          </table:table-cell>
          <table:table-cell office:value-type="float" office:value="2389052" table:style-name="ce6">
            <text:p>2,389,052</text:p>
          </table:table-cell>
          <table:table-cell office:value-type="float" office:value="159877" table:style-name="ce6">
            <text:p>159,877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72857168" table:style-name="ce8">
            <text:p>372,857,168</text:p>
          </table:table-cell>
          <table:table-cell office:value-type="float" office:value="3776738571" table:style-name="ce8">
            <text:p>3,776,738,571</text:p>
          </table:table-cell>
          <table:table-cell office:value-type="float" office:value="188576748" table:style-name="ce8">
            <text:p>188,576,748</text:p>
          </table:table-cell>
          <table:table-cell office:value-type="float" office:value="5307549419" table:style-name="ce8">
            <text:p>5,307,549,419</text:p>
          </table:table-cell>
          <table:table-cell office:value-type="float" office:value="9936257654" table:style-name="ce8">
            <text:p>9,936,257,654</text:p>
          </table:table-cell>
          <table:table-cell office:value-type="float" office:value="10621208355" table:style-name="ce8">
            <text:p>10,621,208,355</text:p>
          </table:table-cell>
          <table:table-cell office:value-type="float" office:value="171268568" table:style-name="ce8">
            <text:p>171,268,568</text:p>
          </table:table-cell>
          <table:table-cell office:value-type="float" office:value="30374456483" table:style-name="ce8">
            <text:p>30,374,456,483</text:p>
          </table:table-cell>
          <table:table-cell office:value-type="float" office:value="1714916819" table:style-name="ce8">
            <text:p>1,714,916,819</text:p>
          </table:table-cell>
          <table:table-cell office:value-type="float" office:value="1485400386" table:style-name="ce8">
            <text:p>1,485,400,386</text:p>
          </table:table-cell>
          <table:table-cell office:value-type="float" office:value="17230236" table:style-name="ce8">
            <text:p>17,230,236</text:p>
          </table:table-cell>
          <table:table-cell office:value-type="float" office:value="44158103" table:style-name="ce8">
            <text:p>44,158,103</text:p>
          </table:table-cell>
          <table:table-cell office:value-type="float" office:value="221982663" table:style-name="ce8">
            <text:p>221,982,663</text:p>
          </table:table-cell>
          <table:table-cell office:value-type="float" office:value="28720873" table:style-name="ce8">
            <text:p>28,720,873</text:p>
          </table:table-cell>
          <table:table-cell office:value-type="float" office:value="1740050515" table:style-name="ce8">
            <text:p>1,740,050,515</text:p>
          </table:table-cell>
          <table:table-cell office:value-type="float" office:value="25133696" table:style-name="ce8">
            <text:p>25,133,696</text:p>
          </table:table-cell>
          <table:table-cell table:number-columns-repeated="16366"/>
        </table:table-row>
        <table:table-row table:style-name="ro1">
          <table:table-cell office:value-type="float" office:value="10310" table:style-name="ce2">
            <text:p>10310</text:p>
          </table:table-cell>
          <table:table-cell office:value-type="string" table:style-name="ce2">
            <text:p>本國銀行</text:p>
          </table:table-cell>
          <table:table-cell office:value-type="float" office:value="343845934" table:style-name="ce4">
            <text:p>343,845,934</text:p>
          </table:table-cell>
          <table:table-cell office:value-type="float" office:value="3389879540" table:style-name="ce4">
            <text:p>3,389,879,540</text:p>
          </table:table-cell>
          <table:table-cell office:value-type="float" office:value="140840465" table:style-name="ce4">
            <text:p>140,840,465</text:p>
          </table:table-cell>
          <table:table-cell office:value-type="float" office:value="5108154676" table:style-name="ce4">
            <text:p>5,108,154,676</text:p>
          </table:table-cell>
          <table:table-cell office:value-type="float" office:value="9128845693" table:style-name="ce4">
            <text:p>9,128,845,693</text:p>
          </table:table-cell>
          <table:table-cell office:value-type="float" office:value="10230167053" table:style-name="ce4">
            <text:p>10,230,167,053</text:p>
          </table:table-cell>
          <table:table-cell office:value-type="float" office:value="162140212" table:style-name="ce4">
            <text:p>162,140,212</text:p>
          </table:table-cell>
          <table:table-cell office:value-type="float" office:value="28503873573" table:style-name="ce4">
            <text:p>28,503,873,573</text:p>
          </table:table-cell>
          <table:table-cell office:value-type="float" office:value="1587590643" table:style-name="ce4">
            <text:p>1,587,590,643</text:p>
          </table:table-cell>
          <table:table-cell office:value-type="float" office:value="1388768176" table:style-name="ce4">
            <text:p>1,388,768,176</text:p>
          </table:table-cell>
          <table:table-cell office:value-type="float" office:value="0" table:style-name="ce2">
            <text:p>0</text:p>
          </table:table-cell>
          <table:table-cell office:value-type="float" office:value="40189784" table:style-name="ce4">
            <text:p>40,189,784</text:p>
          </table:table-cell>
          <table:table-cell office:value-type="float" office:value="196824069" table:style-name="ce4">
            <text:p>196,824,069</text:p>
          </table:table-cell>
          <table:table-cell office:value-type="float" office:value="29144671" table:style-name="ce4">
            <text:p>29,144,671</text:p>
          </table:table-cell>
          <table:table-cell office:value-type="float" office:value="1596637358" table:style-name="ce4">
            <text:p>1,596,637,358</text:p>
          </table:table-cell>
          <table:table-cell office:value-type="float" office:value="9046715" table:style-name="ce4">
            <text:p>9,046,71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6016931" table:style-name="ce6">
            <text:p>6,016,931</text:p>
          </table:table-cell>
          <table:table-cell office:value-type="float" office:value="66327705" table:style-name="ce6">
            <text:p>66,327,705</text:p>
          </table:table-cell>
          <table:table-cell office:value-type="float" office:value="59029635" table:style-name="ce6">
            <text:p>59,029,635</text:p>
          </table:table-cell>
          <table:table-cell office:value-type="float" office:value="138459547" table:style-name="ce6">
            <text:p>138,459,547</text:p>
          </table:table-cell>
          <table:table-cell office:value-type="float" office:value="4728145" table:style-name="ce6">
            <text:p>4,728,145</text:p>
          </table:table-cell>
          <table:table-cell office:value-type="float" office:value="38212" table:style-name="ce6">
            <text:p>38,212</text:p>
          </table:table-cell>
          <table:table-cell office:value-type="float" office:value="3500000" table:style-name="ce6">
            <text:p>3,500,000</text:p>
          </table:table-cell>
          <table:table-cell office:value-type="float" office:value="278100175" table:style-name="ce6">
            <text:p>278,100,175</text:p>
          </table:table-cell>
          <table:table-cell office:value-type="float" office:value="37598150" table:style-name="ce6">
            <text:p>37,598,150</text:p>
          </table:table-cell>
          <table:table-cell office:value-type="float" office:value="52566007" table:style-name="ce6">
            <text:p>52,566,007</text:p>
          </table:table-cell>
          <table:table-cell office:value-type="float" office:value="0" table:style-name="ce5">
            <text:p>0</text:p>
          </table:table-cell>
          <table:table-cell office:value-type="float" office:value="64673" table:style-name="ce6">
            <text:p>64,673</text:p>
          </table:table-cell>
          <table:table-cell office:value-type="float" office:value="135472" table:style-name="ce6">
            <text:p>135,472</text:p>
          </table:table-cell>
          <table:table-cell office:value-type="float" office:value="28173" table:style-name="ce6">
            <text:p>28,173</text:p>
          </table:table-cell>
          <table:table-cell office:value-type="float" office:value="52737979" table:style-name="ce6">
            <text:p>52,737,979</text:p>
          </table:table-cell>
          <table:table-cell office:value-type="float" office:value="15139829" table:style-name="ce6">
            <text:p>15,139,82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960175" table:style-name="ce6">
            <text:p>4,960,175</text:p>
          </table:table-cell>
          <table:table-cell office:value-type="float" office:value="52067672" table:style-name="ce6">
            <text:p>52,067,672</text:p>
          </table:table-cell>
          <table:table-cell office:value-type="float" office:value="0" table:style-name="ce5">
            <text:p>0</text:p>
          </table:table-cell>
          <table:table-cell office:value-type="float" office:value="20518456" table:style-name="ce6">
            <text:p>20,518,456</text:p>
          </table:table-cell>
          <table:table-cell office:value-type="float" office:value="182158226" table:style-name="ce6">
            <text:p>182,158,226</text:p>
          </table:table-cell>
          <table:table-cell office:value-type="float" office:value="226997222" table:style-name="ce6">
            <text:p>226,997,222</text:p>
          </table:table-cell>
          <table:table-cell office:value-type="float" office:value="0" table:style-name="ce5">
            <text:p>0</text:p>
          </table:table-cell>
          <table:table-cell office:value-type="float" office:value="486701751" table:style-name="ce6">
            <text:p>486,701,751</text:p>
          </table:table-cell>
          <table:table-cell office:value-type="float" office:value="25747351" table:style-name="ce6">
            <text:p>25,747,351</text:p>
          </table:table-cell>
          <table:table-cell office:value-type="float" office:value="14155657" table:style-name="ce6">
            <text:p>14,155,657</text:p>
          </table:table-cell>
          <table:table-cell office:value-type="float" office:value="5516587" table:style-name="ce6">
            <text:p>5,516,587</text:p>
          </table:table-cell>
          <table:table-cell office:value-type="float" office:value="729103" table:style-name="ce6">
            <text:p>729,103</text:p>
          </table:table-cell>
          <table:table-cell office:value-type="float" office:value="6353663" table:style-name="ce6">
            <text:p>6,353,663</text:p>
          </table:table-cell>
          <table:table-cell office:value-type="float" office:value="354797" table:style-name="ce6">
            <text:p>354,797</text:p>
          </table:table-cell>
          <table:table-cell office:value-type="float" office:value="26400213" table:style-name="ce6">
            <text:p>26,400,213</text:p>
          </table:table-cell>
          <table:table-cell office:value-type="float" office:value="652862" table:style-name="ce6">
            <text:p>652,86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592087" table:style-name="ce6">
            <text:p>7,592,087</text:p>
          </table:table-cell>
          <table:table-cell office:value-type="float" office:value="237857259" table:style-name="ce6">
            <text:p>237,857,259</text:p>
          </table:table-cell>
          <table:table-cell office:value-type="float" office:value="0" table:style-name="ce5">
            <text:p>0</text:p>
          </table:table-cell>
          <table:table-cell office:value-type="float" office:value="32281676" table:style-name="ce6">
            <text:p>32,281,676</text:p>
          </table:table-cell>
          <table:table-cell office:value-type="float" office:value="554976616" table:style-name="ce6">
            <text:p>554,976,616</text:p>
          </table:table-cell>
          <table:table-cell office:value-type="float" office:value="193075327" table:style-name="ce6">
            <text:p>193,075,327</text:p>
          </table:table-cell>
          <table:table-cell office:value-type="float" office:value="0" table:style-name="ce5">
            <text:p>0</text:p>
          </table:table-cell>
          <table:table-cell office:value-type="float" office:value="1025782965" table:style-name="ce6">
            <text:p>1,025,782,965</text:p>
          </table:table-cell>
          <table:table-cell office:value-type="float" office:value="63927520" table:style-name="ce6">
            <text:p>63,927,520</text:p>
          </table:table-cell>
          <table:table-cell office:value-type="float" office:value="35181475" table:style-name="ce6">
            <text:p>35,181,475</text:p>
          </table:table-cell>
          <table:table-cell office:value-type="float" office:value="11238990" table:style-name="ce6">
            <text:p>11,238,990</text:p>
          </table:table-cell>
          <table:table-cell office:value-type="float" office:value="1973746" table:style-name="ce6">
            <text:p>1,973,746</text:p>
          </table:table-cell>
          <table:table-cell office:value-type="float" office:value="17415567" table:style-name="ce6">
            <text:p>17,415,567</text:p>
          </table:table-cell>
          <table:table-cell office:value-type="float" office:value="86085" table:style-name="ce6">
            <text:p>86,085</text:p>
          </table:table-cell>
          <table:table-cell office:value-type="float" office:value="65723693" table:style-name="ce6">
            <text:p>65,723,693</text:p>
          </table:table-cell>
          <table:table-cell office:value-type="float" office:value="1796173" table:style-name="ce6">
            <text:p>1,796,17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4880" table:style-name="ce6">
            <text:p>114,880</text:p>
          </table:table-cell>
          <table:table-cell office:value-type="float" office:value="10033007" table:style-name="ce6">
            <text:p>10,033,007</text:p>
          </table:table-cell>
          <table:table-cell office:value-type="float" office:value="0" table:style-name="ce5">
            <text:p>0</text:p>
          </table:table-cell>
          <table:table-cell office:value-type="float" office:value="1894089" table:style-name="ce6">
            <text:p>1,894,089</text:p>
          </table:table-cell>
          <table:table-cell office:value-type="float" office:value="16124950" table:style-name="ce6">
            <text:p>16,124,950</text:p>
          </table:table-cell>
          <table:table-cell office:value-type="float" office:value="6454305" table:style-name="ce6">
            <text:p>6,454,305</text:p>
          </table:table-cell>
          <table:table-cell office:value-type="float" office:value="0" table:style-name="ce5">
            <text:p>0</text:p>
          </table:table-cell>
          <table:table-cell office:value-type="float" office:value="34621231" table:style-name="ce6">
            <text:p>34,621,231</text:p>
          </table:table-cell>
          <table:table-cell office:value-type="float" office:value="2232822" table:style-name="ce6">
            <text:p>2,232,822</text:p>
          </table:table-cell>
          <table:table-cell office:value-type="float" office:value="1225604" table:style-name="ce6">
            <text:p>1,225,604</text:p>
          </table:table-cell>
          <table:table-cell office:value-type="float" office:value="360089" table:style-name="ce6">
            <text:p>360,089</text:p>
          </table:table-cell>
          <table:table-cell office:value-type="float" office:value="77643" table:style-name="ce6">
            <text:p>77,643</text:p>
          </table:table-cell>
          <table:table-cell office:value-type="float" office:value="709795" table:style-name="ce6">
            <text:p>709,795</text:p>
          </table:table-cell>
          <table:table-cell office:value-type="float" office:value="0" table:style-name="ce5">
            <text:p>0</text:p>
          </table:table-cell>
          <table:table-cell office:value-type="float" office:value="2373131" table:style-name="ce6">
            <text:p>2,373,131</text:p>
          </table:table-cell>
          <table:table-cell office:value-type="float" office:value="140309" table:style-name="ce6">
            <text:p>140,309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2530007" table:style-name="ce8">
            <text:p>362,530,007</text:p>
          </table:table-cell>
          <table:table-cell office:value-type="float" office:value="3756165183" table:style-name="ce8">
            <text:p>3,756,165,183</text:p>
          </table:table-cell>
          <table:table-cell office:value-type="float" office:value="199870100" table:style-name="ce8">
            <text:p>199,870,100</text:p>
          </table:table-cell>
          <table:table-cell office:value-type="float" office:value="5301308444" table:style-name="ce8">
            <text:p>5,301,308,444</text:p>
          </table:table-cell>
          <table:table-cell office:value-type="float" office:value="9886833630" table:style-name="ce8">
            <text:p>9,886,833,630</text:p>
          </table:table-cell>
          <table:table-cell office:value-type="float" office:value="10656732119" table:style-name="ce8">
            <text:p>10,656,732,119</text:p>
          </table:table-cell>
          <table:table-cell office:value-type="float" office:value="165640212" table:style-name="ce8">
            <text:p>165,640,212</text:p>
          </table:table-cell>
          <table:table-cell office:value-type="float" office:value="30329079695" table:style-name="ce8">
            <text:p>30,329,079,695</text:p>
          </table:table-cell>
          <table:table-cell office:value-type="float" office:value="1717096486" table:style-name="ce8">
            <text:p>1,717,096,486</text:p>
          </table:table-cell>
          <table:table-cell office:value-type="float" office:value="1491896919" table:style-name="ce8">
            <text:p>1,491,896,919</text:p>
          </table:table-cell>
          <table:table-cell office:value-type="float" office:value="17115666" table:style-name="ce8">
            <text:p>17,115,666</text:p>
          </table:table-cell>
          <table:table-cell office:value-type="float" office:value="43034949" table:style-name="ce8">
            <text:p>43,034,949</text:p>
          </table:table-cell>
          <table:table-cell office:value-type="float" office:value="221438566" table:style-name="ce8">
            <text:p>221,438,566</text:p>
          </table:table-cell>
          <table:table-cell office:value-type="float" office:value="29613726" table:style-name="ce8">
            <text:p>29,613,726</text:p>
          </table:table-cell>
          <table:table-cell office:value-type="float" office:value="1743872374" table:style-name="ce8">
            <text:p>1,743,872,374</text:p>
          </table:table-cell>
          <table:table-cell office:value-type="float" office:value="26775888" table:style-name="ce8">
            <text:p>26,775,888</text:p>
          </table:table-cell>
          <table:table-cell table:number-columns-repeated="16366"/>
        </table:table-row>
        <table:table-row table:style-name="ro1">
          <table:table-cell office:value-type="float" office:value="10311" table:style-name="ce2">
            <text:p>10311</text:p>
          </table:table-cell>
          <table:table-cell office:value-type="string" table:style-name="ce2">
            <text:p>本國銀行</text:p>
          </table:table-cell>
          <table:table-cell office:value-type="float" office:value="347010177" table:style-name="ce4">
            <text:p>347,010,177</text:p>
          </table:table-cell>
          <table:table-cell office:value-type="float" office:value="3410922875" table:style-name="ce4">
            <text:p>3,410,922,875</text:p>
          </table:table-cell>
          <table:table-cell office:value-type="float" office:value="123996143" table:style-name="ce4">
            <text:p>123,996,143</text:p>
          </table:table-cell>
          <table:table-cell office:value-type="float" office:value="5132116081" table:style-name="ce4">
            <text:p>5,132,116,081</text:p>
          </table:table-cell>
          <table:table-cell office:value-type="float" office:value="9142557295" table:style-name="ce4">
            <text:p>9,142,557,295</text:p>
          </table:table-cell>
          <table:table-cell office:value-type="float" office:value="10268728406" table:style-name="ce4">
            <text:p>10,268,728,406</text:p>
          </table:table-cell>
          <table:table-cell office:value-type="float" office:value="160699734" table:style-name="ce4">
            <text:p>160,699,734</text:p>
          </table:table-cell>
          <table:table-cell office:value-type="float" office:value="28586030711" table:style-name="ce4">
            <text:p>28,586,030,711</text:p>
          </table:table-cell>
          <table:table-cell office:value-type="float" office:value="1585536653" table:style-name="ce4">
            <text:p>1,585,536,653</text:p>
          </table:table-cell>
          <table:table-cell office:value-type="float" office:value="1392646411" table:style-name="ce4">
            <text:p>1,392,646,411</text:p>
          </table:table-cell>
          <table:table-cell office:value-type="float" office:value="0" table:style-name="ce2">
            <text:p>0</text:p>
          </table:table-cell>
          <table:table-cell office:value-type="float" office:value="38525618" table:style-name="ce4">
            <text:p>38,525,618</text:p>
          </table:table-cell>
          <table:table-cell office:value-type="float" office:value="194936634" table:style-name="ce4">
            <text:p>194,936,634</text:p>
          </table:table-cell>
          <table:table-cell office:value-type="float" office:value="29792396" table:style-name="ce4">
            <text:p>29,792,396</text:p>
          </table:table-cell>
          <table:table-cell office:value-type="float" office:value="1596316267" table:style-name="ce4">
            <text:p>1,596,316,267</text:p>
          </table:table-cell>
          <table:table-cell office:value-type="float" office:value="10779614" table:style-name="ce4">
            <text:p>10,779,61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6205011" table:style-name="ce6">
            <text:p>6,205,011</text:p>
          </table:table-cell>
          <table:table-cell office:value-type="float" office:value="64801038" table:style-name="ce6">
            <text:p>64,801,038</text:p>
          </table:table-cell>
          <table:table-cell office:value-type="float" office:value="52472662" table:style-name="ce6">
            <text:p>52,472,662</text:p>
          </table:table-cell>
          <table:table-cell office:value-type="float" office:value="140325210" table:style-name="ce6">
            <text:p>140,325,210</text:p>
          </table:table-cell>
          <table:table-cell office:value-type="float" office:value="4621123" table:style-name="ce6">
            <text:p>4,621,123</text:p>
          </table:table-cell>
          <table:table-cell office:value-type="float" office:value="37910" table:style-name="ce6">
            <text:p>37,910</text:p>
          </table:table-cell>
          <table:table-cell office:value-type="float" office:value="3500000" table:style-name="ce6">
            <text:p>3,500,000</text:p>
          </table:table-cell>
          <table:table-cell office:value-type="float" office:value="271962954" table:style-name="ce6">
            <text:p>271,962,954</text:p>
          </table:table-cell>
          <table:table-cell office:value-type="float" office:value="31655244" table:style-name="ce6">
            <text:p>31,655,244</text:p>
          </table:table-cell>
          <table:table-cell office:value-type="float" office:value="43403916" table:style-name="ce6">
            <text:p>43,403,916</text:p>
          </table:table-cell>
          <table:table-cell office:value-type="float" office:value="0" table:style-name="ce5">
            <text:p>0</text:p>
          </table:table-cell>
          <table:table-cell office:value-type="float" office:value="65839" table:style-name="ce6">
            <text:p>65,839</text:p>
          </table:table-cell>
          <table:table-cell office:value-type="float" office:value="129331" table:style-name="ce6">
            <text:p>129,331</text:p>
          </table:table-cell>
          <table:table-cell office:value-type="float" office:value="29193" table:style-name="ce6">
            <text:p>29,193</text:p>
          </table:table-cell>
          <table:table-cell office:value-type="float" office:value="43569893" table:style-name="ce6">
            <text:p>43,569,893</text:p>
          </table:table-cell>
          <table:table-cell office:value-type="float" office:value="11914649" table:style-name="ce6">
            <text:p>11,914,64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900834" table:style-name="ce6">
            <text:p>4,900,834</text:p>
          </table:table-cell>
          <table:table-cell office:value-type="float" office:value="52477791" table:style-name="ce6">
            <text:p>52,477,791</text:p>
          </table:table-cell>
          <table:table-cell office:value-type="float" office:value="0" table:style-name="ce5">
            <text:p>0</text:p>
          </table:table-cell>
          <table:table-cell office:value-type="float" office:value="20441897" table:style-name="ce6">
            <text:p>20,441,897</text:p>
          </table:table-cell>
          <table:table-cell office:value-type="float" office:value="182231698" table:style-name="ce6">
            <text:p>182,231,698</text:p>
          </table:table-cell>
          <table:table-cell office:value-type="float" office:value="227827973" table:style-name="ce6">
            <text:p>227,827,973</text:p>
          </table:table-cell>
          <table:table-cell office:value-type="float" office:value="0" table:style-name="ce5">
            <text:p>0</text:p>
          </table:table-cell>
          <table:table-cell office:value-type="float" office:value="487880193" table:style-name="ce6">
            <text:p>487,880,193</text:p>
          </table:table-cell>
          <table:table-cell office:value-type="float" office:value="25814497" table:style-name="ce6">
            <text:p>25,814,497</text:p>
          </table:table-cell>
          <table:table-cell office:value-type="float" office:value="14161141" table:style-name="ce6">
            <text:p>14,161,141</text:p>
          </table:table-cell>
          <table:table-cell office:value-type="float" office:value="5463382" table:style-name="ce6">
            <text:p>5,463,382</text:p>
          </table:table-cell>
          <table:table-cell office:value-type="float" office:value="708180" table:style-name="ce6">
            <text:p>708,180</text:p>
          </table:table-cell>
          <table:table-cell office:value-type="float" office:value="6290596" table:style-name="ce6">
            <text:p>6,290,596</text:p>
          </table:table-cell>
          <table:table-cell office:value-type="float" office:value="388496" table:style-name="ce6">
            <text:p>388,496</text:p>
          </table:table-cell>
          <table:table-cell office:value-type="float" office:value="26234803" table:style-name="ce6">
            <text:p>26,234,803</text:p>
          </table:table-cell>
          <table:table-cell office:value-type="float" office:value="420306" table:style-name="ce6">
            <text:p>420,30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746582" table:style-name="ce6">
            <text:p>7,746,582</text:p>
          </table:table-cell>
          <table:table-cell office:value-type="float" office:value="239753441" table:style-name="ce6">
            <text:p>239,753,441</text:p>
          </table:table-cell>
          <table:table-cell office:value-type="float" office:value="0" table:style-name="ce5">
            <text:p>0</text:p>
          </table:table-cell>
          <table:table-cell office:value-type="float" office:value="33621335" table:style-name="ce6">
            <text:p>33,621,335</text:p>
          </table:table-cell>
          <table:table-cell office:value-type="float" office:value="557468087" table:style-name="ce6">
            <text:p>557,468,087</text:p>
          </table:table-cell>
          <table:table-cell office:value-type="float" office:value="194124707" table:style-name="ce6">
            <text:p>194,124,707</text:p>
          </table:table-cell>
          <table:table-cell office:value-type="float" office:value="0" table:style-name="ce5">
            <text:p>0</text:p>
          </table:table-cell>
          <table:table-cell office:value-type="float" office:value="1032714152" table:style-name="ce6">
            <text:p>1,032,714,152</text:p>
          </table:table-cell>
          <table:table-cell office:value-type="float" office:value="64375452" table:style-name="ce6">
            <text:p>64,375,452</text:p>
          </table:table-cell>
          <table:table-cell office:value-type="float" office:value="35159969" table:style-name="ce6">
            <text:p>35,159,969</text:p>
          </table:table-cell>
          <table:table-cell office:value-type="float" office:value="11689165" table:style-name="ce6">
            <text:p>11,689,165</text:p>
          </table:table-cell>
          <table:table-cell office:value-type="float" office:value="1954785" table:style-name="ce6">
            <text:p>1,954,785</text:p>
          </table:table-cell>
          <table:table-cell office:value-type="float" office:value="17477127" table:style-name="ce6">
            <text:p>17,477,127</text:p>
          </table:table-cell>
          <table:table-cell office:value-type="float" office:value="85230" table:style-name="ce6">
            <text:p>85,230</text:p>
          </table:table-cell>
          <table:table-cell office:value-type="float" office:value="66195816" table:style-name="ce6">
            <text:p>66,195,816</text:p>
          </table:table-cell>
          <table:table-cell office:value-type="float" office:value="1820364" table:style-name="ce6">
            <text:p>1,820,36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3052" table:style-name="ce6">
            <text:p>113,052</text:p>
          </table:table-cell>
          <table:table-cell office:value-type="float" office:value="10026468" table:style-name="ce6">
            <text:p>10,026,468</text:p>
          </table:table-cell>
          <table:table-cell office:value-type="float" office:value="0" table:style-name="ce5">
            <text:p>0</text:p>
          </table:table-cell>
          <table:table-cell office:value-type="float" office:value="1736353" table:style-name="ce6">
            <text:p>1,736,353</text:p>
          </table:table-cell>
          <table:table-cell office:value-type="float" office:value="16341731" table:style-name="ce6">
            <text:p>16,341,731</text:p>
          </table:table-cell>
          <table:table-cell office:value-type="float" office:value="6607056" table:style-name="ce6">
            <text:p>6,607,056</text:p>
          </table:table-cell>
          <table:table-cell office:value-type="float" office:value="0" table:style-name="ce5">
            <text:p>0</text:p>
          </table:table-cell>
          <table:table-cell office:value-type="float" office:value="34824660" table:style-name="ce6">
            <text:p>34,824,660</text:p>
          </table:table-cell>
          <table:table-cell office:value-type="float" office:value="2242140" table:style-name="ce6">
            <text:p>2,242,140</text:p>
          </table:table-cell>
          <table:table-cell office:value-type="float" office:value="1227907" table:style-name="ce6">
            <text:p>1,227,907</text:p>
          </table:table-cell>
          <table:table-cell office:value-type="float" office:value="356387" table:style-name="ce6">
            <text:p>356,387</text:p>
          </table:table-cell>
          <table:table-cell office:value-type="float" office:value="77535" table:style-name="ce6">
            <text:p>77,535</text:p>
          </table:table-cell>
          <table:table-cell office:value-type="float" office:value="719873" table:style-name="ce6">
            <text:p>719,873</text:p>
          </table:table-cell>
          <table:table-cell office:value-type="float" office:value="0" table:style-name="ce5">
            <text:p>0</text:p>
          </table:table-cell>
          <table:table-cell office:value-type="float" office:value="2381702" table:style-name="ce6">
            <text:p>2,381,702</text:p>
          </table:table-cell>
          <table:table-cell office:value-type="float" office:value="139562" table:style-name="ce6">
            <text:p>139,56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5975656" table:style-name="ce8">
            <text:p>365,975,656</text:p>
          </table:table-cell>
          <table:table-cell office:value-type="float" office:value="3777981613" table:style-name="ce8">
            <text:p>3,777,981,613</text:p>
          </table:table-cell>
          <table:table-cell office:value-type="float" office:value="176468805" table:style-name="ce8">
            <text:p>176,468,805</text:p>
          </table:table-cell>
          <table:table-cell office:value-type="float" office:value="5328240876" table:style-name="ce8">
            <text:p>5,328,240,876</text:p>
          </table:table-cell>
          <table:table-cell office:value-type="float" office:value="9903219934" table:style-name="ce8">
            <text:p>9,903,219,934</text:p>
          </table:table-cell>
          <table:table-cell office:value-type="float" office:value="10697326052" table:style-name="ce8">
            <text:p>10,697,326,052</text:p>
          </table:table-cell>
          <table:table-cell office:value-type="float" office:value="164199734" table:style-name="ce8">
            <text:p>164,199,734</text:p>
          </table:table-cell>
          <table:table-cell office:value-type="float" office:value="30413412670" table:style-name="ce8">
            <text:p>30,413,412,670</text:p>
          </table:table-cell>
          <table:table-cell office:value-type="float" office:value="1709623986" table:style-name="ce8">
            <text:p>1,709,623,986</text:p>
          </table:table-cell>
          <table:table-cell office:value-type="float" office:value="1486599344" table:style-name="ce8">
            <text:p>1,486,599,344</text:p>
          </table:table-cell>
          <table:table-cell office:value-type="float" office:value="17508934" table:style-name="ce8">
            <text:p>17,508,934</text:p>
          </table:table-cell>
          <table:table-cell office:value-type="float" office:value="41331957" table:style-name="ce8">
            <text:p>41,331,957</text:p>
          </table:table-cell>
          <table:table-cell office:value-type="float" office:value="219553561" table:style-name="ce8">
            <text:p>219,553,561</text:p>
          </table:table-cell>
          <table:table-cell office:value-type="float" office:value="30295315" table:style-name="ce8">
            <text:p>30,295,315</text:p>
          </table:table-cell>
          <table:table-cell office:value-type="float" office:value="1734698481" table:style-name="ce8">
            <text:p>1,734,698,481</text:p>
          </table:table-cell>
          <table:table-cell office:value-type="float" office:value="25074495" table:style-name="ce8">
            <text:p>25,074,495</text:p>
          </table:table-cell>
          <table:table-cell table:number-columns-repeated="16366"/>
        </table:table-row>
        <table:table-row table:style-name="ro1">
          <table:table-cell office:value-type="float" office:value="10312" table:style-name="ce2">
            <text:p>10312</text:p>
          </table:table-cell>
          <table:table-cell office:value-type="string" table:style-name="ce2">
            <text:p>本國銀行</text:p>
          </table:table-cell>
          <table:table-cell office:value-type="float" office:value="353598378" table:style-name="ce4">
            <text:p>353,598,378</text:p>
          </table:table-cell>
          <table:table-cell office:value-type="float" office:value="3496741395" table:style-name="ce4">
            <text:p>3,496,741,395</text:p>
          </table:table-cell>
          <table:table-cell office:value-type="float" office:value="120654790" table:style-name="ce4">
            <text:p>120,654,790</text:p>
          </table:table-cell>
          <table:table-cell office:value-type="float" office:value="5108365375" table:style-name="ce4">
            <text:p>5,108,365,375</text:p>
          </table:table-cell>
          <table:table-cell office:value-type="float" office:value="9222677155" table:style-name="ce4">
            <text:p>9,222,677,155</text:p>
          </table:table-cell>
          <table:table-cell office:value-type="float" office:value="10285000928" table:style-name="ce4">
            <text:p>10,285,000,928</text:p>
          </table:table-cell>
          <table:table-cell office:value-type="float" office:value="152725246" table:style-name="ce4">
            <text:p>152,725,246</text:p>
          </table:table-cell>
          <table:table-cell office:value-type="float" office:value="28739763267" table:style-name="ce4">
            <text:p>28,739,763,267</text:p>
          </table:table-cell>
          <table:table-cell office:value-type="float" office:value="1596051372" table:style-name="ce4">
            <text:p>1,596,051,372</text:p>
          </table:table-cell>
          <table:table-cell office:value-type="float" office:value="1403939791" table:style-name="ce4">
            <text:p>1,403,939,791</text:p>
          </table:table-cell>
          <table:table-cell office:value-type="float" office:value="0" table:style-name="ce2">
            <text:p>0</text:p>
          </table:table-cell>
          <table:table-cell office:value-type="float" office:value="42487372" table:style-name="ce4">
            <text:p>42,487,372</text:p>
          </table:table-cell>
          <table:table-cell office:value-type="float" office:value="198787220" table:style-name="ce4">
            <text:p>198,787,220</text:p>
          </table:table-cell>
          <table:table-cell office:value-type="float" office:value="35984865" table:style-name="ce4">
            <text:p>35,984,865</text:p>
          </table:table-cell>
          <table:table-cell office:value-type="float" office:value="1609229518" table:style-name="ce4">
            <text:p>1,609,229,518</text:p>
          </table:table-cell>
          <table:table-cell office:value-type="float" office:value="13178146" table:style-name="ce4">
            <text:p>13,178,14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901235" table:style-name="ce6">
            <text:p>5,901,235</text:p>
          </table:table-cell>
          <table:table-cell office:value-type="float" office:value="69204491" table:style-name="ce6">
            <text:p>69,204,491</text:p>
          </table:table-cell>
          <table:table-cell office:value-type="float" office:value="48795361" table:style-name="ce6">
            <text:p>48,795,361</text:p>
          </table:table-cell>
          <table:table-cell office:value-type="float" office:value="145121438" table:style-name="ce6">
            <text:p>145,121,438</text:p>
          </table:table-cell>
          <table:table-cell office:value-type="float" office:value="5428222" table:style-name="ce6">
            <text:p>5,428,222</text:p>
          </table:table-cell>
          <table:table-cell office:value-type="float" office:value="38045" table:style-name="ce6">
            <text:p>38,045</text:p>
          </table:table-cell>
          <table:table-cell office:value-type="float" office:value="3500000" table:style-name="ce6">
            <text:p>3,500,000</text:p>
          </table:table-cell>
          <table:table-cell office:value-type="float" office:value="277988792" table:style-name="ce6">
            <text:p>277,988,792</text:p>
          </table:table-cell>
          <table:table-cell office:value-type="float" office:value="29327027" table:style-name="ce6">
            <text:p>29,327,027</text:p>
          </table:table-cell>
          <table:table-cell office:value-type="float" office:value="44985010" table:style-name="ce6">
            <text:p>44,985,010</text:p>
          </table:table-cell>
          <table:table-cell office:value-type="float" office:value="0" table:style-name="ce5">
            <text:p>0</text:p>
          </table:table-cell>
          <table:table-cell office:value-type="float" office:value="63399" table:style-name="ce6">
            <text:p>63,399</text:p>
          </table:table-cell>
          <table:table-cell office:value-type="float" office:value="120907" table:style-name="ce6">
            <text:p>120,907</text:p>
          </table:table-cell>
          <table:table-cell office:value-type="float" office:value="146496" table:style-name="ce6">
            <text:p>146,496</text:p>
          </table:table-cell>
          <table:table-cell office:value-type="float" office:value="45022820" table:style-name="ce6">
            <text:p>45,022,820</text:p>
          </table:table-cell>
          <table:table-cell office:value-type="float" office:value="15695793" table:style-name="ce6">
            <text:p>15,695,79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983031" table:style-name="ce6">
            <text:p>4,983,031</text:p>
          </table:table-cell>
          <table:table-cell office:value-type="float" office:value="52706446" table:style-name="ce6">
            <text:p>52,706,446</text:p>
          </table:table-cell>
          <table:table-cell office:value-type="float" office:value="0" table:style-name="ce5">
            <text:p>0</text:p>
          </table:table-cell>
          <table:table-cell office:value-type="float" office:value="20029849" table:style-name="ce6">
            <text:p>20,029,849</text:p>
          </table:table-cell>
          <table:table-cell office:value-type="float" office:value="183440385" table:style-name="ce6">
            <text:p>183,440,385</text:p>
          </table:table-cell>
          <table:table-cell office:value-type="float" office:value="228745347" table:style-name="ce6">
            <text:p>228,745,347</text:p>
          </table:table-cell>
          <table:table-cell office:value-type="float" office:value="0" table:style-name="ce5">
            <text:p>0</text:p>
          </table:table-cell>
          <table:table-cell office:value-type="float" office:value="489905058" table:style-name="ce6">
            <text:p>489,905,058</text:p>
          </table:table-cell>
          <table:table-cell office:value-type="float" office:value="25928256" table:style-name="ce6">
            <text:p>25,928,256</text:p>
          </table:table-cell>
          <table:table-cell office:value-type="float" office:value="14262653" table:style-name="ce6">
            <text:p>14,262,653</text:p>
          </table:table-cell>
          <table:table-cell office:value-type="float" office:value="5757514" table:style-name="ce6">
            <text:p>5,757,514</text:p>
          </table:table-cell>
          <table:table-cell office:value-type="float" office:value="767927" table:style-name="ce6">
            <text:p>767,927</text:p>
          </table:table-cell>
          <table:table-cell office:value-type="float" office:value="6423700" table:style-name="ce6">
            <text:p>6,423,700</text:p>
          </table:table-cell>
          <table:table-cell office:value-type="float" office:value="461621" table:style-name="ce6">
            <text:p>461,621</text:p>
          </table:table-cell>
          <table:table-cell office:value-type="float" office:value="26750173" table:style-name="ce6">
            <text:p>26,750,173</text:p>
          </table:table-cell>
          <table:table-cell office:value-type="float" office:value="821917" table:style-name="ce6">
            <text:p>821,91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650903" table:style-name="ce6">
            <text:p>7,650,903</text:p>
          </table:table-cell>
          <table:table-cell office:value-type="float" office:value="244866497" table:style-name="ce6">
            <text:p>244,866,497</text:p>
          </table:table-cell>
          <table:table-cell office:value-type="float" office:value="0" table:style-name="ce5">
            <text:p>0</text:p>
          </table:table-cell>
          <table:table-cell office:value-type="float" office:value="35558498" table:style-name="ce6">
            <text:p>35,558,498</text:p>
          </table:table-cell>
          <table:table-cell office:value-type="float" office:value="563161671" table:style-name="ce6">
            <text:p>563,161,671</text:p>
          </table:table-cell>
          <table:table-cell office:value-type="float" office:value="193412651" table:style-name="ce6">
            <text:p>193,412,651</text:p>
          </table:table-cell>
          <table:table-cell office:value-type="float" office:value="0" table:style-name="ce5">
            <text:p>0</text:p>
          </table:table-cell>
          <table:table-cell office:value-type="float" office:value="1044650220" table:style-name="ce6">
            <text:p>1,044,650,220</text:p>
          </table:table-cell>
          <table:table-cell office:value-type="float" office:value="65246530" table:style-name="ce6">
            <text:p>65,246,530</text:p>
          </table:table-cell>
          <table:table-cell office:value-type="float" office:value="35406285" table:style-name="ce6">
            <text:p>35,406,285</text:p>
          </table:table-cell>
          <table:table-cell office:value-type="float" office:value="12253823" table:style-name="ce6">
            <text:p>12,253,823</text:p>
          </table:table-cell>
          <table:table-cell office:value-type="float" office:value="2034772" table:style-name="ce6">
            <text:p>2,034,772</text:p>
          </table:table-cell>
          <table:table-cell office:value-type="float" office:value="17492468" table:style-name="ce6">
            <text:p>17,492,468</text:p>
          </table:table-cell>
          <table:table-cell office:value-type="float" office:value="109379" table:style-name="ce6">
            <text:p>109,379</text:p>
          </table:table-cell>
          <table:table-cell office:value-type="float" office:value="67077969" table:style-name="ce6">
            <text:p>67,077,969</text:p>
          </table:table-cell>
          <table:table-cell office:value-type="float" office:value="1831439" table:style-name="ce6">
            <text:p>1,831,43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3649" table:style-name="ce6">
            <text:p>113,649</text:p>
          </table:table-cell>
          <table:table-cell office:value-type="float" office:value="10402199" table:style-name="ce6">
            <text:p>10,402,199</text:p>
          </table:table-cell>
          <table:table-cell office:value-type="float" office:value="0" table:style-name="ce5">
            <text:p>0</text:p>
          </table:table-cell>
          <table:table-cell office:value-type="float" office:value="1668266" table:style-name="ce6">
            <text:p>1,668,266</text:p>
          </table:table-cell>
          <table:table-cell office:value-type="float" office:value="16526711" table:style-name="ce6">
            <text:p>16,526,711</text:p>
          </table:table-cell>
          <table:table-cell office:value-type="float" office:value="6497600" table:style-name="ce6">
            <text:p>6,497,600</text:p>
          </table:table-cell>
          <table:table-cell office:value-type="float" office:value="0" table:style-name="ce5">
            <text:p>0</text:p>
          </table:table-cell>
          <table:table-cell office:value-type="float" office:value="35208425" table:style-name="ce6">
            <text:p>35,208,425</text:p>
          </table:table-cell>
          <table:table-cell office:value-type="float" office:value="2281322" table:style-name="ce6">
            <text:p>2,281,322</text:p>
          </table:table-cell>
          <table:table-cell office:value-type="float" office:value="1232973" table:style-name="ce6">
            <text:p>1,232,973</text:p>
          </table:table-cell>
          <table:table-cell office:value-type="float" office:value="391591" table:style-name="ce6">
            <text:p>391,591</text:p>
          </table:table-cell>
          <table:table-cell office:value-type="float" office:value="79063" table:style-name="ce6">
            <text:p>79,063</text:p>
          </table:table-cell>
          <table:table-cell office:value-type="float" office:value="716109" table:style-name="ce6">
            <text:p>716,109</text:p>
          </table:table-cell>
          <table:table-cell office:value-type="float" office:value="11" table:style-name="ce5">
            <text:p>11</text:p>
          </table:table-cell>
          <table:table-cell office:value-type="float" office:value="2419725" table:style-name="ce6">
            <text:p>2,419,725</text:p>
          </table:table-cell>
          <table:table-cell office:value-type="float" office:value="138403" table:style-name="ce6">
            <text:p>138,40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72247196" table:style-name="ce8">
            <text:p>372,247,196</text:p>
          </table:table-cell>
          <table:table-cell office:value-type="float" office:value="3873921028" table:style-name="ce8">
            <text:p>3,873,921,028</text:p>
          </table:table-cell>
          <table:table-cell office:value-type="float" office:value="169450151" table:style-name="ce8">
            <text:p>169,450,151</text:p>
          </table:table-cell>
          <table:table-cell office:value-type="float" office:value="5310743426" table:style-name="ce8">
            <text:p>5,310,743,426</text:p>
          </table:table-cell>
          <table:table-cell office:value-type="float" office:value="9991234144" table:style-name="ce8">
            <text:p>9,991,234,144</text:p>
          </table:table-cell>
          <table:table-cell office:value-type="float" office:value="10713694571" table:style-name="ce8">
            <text:p>10,713,694,571</text:p>
          </table:table-cell>
          <table:table-cell office:value-type="float" office:value="156225246" table:style-name="ce8">
            <text:p>156,225,246</text:p>
          </table:table-cell>
          <table:table-cell office:value-type="float" office:value="30587515762" table:style-name="ce8">
            <text:p>30,587,515,762</text:p>
          </table:table-cell>
          <table:table-cell office:value-type="float" office:value="1718834507" table:style-name="ce8">
            <text:p>1,718,834,507</text:p>
          </table:table-cell>
          <table:table-cell office:value-type="float" office:value="1499826712" table:style-name="ce8">
            <text:p>1,499,826,712</text:p>
          </table:table-cell>
          <table:table-cell office:value-type="float" office:value="18402928" table:style-name="ce8">
            <text:p>18,402,928</text:p>
          </table:table-cell>
          <table:table-cell office:value-type="float" office:value="45432533" table:style-name="ce8">
            <text:p>45,432,533</text:p>
          </table:table-cell>
          <table:table-cell office:value-type="float" office:value="223540404" table:style-name="ce8">
            <text:p>223,540,404</text:p>
          </table:table-cell>
          <table:table-cell office:value-type="float" office:value="36702372" table:style-name="ce8">
            <text:p>36,702,372</text:p>
          </table:table-cell>
          <table:table-cell office:value-type="float" office:value="1750500205" table:style-name="ce8">
            <text:p>1,750,500,205</text:p>
          </table:table-cell>
          <table:table-cell office:value-type="float" office:value="31665698" table:style-name="ce8">
            <text:p>31,665,698</text:p>
          </table:table-cell>
          <table:table-cell table:number-columns-repeated="16366"/>
        </table:table-row>
        <table:table-row table:style-name="ro1">
          <table:table-cell office:value-type="float" office:value="10401" table:style-name="ce2">
            <text:p>10401</text:p>
          </table:table-cell>
          <table:table-cell office:value-type="string" table:style-name="ce2">
            <text:p>本國銀行</text:p>
          </table:table-cell>
          <table:table-cell office:value-type="float" office:value="355224065" table:style-name="ce4">
            <text:p>355,224,065</text:p>
          </table:table-cell>
          <table:table-cell office:value-type="float" office:value="3511713066" table:style-name="ce4">
            <text:p>3,511,713,066</text:p>
          </table:table-cell>
          <table:table-cell office:value-type="float" office:value="116649907" table:style-name="ce4">
            <text:p>116,649,907</text:p>
          </table:table-cell>
          <table:table-cell office:value-type="float" office:value="5136049164" table:style-name="ce4">
            <text:p>5,136,049,164</text:p>
          </table:table-cell>
          <table:table-cell office:value-type="float" office:value="9360960176" table:style-name="ce4">
            <text:p>9,360,960,176</text:p>
          </table:table-cell>
          <table:table-cell office:value-type="float" office:value="10334779965" table:style-name="ce4">
            <text:p>10,334,779,965</text:p>
          </table:table-cell>
          <table:table-cell office:value-type="float" office:value="138350408" table:style-name="ce4">
            <text:p>138,350,408</text:p>
          </table:table-cell>
          <table:table-cell office:value-type="float" office:value="28953726751" table:style-name="ce4">
            <text:p>28,953,726,751</text:p>
          </table:table-cell>
          <table:table-cell office:value-type="float" office:value="1606537147" table:style-name="ce4">
            <text:p>1,606,537,147</text:p>
          </table:table-cell>
          <table:table-cell office:value-type="float" office:value="1358303913" table:style-name="ce4">
            <text:p>1,358,303,913</text:p>
          </table:table-cell>
          <table:table-cell office:value-type="float" office:value="0" table:style-name="ce2">
            <text:p>0</text:p>
          </table:table-cell>
          <table:table-cell office:value-type="float" office:value="40433198" table:style-name="ce4">
            <text:p>40,433,198</text:p>
          </table:table-cell>
          <table:table-cell office:value-type="float" office:value="253118859" table:style-name="ce4">
            <text:p>253,118,859</text:p>
          </table:table-cell>
          <table:table-cell office:value-type="float" office:value="31548875" table:style-name="ce4">
            <text:p>31,548,875</text:p>
          </table:table-cell>
          <table:table-cell office:value-type="float" office:value="1620307095" table:style-name="ce4">
            <text:p>1,620,307,095</text:p>
          </table:table-cell>
          <table:table-cell office:value-type="float" office:value="13769948" table:style-name="ce4">
            <text:p>13,769,94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6084015" table:style-name="ce6">
            <text:p>6,084,015</text:p>
          </table:table-cell>
          <table:table-cell office:value-type="float" office:value="67772136" table:style-name="ce6">
            <text:p>67,772,136</text:p>
          </table:table-cell>
          <table:table-cell office:value-type="float" office:value="45495890" table:style-name="ce6">
            <text:p>45,495,890</text:p>
          </table:table-cell>
          <table:table-cell office:value-type="float" office:value="156033635" table:style-name="ce6">
            <text:p>156,033,635</text:p>
          </table:table-cell>
          <table:table-cell office:value-type="float" office:value="6223887" table:style-name="ce6">
            <text:p>6,223,887</text:p>
          </table:table-cell>
          <table:table-cell office:value-type="float" office:value="38993" table:style-name="ce6">
            <text:p>38,993</text:p>
          </table:table-cell>
          <table:table-cell office:value-type="float" office:value="3500000" table:style-name="ce6">
            <text:p>3,500,000</text:p>
          </table:table-cell>
          <table:table-cell office:value-type="float" office:value="285148556" table:style-name="ce6">
            <text:p>285,148,556</text:p>
          </table:table-cell>
          <table:table-cell office:value-type="float" office:value="27799606" table:style-name="ce6">
            <text:p>27,799,606</text:p>
          </table:table-cell>
          <table:table-cell office:value-type="float" office:value="48550940" table:style-name="ce6">
            <text:p>48,550,940</text:p>
          </table:table-cell>
          <table:table-cell office:value-type="float" office:value="0" table:style-name="ce5">
            <text:p>0</text:p>
          </table:table-cell>
          <table:table-cell office:value-type="float" office:value="62833" table:style-name="ce6">
            <text:p>62,833</text:p>
          </table:table-cell>
          <table:table-cell office:value-type="float" office:value="128858" table:style-name="ce6">
            <text:p>128,858</text:p>
          </table:table-cell>
          <table:table-cell office:value-type="float" office:value="27756" table:style-name="ce6">
            <text:p>27,756</text:p>
          </table:table-cell>
          <table:table-cell office:value-type="float" office:value="48714875" table:style-name="ce6">
            <text:p>48,714,875</text:p>
          </table:table-cell>
          <table:table-cell office:value-type="float" office:value="20915269" table:style-name="ce6">
            <text:p>20,915,26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224635" table:style-name="ce6">
            <text:p>5,224,635</text:p>
          </table:table-cell>
          <table:table-cell office:value-type="float" office:value="53184513" table:style-name="ce6">
            <text:p>53,184,513</text:p>
          </table:table-cell>
          <table:table-cell office:value-type="float" office:value="0" table:style-name="ce5">
            <text:p>0</text:p>
          </table:table-cell>
          <table:table-cell office:value-type="float" office:value="20300549" table:style-name="ce6">
            <text:p>20,300,549</text:p>
          </table:table-cell>
          <table:table-cell office:value-type="float" office:value="185243870" table:style-name="ce6">
            <text:p>185,243,870</text:p>
          </table:table-cell>
          <table:table-cell office:value-type="float" office:value="229992131" table:style-name="ce6">
            <text:p>229,992,131</text:p>
          </table:table-cell>
          <table:table-cell office:value-type="float" office:value="0" table:style-name="ce5">
            <text:p>0</text:p>
          </table:table-cell>
          <table:table-cell office:value-type="float" office:value="493945698" table:style-name="ce6">
            <text:p>493,945,698</text:p>
          </table:table-cell>
          <table:table-cell office:value-type="float" office:value="26163562" table:style-name="ce6">
            <text:p>26,163,562</text:p>
          </table:table-cell>
          <table:table-cell office:value-type="float" office:value="14264980" table:style-name="ce6">
            <text:p>14,264,980</text:p>
          </table:table-cell>
          <table:table-cell office:value-type="float" office:value="5140523" table:style-name="ce6">
            <text:p>5,140,523</text:p>
          </table:table-cell>
          <table:table-cell office:value-type="float" office:value="745391" table:style-name="ce6">
            <text:p>745,391</text:p>
          </table:table-cell>
          <table:table-cell office:value-type="float" office:value="7757622" table:style-name="ce6">
            <text:p>7,757,622</text:p>
          </table:table-cell>
          <table:table-cell office:value-type="float" office:value="390786" table:style-name="ce6">
            <text:p>390,786</text:p>
          </table:table-cell>
          <table:table-cell office:value-type="float" office:value="27517730" table:style-name="ce6">
            <text:p>27,517,730</text:p>
          </table:table-cell>
          <table:table-cell office:value-type="float" office:value="1354168" table:style-name="ce6">
            <text:p>1,354,16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851722" table:style-name="ce6">
            <text:p>7,851,722</text:p>
          </table:table-cell>
          <table:table-cell office:value-type="float" office:value="247554902" table:style-name="ce6">
            <text:p>247,554,902</text:p>
          </table:table-cell>
          <table:table-cell office:value-type="float" office:value="0" table:style-name="ce5">
            <text:p>0</text:p>
          </table:table-cell>
          <table:table-cell office:value-type="float" office:value="35645174" table:style-name="ce6">
            <text:p>35,645,174</text:p>
          </table:table-cell>
          <table:table-cell office:value-type="float" office:value="571072973" table:style-name="ce6">
            <text:p>571,072,973</text:p>
          </table:table-cell>
          <table:table-cell office:value-type="float" office:value="197135973" table:style-name="ce6">
            <text:p>197,135,973</text:p>
          </table:table-cell>
          <table:table-cell office:value-type="float" office:value="0" table:style-name="ce5">
            <text:p>0</text:p>
          </table:table-cell>
          <table:table-cell office:value-type="float" office:value="1059260744" table:style-name="ce6">
            <text:p>1,059,260,744</text:p>
          </table:table-cell>
          <table:table-cell office:value-type="float" office:value="66119273" table:style-name="ce6">
            <text:p>66,119,273</text:p>
          </table:table-cell>
          <table:table-cell office:value-type="float" office:value="35867669" table:style-name="ce6">
            <text:p>35,867,669</text:p>
          </table:table-cell>
          <table:table-cell office:value-type="float" office:value="11132269" table:style-name="ce6">
            <text:p>11,132,269</text:p>
          </table:table-cell>
          <table:table-cell office:value-type="float" office:value="2008185" table:style-name="ce6">
            <text:p>2,008,185</text:p>
          </table:table-cell>
          <table:table-cell office:value-type="float" office:value="20015757" table:style-name="ce6">
            <text:p>20,015,757</text:p>
          </table:table-cell>
          <table:table-cell office:value-type="float" office:value="108510" table:style-name="ce6">
            <text:p>108,510</text:p>
          </table:table-cell>
          <table:table-cell office:value-type="float" office:value="68915370" table:style-name="ce6">
            <text:p>68,915,370</text:p>
          </table:table-cell>
          <table:table-cell office:value-type="float" office:value="2796097" table:style-name="ce6">
            <text:p>2,796,09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6524" table:style-name="ce6">
            <text:p>116,524</text:p>
          </table:table-cell>
          <table:table-cell office:value-type="float" office:value="10880498" table:style-name="ce6">
            <text:p>10,880,498</text:p>
          </table:table-cell>
          <table:table-cell office:value-type="float" office:value="0" table:style-name="ce5">
            <text:p>0</text:p>
          </table:table-cell>
          <table:table-cell office:value-type="float" office:value="1476539" table:style-name="ce6">
            <text:p>1,476,539</text:p>
          </table:table-cell>
          <table:table-cell office:value-type="float" office:value="16894962" table:style-name="ce6">
            <text:p>16,894,962</text:p>
          </table:table-cell>
          <table:table-cell office:value-type="float" office:value="6413854" table:style-name="ce6">
            <text:p>6,413,854</text:p>
          </table:table-cell>
          <table:table-cell office:value-type="float" office:value="0" table:style-name="ce5">
            <text:p>0</text:p>
          </table:table-cell>
          <table:table-cell office:value-type="float" office:value="35782377" table:style-name="ce6">
            <text:p>35,782,377</text:p>
          </table:table-cell>
          <table:table-cell office:value-type="float" office:value="2335697" table:style-name="ce6">
            <text:p>2,335,697</text:p>
          </table:table-cell>
          <table:table-cell office:value-type="float" office:value="1253752" table:style-name="ce6">
            <text:p>1,253,752</text:p>
          </table:table-cell>
          <table:table-cell office:value-type="float" office:value="429389" table:style-name="ce6">
            <text:p>429,389</text:p>
          </table:table-cell>
          <table:table-cell office:value-type="float" office:value="81598" table:style-name="ce6">
            <text:p>81,598</text:p>
          </table:table-cell>
          <table:table-cell office:value-type="float" office:value="781571" table:style-name="ce6">
            <text:p>781,571</text:p>
          </table:table-cell>
          <table:table-cell office:value-type="float" office:value="1" table:style-name="ce5">
            <text:p>1</text:p>
          </table:table-cell>
          <table:table-cell office:value-type="float" office:value="2546309" table:style-name="ce6">
            <text:p>2,546,309</text:p>
          </table:table-cell>
          <table:table-cell office:value-type="float" office:value="210612" table:style-name="ce6">
            <text:p>210,61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74500961" table:style-name="ce8">
            <text:p>374,500,961</text:p>
          </table:table-cell>
          <table:table-cell office:value-type="float" office:value="3891105115" table:style-name="ce8">
            <text:p>3,891,105,115</text:p>
          </table:table-cell>
          <table:table-cell office:value-type="float" office:value="162145797" table:style-name="ce8">
            <text:p>162,145,797</text:p>
          </table:table-cell>
          <table:table-cell office:value-type="float" office:value="5349505061" table:style-name="ce8">
            <text:p>5,349,505,061</text:p>
          </table:table-cell>
          <table:table-cell office:value-type="float" office:value="10140395868" table:style-name="ce8">
            <text:p>10,140,395,868</text:p>
          </table:table-cell>
          <table:table-cell office:value-type="float" office:value="10768360916" table:style-name="ce8">
            <text:p>10,768,360,916</text:p>
          </table:table-cell>
          <table:table-cell office:value-type="float" office:value="141850408" table:style-name="ce8">
            <text:p>141,850,408</text:p>
          </table:table-cell>
          <table:table-cell office:value-type="float" office:value="30827864126" table:style-name="ce8">
            <text:p>30,827,864,126</text:p>
          </table:table-cell>
          <table:table-cell office:value-type="float" office:value="1728955285" table:style-name="ce8">
            <text:p>1,728,955,285</text:p>
          </table:table-cell>
          <table:table-cell office:value-type="float" office:value="1458241254" table:style-name="ce8">
            <text:p>1,458,241,254</text:p>
          </table:table-cell>
          <table:table-cell office:value-type="float" office:value="16702181" table:style-name="ce8">
            <text:p>16,702,181</text:p>
          </table:table-cell>
          <table:table-cell office:value-type="float" office:value="43331205" table:style-name="ce8">
            <text:p>43,331,205</text:p>
          </table:table-cell>
          <table:table-cell office:value-type="float" office:value="281802667" table:style-name="ce8">
            <text:p>281,802,667</text:p>
          </table:table-cell>
          <table:table-cell office:value-type="float" office:value="32075928" table:style-name="ce8">
            <text:p>32,075,928</text:p>
          </table:table-cell>
          <table:table-cell office:value-type="float" office:value="1768001379" table:style-name="ce8">
            <text:p>1,768,001,379</text:p>
          </table:table-cell>
          <table:table-cell office:value-type="float" office:value="39046094" table:style-name="ce8">
            <text:p>39,046,094</text:p>
          </table:table-cell>
          <table:table-cell table:number-columns-repeated="16366"/>
        </table:table-row>
        <table:table-row table:style-name="ro1">
          <table:table-cell office:value-type="float" office:value="10402" table:style-name="ce2">
            <text:p>10402</text:p>
          </table:table-cell>
          <table:table-cell office:value-type="string" table:style-name="ce2">
            <text:p>本國銀行</text:p>
          </table:table-cell>
          <table:table-cell office:value-type="float" office:value="373049428" table:style-name="ce4">
            <text:p>373,049,428</text:p>
          </table:table-cell>
          <table:table-cell office:value-type="float" office:value="3421809826" table:style-name="ce4">
            <text:p>3,421,809,826</text:p>
          </table:table-cell>
          <table:table-cell office:value-type="float" office:value="108688604" table:style-name="ce4">
            <text:p>108,688,604</text:p>
          </table:table-cell>
          <table:table-cell office:value-type="float" office:value="5192498415" table:style-name="ce4">
            <text:p>5,192,498,415</text:p>
          </table:table-cell>
          <table:table-cell office:value-type="float" office:value="9543526837" table:style-name="ce4">
            <text:p>9,543,526,837</text:p>
          </table:table-cell>
          <table:table-cell office:value-type="float" office:value="10408528223" table:style-name="ce4">
            <text:p>10,408,528,223</text:p>
          </table:table-cell>
          <table:table-cell office:value-type="float" office:value="126495530" table:style-name="ce4">
            <text:p>126,495,530</text:p>
          </table:table-cell>
          <table:table-cell office:value-type="float" office:value="29174596863" table:style-name="ce4">
            <text:p>29,174,596,863</text:p>
          </table:table-cell>
          <table:table-cell office:value-type="float" office:value="1612002199" table:style-name="ce4">
            <text:p>1,612,002,199</text:p>
          </table:table-cell>
          <table:table-cell office:value-type="float" office:value="1243060202" table:style-name="ce4">
            <text:p>1,243,060,202</text:p>
          </table:table-cell>
          <table:table-cell office:value-type="float" office:value="0" table:style-name="ce2">
            <text:p>0</text:p>
          </table:table-cell>
          <table:table-cell office:value-type="float" office:value="68624932" table:style-name="ce4">
            <text:p>68,624,932</text:p>
          </table:table-cell>
          <table:table-cell office:value-type="float" office:value="335579332" table:style-name="ce4">
            <text:p>335,579,332</text:p>
          </table:table-cell>
          <table:table-cell office:value-type="float" office:value="27536318" table:style-name="ce4">
            <text:p>27,536,318</text:p>
          </table:table-cell>
          <table:table-cell office:value-type="float" office:value="1619728148" table:style-name="ce4">
            <text:p>1,619,728,148</text:p>
          </table:table-cell>
          <table:table-cell office:value-type="float" office:value="7725949" table:style-name="ce4">
            <text:p>7,725,94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725229" table:style-name="ce6">
            <text:p>5,725,229</text:p>
          </table:table-cell>
          <table:table-cell office:value-type="float" office:value="65899921" table:style-name="ce6">
            <text:p>65,899,921</text:p>
          </table:table-cell>
          <table:table-cell office:value-type="float" office:value="43646486" table:style-name="ce6">
            <text:p>43,646,486</text:p>
          </table:table-cell>
          <table:table-cell office:value-type="float" office:value="167648073" table:style-name="ce6">
            <text:p>167,648,073</text:p>
          </table:table-cell>
          <table:table-cell office:value-type="float" office:value="5760273" table:style-name="ce6">
            <text:p>5,760,273</text:p>
          </table:table-cell>
          <table:table-cell office:value-type="float" office:value="39677" table:style-name="ce6">
            <text:p>39,677</text:p>
          </table:table-cell>
          <table:table-cell office:value-type="float" office:value="3500000" table:style-name="ce6">
            <text:p>3,500,000</text:p>
          </table:table-cell>
          <table:table-cell office:value-type="float" office:value="292219659" table:style-name="ce6">
            <text:p>292,219,659</text:p>
          </table:table-cell>
          <table:table-cell office:value-type="float" office:value="27716510" table:style-name="ce6">
            <text:p>27,716,510</text:p>
          </table:table-cell>
          <table:table-cell office:value-type="float" office:value="55500851" table:style-name="ce6">
            <text:p>55,500,851</text:p>
          </table:table-cell>
          <table:table-cell office:value-type="float" office:value="0" table:style-name="ce5">
            <text:p>0</text:p>
          </table:table-cell>
          <table:table-cell office:value-type="float" office:value="67257" table:style-name="ce6">
            <text:p>67,257</text:p>
          </table:table-cell>
          <table:table-cell office:value-type="float" office:value="149478" table:style-name="ce6">
            <text:p>149,478</text:p>
          </table:table-cell>
          <table:table-cell office:value-type="float" office:value="44259" table:style-name="ce6">
            <text:p>44,259</text:p>
          </table:table-cell>
          <table:table-cell office:value-type="float" office:value="55673327" table:style-name="ce6">
            <text:p>55,673,327</text:p>
          </table:table-cell>
          <table:table-cell office:value-type="float" office:value="27956817" table:style-name="ce6">
            <text:p>27,956,81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299186" table:style-name="ce6">
            <text:p>5,299,186</text:p>
          </table:table-cell>
          <table:table-cell office:value-type="float" office:value="52273474" table:style-name="ce6">
            <text:p>52,273,474</text:p>
          </table:table-cell>
          <table:table-cell office:value-type="float" office:value="0" table:style-name="ce5">
            <text:p>0</text:p>
          </table:table-cell>
          <table:table-cell office:value-type="float" office:value="20621228" table:style-name="ce6">
            <text:p>20,621,228</text:p>
          </table:table-cell>
          <table:table-cell office:value-type="float" office:value="185949896" table:style-name="ce6">
            <text:p>185,949,896</text:p>
          </table:table-cell>
          <table:table-cell office:value-type="float" office:value="231659301" table:style-name="ce6">
            <text:p>231,659,301</text:p>
          </table:table-cell>
          <table:table-cell office:value-type="float" office:value="0" table:style-name="ce5">
            <text:p>0</text:p>
          </table:table-cell>
          <table:table-cell office:value-type="float" office:value="495803085" table:style-name="ce6">
            <text:p>495,803,085</text:p>
          </table:table-cell>
          <table:table-cell office:value-type="float" office:value="26204074" table:style-name="ce6">
            <text:p>26,204,074</text:p>
          </table:table-cell>
          <table:table-cell office:value-type="float" office:value="14389966" table:style-name="ce6">
            <text:p>14,389,966</text:p>
          </table:table-cell>
          <table:table-cell office:value-type="float" office:value="3463741" table:style-name="ce6">
            <text:p>3,463,741</text:p>
          </table:table-cell>
          <table:table-cell office:value-type="float" office:value="977214" table:style-name="ce6">
            <text:p>977,214</text:p>
          </table:table-cell>
          <table:table-cell office:value-type="float" office:value="10028622" table:style-name="ce6">
            <text:p>10,028,622</text:p>
          </table:table-cell>
          <table:table-cell office:value-type="float" office:value="404825" table:style-name="ce6">
            <text:p>404,825</text:p>
          </table:table-cell>
          <table:table-cell office:value-type="float" office:value="28454718" table:style-name="ce6">
            <text:p>28,454,718</text:p>
          </table:table-cell>
          <table:table-cell office:value-type="float" office:value="2250644" table:style-name="ce6">
            <text:p>2,250,64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906272" table:style-name="ce6">
            <text:p>7,906,272</text:p>
          </table:table-cell>
          <table:table-cell office:value-type="float" office:value="240305038" table:style-name="ce6">
            <text:p>240,305,038</text:p>
          </table:table-cell>
          <table:table-cell office:value-type="float" office:value="0" table:style-name="ce5">
            <text:p>0</text:p>
          </table:table-cell>
          <table:table-cell office:value-type="float" office:value="38342364" table:style-name="ce6">
            <text:p>38,342,364</text:p>
          </table:table-cell>
          <table:table-cell office:value-type="float" office:value="572090964" table:style-name="ce6">
            <text:p>572,090,964</text:p>
          </table:table-cell>
          <table:table-cell office:value-type="float" office:value="204858978" table:style-name="ce6">
            <text:p>204,858,978</text:p>
          </table:table-cell>
          <table:table-cell office:value-type="float" office:value="0" table:style-name="ce5">
            <text:p>0</text:p>
          </table:table-cell>
          <table:table-cell office:value-type="float" office:value="1063503616" table:style-name="ce6">
            <text:p>1,063,503,616</text:p>
          </table:table-cell>
          <table:table-cell office:value-type="float" office:value="65916242" table:style-name="ce6">
            <text:p>65,916,242</text:p>
          </table:table-cell>
          <table:table-cell office:value-type="float" office:value="36362000" table:style-name="ce6">
            <text:p>36,362,000</text:p>
          </table:table-cell>
          <table:table-cell office:value-type="float" office:value="7031007" table:style-name="ce6">
            <text:p>7,031,007</text:p>
          </table:table-cell>
          <table:table-cell office:value-type="float" office:value="3035156" table:style-name="ce6">
            <text:p>3,035,156</text:p>
          </table:table-cell>
          <table:table-cell office:value-type="float" office:value="25584295" table:style-name="ce6">
            <text:p>25,584,295</text:p>
          </table:table-cell>
          <table:table-cell office:value-type="float" office:value="84710" table:style-name="ce6">
            <text:p>84,710</text:p>
          </table:table-cell>
          <table:table-cell office:value-type="float" office:value="71927748" table:style-name="ce6">
            <text:p>71,927,748</text:p>
          </table:table-cell>
          <table:table-cell office:value-type="float" office:value="6011506" table:style-name="ce6">
            <text:p>6,011,50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5891" table:style-name="ce6">
            <text:p>115,891</text:p>
          </table:table-cell>
          <table:table-cell office:value-type="float" office:value="10756172" table:style-name="ce6">
            <text:p>10,756,172</text:p>
          </table:table-cell>
          <table:table-cell office:value-type="float" office:value="0" table:style-name="ce5">
            <text:p>0</text:p>
          </table:table-cell>
          <table:table-cell office:value-type="float" office:value="1355841" table:style-name="ce6">
            <text:p>1,355,841</text:p>
          </table:table-cell>
          <table:table-cell office:value-type="float" office:value="16904915" table:style-name="ce6">
            <text:p>16,904,915</text:p>
          </table:table-cell>
          <table:table-cell office:value-type="float" office:value="6746884" table:style-name="ce6">
            <text:p>6,746,884</text:p>
          </table:table-cell>
          <table:table-cell office:value-type="float" office:value="0" table:style-name="ce5">
            <text:p>0</text:p>
          </table:table-cell>
          <table:table-cell office:value-type="float" office:value="35879703" table:style-name="ce6">
            <text:p>35,879,703</text:p>
          </table:table-cell>
          <table:table-cell office:value-type="float" office:value="2331310" table:style-name="ce6">
            <text:p>2,331,310</text:p>
          </table:table-cell>
          <table:table-cell office:value-type="float" office:value="1284293" table:style-name="ce6">
            <text:p>1,284,293</text:p>
          </table:table-cell>
          <table:table-cell office:value-type="float" office:value="311903" table:style-name="ce6">
            <text:p>311,903</text:p>
          </table:table-cell>
          <table:table-cell office:value-type="float" office:value="145184" table:style-name="ce6">
            <text:p>145,184</text:p>
          </table:table-cell>
          <table:table-cell office:value-type="float" office:value="940482" table:style-name="ce6">
            <text:p>940,482</text:p>
          </table:table-cell>
          <table:table-cell office:value-type="float" office:value="1" table:style-name="ce5">
            <text:p>1</text:p>
          </table:table-cell>
          <table:table-cell office:value-type="float" office:value="2681861" table:style-name="ce6">
            <text:p>2,681,861</text:p>
          </table:table-cell>
          <table:table-cell office:value-type="float" office:value="350551" table:style-name="ce6">
            <text:p>350,551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92096006" table:style-name="ce8">
            <text:p>392,096,006</text:p>
          </table:table-cell>
          <table:table-cell office:value-type="float" office:value="3791044431" table:style-name="ce8">
            <text:p>3,791,044,431</text:p>
          </table:table-cell>
          <table:table-cell office:value-type="float" office:value="152335090" table:style-name="ce8">
            <text:p>152,335,090</text:p>
          </table:table-cell>
          <table:table-cell office:value-type="float" office:value="5420465921" table:style-name="ce8">
            <text:p>5,420,465,921</text:p>
          </table:table-cell>
          <table:table-cell office:value-type="float" office:value="10324232885" table:style-name="ce8">
            <text:p>10,324,232,885</text:p>
          </table:table-cell>
          <table:table-cell office:value-type="float" office:value="10851833063" table:style-name="ce8">
            <text:p>10,851,833,063</text:p>
          </table:table-cell>
          <table:table-cell office:value-type="float" office:value="129995530" table:style-name="ce8">
            <text:p>129,995,530</text:p>
          </table:table-cell>
          <table:table-cell office:value-type="float" office:value="31062002926" table:style-name="ce8">
            <text:p>31,062,002,926</text:p>
          </table:table-cell>
          <table:table-cell office:value-type="float" office:value="1734170335" table:style-name="ce8">
            <text:p>1,734,170,335</text:p>
          </table:table-cell>
          <table:table-cell office:value-type="float" office:value="1350597312" table:style-name="ce8">
            <text:p>1,350,597,312</text:p>
          </table:table-cell>
          <table:table-cell office:value-type="float" office:value="10806651" table:style-name="ce8">
            <text:p>10,806,651</text:p>
          </table:table-cell>
          <table:table-cell office:value-type="float" office:value="72849743" table:style-name="ce8">
            <text:p>72,849,743</text:p>
          </table:table-cell>
          <table:table-cell office:value-type="float" office:value="372282209" table:style-name="ce8">
            <text:p>372,282,209</text:p>
          </table:table-cell>
          <table:table-cell office:value-type="float" office:value="28070113" table:style-name="ce8">
            <text:p>28,070,113</text:p>
          </table:table-cell>
          <table:table-cell office:value-type="float" office:value="1778465802" table:style-name="ce8">
            <text:p>1,778,465,802</text:p>
          </table:table-cell>
          <table:table-cell office:value-type="float" office:value="44295467" table:style-name="ce8">
            <text:p>44,295,467</text:p>
          </table:table-cell>
          <table:table-cell table:number-columns-repeated="16366"/>
        </table:table-row>
        <table:table-row table:style-name="ro1">
          <table:table-cell office:value-type="float" office:value="10403" table:style-name="ce2">
            <text:p>10403</text:p>
          </table:table-cell>
          <table:table-cell office:value-type="string" table:style-name="ce2">
            <text:p>本國銀行</text:p>
          </table:table-cell>
          <table:table-cell office:value-type="float" office:value="336055886" table:style-name="ce4">
            <text:p>336,055,886</text:p>
          </table:table-cell>
          <table:table-cell office:value-type="float" office:value="3433748422" table:style-name="ce4">
            <text:p>3,433,748,422</text:p>
          </table:table-cell>
          <table:table-cell office:value-type="float" office:value="119384751" table:style-name="ce4">
            <text:p>119,384,751</text:p>
          </table:table-cell>
          <table:table-cell office:value-type="float" office:value="5220723319" table:style-name="ce4">
            <text:p>5,220,723,319</text:p>
          </table:table-cell>
          <table:table-cell office:value-type="float" office:value="9594415692" table:style-name="ce4">
            <text:p>9,594,415,692</text:p>
          </table:table-cell>
          <table:table-cell office:value-type="float" office:value="10471140352" table:style-name="ce4">
            <text:p>10,471,140,352</text:p>
          </table:table-cell>
          <table:table-cell office:value-type="float" office:value="117946866" table:style-name="ce4">
            <text:p>117,946,866</text:p>
          </table:table-cell>
          <table:table-cell office:value-type="float" office:value="29293415288" table:style-name="ce4">
            <text:p>29,293,415,288</text:p>
          </table:table-cell>
          <table:table-cell office:value-type="float" office:value="1619768122" table:style-name="ce4">
            <text:p>1,619,768,122</text:p>
          </table:table-cell>
          <table:table-cell office:value-type="float" office:value="1385500742" table:style-name="ce4">
            <text:p>1,385,500,742</text:p>
          </table:table-cell>
          <table:table-cell office:value-type="float" office:value="0" table:style-name="ce2">
            <text:p>0</text:p>
          </table:table-cell>
          <table:table-cell office:value-type="float" office:value="42203592" table:style-name="ce4">
            <text:p>42,203,592</text:p>
          </table:table-cell>
          <table:table-cell office:value-type="float" office:value="226710459" table:style-name="ce4">
            <text:p>226,710,459</text:p>
          </table:table-cell>
          <table:table-cell office:value-type="float" office:value="25952928" table:style-name="ce4">
            <text:p>25,952,928</text:p>
          </table:table-cell>
          <table:table-cell office:value-type="float" office:value="1628461865" table:style-name="ce4">
            <text:p>1,628,461,865</text:p>
          </table:table-cell>
          <table:table-cell office:value-type="float" office:value="8693743" table:style-name="ce4">
            <text:p>8,693,74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855137" table:style-name="ce6">
            <text:p>5,855,137</text:p>
          </table:table-cell>
          <table:table-cell office:value-type="float" office:value="66905366" table:style-name="ce6">
            <text:p>66,905,366</text:p>
          </table:table-cell>
          <table:table-cell office:value-type="float" office:value="44951274" table:style-name="ce6">
            <text:p>44,951,274</text:p>
          </table:table-cell>
          <table:table-cell office:value-type="float" office:value="170300264" table:style-name="ce6">
            <text:p>170,300,264</text:p>
          </table:table-cell>
          <table:table-cell office:value-type="float" office:value="5639237" table:style-name="ce6">
            <text:p>5,639,237</text:p>
          </table:table-cell>
          <table:table-cell office:value-type="float" office:value="39677" table:style-name="ce6">
            <text:p>39,677</text:p>
          </table:table-cell>
          <table:table-cell office:value-type="float" office:value="3500000" table:style-name="ce6">
            <text:p>3,500,000</text:p>
          </table:table-cell>
          <table:table-cell office:value-type="float" office:value="297190955" table:style-name="ce6">
            <text:p>297,190,955</text:p>
          </table:table-cell>
          <table:table-cell office:value-type="float" office:value="28216731" table:style-name="ce6">
            <text:p>28,216,731</text:p>
          </table:table-cell>
          <table:table-cell office:value-type="float" office:value="45231853" table:style-name="ce6">
            <text:p>45,231,853</text:p>
          </table:table-cell>
          <table:table-cell office:value-type="float" office:value="0" table:style-name="ce5">
            <text:p>0</text:p>
          </table:table-cell>
          <table:table-cell office:value-type="float" office:value="62127" table:style-name="ce6">
            <text:p>62,127</text:p>
          </table:table-cell>
          <table:table-cell office:value-type="float" office:value="140333" table:style-name="ce6">
            <text:p>140,333</text:p>
          </table:table-cell>
          <table:table-cell office:value-type="float" office:value="31183" table:style-name="ce6">
            <text:p>31,183</text:p>
          </table:table-cell>
          <table:table-cell office:value-type="float" office:value="45403130" table:style-name="ce6">
            <text:p>45,403,130</text:p>
          </table:table-cell>
          <table:table-cell office:value-type="float" office:value="17186399" table:style-name="ce6">
            <text:p>17,186,39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994036" table:style-name="ce6">
            <text:p>4,994,036</text:p>
          </table:table-cell>
          <table:table-cell office:value-type="float" office:value="52906652" table:style-name="ce6">
            <text:p>52,906,652</text:p>
          </table:table-cell>
          <table:table-cell office:value-type="float" office:value="0" table:style-name="ce5">
            <text:p>0</text:p>
          </table:table-cell>
          <table:table-cell office:value-type="float" office:value="21503201" table:style-name="ce6">
            <text:p>21,503,201</text:p>
          </table:table-cell>
          <table:table-cell office:value-type="float" office:value="187611146" table:style-name="ce6">
            <text:p>187,611,146</text:p>
          </table:table-cell>
          <table:table-cell office:value-type="float" office:value="233759485" table:style-name="ce6">
            <text:p>233,759,485</text:p>
          </table:table-cell>
          <table:table-cell office:value-type="float" office:value="0" table:style-name="ce5">
            <text:p>0</text:p>
          </table:table-cell>
          <table:table-cell office:value-type="float" office:value="500774520" table:style-name="ce6">
            <text:p>500,774,520</text:p>
          </table:table-cell>
          <table:table-cell office:value-type="float" office:value="26452634" table:style-name="ce6">
            <text:p>26,452,634</text:p>
          </table:table-cell>
          <table:table-cell office:value-type="float" office:value="14412332" table:style-name="ce6">
            <text:p>14,412,332</text:p>
          </table:table-cell>
          <table:table-cell office:value-type="float" office:value="5102936" table:style-name="ce6">
            <text:p>5,102,936</text:p>
          </table:table-cell>
          <table:table-cell office:value-type="float" office:value="735229" table:style-name="ce6">
            <text:p>735,229</text:p>
          </table:table-cell>
          <table:table-cell office:value-type="float" office:value="7114504" table:style-name="ce6">
            <text:p>7,114,504</text:p>
          </table:table-cell>
          <table:table-cell office:value-type="float" office:value="225595" table:style-name="ce6">
            <text:p>225,595</text:p>
          </table:table-cell>
          <table:table-cell office:value-type="float" office:value="27139406" table:style-name="ce6">
            <text:p>27,139,406</text:p>
          </table:table-cell>
          <table:table-cell office:value-type="float" office:value="686772" table:style-name="ce6">
            <text:p>686,77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522339" table:style-name="ce6">
            <text:p>7,522,339</text:p>
          </table:table-cell>
          <table:table-cell office:value-type="float" office:value="242094545" table:style-name="ce6">
            <text:p>242,094,545</text:p>
          </table:table-cell>
          <table:table-cell office:value-type="float" office:value="0" table:style-name="ce5">
            <text:p>0</text:p>
          </table:table-cell>
          <table:table-cell office:value-type="float" office:value="34223066" table:style-name="ce6">
            <text:p>34,223,066</text:p>
          </table:table-cell>
          <table:table-cell office:value-type="float" office:value="575069088" table:style-name="ce6">
            <text:p>575,069,088</text:p>
          </table:table-cell>
          <table:table-cell office:value-type="float" office:value="205439944" table:style-name="ce6">
            <text:p>205,439,944</text:p>
          </table:table-cell>
          <table:table-cell office:value-type="float" office:value="0" table:style-name="ce5">
            <text:p>0</text:p>
          </table:table-cell>
          <table:table-cell office:value-type="float" office:value="1064348982" table:style-name="ce6">
            <text:p>1,064,348,982</text:p>
          </table:table-cell>
          <table:table-cell office:value-type="float" office:value="66030944" table:style-name="ce6">
            <text:p>66,030,944</text:p>
          </table:table-cell>
          <table:table-cell office:value-type="float" office:value="36254467" table:style-name="ce6">
            <text:p>36,254,467</text:p>
          </table:table-cell>
          <table:table-cell office:value-type="float" office:value="10834473" table:style-name="ce6">
            <text:p>10,834,473</text:p>
          </table:table-cell>
          <table:table-cell office:value-type="float" office:value="1979352" table:style-name="ce6">
            <text:p>1,979,352</text:p>
          </table:table-cell>
          <table:table-cell office:value-type="float" office:value="19430992" table:style-name="ce6">
            <text:p>19,430,992</text:p>
          </table:table-cell>
          <table:table-cell office:value-type="float" office:value="98903" table:style-name="ce6">
            <text:p>98,903</text:p>
          </table:table-cell>
          <table:table-cell office:value-type="float" office:value="68400381" table:style-name="ce6">
            <text:p>68,400,381</text:p>
          </table:table-cell>
          <table:table-cell office:value-type="float" office:value="2369437" table:style-name="ce6">
            <text:p>2,369,43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0968" table:style-name="ce6">
            <text:p>110,968</text:p>
          </table:table-cell>
          <table:table-cell office:value-type="float" office:value="10796055" table:style-name="ce6">
            <text:p>10,796,055</text:p>
          </table:table-cell>
          <table:table-cell office:value-type="float" office:value="0" table:style-name="ce5">
            <text:p>0</text:p>
          </table:table-cell>
          <table:table-cell office:value-type="float" office:value="1402919" table:style-name="ce6">
            <text:p>1,402,919</text:p>
          </table:table-cell>
          <table:table-cell office:value-type="float" office:value="17033442" table:style-name="ce6">
            <text:p>17,033,442</text:p>
          </table:table-cell>
          <table:table-cell office:value-type="float" office:value="7025877" table:style-name="ce6">
            <text:p>7,025,877</text:p>
          </table:table-cell>
          <table:table-cell office:value-type="float" office:value="0" table:style-name="ce5">
            <text:p>0</text:p>
          </table:table-cell>
          <table:table-cell office:value-type="float" office:value="36369261" table:style-name="ce6">
            <text:p>36,369,261</text:p>
          </table:table-cell>
          <table:table-cell office:value-type="float" office:value="2355263" table:style-name="ce6">
            <text:p>2,355,263</text:p>
          </table:table-cell>
          <table:table-cell office:value-type="float" office:value="1282200" table:style-name="ce6">
            <text:p>1,282,200</text:p>
          </table:table-cell>
          <table:table-cell office:value-type="float" office:value="399268" table:style-name="ce6">
            <text:p>399,268</text:p>
          </table:table-cell>
          <table:table-cell office:value-type="float" office:value="85993" table:style-name="ce6">
            <text:p>85,993</text:p>
          </table:table-cell>
          <table:table-cell office:value-type="float" office:value="794429" table:style-name="ce6">
            <text:p>794,429</text:p>
          </table:table-cell>
          <table:table-cell office:value-type="float" office:value="684" table:style-name="ce5">
            <text:p>684</text:p>
          </table:table-cell>
          <table:table-cell office:value-type="float" office:value="2561206" table:style-name="ce6">
            <text:p>2,561,206</text:p>
          </table:table-cell>
          <table:table-cell office:value-type="float" office:value="205943" table:style-name="ce6">
            <text:p>205,94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4538366" table:style-name="ce8">
            <text:p>354,538,366</text:p>
          </table:table-cell>
          <table:table-cell office:value-type="float" office:value="3806451040" table:style-name="ce8">
            <text:p>3,806,451,040</text:p>
          </table:table-cell>
          <table:table-cell office:value-type="float" office:value="164336025" table:style-name="ce8">
            <text:p>164,336,025</text:p>
          </table:table-cell>
          <table:table-cell office:value-type="float" office:value="5448152769" table:style-name="ce8">
            <text:p>5,448,152,769</text:p>
          </table:table-cell>
          <table:table-cell office:value-type="float" office:value="10379768605" table:style-name="ce8">
            <text:p>10,379,768,605</text:p>
          </table:table-cell>
          <table:table-cell office:value-type="float" office:value="10917405335" table:style-name="ce8">
            <text:p>10,917,405,335</text:p>
          </table:table-cell>
          <table:table-cell office:value-type="float" office:value="121446866" table:style-name="ce8">
            <text:p>121,446,866</text:p>
          </table:table-cell>
          <table:table-cell office:value-type="float" office:value="31192099006" table:style-name="ce8">
            <text:p>31,192,099,006</text:p>
          </table:table-cell>
          <table:table-cell office:value-type="float" office:value="1742823694" table:style-name="ce8">
            <text:p>1,742,823,694</text:p>
          </table:table-cell>
          <table:table-cell office:value-type="float" office:value="1482681594" table:style-name="ce8">
            <text:p>1,482,681,594</text:p>
          </table:table-cell>
          <table:table-cell office:value-type="float" office:value="16336677" table:style-name="ce8">
            <text:p>16,336,677</text:p>
          </table:table-cell>
          <table:table-cell office:value-type="float" office:value="45066293" table:style-name="ce8">
            <text:p>45,066,293</text:p>
          </table:table-cell>
          <table:table-cell office:value-type="float" office:value="254190717" table:style-name="ce8">
            <text:p>254,190,717</text:p>
          </table:table-cell>
          <table:table-cell office:value-type="float" office:value="26309293" table:style-name="ce8">
            <text:p>26,309,293</text:p>
          </table:table-cell>
          <table:table-cell office:value-type="float" office:value="1771965988" table:style-name="ce8">
            <text:p>1,771,965,988</text:p>
          </table:table-cell>
          <table:table-cell office:value-type="float" office:value="29142294" table:style-name="ce8">
            <text:p>29,142,294</text:p>
          </table:table-cell>
          <table:table-cell table:number-columns-repeated="16366"/>
        </table:table-row>
        <table:table-row table:style-name="ro1">
          <table:table-cell office:value-type="float" office:value="10404" table:style-name="ce2">
            <text:p>10404</text:p>
          </table:table-cell>
          <table:table-cell office:value-type="string" table:style-name="ce2">
            <text:p>本國銀行</text:p>
          </table:table-cell>
          <table:table-cell office:value-type="float" office:value="335025996" table:style-name="ce4">
            <text:p>335,025,996</text:p>
          </table:table-cell>
          <table:table-cell office:value-type="float" office:value="3439834153" table:style-name="ce4">
            <text:p>3,439,834,153</text:p>
          </table:table-cell>
          <table:table-cell office:value-type="float" office:value="130832200" table:style-name="ce4">
            <text:p>130,832,200</text:p>
          </table:table-cell>
          <table:table-cell office:value-type="float" office:value="5252715362" table:style-name="ce4">
            <text:p>5,252,715,362</text:p>
          </table:table-cell>
          <table:table-cell office:value-type="float" office:value="9594512931" table:style-name="ce4">
            <text:p>9,594,512,931</text:p>
          </table:table-cell>
          <table:table-cell office:value-type="float" office:value="10503372089" table:style-name="ce4">
            <text:p>10,503,372,089</text:p>
          </table:table-cell>
          <table:table-cell office:value-type="float" office:value="115240889" table:style-name="ce4">
            <text:p>115,240,889</text:p>
          </table:table-cell>
          <table:table-cell office:value-type="float" office:value="29371533620" table:style-name="ce4">
            <text:p>29,371,533,620</text:p>
          </table:table-cell>
          <table:table-cell office:value-type="float" office:value="1628704003" table:style-name="ce4">
            <text:p>1,628,704,003</text:p>
          </table:table-cell>
          <table:table-cell office:value-type="float" office:value="1415882064" table:style-name="ce4">
            <text:p>1,415,882,064</text:p>
          </table:table-cell>
          <table:table-cell office:value-type="float" office:value="0" table:style-name="ce2">
            <text:p>0</text:p>
          </table:table-cell>
          <table:table-cell office:value-type="float" office:value="46150597" table:style-name="ce4">
            <text:p>46,150,597</text:p>
          </table:table-cell>
          <table:table-cell office:value-type="float" office:value="210029834" table:style-name="ce4">
            <text:p>210,029,834</text:p>
          </table:table-cell>
          <table:table-cell office:value-type="float" office:value="26750450" table:style-name="ce4">
            <text:p>26,750,450</text:p>
          </table:table-cell>
          <table:table-cell office:value-type="float" office:value="1645312045" table:style-name="ce4">
            <text:p>1,645,312,045</text:p>
          </table:table-cell>
          <table:table-cell office:value-type="float" office:value="16608042" table:style-name="ce4">
            <text:p>16,608,04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6009887" table:style-name="ce6">
            <text:p>6,009,887</text:p>
          </table:table-cell>
          <table:table-cell office:value-type="float" office:value="64166331" table:style-name="ce6">
            <text:p>64,166,331</text:p>
          </table:table-cell>
          <table:table-cell office:value-type="float" office:value="45453697" table:style-name="ce6">
            <text:p>45,453,697</text:p>
          </table:table-cell>
          <table:table-cell office:value-type="float" office:value="180260917" table:style-name="ce6">
            <text:p>180,260,917</text:p>
          </table:table-cell>
          <table:table-cell office:value-type="float" office:value="5722228" table:style-name="ce6">
            <text:p>5,722,228</text:p>
          </table:table-cell>
          <table:table-cell office:value-type="float" office:value="39677" table:style-name="ce6">
            <text:p>39,677</text:p>
          </table:table-cell>
          <table:table-cell office:value-type="float" office:value="3500000" table:style-name="ce6">
            <text:p>3,500,000</text:p>
          </table:table-cell>
          <table:table-cell office:value-type="float" office:value="305152737" table:style-name="ce6">
            <text:p>305,152,737</text:p>
          </table:table-cell>
          <table:table-cell office:value-type="float" office:value="28934810" table:style-name="ce6">
            <text:p>28,934,810</text:p>
          </table:table-cell>
          <table:table-cell office:value-type="float" office:value="44040711" table:style-name="ce6">
            <text:p>44,040,711</text:p>
          </table:table-cell>
          <table:table-cell office:value-type="float" office:value="0" table:style-name="ce5">
            <text:p>0</text:p>
          </table:table-cell>
          <table:table-cell office:value-type="float" office:value="60791" table:style-name="ce6">
            <text:p>60,791</text:p>
          </table:table-cell>
          <table:table-cell office:value-type="float" office:value="139635" table:style-name="ce6">
            <text:p>139,635</text:p>
          </table:table-cell>
          <table:table-cell office:value-type="float" office:value="29625" table:style-name="ce6">
            <text:p>29,625</text:p>
          </table:table-cell>
          <table:table-cell office:value-type="float" office:value="44211512" table:style-name="ce6">
            <text:p>44,211,512</text:p>
          </table:table-cell>
          <table:table-cell office:value-type="float" office:value="15276702" table:style-name="ce6">
            <text:p>15,276,70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985582" table:style-name="ce6">
            <text:p>4,985,582</text:p>
          </table:table-cell>
          <table:table-cell office:value-type="float" office:value="53146429" table:style-name="ce6">
            <text:p>53,146,429</text:p>
          </table:table-cell>
          <table:table-cell office:value-type="float" office:value="0" table:style-name="ce5">
            <text:p>0</text:p>
          </table:table-cell>
          <table:table-cell office:value-type="float" office:value="21929386" table:style-name="ce6">
            <text:p>21,929,386</text:p>
          </table:table-cell>
          <table:table-cell office:value-type="float" office:value="187108619" table:style-name="ce6">
            <text:p>187,108,619</text:p>
          </table:table-cell>
          <table:table-cell office:value-type="float" office:value="235612798" table:style-name="ce6">
            <text:p>235,612,798</text:p>
          </table:table-cell>
          <table:table-cell office:value-type="float" office:value="0" table:style-name="ce5">
            <text:p>0</text:p>
          </table:table-cell>
          <table:table-cell office:value-type="float" office:value="502782814" table:style-name="ce6">
            <text:p>502,782,814</text:p>
          </table:table-cell>
          <table:table-cell office:value-type="float" office:value="26542972" table:style-name="ce6">
            <text:p>26,542,972</text:p>
          </table:table-cell>
          <table:table-cell office:value-type="float" office:value="14535414" table:style-name="ce6">
            <text:p>14,535,414</text:p>
          </table:table-cell>
          <table:table-cell office:value-type="float" office:value="5371495" table:style-name="ce6">
            <text:p>5,371,495</text:p>
          </table:table-cell>
          <table:table-cell office:value-type="float" office:value="749425" table:style-name="ce6">
            <text:p>749,425</text:p>
          </table:table-cell>
          <table:table-cell office:value-type="float" office:value="6795501" table:style-name="ce6">
            <text:p>6,795,501</text:p>
          </table:table-cell>
          <table:table-cell office:value-type="float" office:value="259195" table:style-name="ce6">
            <text:p>259,195</text:p>
          </table:table-cell>
          <table:table-cell office:value-type="float" office:value="27192640" table:style-name="ce6">
            <text:p>27,192,640</text:p>
          </table:table-cell>
          <table:table-cell office:value-type="float" office:value="649668" table:style-name="ce6">
            <text:p>649,66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567099" table:style-name="ce6">
            <text:p>7,567,099</text:p>
          </table:table-cell>
          <table:table-cell office:value-type="float" office:value="241916053" table:style-name="ce6">
            <text:p>241,916,053</text:p>
          </table:table-cell>
          <table:table-cell office:value-type="float" office:value="0" table:style-name="ce5">
            <text:p>0</text:p>
          </table:table-cell>
          <table:table-cell office:value-type="float" office:value="31879196" table:style-name="ce6">
            <text:p>31,879,196</text:p>
          </table:table-cell>
          <table:table-cell office:value-type="float" office:value="573416370" table:style-name="ce6">
            <text:p>573,416,370</text:p>
          </table:table-cell>
          <table:table-cell office:value-type="float" office:value="208537869" table:style-name="ce6">
            <text:p>208,537,869</text:p>
          </table:table-cell>
          <table:table-cell office:value-type="float" office:value="0" table:style-name="ce5">
            <text:p>0</text:p>
          </table:table-cell>
          <table:table-cell office:value-type="float" office:value="1063316587" table:style-name="ce6">
            <text:p>1,063,316,587</text:p>
          </table:table-cell>
          <table:table-cell office:value-type="float" office:value="65934135" table:style-name="ce6">
            <text:p>65,934,135</text:p>
          </table:table-cell>
          <table:table-cell office:value-type="float" office:value="36310929" table:style-name="ce6">
            <text:p>36,310,929</text:p>
          </table:table-cell>
          <table:table-cell office:value-type="float" office:value="11188064" table:style-name="ce6">
            <text:p>11,188,064</text:p>
          </table:table-cell>
          <table:table-cell office:value-type="float" office:value="2057273" table:style-name="ce6">
            <text:p>2,057,273</text:p>
          </table:table-cell>
          <table:table-cell office:value-type="float" office:value="18537120" table:style-name="ce6">
            <text:p>18,537,120</text:p>
          </table:table-cell>
          <table:table-cell office:value-type="float" office:value="77428" table:style-name="ce6">
            <text:p>77,428</text:p>
          </table:table-cell>
          <table:table-cell office:value-type="float" office:value="68015958" table:style-name="ce6">
            <text:p>68,015,958</text:p>
          </table:table-cell>
          <table:table-cell office:value-type="float" office:value="2081823" table:style-name="ce6">
            <text:p>2,081,82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07718" table:style-name="ce6">
            <text:p>107,718</text:p>
          </table:table-cell>
          <table:table-cell office:value-type="float" office:value="10792192" table:style-name="ce6">
            <text:p>10,792,192</text:p>
          </table:table-cell>
          <table:table-cell office:value-type="float" office:value="0" table:style-name="ce5">
            <text:p>0</text:p>
          </table:table-cell>
          <table:table-cell office:value-type="float" office:value="1395726" table:style-name="ce6">
            <text:p>1,395,726</text:p>
          </table:table-cell>
          <table:table-cell office:value-type="float" office:value="17098615" table:style-name="ce6">
            <text:p>17,098,615</text:p>
          </table:table-cell>
          <table:table-cell office:value-type="float" office:value="7090658" table:style-name="ce6">
            <text:p>7,090,658</text:p>
          </table:table-cell>
          <table:table-cell office:value-type="float" office:value="0" table:style-name="ce5">
            <text:p>0</text:p>
          </table:table-cell>
          <table:table-cell office:value-type="float" office:value="36484909" table:style-name="ce6">
            <text:p>36,484,909</text:p>
          </table:table-cell>
          <table:table-cell office:value-type="float" office:value="2360355" table:style-name="ce6">
            <text:p>2,360,355</text:p>
          </table:table-cell>
          <table:table-cell office:value-type="float" office:value="1294040" table:style-name="ce6">
            <text:p>1,294,040</text:p>
          </table:table-cell>
          <table:table-cell office:value-type="float" office:value="417566" table:style-name="ce6">
            <text:p>417,566</text:p>
          </table:table-cell>
          <table:table-cell office:value-type="float" office:value="85132" table:style-name="ce6">
            <text:p>85,132</text:p>
          </table:table-cell>
          <table:table-cell office:value-type="float" office:value="752295" table:style-name="ce6">
            <text:p>752,295</text:p>
          </table:table-cell>
          <table:table-cell office:value-type="float" office:value="0" table:style-name="ce5">
            <text:p>0</text:p>
          </table:table-cell>
          <table:table-cell office:value-type="float" office:value="2549033" table:style-name="ce6">
            <text:p>2,549,033</text:p>
          </table:table-cell>
          <table:table-cell office:value-type="float" office:value="188678" table:style-name="ce6">
            <text:p>188,678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3696282" table:style-name="ce8">
            <text:p>353,696,282</text:p>
          </table:table-cell>
          <table:table-cell office:value-type="float" office:value="3809855158" table:style-name="ce8">
            <text:p>3,809,855,158</text:p>
          </table:table-cell>
          <table:table-cell office:value-type="float" office:value="176285897" table:style-name="ce8">
            <text:p>176,285,897</text:p>
          </table:table-cell>
          <table:table-cell office:value-type="float" office:value="5488180587" table:style-name="ce8">
            <text:p>5,488,180,587</text:p>
          </table:table-cell>
          <table:table-cell office:value-type="float" office:value="10377858763" table:style-name="ce8">
            <text:p>10,377,858,763</text:p>
          </table:table-cell>
          <table:table-cell office:value-type="float" office:value="10954653091" table:style-name="ce8">
            <text:p>10,954,653,091</text:p>
          </table:table-cell>
          <table:table-cell office:value-type="float" office:value="118740889" table:style-name="ce8">
            <text:p>118,740,889</text:p>
          </table:table-cell>
          <table:table-cell office:value-type="float" office:value="31279270667" table:style-name="ce8">
            <text:p>31,279,270,667</text:p>
          </table:table-cell>
          <table:table-cell office:value-type="float" office:value="1752476275" table:style-name="ce8">
            <text:p>1,752,476,275</text:p>
          </table:table-cell>
          <table:table-cell office:value-type="float" office:value="1512063158" table:style-name="ce8">
            <text:p>1,512,063,158</text:p>
          </table:table-cell>
          <table:table-cell office:value-type="float" office:value="16977125" table:style-name="ce8">
            <text:p>16,977,125</text:p>
          </table:table-cell>
          <table:table-cell office:value-type="float" office:value="49103218" table:style-name="ce8">
            <text:p>49,103,218</text:p>
          </table:table-cell>
          <table:table-cell office:value-type="float" office:value="236254385" table:style-name="ce8">
            <text:p>236,254,385</text:p>
          </table:table-cell>
          <table:table-cell office:value-type="float" office:value="27116698" table:style-name="ce8">
            <text:p>27,116,698</text:p>
          </table:table-cell>
          <table:table-cell office:value-type="float" office:value="1787281188" table:style-name="ce8">
            <text:p>1,787,281,188</text:p>
          </table:table-cell>
          <table:table-cell office:value-type="float" office:value="34804913" table:style-name="ce8">
            <text:p>34,804,913</text:p>
          </table:table-cell>
          <table:table-cell table:number-columns-repeated="16366"/>
        </table:table-row>
        <table:table-row table:style-name="ro1">
          <table:table-cell office:value-type="float" office:value="10405" table:style-name="ce2">
            <text:p>10405</text:p>
          </table:table-cell>
          <table:table-cell office:value-type="string" table:style-name="ce2">
            <text:p>本國銀行</text:p>
          </table:table-cell>
          <table:table-cell office:value-type="float" office:value="339727154" table:style-name="ce4">
            <text:p>339,727,154</text:p>
          </table:table-cell>
          <table:table-cell office:value-type="float" office:value="3508164903" table:style-name="ce4">
            <text:p>3,508,164,903</text:p>
          </table:table-cell>
          <table:table-cell office:value-type="float" office:value="118716270" table:style-name="ce4">
            <text:p>118,716,270</text:p>
          </table:table-cell>
          <table:table-cell office:value-type="float" office:value="5284683736" table:style-name="ce4">
            <text:p>5,284,683,736</text:p>
          </table:table-cell>
          <table:table-cell office:value-type="float" office:value="9606928344" table:style-name="ce4">
            <text:p>9,606,928,344</text:p>
          </table:table-cell>
          <table:table-cell office:value-type="float" office:value="10521612866" table:style-name="ce4">
            <text:p>10,521,612,866</text:p>
          </table:table-cell>
          <table:table-cell office:value-type="float" office:value="118110936" table:style-name="ce4">
            <text:p>118,110,936</text:p>
          </table:table-cell>
          <table:table-cell office:value-type="float" office:value="29497944208" table:style-name="ce4">
            <text:p>29,497,944,208</text:p>
          </table:table-cell>
          <table:table-cell office:value-type="float" office:value="1631877114" table:style-name="ce4">
            <text:p>1,631,877,114</text:p>
          </table:table-cell>
          <table:table-cell office:value-type="float" office:value="1417220846" table:style-name="ce4">
            <text:p>1,417,220,846</text:p>
          </table:table-cell>
          <table:table-cell office:value-type="float" office:value="0" table:style-name="ce2">
            <text:p>0</text:p>
          </table:table-cell>
          <table:table-cell office:value-type="float" office:value="41892580" table:style-name="ce4">
            <text:p>41,892,580</text:p>
          </table:table-cell>
          <table:table-cell office:value-type="float" office:value="204237299" table:style-name="ce4">
            <text:p>204,237,299</text:p>
          </table:table-cell>
          <table:table-cell office:value-type="float" office:value="25096957" table:style-name="ce4">
            <text:p>25,096,957</text:p>
          </table:table-cell>
          <table:table-cell office:value-type="float" office:value="1638253768" table:style-name="ce4">
            <text:p>1,638,253,768</text:p>
          </table:table-cell>
          <table:table-cell office:value-type="float" office:value="6376654" table:style-name="ce4">
            <text:p>6,376,65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6327921" table:style-name="ce6">
            <text:p>6,327,921</text:p>
          </table:table-cell>
          <table:table-cell office:value-type="float" office:value="66201240" table:style-name="ce6">
            <text:p>66,201,240</text:p>
          </table:table-cell>
          <table:table-cell office:value-type="float" office:value="38875097" table:style-name="ce6">
            <text:p>38,875,097</text:p>
          </table:table-cell>
          <table:table-cell office:value-type="float" office:value="187266209" table:style-name="ce6">
            <text:p>187,266,209</text:p>
          </table:table-cell>
          <table:table-cell office:value-type="float" office:value="6265583" table:style-name="ce6">
            <text:p>6,265,583</text:p>
          </table:table-cell>
          <table:table-cell office:value-type="float" office:value="39677" table:style-name="ce6">
            <text:p>39,677</text:p>
          </table:table-cell>
          <table:table-cell office:value-type="float" office:value="3500000" table:style-name="ce6">
            <text:p>3,500,000</text:p>
          </table:table-cell>
          <table:table-cell office:value-type="float" office:value="308475727" table:style-name="ce6">
            <text:p>308,475,727</text:p>
          </table:table-cell>
          <table:table-cell office:value-type="float" office:value="26772904" table:style-name="ce6">
            <text:p>26,772,904</text:p>
          </table:table-cell>
          <table:table-cell office:value-type="float" office:value="44870009" table:style-name="ce6">
            <text:p>44,870,009</text:p>
          </table:table-cell>
          <table:table-cell office:value-type="float" office:value="0" table:style-name="ce5">
            <text:p>0</text:p>
          </table:table-cell>
          <table:table-cell office:value-type="float" office:value="154969" table:style-name="ce6">
            <text:p>154,969</text:p>
          </table:table-cell>
          <table:table-cell office:value-type="float" office:value="136056" table:style-name="ce6">
            <text:p>136,056</text:p>
          </table:table-cell>
          <table:table-cell office:value-type="float" office:value="32248" table:style-name="ce6">
            <text:p>32,248</text:p>
          </table:table-cell>
          <table:table-cell office:value-type="float" office:value="45128786" table:style-name="ce6">
            <text:p>45,128,786</text:p>
          </table:table-cell>
          <table:table-cell office:value-type="float" office:value="18355882" table:style-name="ce6">
            <text:p>18,355,88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082520" table:style-name="ce6">
            <text:p>5,082,520</text:p>
          </table:table-cell>
          <table:table-cell office:value-type="float" office:value="53222389" table:style-name="ce6">
            <text:p>53,222,389</text:p>
          </table:table-cell>
          <table:table-cell office:value-type="float" office:value="0" table:style-name="ce5">
            <text:p>0</text:p>
          </table:table-cell>
          <table:table-cell office:value-type="float" office:value="21867117" table:style-name="ce6">
            <text:p>21,867,117</text:p>
          </table:table-cell>
          <table:table-cell office:value-type="float" office:value="187013131" table:style-name="ce6">
            <text:p>187,013,131</text:p>
          </table:table-cell>
          <table:table-cell office:value-type="float" office:value="236542769" table:style-name="ce6">
            <text:p>236,542,769</text:p>
          </table:table-cell>
          <table:table-cell office:value-type="float" office:value="0" table:style-name="ce5">
            <text:p>0</text:p>
          </table:table-cell>
          <table:table-cell office:value-type="float" office:value="503727926" table:style-name="ce6">
            <text:p>503,727,926</text:p>
          </table:table-cell>
          <table:table-cell office:value-type="float" office:value="26589656" table:style-name="ce6">
            <text:p>26,589,656</text:p>
          </table:table-cell>
          <table:table-cell office:value-type="float" office:value="14598641" table:style-name="ce6">
            <text:p>14,598,641</text:p>
          </table:table-cell>
          <table:table-cell office:value-type="float" office:value="5229658" table:style-name="ce6">
            <text:p>5,229,658</text:p>
          </table:table-cell>
          <table:table-cell office:value-type="float" office:value="726878" table:style-name="ce6">
            <text:p>726,878</text:p>
          </table:table-cell>
          <table:table-cell office:value-type="float" office:value="6703174" table:style-name="ce6">
            <text:p>6,703,174</text:p>
          </table:table-cell>
          <table:table-cell office:value-type="float" office:value="239712" table:style-name="ce6">
            <text:p>239,712</text:p>
          </table:table-cell>
          <table:table-cell office:value-type="float" office:value="27018639" table:style-name="ce6">
            <text:p>27,018,639</text:p>
          </table:table-cell>
          <table:table-cell office:value-type="float" office:value="428983" table:style-name="ce6">
            <text:p>428,98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520313" table:style-name="ce6">
            <text:p>7,520,313</text:p>
          </table:table-cell>
          <table:table-cell office:value-type="float" office:value="241719245" table:style-name="ce6">
            <text:p>241,719,245</text:p>
          </table:table-cell>
          <table:table-cell office:value-type="float" office:value="0" table:style-name="ce5">
            <text:p>0</text:p>
          </table:table-cell>
          <table:table-cell office:value-type="float" office:value="31396963" table:style-name="ce6">
            <text:p>31,396,963</text:p>
          </table:table-cell>
          <table:table-cell office:value-type="float" office:value="571335399" table:style-name="ce6">
            <text:p>571,335,399</text:p>
          </table:table-cell>
          <table:table-cell office:value-type="float" office:value="210879761" table:style-name="ce6">
            <text:p>210,879,761</text:p>
          </table:table-cell>
          <table:table-cell office:value-type="float" office:value="0" table:style-name="ce5">
            <text:p>0</text:p>
          </table:table-cell>
          <table:table-cell office:value-type="float" office:value="1062851681" table:style-name="ce6">
            <text:p>1,062,851,681</text:p>
          </table:table-cell>
          <table:table-cell office:value-type="float" office:value="65864982" table:style-name="ce6">
            <text:p>65,864,982</text:p>
          </table:table-cell>
          <table:table-cell office:value-type="float" office:value="36264763" table:style-name="ce6">
            <text:p>36,264,763</text:p>
          </table:table-cell>
          <table:table-cell office:value-type="float" office:value="11251299" table:style-name="ce6">
            <text:p>11,251,299</text:p>
          </table:table-cell>
          <table:table-cell office:value-type="float" office:value="1998361" table:style-name="ce6">
            <text:p>1,998,361</text:p>
          </table:table-cell>
          <table:table-cell office:value-type="float" office:value="18293878" table:style-name="ce6">
            <text:p>18,293,878</text:p>
          </table:table-cell>
          <table:table-cell office:value-type="float" office:value="68471" table:style-name="ce6">
            <text:p>68,471</text:p>
          </table:table-cell>
          <table:table-cell office:value-type="float" office:value="67739830" table:style-name="ce6">
            <text:p>67,739,830</text:p>
          </table:table-cell>
          <table:table-cell office:value-type="float" office:value="1874848" table:style-name="ce6">
            <text:p>1,874,84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2925" table:style-name="ce6">
            <text:p>112,925</text:p>
          </table:table-cell>
          <table:table-cell office:value-type="float" office:value="10755226" table:style-name="ce6">
            <text:p>10,755,226</text:p>
          </table:table-cell>
          <table:table-cell office:value-type="float" office:value="0" table:style-name="ce5">
            <text:p>0</text:p>
          </table:table-cell>
          <table:table-cell office:value-type="float" office:value="1396829" table:style-name="ce6">
            <text:p>1,396,829</text:p>
          </table:table-cell>
          <table:table-cell office:value-type="float" office:value="17261188" table:style-name="ce6">
            <text:p>17,261,188</text:p>
          </table:table-cell>
          <table:table-cell office:value-type="float" office:value="7129636" table:style-name="ce6">
            <text:p>7,129,636</text:p>
          </table:table-cell>
          <table:table-cell office:value-type="float" office:value="0" table:style-name="ce5">
            <text:p>0</text:p>
          </table:table-cell>
          <table:table-cell office:value-type="float" office:value="36655804" table:style-name="ce6">
            <text:p>36,655,804</text:p>
          </table:table-cell>
          <table:table-cell office:value-type="float" office:value="2367849" table:style-name="ce6">
            <text:p>2,367,849</text:p>
          </table:table-cell>
          <table:table-cell office:value-type="float" office:value="1298206" table:style-name="ce6">
            <text:p>1,298,206</text:p>
          </table:table-cell>
          <table:table-cell office:value-type="float" office:value="413512" table:style-name="ce6">
            <text:p>413,512</text:p>
          </table:table-cell>
          <table:table-cell office:value-type="float" office:value="83831" table:style-name="ce6">
            <text:p>83,831</text:p>
          </table:table-cell>
          <table:table-cell office:value-type="float" office:value="764905" table:style-name="ce6">
            <text:p>764,905</text:p>
          </table:table-cell>
          <table:table-cell office:value-type="float" office:value="13" table:style-name="ce5">
            <text:p>13</text:p>
          </table:table-cell>
          <table:table-cell office:value-type="float" office:value="2560441" table:style-name="ce6">
            <text:p>2,560,441</text:p>
          </table:table-cell>
          <table:table-cell office:value-type="float" office:value="192592" table:style-name="ce6">
            <text:p>192,59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8770833" table:style-name="ce8">
            <text:p>358,770,833</text:p>
          </table:table-cell>
          <table:table-cell office:value-type="float" office:value="3880063003" table:style-name="ce8">
            <text:p>3,880,063,003</text:p>
          </table:table-cell>
          <table:table-cell office:value-type="float" office:value="157591367" table:style-name="ce8">
            <text:p>157,591,367</text:p>
          </table:table-cell>
          <table:table-cell office:value-type="float" office:value="5526610854" table:style-name="ce8">
            <text:p>5,526,610,854</text:p>
          </table:table-cell>
          <table:table-cell office:value-type="float" office:value="10388803645" table:style-name="ce8">
            <text:p>10,388,803,645</text:p>
          </table:table-cell>
          <table:table-cell office:value-type="float" office:value="10976204709" table:style-name="ce8">
            <text:p>10,976,204,709</text:p>
          </table:table-cell>
          <table:table-cell office:value-type="float" office:value="121610936" table:style-name="ce8">
            <text:p>121,610,936</text:p>
          </table:table-cell>
          <table:table-cell office:value-type="float" office:value="31409655346" table:style-name="ce8">
            <text:p>31,409,655,346</text:p>
          </table:table-cell>
          <table:table-cell office:value-type="float" office:value="1753472505" table:style-name="ce8">
            <text:p>1,753,472,505</text:p>
          </table:table-cell>
          <table:table-cell office:value-type="float" office:value="1514252465" table:style-name="ce8">
            <text:p>1,514,252,465</text:p>
          </table:table-cell>
          <table:table-cell office:value-type="float" office:value="16894469" table:style-name="ce8">
            <text:p>16,894,469</text:p>
          </table:table-cell>
          <table:table-cell office:value-type="float" office:value="44856619" table:style-name="ce8">
            <text:p>44,856,619</text:p>
          </table:table-cell>
          <table:table-cell office:value-type="float" office:value="230135312" table:style-name="ce8">
            <text:p>230,135,312</text:p>
          </table:table-cell>
          <table:table-cell office:value-type="float" office:value="25437401" table:style-name="ce8">
            <text:p>25,437,401</text:p>
          </table:table-cell>
          <table:table-cell office:value-type="float" office:value="1780701464" table:style-name="ce8">
            <text:p>1,780,701,464</text:p>
          </table:table-cell>
          <table:table-cell office:value-type="float" office:value="27228959" table:style-name="ce8">
            <text:p>27,228,959</text:p>
          </table:table-cell>
          <table:table-cell table:number-columns-repeated="16366"/>
        </table:table-row>
        <table:table-row table:style-name="ro1">
          <table:table-cell office:value-type="float" office:value="10406" table:style-name="ce2">
            <text:p>10406</text:p>
          </table:table-cell>
          <table:table-cell office:value-type="string" table:style-name="ce2">
            <text:p>本國銀行</text:p>
          </table:table-cell>
          <table:table-cell office:value-type="float" office:value="340626082" table:style-name="ce4">
            <text:p>340,626,082</text:p>
          </table:table-cell>
          <table:table-cell office:value-type="float" office:value="3503133825" table:style-name="ce4">
            <text:p>3,503,133,825</text:p>
          </table:table-cell>
          <table:table-cell office:value-type="float" office:value="119152794" table:style-name="ce4">
            <text:p>119,152,794</text:p>
          </table:table-cell>
          <table:table-cell office:value-type="float" office:value="5187152063" table:style-name="ce4">
            <text:p>5,187,152,063</text:p>
          </table:table-cell>
          <table:table-cell office:value-type="float" office:value="9526132968" table:style-name="ce4">
            <text:p>9,526,132,968</text:p>
          </table:table-cell>
          <table:table-cell office:value-type="float" office:value="10539473321" table:style-name="ce4">
            <text:p>10,539,473,321</text:p>
          </table:table-cell>
          <table:table-cell office:value-type="float" office:value="119542854" table:style-name="ce4">
            <text:p>119,542,854</text:p>
          </table:table-cell>
          <table:table-cell office:value-type="float" office:value="29335213907" table:style-name="ce4">
            <text:p>29,335,213,907</text:p>
          </table:table-cell>
          <table:table-cell office:value-type="float" office:value="1622198488" table:style-name="ce4">
            <text:p>1,622,198,488</text:p>
          </table:table-cell>
          <table:table-cell office:value-type="float" office:value="1406605745" table:style-name="ce4">
            <text:p>1,406,605,745</text:p>
          </table:table-cell>
          <table:table-cell office:value-type="float" office:value="0" table:style-name="ce2">
            <text:p>0</text:p>
          </table:table-cell>
          <table:table-cell office:value-type="float" office:value="44386388" table:style-name="ce4">
            <text:p>44,386,388</text:p>
          </table:table-cell>
          <table:table-cell office:value-type="float" office:value="203332182" table:style-name="ce4">
            <text:p>203,332,182</text:p>
          </table:table-cell>
          <table:table-cell office:value-type="float" office:value="23537461" table:style-name="ce4">
            <text:p>23,537,461</text:p>
          </table:table-cell>
          <table:table-cell office:value-type="float" office:value="1630786854" table:style-name="ce4">
            <text:p>1,630,786,854</text:p>
          </table:table-cell>
          <table:table-cell office:value-type="float" office:value="8588366" table:style-name="ce4">
            <text:p>8,588,36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957513" table:style-name="ce6">
            <text:p>5,957,513</text:p>
          </table:table-cell>
          <table:table-cell office:value-type="float" office:value="68393637" table:style-name="ce6">
            <text:p>68,393,637</text:p>
          </table:table-cell>
          <table:table-cell office:value-type="float" office:value="36523696" table:style-name="ce6">
            <text:p>36,523,696</text:p>
          </table:table-cell>
          <table:table-cell office:value-type="float" office:value="206062160" table:style-name="ce6">
            <text:p>206,062,160</text:p>
          </table:table-cell>
          <table:table-cell office:value-type="float" office:value="6296043" table:style-name="ce6">
            <text:p>6,296,043</text:p>
          </table:table-cell>
          <table:table-cell office:value-type="float" office:value="39677" table:style-name="ce6">
            <text:p>39,677</text:p>
          </table:table-cell>
          <table:table-cell office:value-type="float" office:value="3500000" table:style-name="ce6">
            <text:p>3,500,000</text:p>
          </table:table-cell>
          <table:table-cell office:value-type="float" office:value="326772726" table:style-name="ce6">
            <text:p>326,772,726</text:p>
          </table:table-cell>
          <table:table-cell office:value-type="float" office:value="27282810" table:style-name="ce6">
            <text:p>27,282,810</text:p>
          </table:table-cell>
          <table:table-cell office:value-type="float" office:value="41060849" table:style-name="ce6">
            <text:p>41,060,849</text:p>
          </table:table-cell>
          <table:table-cell office:value-type="float" office:value="0" table:style-name="ce5">
            <text:p>0</text:p>
          </table:table-cell>
          <table:table-cell office:value-type="float" office:value="66345" table:style-name="ce6">
            <text:p>66,345</text:p>
          </table:table-cell>
          <table:table-cell office:value-type="float" office:value="145112" table:style-name="ce6">
            <text:p>145,112</text:p>
          </table:table-cell>
          <table:table-cell office:value-type="float" office:value="37770" table:style-name="ce6">
            <text:p>37,770</text:p>
          </table:table-cell>
          <table:table-cell office:value-type="float" office:value="41234536" table:style-name="ce6">
            <text:p>41,234,536</text:p>
          </table:table-cell>
          <table:table-cell office:value-type="float" office:value="13951726" table:style-name="ce6">
            <text:p>13,951,72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031248" table:style-name="ce6">
            <text:p>5,031,248</text:p>
          </table:table-cell>
          <table:table-cell office:value-type="float" office:value="53331833" table:style-name="ce6">
            <text:p>53,331,833</text:p>
          </table:table-cell>
          <table:table-cell office:value-type="float" office:value="0" table:style-name="ce5">
            <text:p>0</text:p>
          </table:table-cell>
          <table:table-cell office:value-type="float" office:value="22266656" table:style-name="ce6">
            <text:p>22,266,656</text:p>
          </table:table-cell>
          <table:table-cell office:value-type="float" office:value="185365131" table:style-name="ce6">
            <text:p>185,365,131</text:p>
          </table:table-cell>
          <table:table-cell office:value-type="float" office:value="237480069" table:style-name="ce6">
            <text:p>237,480,069</text:p>
          </table:table-cell>
          <table:table-cell office:value-type="float" office:value="0" table:style-name="ce5">
            <text:p>0</text:p>
          </table:table-cell>
          <table:table-cell office:value-type="float" office:value="503474937" table:style-name="ce6">
            <text:p>503,474,937</text:p>
          </table:table-cell>
          <table:table-cell office:value-type="float" office:value="26561667" table:style-name="ce6">
            <text:p>26,561,667</text:p>
          </table:table-cell>
          <table:table-cell office:value-type="float" office:value="14624231" table:style-name="ce6">
            <text:p>14,624,231</text:p>
          </table:table-cell>
          <table:table-cell office:value-type="float" office:value="5547043" table:style-name="ce6">
            <text:p>5,547,043</text:p>
          </table:table-cell>
          <table:table-cell office:value-type="float" office:value="736243" table:style-name="ce6">
            <text:p>736,243</text:p>
          </table:table-cell>
          <table:table-cell office:value-type="float" office:value="6590758" table:style-name="ce6">
            <text:p>6,590,758</text:p>
          </table:table-cell>
          <table:table-cell office:value-type="float" office:value="241363" table:style-name="ce6">
            <text:p>241,363</text:p>
          </table:table-cell>
          <table:table-cell office:value-type="float" office:value="27256912" table:style-name="ce6">
            <text:p>27,256,912</text:p>
          </table:table-cell>
          <table:table-cell office:value-type="float" office:value="695245" table:style-name="ce6">
            <text:p>695,24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65764" table:style-name="ce6">
            <text:p>7,465,764</text:p>
          </table:table-cell>
          <table:table-cell office:value-type="float" office:value="242364260" table:style-name="ce6">
            <text:p>242,364,260</text:p>
          </table:table-cell>
          <table:table-cell office:value-type="float" office:value="0" table:style-name="ce5">
            <text:p>0</text:p>
          </table:table-cell>
          <table:table-cell office:value-type="float" office:value="30567223" table:style-name="ce6">
            <text:p>30,567,223</text:p>
          </table:table-cell>
          <table:table-cell office:value-type="float" office:value="570728704" table:style-name="ce6">
            <text:p>570,728,704</text:p>
          </table:table-cell>
          <table:table-cell office:value-type="float" office:value="213701741" table:style-name="ce6">
            <text:p>213,701,741</text:p>
          </table:table-cell>
          <table:table-cell office:value-type="float" office:value="0" table:style-name="ce5">
            <text:p>0</text:p>
          </table:table-cell>
          <table:table-cell office:value-type="float" office:value="1064827692" table:style-name="ce6">
            <text:p>1,064,827,692</text:p>
          </table:table-cell>
          <table:table-cell office:value-type="float" office:value="65960188" table:style-name="ce6">
            <text:p>65,960,188</text:p>
          </table:table-cell>
          <table:table-cell office:value-type="float" office:value="36227437" table:style-name="ce6">
            <text:p>36,227,437</text:p>
          </table:table-cell>
          <table:table-cell office:value-type="float" office:value="11802142" table:style-name="ce6">
            <text:p>11,802,142</text:p>
          </table:table-cell>
          <table:table-cell office:value-type="float" office:value="2025567" table:style-name="ce6">
            <text:p>2,025,567</text:p>
          </table:table-cell>
          <table:table-cell office:value-type="float" office:value="17730588" table:style-name="ce6">
            <text:p>17,730,588</text:p>
          </table:table-cell>
          <table:table-cell office:value-type="float" office:value="76822" table:style-name="ce6">
            <text:p>76,822</text:p>
          </table:table-cell>
          <table:table-cell office:value-type="float" office:value="67708912" table:style-name="ce6">
            <text:p>67,708,912</text:p>
          </table:table-cell>
          <table:table-cell office:value-type="float" office:value="1748724" table:style-name="ce6">
            <text:p>1,748,72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3194" table:style-name="ce6">
            <text:p>113,194</text:p>
          </table:table-cell>
          <table:table-cell office:value-type="float" office:value="10690962" table:style-name="ce6">
            <text:p>10,690,962</text:p>
          </table:table-cell>
          <table:table-cell office:value-type="float" office:value="0" table:style-name="ce5">
            <text:p>0</text:p>
          </table:table-cell>
          <table:table-cell office:value-type="float" office:value="1393371" table:style-name="ce6">
            <text:p>1,393,371</text:p>
          </table:table-cell>
          <table:table-cell office:value-type="float" office:value="17248566" table:style-name="ce6">
            <text:p>17,248,566</text:p>
          </table:table-cell>
          <table:table-cell office:value-type="float" office:value="7085130" table:style-name="ce6">
            <text:p>7,085,130</text:p>
          </table:table-cell>
          <table:table-cell office:value-type="float" office:value="0" table:style-name="ce5">
            <text:p>0</text:p>
          </table:table-cell>
          <table:table-cell office:value-type="float" office:value="36531223" table:style-name="ce6">
            <text:p>36,531,223</text:p>
          </table:table-cell>
          <table:table-cell office:value-type="float" office:value="2358954" table:style-name="ce6">
            <text:p>2,358,954</text:p>
          </table:table-cell>
          <table:table-cell office:value-type="float" office:value="1302240" table:style-name="ce6">
            <text:p>1,302,240</text:p>
          </table:table-cell>
          <table:table-cell office:value-type="float" office:value="392222" table:style-name="ce6">
            <text:p>392,222</text:p>
          </table:table-cell>
          <table:table-cell office:value-type="float" office:value="82996" table:style-name="ce6">
            <text:p>82,996</text:p>
          </table:table-cell>
          <table:table-cell office:value-type="float" office:value="759835" table:style-name="ce6">
            <text:p>759,835</text:p>
          </table:table-cell>
          <table:table-cell office:value-type="float" office:value="513" table:style-name="ce5">
            <text:p>513</text:p>
          </table:table-cell>
          <table:table-cell office:value-type="float" office:value="2536780" table:style-name="ce6">
            <text:p>2,536,780</text:p>
          </table:table-cell>
          <table:table-cell office:value-type="float" office:value="177826" table:style-name="ce6">
            <text:p>177,826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9193801" table:formula="of:=SUM([.C320:.C324])" table:style-name="ce8">
            <text:p>359,193,801</text:p>
          </table:table-cell>
          <table:table-cell office:value-type="float" office:value="3877914517" table:formula="of:=SUM([.D320:.D324])" table:style-name="ce8">
            <text:p>3,877,914,517</text:p>
          </table:table-cell>
          <table:table-cell office:value-type="float" office:value="155676490" table:formula="of:=SUM([.E320:.E324])" table:style-name="ce8">
            <text:p>155,676,490</text:p>
          </table:table-cell>
          <table:table-cell office:value-type="float" office:value="5447441473" table:formula="of:=SUM([.F320:.F324])" table:style-name="ce8">
            <text:p>5,447,441,473</text:p>
          </table:table-cell>
          <table:table-cell office:value-type="float" office:value="10305771412" table:formula="of:=SUM([.G320:.G324])" table:style-name="ce8">
            <text:p>10,305,771,412</text:p>
          </table:table-cell>
          <table:table-cell office:value-type="float" office:value="10997779938" table:formula="of:=SUM([.H320:.H324])" table:style-name="ce8">
            <text:p>10,997,779,938</text:p>
          </table:table-cell>
          <table:table-cell office:value-type="float" office:value="123042854" table:formula="of:=SUM([.I320:.I324])" table:style-name="ce8">
            <text:p>123,042,854</text:p>
          </table:table-cell>
          <table:table-cell office:value-type="float" office:value="31266820485" table:formula="of:=SUM([.J320:.J324])" table:style-name="ce8">
            <text:p>31,266,820,485</text:p>
          </table:table-cell>
          <table:table-cell office:value-type="float" office:value="1744362107" table:formula="of:=SUM([.K320:.K324])" table:style-name="ce8">
            <text:p>1,744,362,107</text:p>
          </table:table-cell>
          <table:table-cell office:value-type="float" office:value="1499820502" table:formula="of:=SUM([.L320:.L324])" table:style-name="ce8">
            <text:p>1,499,820,502</text:p>
          </table:table-cell>
          <table:table-cell office:value-type="float" office:value="17741407" table:formula="of:=SUM([.M320:.M324])" table:style-name="ce8">
            <text:p>17,741,407</text:p>
          </table:table-cell>
          <table:table-cell office:value-type="float" office:value="47297539" table:formula="of:=SUM([.N320:.N324])" table:style-name="ce8">
            <text:p>47,297,539</text:p>
          </table:table-cell>
          <table:table-cell office:value-type="float" office:value="228558475" table:formula="of:=SUM([.O320:.O324])" table:style-name="ce8">
            <text:p>228,558,475</text:p>
          </table:table-cell>
          <table:table-cell office:value-type="float" office:value="23893929" table:formula="of:=SUM([.P320:.P324])" table:style-name="ce8">
            <text:p>23,893,929</text:p>
          </table:table-cell>
          <table:table-cell office:value-type="float" office:value="1769523994" table:formula="of:=SUM([.Q320:.Q324])" table:style-name="ce8">
            <text:p>1,769,523,994</text:p>
          </table:table-cell>
          <table:table-cell office:value-type="float" office:value="25161887" table:formula="of:=SUM([.R320:.R324])" table:style-name="ce8">
            <text:p>25,161,887</text:p>
          </table:table-cell>
          <table:table-cell table:number-columns-repeated="16366"/>
        </table:table-row>
        <table:table-row table:style-name="ro1">
          <table:table-cell office:value-type="float" office:value="10407" table:style-name="ce2">
            <text:p>10407</text:p>
          </table:table-cell>
          <table:table-cell office:value-type="string" table:style-name="ce2">
            <text:p>本國銀行</text:p>
          </table:table-cell>
          <table:table-cell office:value-type="float" office:value="349231233" table:style-name="ce4">
            <text:p>349,231,233</text:p>
          </table:table-cell>
          <table:table-cell office:value-type="float" office:value="3583526597" table:style-name="ce4">
            <text:p>3,583,526,597</text:p>
          </table:table-cell>
          <table:table-cell office:value-type="float" office:value="116963317" table:style-name="ce4">
            <text:p>116,963,317</text:p>
          </table:table-cell>
          <table:table-cell office:value-type="float" office:value="5197580544" table:style-name="ce4">
            <text:p>5,197,580,544</text:p>
          </table:table-cell>
          <table:table-cell office:value-type="float" office:value="9556933117" table:style-name="ce4">
            <text:p>9,556,933,117</text:p>
          </table:table-cell>
          <table:table-cell office:value-type="float" office:value="10603753111" table:style-name="ce4">
            <text:p>10,603,753,111</text:p>
          </table:table-cell>
          <table:table-cell office:value-type="float" office:value="118085976" table:style-name="ce4">
            <text:p>118,085,976</text:p>
          </table:table-cell>
          <table:table-cell office:value-type="float" office:value="29526073895" table:style-name="ce4">
            <text:p>29,526,073,895</text:p>
          </table:table-cell>
          <table:table-cell office:value-type="float" office:value="1636080002" table:style-name="ce4">
            <text:p>1,636,080,002</text:p>
          </table:table-cell>
          <table:table-cell office:value-type="float" office:value="1415730986" table:style-name="ce4">
            <text:p>1,415,730,986</text:p>
          </table:table-cell>
          <table:table-cell office:value-type="float" office:value="0" table:style-name="ce2">
            <text:p>0</text:p>
          </table:table-cell>
          <table:table-cell office:value-type="float" office:value="47216110" table:style-name="ce4">
            <text:p>47,216,110</text:p>
          </table:table-cell>
          <table:table-cell office:value-type="float" office:value="200711574" table:style-name="ce4">
            <text:p>200,711,574</text:p>
          </table:table-cell>
          <table:table-cell office:value-type="float" office:value="22156396" table:style-name="ce4">
            <text:p>22,156,396</text:p>
          </table:table-cell>
          <table:table-cell office:value-type="float" office:value="1641502274" table:style-name="ce4">
            <text:p>1,641,502,274</text:p>
          </table:table-cell>
          <table:table-cell office:value-type="float" office:value="5422272" table:style-name="ce4">
            <text:p>5,422,27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899185" table:style-name="ce6">
            <text:p>5,899,185</text:p>
          </table:table-cell>
          <table:table-cell office:value-type="float" office:value="66610839" table:style-name="ce6">
            <text:p>66,610,839</text:p>
          </table:table-cell>
          <table:table-cell office:value-type="float" office:value="39784119" table:style-name="ce6">
            <text:p>39,784,119</text:p>
          </table:table-cell>
          <table:table-cell office:value-type="float" office:value="222325528" table:style-name="ce6">
            <text:p>222,325,528</text:p>
          </table:table-cell>
          <table:table-cell office:value-type="float" office:value="6374166" table:style-name="ce6">
            <text:p>6,374,166</text:p>
          </table:table-cell>
          <table:table-cell office:value-type="float" office:value="39677" table:style-name="ce6">
            <text:p>39,677</text:p>
          </table:table-cell>
          <table:table-cell office:value-type="float" office:value="3500000" table:style-name="ce6">
            <text:p>3,500,000</text:p>
          </table:table-cell>
          <table:table-cell office:value-type="float" office:value="344533514" table:style-name="ce6">
            <text:p>344,533,514</text:p>
          </table:table-cell>
          <table:table-cell office:value-type="float" office:value="29354227" table:style-name="ce6">
            <text:p>29,354,227</text:p>
          </table:table-cell>
          <table:table-cell office:value-type="float" office:value="45187957" table:style-name="ce6">
            <text:p>45,187,957</text:p>
          </table:table-cell>
          <table:table-cell office:value-type="float" office:value="0" table:style-name="ce5">
            <text:p>0</text:p>
          </table:table-cell>
          <table:table-cell office:value-type="float" office:value="302589" table:style-name="ce6">
            <text:p>302,589</text:p>
          </table:table-cell>
          <table:table-cell office:value-type="float" office:value="148981" table:style-name="ce6">
            <text:p>148,981</text:p>
          </table:table-cell>
          <table:table-cell office:value-type="float" office:value="29662" table:style-name="ce6">
            <text:p>29,662</text:p>
          </table:table-cell>
          <table:table-cell office:value-type="float" office:value="45609865" table:style-name="ce6">
            <text:p>45,609,865</text:p>
          </table:table-cell>
          <table:table-cell office:value-type="float" office:value="16255638" table:style-name="ce6">
            <text:p>16,255,63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110967" table:style-name="ce6">
            <text:p>5,110,967</text:p>
          </table:table-cell>
          <table:table-cell office:value-type="float" office:value="53396287" table:style-name="ce6">
            <text:p>53,396,287</text:p>
          </table:table-cell>
          <table:table-cell office:value-type="float" office:value="0" table:style-name="ce5">
            <text:p>0</text:p>
          </table:table-cell>
          <table:table-cell office:value-type="float" office:value="22289448" table:style-name="ce6">
            <text:p>22,289,448</text:p>
          </table:table-cell>
          <table:table-cell office:value-type="float" office:value="184941726" table:style-name="ce6">
            <text:p>184,941,726</text:p>
          </table:table-cell>
          <table:table-cell office:value-type="float" office:value="238608745" table:style-name="ce6">
            <text:p>238,608,745</text:p>
          </table:table-cell>
          <table:table-cell office:value-type="float" office:value="0" table:style-name="ce5">
            <text:p>0</text:p>
          </table:table-cell>
          <table:table-cell office:value-type="float" office:value="504347173" table:style-name="ce6">
            <text:p>504,347,173</text:p>
          </table:table-cell>
          <table:table-cell office:value-type="float" office:value="26599532" table:style-name="ce6">
            <text:p>26,599,532</text:p>
          </table:table-cell>
          <table:table-cell office:value-type="float" office:value="14609746" table:style-name="ce6">
            <text:p>14,609,746</text:p>
          </table:table-cell>
          <table:table-cell office:value-type="float" office:value="5538716" table:style-name="ce6">
            <text:p>5,538,716</text:p>
          </table:table-cell>
          <table:table-cell office:value-type="float" office:value="724670" table:style-name="ce6">
            <text:p>724,670</text:p>
          </table:table-cell>
          <table:table-cell office:value-type="float" office:value="6514326" table:style-name="ce6">
            <text:p>6,514,326</text:p>
          </table:table-cell>
          <table:table-cell office:value-type="float" office:value="215321" table:style-name="ce6">
            <text:p>215,321</text:p>
          </table:table-cell>
          <table:table-cell office:value-type="float" office:value="27172137" table:style-name="ce6">
            <text:p>27,172,137</text:p>
          </table:table-cell>
          <table:table-cell office:value-type="float" office:value="572605" table:style-name="ce6">
            <text:p>572,60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379700" table:style-name="ce6">
            <text:p>7,379,700</text:p>
          </table:table-cell>
          <table:table-cell office:value-type="float" office:value="243656809" table:style-name="ce6">
            <text:p>243,656,809</text:p>
          </table:table-cell>
          <table:table-cell office:value-type="float" office:value="0" table:style-name="ce5">
            <text:p>0</text:p>
          </table:table-cell>
          <table:table-cell office:value-type="float" office:value="30797729" table:style-name="ce6">
            <text:p>30,797,729</text:p>
          </table:table-cell>
          <table:table-cell office:value-type="float" office:value="575175239" table:style-name="ce6">
            <text:p>575,175,239</text:p>
          </table:table-cell>
          <table:table-cell office:value-type="float" office:value="215282406" table:style-name="ce6">
            <text:p>215,282,406</text:p>
          </table:table-cell>
          <table:table-cell office:value-type="float" office:value="0" table:style-name="ce5">
            <text:p>0</text:p>
          </table:table-cell>
          <table:table-cell office:value-type="float" office:value="1072291883" table:style-name="ce6">
            <text:p>1,072,291,883</text:p>
          </table:table-cell>
          <table:table-cell office:value-type="float" office:value="66396588" table:style-name="ce6">
            <text:p>66,396,588</text:p>
          </table:table-cell>
          <table:table-cell office:value-type="float" office:value="36274807" table:style-name="ce6">
            <text:p>36,274,807</text:p>
          </table:table-cell>
          <table:table-cell office:value-type="float" office:value="12035287" table:style-name="ce6">
            <text:p>12,035,287</text:p>
          </table:table-cell>
          <table:table-cell office:value-type="float" office:value="2025081" table:style-name="ce6">
            <text:p>2,025,081</text:p>
          </table:table-cell>
          <table:table-cell office:value-type="float" office:value="17887797" table:style-name="ce6">
            <text:p>17,887,797</text:p>
          </table:table-cell>
          <table:table-cell office:value-type="float" office:value="92751" table:style-name="ce6">
            <text:p>92,751</text:p>
          </table:table-cell>
          <table:table-cell office:value-type="float" office:value="68130221" table:style-name="ce6">
            <text:p>68,130,221</text:p>
          </table:table-cell>
          <table:table-cell office:value-type="float" office:value="1733633" table:style-name="ce6">
            <text:p>1,733,63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8055" table:style-name="ce6">
            <text:p>118,055</text:p>
          </table:table-cell>
          <table:table-cell office:value-type="float" office:value="10864176" table:style-name="ce6">
            <text:p>10,864,176</text:p>
          </table:table-cell>
          <table:table-cell office:value-type="float" office:value="0" table:style-name="ce5">
            <text:p>0</text:p>
          </table:table-cell>
          <table:table-cell office:value-type="float" office:value="1409697" table:style-name="ce6">
            <text:p>1,409,697</text:p>
          </table:table-cell>
          <table:table-cell office:value-type="float" office:value="17276897" table:style-name="ce6">
            <text:p>17,276,897</text:p>
          </table:table-cell>
          <table:table-cell office:value-type="float" office:value="7016447" table:style-name="ce6">
            <text:p>7,016,447</text:p>
          </table:table-cell>
          <table:table-cell office:value-type="float" office:value="0" table:style-name="ce5">
            <text:p>0</text:p>
          </table:table-cell>
          <table:table-cell office:value-type="float" office:value="36685272" table:style-name="ce6">
            <text:p>36,685,272</text:p>
          </table:table-cell>
          <table:table-cell office:value-type="float" office:value="2376040" table:style-name="ce6">
            <text:p>2,376,040</text:p>
          </table:table-cell>
          <table:table-cell office:value-type="float" office:value="1297618" table:style-name="ce6">
            <text:p>1,297,618</text:p>
          </table:table-cell>
          <table:table-cell office:value-type="float" office:value="392622" table:style-name="ce6">
            <text:p>392,622</text:p>
          </table:table-cell>
          <table:table-cell office:value-type="float" office:value="83772" table:style-name="ce6">
            <text:p>83,772</text:p>
          </table:table-cell>
          <table:table-cell office:value-type="float" office:value="791339" table:style-name="ce6">
            <text:p>791,339</text:p>
          </table:table-cell>
          <table:table-cell office:value-type="float" office:value="19" table:style-name="ce5">
            <text:p>19</text:p>
          </table:table-cell>
          <table:table-cell office:value-type="float" office:value="2565332" table:style-name="ce6">
            <text:p>2,565,332</text:p>
          </table:table-cell>
          <table:table-cell office:value-type="float" office:value="189292" table:style-name="ce6">
            <text:p>189,29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7739140" table:formula="of:=SUM([.C326:.C330])" table:style-name="ce8">
            <text:p>367,739,140</text:p>
          </table:table-cell>
          <table:table-cell office:value-type="float" office:value="3958054708" table:formula="of:=SUM([.D326:.D330])" table:style-name="ce8">
            <text:p>3,958,054,708</text:p>
          </table:table-cell>
          <table:table-cell office:value-type="float" office:value="156747436" table:formula="of:=SUM([.E326:.E330])" table:style-name="ce8">
            <text:p>156,747,436</text:p>
          </table:table-cell>
          <table:table-cell office:value-type="float" office:value="5474402946" table:formula="of:=SUM([.F326:.F330])" table:style-name="ce8">
            <text:p>5,474,402,946</text:p>
          </table:table-cell>
          <table:table-cell office:value-type="float" office:value="10340701145" table:formula="of:=SUM([.G326:.G330])" table:style-name="ce8">
            <text:p>10,340,701,145</text:p>
          </table:table-cell>
          <table:table-cell office:value-type="float" office:value="11064700386" table:formula="of:=SUM([.H326:.H330])" table:style-name="ce8">
            <text:p>11,064,700,386</text:p>
          </table:table-cell>
          <table:table-cell office:value-type="float" office:value="121585976" table:formula="of:=SUM([.I326:.I330])" table:style-name="ce8">
            <text:p>121,585,976</text:p>
          </table:table-cell>
          <table:table-cell office:value-type="float" office:value="31483931737" table:formula="of:=SUM([.J326:.J330])" table:style-name="ce8">
            <text:p>31,483,931,737</text:p>
          </table:table-cell>
          <table:table-cell office:value-type="float" office:value="1760806389" table:formula="of:=SUM([.K326:.K330])" table:style-name="ce8">
            <text:p>1,760,806,389</text:p>
          </table:table-cell>
          <table:table-cell office:value-type="float" office:value="1513101114" table:formula="of:=SUM([.L326:.L330])" table:style-name="ce8">
            <text:p>1,513,101,114</text:p>
          </table:table-cell>
          <table:table-cell office:value-type="float" office:value="17966625" table:formula="of:=SUM([.M326:.M330])" table:style-name="ce8">
            <text:p>17,966,625</text:p>
          </table:table-cell>
          <table:table-cell office:value-type="float" office:value="50352222" table:formula="of:=SUM([.N326:.N330])" table:style-name="ce8">
            <text:p>50,352,222</text:p>
          </table:table-cell>
          <table:table-cell office:value-type="float" office:value="226054017" table:formula="of:=SUM([.O326:.O330])" table:style-name="ce8">
            <text:p>226,054,017</text:p>
          </table:table-cell>
          <table:table-cell office:value-type="float" office:value="22494149" table:formula="of:=SUM([.P326:.P330])" table:style-name="ce8">
            <text:p>22,494,149</text:p>
          </table:table-cell>
          <table:table-cell office:value-type="float" office:value="1784979829" table:formula="of:=SUM([.Q326:.Q330])" table:style-name="ce8">
            <text:p>1,784,979,829</text:p>
          </table:table-cell>
          <table:table-cell office:value-type="float" office:value="24173440" table:formula="of:=SUM([.R326:.R330])" table:style-name="ce8">
            <text:p>24,173,440</text:p>
          </table:table-cell>
          <table:table-cell table:number-columns-repeated="16366"/>
        </table:table-row>
        <table:table-row table:style-name="ro1">
          <table:table-cell office:value-type="float" office:value="10408" table:style-name="ce2">
            <text:p>10408</text:p>
          </table:table-cell>
          <table:table-cell office:value-type="string" table:style-name="ce2">
            <text:p>本國銀行</text:p>
          </table:table-cell>
          <table:table-cell office:value-type="float" office:value="354175285" table:style-name="ce4">
            <text:p>354,175,285</text:p>
          </table:table-cell>
          <table:table-cell office:value-type="float" office:value="3674923884" table:style-name="ce4">
            <text:p>3,674,923,884</text:p>
          </table:table-cell>
          <table:table-cell office:value-type="float" office:value="131009402" table:style-name="ce4">
            <text:p>131,009,402</text:p>
          </table:table-cell>
          <table:table-cell office:value-type="float" office:value="5181001091" table:style-name="ce4">
            <text:p>5,181,001,091</text:p>
          </table:table-cell>
          <table:table-cell office:value-type="float" office:value="9673346124" table:style-name="ce4">
            <text:p>9,673,346,124</text:p>
          </table:table-cell>
          <table:table-cell office:value-type="float" office:value="10649229024" table:style-name="ce4">
            <text:p>10,649,229,024</text:p>
          </table:table-cell>
          <table:table-cell office:value-type="float" office:value="118628398" table:style-name="ce4">
            <text:p>118,628,398</text:p>
          </table:table-cell>
          <table:table-cell office:value-type="float" office:value="29782313208" table:formula="of:=SUM([.C332:.I332])" table:style-name="ce4">
            <text:p>29,782,313,208</text:p>
          </table:table-cell>
          <table:table-cell office:value-type="float" office:value="1659362268" table:style-name="ce4">
            <text:p>1,659,362,268</text:p>
          </table:table-cell>
          <table:table-cell office:value-type="float" office:value="1441256149" table:style-name="ce4">
            <text:p>1,441,256,149</text:p>
          </table:table-cell>
          <table:table-cell office:value-type="float" office:value="0" table:style-name="ce2">
            <text:p>0</text:p>
          </table:table-cell>
          <table:table-cell office:value-type="float" office:value="47577132" table:style-name="ce4">
            <text:p>47,577,132</text:p>
          </table:table-cell>
          <table:table-cell office:value-type="float" office:value="199574629" table:style-name="ce4">
            <text:p>199,574,629</text:p>
          </table:table-cell>
          <table:table-cell office:value-type="float" office:value="20960785" table:style-name="ce4">
            <text:p>20,960,785</text:p>
          </table:table-cell>
          <table:table-cell office:value-type="float" office:value="1667447125" table:style-name="ce4">
            <text:p>1,667,447,125</text:p>
          </table:table-cell>
          <table:table-cell office:value-type="float" office:value="8084857" table:style-name="ce4">
            <text:p>8,084,85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6238061" table:style-name="ce6">
            <text:p>6,238,061</text:p>
          </table:table-cell>
          <table:table-cell office:value-type="float" office:value="75599480" table:style-name="ce6">
            <text:p>75,599,480</text:p>
          </table:table-cell>
          <table:table-cell office:value-type="float" office:value="48154696" table:style-name="ce6">
            <text:p>48,154,696</text:p>
          </table:table-cell>
          <table:table-cell office:value-type="float" office:value="219911625" table:style-name="ce6">
            <text:p>219,911,625</text:p>
          </table:table-cell>
          <table:table-cell office:value-type="float" office:value="6697256" table:style-name="ce6">
            <text:p>6,697,256</text:p>
          </table:table-cell>
          <table:table-cell office:value-type="float" office:value="39677" table:style-name="ce6">
            <text:p>39,677</text:p>
          </table:table-cell>
          <table:table-cell office:value-type="float" office:value="3500000" table:style-name="ce6">
            <text:p>3,500,000</text:p>
          </table:table-cell>
          <table:table-cell office:value-type="float" office:value="360140795" table:formula="of:=SUM([.C333:.I333])" table:style-name="ce6">
            <text:p>360,140,795</text:p>
          </table:table-cell>
          <table:table-cell office:value-type="float" office:value="33360094" table:style-name="ce6">
            <text:p>33,360,094</text:p>
          </table:table-cell>
          <table:table-cell office:value-type="float" office:value="52406566" table:style-name="ce6">
            <text:p>52,406,566</text:p>
          </table:table-cell>
          <table:table-cell office:value-type="float" office:value="0" table:style-name="ce5">
            <text:p>0</text:p>
          </table:table-cell>
          <table:table-cell office:value-type="float" office:value="309953" table:style-name="ce6">
            <text:p>309,953</text:p>
          </table:table-cell>
          <table:table-cell office:value-type="float" office:value="140885" table:style-name="ce6">
            <text:p>140,885</text:p>
          </table:table-cell>
          <table:table-cell office:value-type="float" office:value="52374" table:style-name="ce6">
            <text:p>52,374</text:p>
          </table:table-cell>
          <table:table-cell office:value-type="float" office:value="52805030" table:style-name="ce6">
            <text:p>52,805,030</text:p>
          </table:table-cell>
          <table:table-cell office:value-type="float" office:value="19444936" table:style-name="ce6">
            <text:p>19,444,93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086732" table:style-name="ce6">
            <text:p>5,086,732</text:p>
          </table:table-cell>
          <table:table-cell office:value-type="float" office:value="53931003" table:style-name="ce6">
            <text:p>53,931,003</text:p>
          </table:table-cell>
          <table:table-cell office:value-type="float" office:value="0" table:style-name="ce5">
            <text:p>0</text:p>
          </table:table-cell>
          <table:table-cell office:value-type="float" office:value="22888033" table:style-name="ce6">
            <text:p>22,888,033</text:p>
          </table:table-cell>
          <table:table-cell office:value-type="float" office:value="185128056" table:style-name="ce6">
            <text:p>185,128,056</text:p>
          </table:table-cell>
          <table:table-cell office:value-type="float" office:value="239832082" table:style-name="ce6">
            <text:p>239,832,082</text:p>
          </table:table-cell>
          <table:table-cell office:value-type="float" office:value="0" table:style-name="ce5">
            <text:p>0</text:p>
          </table:table-cell>
          <table:table-cell office:value-type="float" office:value="506865906" table:formula="of:=SUM([.C334:.I334])" table:style-name="ce6">
            <text:p>506,865,906</text:p>
          </table:table-cell>
          <table:table-cell office:value-type="float" office:value="26738307" table:style-name="ce6">
            <text:p>26,738,307</text:p>
          </table:table-cell>
          <table:table-cell office:value-type="float" office:value="14629749" table:style-name="ce6">
            <text:p>14,629,749</text:p>
          </table:table-cell>
          <table:table-cell office:value-type="float" office:value="5701062" table:style-name="ce6">
            <text:p>5,701,062</text:p>
          </table:table-cell>
          <table:table-cell office:value-type="float" office:value="739044" table:style-name="ce6">
            <text:p>739,044</text:p>
          </table:table-cell>
          <table:table-cell office:value-type="float" office:value="6462186" table:style-name="ce6">
            <text:p>6,462,186</text:p>
          </table:table-cell>
          <table:table-cell office:value-type="float" office:value="208469" table:style-name="ce6">
            <text:p>208,469</text:p>
          </table:table-cell>
          <table:table-cell office:value-type="float" office:value="27323572" table:style-name="ce6">
            <text:p>27,323,572</text:p>
          </table:table-cell>
          <table:table-cell office:value-type="float" office:value="585265" table:style-name="ce6">
            <text:p>585,26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235095" table:style-name="ce6">
            <text:p>7,235,095</text:p>
          </table:table-cell>
          <table:table-cell office:value-type="float" office:value="243343637" table:style-name="ce6">
            <text:p>243,343,637</text:p>
          </table:table-cell>
          <table:table-cell office:value-type="float" office:value="0" table:style-name="ce5">
            <text:p>0</text:p>
          </table:table-cell>
          <table:table-cell office:value-type="float" office:value="30337660" table:style-name="ce6">
            <text:p>30,337,660</text:p>
          </table:table-cell>
          <table:table-cell office:value-type="float" office:value="576396670" table:style-name="ce6">
            <text:p>576,396,670</text:p>
          </table:table-cell>
          <table:table-cell office:value-type="float" office:value="216478289" table:style-name="ce6">
            <text:p>216,478,289</text:p>
          </table:table-cell>
          <table:table-cell office:value-type="float" office:value="0" table:style-name="ce5">
            <text:p>0</text:p>
          </table:table-cell>
          <table:table-cell office:value-type="float" office:value="1073791351" table:formula="of:=SUM([.C335:.I335])" table:style-name="ce6">
            <text:p>1,073,791,351</text:p>
          </table:table-cell>
          <table:table-cell office:value-type="float" office:value="66442433" table:style-name="ce6">
            <text:p>66,442,433</text:p>
          </table:table-cell>
          <table:table-cell office:value-type="float" office:value="36517366" table:style-name="ce6">
            <text:p>36,517,366</text:p>
          </table:table-cell>
          <table:table-cell office:value-type="float" office:value="12016628" table:style-name="ce6">
            <text:p>12,016,628</text:p>
          </table:table-cell>
          <table:table-cell office:value-type="float" office:value="2009127" table:style-name="ce6">
            <text:p>2,009,127</text:p>
          </table:table-cell>
          <table:table-cell office:value-type="float" office:value="17680048" table:style-name="ce6">
            <text:p>17,680,048</text:p>
          </table:table-cell>
          <table:table-cell office:value-type="float" office:value="66137" table:style-name="ce6">
            <text:p>66,137</text:p>
          </table:table-cell>
          <table:table-cell office:value-type="float" office:value="68157032" table:style-name="ce6">
            <text:p>68,157,032</text:p>
          </table:table-cell>
          <table:table-cell office:value-type="float" office:value="1714599" table:style-name="ce6">
            <text:p>1,714,59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4033" table:style-name="ce6">
            <text:p>114,033</text:p>
          </table:table-cell>
          <table:table-cell office:value-type="float" office:value="10907088" table:style-name="ce6">
            <text:p>10,907,088</text:p>
          </table:table-cell>
          <table:table-cell office:value-type="float" office:value="0" table:style-name="ce5">
            <text:p>0</text:p>
          </table:table-cell>
          <table:table-cell office:value-type="float" office:value="1448290" table:style-name="ce6">
            <text:p>1,448,290</text:p>
          </table:table-cell>
          <table:table-cell office:value-type="float" office:value="17367377" table:style-name="ce6">
            <text:p>17,367,377</text:p>
          </table:table-cell>
          <table:table-cell office:value-type="float" office:value="7030518" table:style-name="ce6">
            <text:p>7,030,518</text:p>
          </table:table-cell>
          <table:table-cell office:value-type="float" office:value="0" table:style-name="ce5">
            <text:p>0</text:p>
          </table:table-cell>
          <table:table-cell office:value-type="float" office:value="36867306" table:formula="of:=SUM([.C336:.I336])" table:style-name="ce6">
            <text:p>36,867,306</text:p>
          </table:table-cell>
          <table:table-cell office:value-type="float" office:value="2387268" table:style-name="ce6">
            <text:p>2,387,268</text:p>
          </table:table-cell>
          <table:table-cell office:value-type="float" office:value="1306765" table:style-name="ce6">
            <text:p>1,306,765</text:p>
          </table:table-cell>
          <table:table-cell office:value-type="float" office:value="385799" table:style-name="ce6">
            <text:p>385,799</text:p>
          </table:table-cell>
          <table:table-cell office:value-type="float" office:value="83162" table:style-name="ce6">
            <text:p>83,162</text:p>
          </table:table-cell>
          <table:table-cell office:value-type="float" office:value="789265" table:style-name="ce6">
            <text:p>789,265</text:p>
          </table:table-cell>
          <table:table-cell office:value-type="float" office:value="115" table:style-name="ce5">
            <text:p>115</text:p>
          </table:table-cell>
          <table:table-cell office:value-type="float" office:value="2564876" table:style-name="ce6">
            <text:p>2,564,876</text:p>
          </table:table-cell>
          <table:table-cell office:value-type="float" office:value="177608" table:style-name="ce6">
            <text:p>177,608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72849206" table:formula="of:=SUM([.C332:.C336])" table:style-name="ce8">
            <text:p>372,849,206</text:p>
          </table:table-cell>
          <table:table-cell office:value-type="float" office:value="4058705092" table:formula="of:=SUM([.D332:.D336])" table:style-name="ce8">
            <text:p>4,058,705,092</text:p>
          </table:table-cell>
          <table:table-cell office:value-type="float" office:value="179164098" table:formula="of:=SUM([.E332:.E336])" table:style-name="ce8">
            <text:p>179,164,098</text:p>
          </table:table-cell>
          <table:table-cell office:value-type="float" office:value="5455586699" table:formula="of:=SUM([.F332:.F336])" table:style-name="ce8">
            <text:p>5,455,586,699</text:p>
          </table:table-cell>
          <table:table-cell office:value-type="float" office:value="10458935483" table:formula="of:=SUM([.G332:.G336])" table:style-name="ce8">
            <text:p>10,458,935,483</text:p>
          </table:table-cell>
          <table:table-cell office:value-type="float" office:value="11112609590" table:formula="of:=SUM([.H332:.H336])" table:style-name="ce8">
            <text:p>11,112,609,590</text:p>
          </table:table-cell>
          <table:table-cell office:value-type="float" office:value="122128398" table:formula="of:=SUM([.I332:.I336])" table:style-name="ce8">
            <text:p>122,128,398</text:p>
          </table:table-cell>
          <table:table-cell office:value-type="float" office:value="31759978566" table:formula="of:=SUM([.J332:.J336])" table:style-name="ce8">
            <text:p>31,759,978,566</text:p>
          </table:table-cell>
          <table:table-cell office:value-type="float" office:value="1788290370" table:formula="of:=SUM([.K332:.K336])" table:style-name="ce8">
            <text:p>1,788,290,370</text:p>
          </table:table-cell>
          <table:table-cell office:value-type="float" office:value="1546116595" table:formula="of:=SUM([.L332:.L336])" table:style-name="ce8">
            <text:p>1,546,116,595</text:p>
          </table:table-cell>
          <table:table-cell office:value-type="float" office:value="18103489" table:formula="of:=SUM([.M332:.M336])" table:style-name="ce8">
            <text:p>18,103,489</text:p>
          </table:table-cell>
          <table:table-cell office:value-type="float" office:value="50718418" table:formula="of:=SUM([.N332:.N336])" table:style-name="ce8">
            <text:p>50,718,418</text:p>
          </table:table-cell>
          <table:table-cell office:value-type="float" office:value="224647013" table:formula="of:=SUM([.O332:.O336])" table:style-name="ce8">
            <text:p>224,647,013</text:p>
          </table:table-cell>
          <table:table-cell office:value-type="float" office:value="21287880" table:formula="of:=SUM([.P332:.P336])" table:style-name="ce8">
            <text:p>21,287,880</text:p>
          </table:table-cell>
          <table:table-cell office:value-type="float" office:value="1818297635" table:formula="of:=SUM([.Q332:.Q336])" table:style-name="ce8">
            <text:p>1,818,297,635</text:p>
          </table:table-cell>
          <table:table-cell office:value-type="float" office:value="30007265" table:formula="of:=SUM([.R332:.R336])" table:style-name="ce8">
            <text:p>30,007,265</text:p>
          </table:table-cell>
          <table:table-cell table:number-columns-repeated="16366"/>
        </table:table-row>
        <table:table-row table:style-name="ro1">
          <table:table-cell office:value-type="float" office:value="10409" table:style-name="ce2">
            <text:p>10409</text:p>
          </table:table-cell>
          <table:table-cell office:value-type="string" table:style-name="ce2">
            <text:p>本國銀行</text:p>
          </table:table-cell>
          <table:table-cell office:value-type="float" office:value="357718940" table:style-name="ce4">
            <text:p>357,718,940</text:p>
          </table:table-cell>
          <table:table-cell office:value-type="float" office:value="3710148895" table:style-name="ce4">
            <text:p>3,710,148,895</text:p>
          </table:table-cell>
          <table:table-cell office:value-type="float" office:value="133218965" table:style-name="ce4">
            <text:p>133,218,965</text:p>
          </table:table-cell>
          <table:table-cell office:value-type="float" office:value="5171189734" table:style-name="ce4">
            <text:p>5,171,189,734</text:p>
          </table:table-cell>
          <table:table-cell office:value-type="float" office:value="9763195956" table:style-name="ce4">
            <text:p>9,763,195,956</text:p>
          </table:table-cell>
          <table:table-cell office:value-type="float" office:value="10693738400" table:style-name="ce4">
            <text:p>10,693,738,400</text:p>
          </table:table-cell>
          <table:table-cell office:value-type="float" office:value="95293878" table:style-name="ce4">
            <text:p>95,293,878</text:p>
          </table:table-cell>
          <table:table-cell office:value-type="float" office:value="29924504768" table:style-name="ce4">
            <text:p>29,924,504,768</text:p>
          </table:table-cell>
          <table:table-cell office:value-type="float" office:value="1668874392" table:style-name="ce4">
            <text:p>1,668,874,392</text:p>
          </table:table-cell>
          <table:table-cell office:value-type="float" office:value="1451427847" table:style-name="ce4">
            <text:p>1,451,427,847</text:p>
          </table:table-cell>
          <table:table-cell office:value-type="float" office:value="0" table:style-name="ce2">
            <text:p>0</text:p>
          </table:table-cell>
          <table:table-cell office:value-type="float" office:value="48080392" table:style-name="ce4">
            <text:p>48,080,392</text:p>
          </table:table-cell>
          <table:table-cell office:value-type="float" office:value="200501374" table:style-name="ce4">
            <text:p>200,501,374</text:p>
          </table:table-cell>
          <table:table-cell office:value-type="float" office:value="20794973" table:style-name="ce4">
            <text:p>20,794,973</text:p>
          </table:table-cell>
          <table:table-cell office:value-type="float" office:value="1679214640" table:style-name="ce4">
            <text:p>1,679,214,640</text:p>
          </table:table-cell>
          <table:table-cell office:value-type="float" office:value="10340248" table:style-name="ce4">
            <text:p>10,340,24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6379718" table:style-name="ce6">
            <text:p>6,379,718</text:p>
          </table:table-cell>
          <table:table-cell office:value-type="float" office:value="77842421" table:style-name="ce6">
            <text:p>77,842,421</text:p>
          </table:table-cell>
          <table:table-cell office:value-type="float" office:value="46967224" table:style-name="ce6">
            <text:p>46,967,224</text:p>
          </table:table-cell>
          <table:table-cell office:value-type="float" office:value="211162160" table:style-name="ce6">
            <text:p>211,162,160</text:p>
          </table:table-cell>
          <table:table-cell office:value-type="float" office:value="7395414" table:style-name="ce6">
            <text:p>7,395,414</text:p>
          </table:table-cell>
          <table:table-cell office:value-type="float" office:value="40177" table:style-name="ce6">
            <text:p>40,177</text:p>
          </table:table-cell>
          <table:table-cell office:value-type="float" office:value="3500000" table:style-name="ce6">
            <text:p>3,500,000</text:p>
          </table:table-cell>
          <table:table-cell office:value-type="float" office:value="353287114" table:style-name="ce6">
            <text:p>353,287,114</text:p>
          </table:table-cell>
          <table:table-cell office:value-type="float" office:value="32723439" table:style-name="ce6">
            <text:p>32,723,439</text:p>
          </table:table-cell>
          <table:table-cell office:value-type="float" office:value="53495697" table:style-name="ce6">
            <text:p>53,495,697</text:p>
          </table:table-cell>
          <table:table-cell office:value-type="float" office:value="0" table:style-name="ce5">
            <text:p>0</text:p>
          </table:table-cell>
          <table:table-cell office:value-type="float" office:value="310292" table:style-name="ce6">
            <text:p>310,292</text:p>
          </table:table-cell>
          <table:table-cell office:value-type="float" office:value="126845" table:style-name="ce6">
            <text:p>126,845</text:p>
          </table:table-cell>
          <table:table-cell office:value-type="float" office:value="100686" table:style-name="ce6">
            <text:p>100,686</text:p>
          </table:table-cell>
          <table:table-cell office:value-type="float" office:value="53832148" table:style-name="ce6">
            <text:p>53,832,148</text:p>
          </table:table-cell>
          <table:table-cell office:value-type="float" office:value="21108709" table:style-name="ce6">
            <text:p>21,108,70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275352" table:style-name="ce6">
            <text:p>5,275,352</text:p>
          </table:table-cell>
          <table:table-cell office:value-type="float" office:value="54057872" table:style-name="ce6">
            <text:p>54,057,872</text:p>
          </table:table-cell>
          <table:table-cell office:value-type="float" office:value="0" table:style-name="ce5">
            <text:p>0</text:p>
          </table:table-cell>
          <table:table-cell office:value-type="float" office:value="23905525" table:style-name="ce6">
            <text:p>23,905,525</text:p>
          </table:table-cell>
          <table:table-cell office:value-type="float" office:value="185189087" table:style-name="ce6">
            <text:p>185,189,087</text:p>
          </table:table-cell>
          <table:table-cell office:value-type="float" office:value="240991617" table:style-name="ce6">
            <text:p>240,991,617</text:p>
          </table:table-cell>
          <table:table-cell office:value-type="float" office:value="0" table:style-name="ce5">
            <text:p>0</text:p>
          </table:table-cell>
          <table:table-cell office:value-type="float" office:value="509419453" table:style-name="ce6">
            <text:p>509,419,453</text:p>
          </table:table-cell>
          <table:table-cell office:value-type="float" office:value="26871602" table:style-name="ce6">
            <text:p>26,871,602</text:p>
          </table:table-cell>
          <table:table-cell office:value-type="float" office:value="14706075" table:style-name="ce6">
            <text:p>14,706,075</text:p>
          </table:table-cell>
          <table:table-cell office:value-type="float" office:value="5845680" table:style-name="ce6">
            <text:p>5,845,680</text:p>
          </table:table-cell>
          <table:table-cell office:value-type="float" office:value="730223" table:style-name="ce6">
            <text:p>730,223</text:p>
          </table:table-cell>
          <table:table-cell office:value-type="float" office:value="6529885" table:style-name="ce6">
            <text:p>6,529,885</text:p>
          </table:table-cell>
          <table:table-cell office:value-type="float" office:value="243169" table:style-name="ce6">
            <text:p>243,169</text:p>
          </table:table-cell>
          <table:table-cell office:value-type="float" office:value="27568694" table:style-name="ce6">
            <text:p>27,568,694</text:p>
          </table:table-cell>
          <table:table-cell office:value-type="float" office:value="697092" table:style-name="ce6">
            <text:p>697,09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336686" table:style-name="ce6">
            <text:p>7,336,686</text:p>
          </table:table-cell>
          <table:table-cell office:value-type="float" office:value="242397478" table:style-name="ce6">
            <text:p>242,397,478</text:p>
          </table:table-cell>
          <table:table-cell office:value-type="float" office:value="0" table:style-name="ce5">
            <text:p>0</text:p>
          </table:table-cell>
          <table:table-cell office:value-type="float" office:value="28948248" table:style-name="ce6">
            <text:p>28,948,248</text:p>
          </table:table-cell>
          <table:table-cell office:value-type="float" office:value="574710214" table:style-name="ce6">
            <text:p>574,710,214</text:p>
          </table:table-cell>
          <table:table-cell office:value-type="float" office:value="218531237" table:style-name="ce6">
            <text:p>218,531,237</text:p>
          </table:table-cell>
          <table:table-cell office:value-type="float" office:value="0" table:style-name="ce5">
            <text:p>0</text:p>
          </table:table-cell>
          <table:table-cell office:value-type="float" office:value="1071923863" table:style-name="ce6">
            <text:p>1,071,923,863</text:p>
          </table:table-cell>
          <table:table-cell office:value-type="float" office:value="66280785" table:style-name="ce6">
            <text:p>66,280,785</text:p>
          </table:table-cell>
          <table:table-cell office:value-type="float" office:value="36543236" table:style-name="ce6">
            <text:p>36,543,236</text:p>
          </table:table-cell>
          <table:table-cell office:value-type="float" office:value="11780603" table:style-name="ce6">
            <text:p>11,780,603</text:p>
          </table:table-cell>
          <table:table-cell office:value-type="float" office:value="2052072" table:style-name="ce6">
            <text:p>2,052,072</text:p>
          </table:table-cell>
          <table:table-cell office:value-type="float" office:value="17754356" table:style-name="ce6">
            <text:p>17,754,356</text:p>
          </table:table-cell>
          <table:table-cell office:value-type="float" office:value="73434" table:style-name="ce6">
            <text:p>73,434</text:p>
          </table:table-cell>
          <table:table-cell office:value-type="float" office:value="68056833" table:style-name="ce6">
            <text:p>68,056,833</text:p>
          </table:table-cell>
          <table:table-cell office:value-type="float" office:value="1776048" table:style-name="ce6">
            <text:p>1,776,04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8210" table:style-name="ce6">
            <text:p>118,210</text:p>
          </table:table-cell>
          <table:table-cell office:value-type="float" office:value="10852951" table:style-name="ce6">
            <text:p>10,852,951</text:p>
          </table:table-cell>
          <table:table-cell office:value-type="float" office:value="0" table:style-name="ce5">
            <text:p>0</text:p>
          </table:table-cell>
          <table:table-cell office:value-type="float" office:value="1501294" table:style-name="ce6">
            <text:p>1,501,294</text:p>
          </table:table-cell>
          <table:table-cell office:value-type="float" office:value="17400198" table:style-name="ce6">
            <text:p>17,400,198</text:p>
          </table:table-cell>
          <table:table-cell office:value-type="float" office:value="6986068" table:style-name="ce6">
            <text:p>6,986,068</text:p>
          </table:table-cell>
          <table:table-cell office:value-type="float" office:value="0" table:style-name="ce5">
            <text:p>0</text:p>
          </table:table-cell>
          <table:table-cell office:value-type="float" office:value="36858721" table:style-name="ce6">
            <text:p>36,858,721</text:p>
          </table:table-cell>
          <table:table-cell office:value-type="float" office:value="2385101" table:style-name="ce6">
            <text:p>2,385,101</text:p>
          </table:table-cell>
          <table:table-cell office:value-type="float" office:value="1312891" table:style-name="ce6">
            <text:p>1,312,891</text:p>
          </table:table-cell>
          <table:table-cell office:value-type="float" office:value="396434" table:style-name="ce6">
            <text:p>396,434</text:p>
          </table:table-cell>
          <table:table-cell office:value-type="float" office:value="85474" table:style-name="ce6">
            <text:p>85,474</text:p>
          </table:table-cell>
          <table:table-cell office:value-type="float" office:value="750634" table:style-name="ce6">
            <text:p>750,634</text:p>
          </table:table-cell>
          <table:table-cell office:value-type="float" office:value="1003" table:style-name="ce5">
            <text:p>1003</text:p>
          </table:table-cell>
          <table:table-cell office:value-type="float" office:value="2544430" table:style-name="ce6">
            <text:p>2,544,430</text:p>
          </table:table-cell>
          <table:table-cell office:value-type="float" office:value="159329" table:style-name="ce6">
            <text:p>159,329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76828906" table:formula="of:=SUM([.C338:.C342])" table:style-name="ce8">
            <text:p>376,828,906</text:p>
          </table:table-cell>
          <table:table-cell office:value-type="float" office:value="4095299617" table:formula="of:=SUM([.D338:.D342])" table:style-name="ce8">
            <text:p>4,095,299,617</text:p>
          </table:table-cell>
          <table:table-cell office:value-type="float" office:value="180186189" table:formula="of:=SUM([.E338:.E342])" table:style-name="ce8">
            <text:p>180,186,189</text:p>
          </table:table-cell>
          <table:table-cell office:value-type="float" office:value="5436706961" table:formula="of:=SUM([.F338:.F342])" table:style-name="ce8">
            <text:p>5,436,706,961</text:p>
          </table:table-cell>
          <table:table-cell office:value-type="float" office:value="10547890869" table:formula="of:=SUM([.G338:.G342])" table:style-name="ce8">
            <text:p>10,547,890,869</text:p>
          </table:table-cell>
          <table:table-cell office:value-type="float" office:value="11160287499" table:formula="of:=SUM([.H338:.H342])" table:style-name="ce8">
            <text:p>11,160,287,499</text:p>
          </table:table-cell>
          <table:table-cell office:value-type="float" office:value="98793878" table:formula="of:=SUM([.I338:.I342])" table:style-name="ce8">
            <text:p>98,793,878</text:p>
          </table:table-cell>
          <table:table-cell office:value-type="float" office:value="31895993919" table:formula="of:=SUM([.J338:.J342])" table:style-name="ce8">
            <text:p>31,895,993,919</text:p>
          </table:table-cell>
          <table:table-cell office:value-type="float" office:value="1797135319" table:formula="of:=SUM([.K338:.K342])" table:style-name="ce8">
            <text:p>1,797,135,319</text:p>
          </table:table-cell>
          <table:table-cell office:value-type="float" office:value="1557485746" table:formula="of:=SUM([.L338:.L342])" table:style-name="ce8">
            <text:p>1,557,485,746</text:p>
          </table:table-cell>
          <table:table-cell office:value-type="float" office:value="18022717" table:formula="of:=SUM([.M338:.M342])" table:style-name="ce8">
            <text:p>18,022,717</text:p>
          </table:table-cell>
          <table:table-cell office:value-type="float" office:value="51258453" table:formula="of:=SUM([.N338:.N342])" table:style-name="ce8">
            <text:p>51,258,453</text:p>
          </table:table-cell>
          <table:table-cell office:value-type="float" office:value="225663094" table:formula="of:=SUM([.O338:.O342])" table:style-name="ce8">
            <text:p>225,663,094</text:p>
          </table:table-cell>
          <table:table-cell office:value-type="float" office:value="21213265" table:formula="of:=SUM([.P338:.P342])" table:style-name="ce8">
            <text:p>21,213,265</text:p>
          </table:table-cell>
          <table:table-cell office:value-type="float" office:value="1831216745" table:formula="of:=SUM([.Q338:.Q342])" table:style-name="ce8">
            <text:p>1,831,216,745</text:p>
          </table:table-cell>
          <table:table-cell office:value-type="float" office:value="34081426" table:formula="of:=SUM([.R338:.R342])" table:style-name="ce8">
            <text:p>34,081,426</text:p>
          </table:table-cell>
          <table:table-cell table:number-columns-repeated="16366"/>
        </table:table-row>
        <table:table-row table:style-name="ro1">
          <table:table-cell office:value-type="float" office:value="10410" table:style-name="ce2">
            <text:p>10410</text:p>
          </table:table-cell>
          <table:table-cell office:value-type="string" table:style-name="ce2">
            <text:p>本國銀行</text:p>
          </table:table-cell>
          <table:table-cell office:value-type="float" office:value="346238837" table:style-name="ce4">
            <text:p>346,238,837</text:p>
          </table:table-cell>
          <table:table-cell office:value-type="float" office:value="3627819785" table:style-name="ce4">
            <text:p>3,627,819,785</text:p>
          </table:table-cell>
          <table:table-cell office:value-type="float" office:value="133847023" table:style-name="ce4">
            <text:p>133,847,023</text:p>
          </table:table-cell>
          <table:table-cell office:value-type="float" office:value="5176014367" table:style-name="ce4">
            <text:p>5,176,014,367</text:p>
          </table:table-cell>
          <table:table-cell office:value-type="float" office:value="9780945623" table:style-name="ce4">
            <text:p>9,780,945,623</text:p>
          </table:table-cell>
          <table:table-cell office:value-type="float" office:value="10729169768" table:style-name="ce4">
            <text:p>10,729,169,768</text:p>
          </table:table-cell>
          <table:table-cell office:value-type="float" office:value="77964287" table:style-name="ce4">
            <text:p>77,964,287</text:p>
          </table:table-cell>
          <table:table-cell office:value-type="float" office:value="29871999690" table:style-name="ce4">
            <text:p>29,871,999,690</text:p>
          </table:table-cell>
          <table:table-cell office:value-type="float" office:value="1662789624" table:style-name="ce4">
            <text:p>1,662,789,624</text:p>
          </table:table-cell>
          <table:table-cell office:value-type="float" office:value="1447598110" table:style-name="ce4">
            <text:p>1,447,598,110</text:p>
          </table:table-cell>
          <table:table-cell office:value-type="float" office:value="0" table:style-name="ce2">
            <text:p>0</text:p>
          </table:table-cell>
          <table:table-cell office:value-type="float" office:value="45571152" table:style-name="ce4">
            <text:p>45,571,152</text:p>
          </table:table-cell>
          <table:table-cell office:value-type="float" office:value="201172674" table:style-name="ce4">
            <text:p>201,172,674</text:p>
          </table:table-cell>
          <table:table-cell office:value-type="float" office:value="21674842" table:style-name="ce4">
            <text:p>21,674,842</text:p>
          </table:table-cell>
          <table:table-cell office:value-type="float" office:value="1672667094" table:style-name="ce4">
            <text:p>1,672,667,094</text:p>
          </table:table-cell>
          <table:table-cell office:value-type="float" office:value="9877470" table:style-name="ce4">
            <text:p>9,877,47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6396599" table:style-name="ce6">
            <text:p>6,396,599</text:p>
          </table:table-cell>
          <table:table-cell office:value-type="float" office:value="73305608" table:style-name="ce6">
            <text:p>73,305,608</text:p>
          </table:table-cell>
          <table:table-cell office:value-type="float" office:value="45680134" table:style-name="ce6">
            <text:p>45,680,134</text:p>
          </table:table-cell>
          <table:table-cell office:value-type="float" office:value="206540548" table:style-name="ce6">
            <text:p>206,540,548</text:p>
          </table:table-cell>
          <table:table-cell office:value-type="float" office:value="7122996" table:style-name="ce6">
            <text:p>7,122,996</text:p>
          </table:table-cell>
          <table:table-cell office:value-type="float" office:value="40209" table:style-name="ce6">
            <text:p>40,209</text:p>
          </table:table-cell>
          <table:table-cell office:value-type="float" office:value="3500000" table:style-name="ce6">
            <text:p>3,500,000</text:p>
          </table:table-cell>
          <table:table-cell office:value-type="float" office:value="342586094" table:style-name="ce6">
            <text:p>342,586,094</text:p>
          </table:table-cell>
          <table:table-cell office:value-type="float" office:value="31456052" table:style-name="ce6">
            <text:p>31,456,052</text:p>
          </table:table-cell>
          <table:table-cell office:value-type="float" office:value="51542395" table:style-name="ce6">
            <text:p>51,542,395</text:p>
          </table:table-cell>
          <table:table-cell office:value-type="float" office:value="0" table:style-name="ce5">
            <text:p>0</text:p>
          </table:table-cell>
          <table:table-cell office:value-type="float" office:value="277229" table:style-name="ce6">
            <text:p>277,229</text:p>
          </table:table-cell>
          <table:table-cell office:value-type="float" office:value="129339" table:style-name="ce6">
            <text:p>129,339</text:p>
          </table:table-cell>
          <table:table-cell office:value-type="float" office:value="57918" table:style-name="ce6">
            <text:p>57,918</text:p>
          </table:table-cell>
          <table:table-cell office:value-type="float" office:value="51891045" table:style-name="ce6">
            <text:p>51,891,045</text:p>
          </table:table-cell>
          <table:table-cell office:value-type="float" office:value="20434993" table:style-name="ce6">
            <text:p>20,434,99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236217" table:style-name="ce6">
            <text:p>5,236,217</text:p>
          </table:table-cell>
          <table:table-cell office:value-type="float" office:value="54077229" table:style-name="ce6">
            <text:p>54,077,229</text:p>
          </table:table-cell>
          <table:table-cell office:value-type="float" office:value="0" table:style-name="ce5">
            <text:p>0</text:p>
          </table:table-cell>
          <table:table-cell office:value-type="float" office:value="25108037" table:style-name="ce6">
            <text:p>25,108,037</text:p>
          </table:table-cell>
          <table:table-cell office:value-type="float" office:value="185632344" table:style-name="ce6">
            <text:p>185,632,344</text:p>
          </table:table-cell>
          <table:table-cell office:value-type="float" office:value="241743563" table:style-name="ce6">
            <text:p>241,743,563</text:p>
          </table:table-cell>
          <table:table-cell office:value-type="float" office:value="0" table:style-name="ce5">
            <text:p>0</text:p>
          </table:table-cell>
          <table:table-cell office:value-type="float" office:value="511797390" table:style-name="ce6">
            <text:p>511,797,390</text:p>
          </table:table-cell>
          <table:table-cell office:value-type="float" office:value="26983869" table:style-name="ce6">
            <text:p>26,983,869</text:p>
          </table:table-cell>
          <table:table-cell office:value-type="float" office:value="14777022" table:style-name="ce6">
            <text:p>14,777,022</text:p>
          </table:table-cell>
          <table:table-cell office:value-type="float" office:value="5740813" table:style-name="ce6">
            <text:p>5,740,813</text:p>
          </table:table-cell>
          <table:table-cell office:value-type="float" office:value="730268" table:style-name="ce6">
            <text:p>730,268</text:p>
          </table:table-cell>
          <table:table-cell office:value-type="float" office:value="6625603" table:style-name="ce6">
            <text:p>6,625,603</text:p>
          </table:table-cell>
          <table:table-cell office:value-type="float" office:value="223037" table:style-name="ce6">
            <text:p>223,037</text:p>
          </table:table-cell>
          <table:table-cell office:value-type="float" office:value="27650669" table:style-name="ce6">
            <text:p>27,650,669</text:p>
          </table:table-cell>
          <table:table-cell office:value-type="float" office:value="666800" table:style-name="ce6">
            <text:p>666,80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14921" table:style-name="ce6">
            <text:p>7,414,921</text:p>
          </table:table-cell>
          <table:table-cell office:value-type="float" office:value="242653160" table:style-name="ce6">
            <text:p>242,653,160</text:p>
          </table:table-cell>
          <table:table-cell office:value-type="float" office:value="0" table:style-name="ce5">
            <text:p>0</text:p>
          </table:table-cell>
          <table:table-cell office:value-type="float" office:value="27657171" table:style-name="ce6">
            <text:p>27,657,171</text:p>
          </table:table-cell>
          <table:table-cell office:value-type="float" office:value="574100007" table:style-name="ce6">
            <text:p>574,100,007</text:p>
          </table:table-cell>
          <table:table-cell office:value-type="float" office:value="219487101" table:style-name="ce6">
            <text:p>219,487,101</text:p>
          </table:table-cell>
          <table:table-cell office:value-type="float" office:value="0" table:style-name="ce5">
            <text:p>0</text:p>
          </table:table-cell>
          <table:table-cell office:value-type="float" office:value="1071312360" table:style-name="ce6">
            <text:p>1,071,312,360</text:p>
          </table:table-cell>
          <table:table-cell office:value-type="float" office:value="66254294" table:style-name="ce6">
            <text:p>66,254,294</text:p>
          </table:table-cell>
          <table:table-cell office:value-type="float" office:value="36457880" table:style-name="ce6">
            <text:p>36,457,880</text:p>
          </table:table-cell>
          <table:table-cell office:value-type="float" office:value="11650528" table:style-name="ce6">
            <text:p>11,650,528</text:p>
          </table:table-cell>
          <table:table-cell office:value-type="float" office:value="2050896" table:style-name="ce6">
            <text:p>2,050,896</text:p>
          </table:table-cell>
          <table:table-cell office:value-type="float" office:value="17952168" table:style-name="ce6">
            <text:p>17,952,168</text:p>
          </table:table-cell>
          <table:table-cell office:value-type="float" office:value="62996" table:style-name="ce6">
            <text:p>62,996</text:p>
          </table:table-cell>
          <table:table-cell office:value-type="float" office:value="68048476" table:style-name="ce6">
            <text:p>68,048,476</text:p>
          </table:table-cell>
          <table:table-cell office:value-type="float" office:value="1794182" table:style-name="ce6">
            <text:p>1,794,18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6748" table:style-name="ce6">
            <text:p>116,748</text:p>
          </table:table-cell>
          <table:table-cell office:value-type="float" office:value="10877882" table:style-name="ce6">
            <text:p>10,877,882</text:p>
          </table:table-cell>
          <table:table-cell office:value-type="float" office:value="0" table:style-name="ce5">
            <text:p>0</text:p>
          </table:table-cell>
          <table:table-cell office:value-type="float" office:value="1540109" table:style-name="ce6">
            <text:p>1,540,109</text:p>
          </table:table-cell>
          <table:table-cell office:value-type="float" office:value="17576185" table:style-name="ce6">
            <text:p>17,576,185</text:p>
          </table:table-cell>
          <table:table-cell office:value-type="float" office:value="7069962" table:style-name="ce6">
            <text:p>7,069,962</text:p>
          </table:table-cell>
          <table:table-cell office:value-type="float" office:value="0" table:style-name="ce5">
            <text:p>0</text:p>
          </table:table-cell>
          <table:table-cell office:value-type="float" office:value="37180886" table:style-name="ce6">
            <text:p>37,180,886</text:p>
          </table:table-cell>
          <table:table-cell office:value-type="float" office:value="2402359" table:style-name="ce6">
            <text:p>2,402,359</text:p>
          </table:table-cell>
          <table:table-cell office:value-type="float" office:value="1311805" table:style-name="ce6">
            <text:p>1,311,805</text:p>
          </table:table-cell>
          <table:table-cell office:value-type="float" office:value="421961" table:style-name="ce6">
            <text:p>421,961</text:p>
          </table:table-cell>
          <table:table-cell office:value-type="float" office:value="85799" table:style-name="ce6">
            <text:p>85,799</text:p>
          </table:table-cell>
          <table:table-cell office:value-type="float" office:value="761392" table:style-name="ce6">
            <text:p>761,392</text:p>
          </table:table-cell>
          <table:table-cell office:value-type="float" office:value="86" table:style-name="ce5">
            <text:p>86</text:p>
          </table:table-cell>
          <table:table-cell office:value-type="float" office:value="2580871" table:style-name="ce6">
            <text:p>2,580,871</text:p>
          </table:table-cell>
          <table:table-cell office:value-type="float" office:value="178512" table:style-name="ce6">
            <text:p>178,51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5403322" table:formula="of:=SUM([.C344:.C348])" table:style-name="ce8">
            <text:p>365,403,322</text:p>
          </table:table-cell>
          <table:table-cell office:value-type="float" office:value="4008733664" table:formula="of:=SUM([.D344:.D348])" table:style-name="ce8">
            <text:p>4,008,733,664</text:p>
          </table:table-cell>
          <table:table-cell office:value-type="float" office:value="179527157" table:formula="of:=SUM([.E344:.E348])" table:style-name="ce8">
            <text:p>179,527,157</text:p>
          </table:table-cell>
          <table:table-cell office:value-type="float" office:value="5436860232" table:formula="of:=SUM([.F344:.F348])" table:style-name="ce8">
            <text:p>5,436,860,232</text:p>
          </table:table-cell>
          <table:table-cell office:value-type="float" office:value="10565377155" table:formula="of:=SUM([.G344:.G348])" table:style-name="ce8">
            <text:p>10,565,377,155</text:p>
          </table:table-cell>
          <table:table-cell office:value-type="float" office:value="11197510603" table:formula="of:=SUM([.H344:.H348])" table:style-name="ce8">
            <text:p>11,197,510,603</text:p>
          </table:table-cell>
          <table:table-cell office:value-type="float" office:value="81464287" table:formula="of:=SUM([.I344:.I348])" table:style-name="ce8">
            <text:p>81,464,287</text:p>
          </table:table-cell>
          <table:table-cell office:value-type="float" office:value="31834876420" table:formula="of:=SUM([.J344:.J348])" table:style-name="ce8">
            <text:p>31,834,876,420</text:p>
          </table:table-cell>
          <table:table-cell office:value-type="float" office:value="1789886198" table:formula="of:=SUM([.K344:.K348])" table:style-name="ce8">
            <text:p>1,789,886,198</text:p>
          </table:table-cell>
          <table:table-cell office:value-type="float" office:value="1551687212" table:formula="of:=SUM([.L344:.L348])" table:style-name="ce8">
            <text:p>1,551,687,212</text:p>
          </table:table-cell>
          <table:table-cell office:value-type="float" office:value="17813302" table:formula="of:=SUM([.M344:.M348])" table:style-name="ce8">
            <text:p>17,813,302</text:p>
          </table:table-cell>
          <table:table-cell office:value-type="float" office:value="48715344" table:formula="of:=SUM([.N344:.N348])" table:style-name="ce8">
            <text:p>48,715,344</text:p>
          </table:table-cell>
          <table:table-cell office:value-type="float" office:value="226641176" table:formula="of:=SUM([.O344:.O348])" table:style-name="ce8">
            <text:p>226,641,176</text:p>
          </table:table-cell>
          <table:table-cell office:value-type="float" office:value="22018879" table:formula="of:=SUM([.P344:.P348])" table:style-name="ce8">
            <text:p>22,018,879</text:p>
          </table:table-cell>
          <table:table-cell office:value-type="float" office:value="1822838155" table:formula="of:=SUM([.Q344:.Q348])" table:style-name="ce8">
            <text:p>1,822,838,155</text:p>
          </table:table-cell>
          <table:table-cell office:value-type="float" office:value="32951957" table:formula="of:=SUM([.R344:.R348])" table:style-name="ce8">
            <text:p>32,951,957</text:p>
          </table:table-cell>
          <table:table-cell table:number-columns-repeated="16366"/>
        </table:table-row>
        <table:table-row table:style-name="ro1">
          <table:table-cell office:value-type="float" office:value="10411" table:style-name="ce2">
            <text:p>10411</text:p>
          </table:table-cell>
          <table:table-cell office:value-type="string" table:style-name="ce2">
            <text:p>本國銀行</text:p>
          </table:table-cell>
          <table:table-cell office:value-type="float" office:value="342767736" table:style-name="ce4">
            <text:p>342,767,736</text:p>
          </table:table-cell>
          <table:table-cell office:value-type="float" office:value="3674244381" table:style-name="ce4">
            <text:p>3,674,244,381</text:p>
          </table:table-cell>
          <table:table-cell office:value-type="float" office:value="117918944" table:style-name="ce4">
            <text:p>117,918,944</text:p>
          </table:table-cell>
          <table:table-cell office:value-type="float" office:value="5188714209" table:style-name="ce4">
            <text:p>5,188,714,209</text:p>
          </table:table-cell>
          <table:table-cell office:value-type="float" office:value="9748114826" table:style-name="ce4">
            <text:p>9,748,114,826</text:p>
          </table:table-cell>
          <table:table-cell office:value-type="float" office:value="10750976636" table:style-name="ce4">
            <text:p>10,750,976,636</text:p>
          </table:table-cell>
          <table:table-cell office:value-type="float" office:value="68010664" table:style-name="ce4">
            <text:p>68,010,664</text:p>
          </table:table-cell>
          <table:table-cell office:value-type="float" office:value="29890747396" table:style-name="ce4">
            <text:p>29,890,747,396</text:p>
          </table:table-cell>
          <table:table-cell office:value-type="float" office:value="1660577460" table:style-name="ce4">
            <text:p>1,660,577,460</text:p>
          </table:table-cell>
          <table:table-cell office:value-type="float" office:value="1452566509" table:style-name="ce4">
            <text:p>1,452,566,509</text:p>
          </table:table-cell>
          <table:table-cell office:value-type="float" office:value="0" table:style-name="ce2">
            <text:p>0</text:p>
          </table:table-cell>
          <table:table-cell office:value-type="float" office:value="41858688" table:style-name="ce4">
            <text:p>41,858,688</text:p>
          </table:table-cell>
          <table:table-cell office:value-type="float" office:value="198733663" table:style-name="ce4">
            <text:p>198,733,663</text:p>
          </table:table-cell>
          <table:table-cell office:value-type="float" office:value="24723432" table:style-name="ce4">
            <text:p>24,723,432</text:p>
          </table:table-cell>
          <table:table-cell office:value-type="float" office:value="1668435428" table:style-name="ce4">
            <text:p>1,668,435,428</text:p>
          </table:table-cell>
          <table:table-cell office:value-type="float" office:value="7857968" table:style-name="ce4">
            <text:p>7,857,96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7075533" table:style-name="ce6">
            <text:p>7,075,533</text:p>
          </table:table-cell>
          <table:table-cell office:value-type="float" office:value="78362410" table:style-name="ce6">
            <text:p>78,362,410</text:p>
          </table:table-cell>
          <table:table-cell office:value-type="float" office:value="37477902" table:style-name="ce6">
            <text:p>37,477,902</text:p>
          </table:table-cell>
          <table:table-cell office:value-type="float" office:value="216623469" table:style-name="ce6">
            <text:p>216,623,469</text:p>
          </table:table-cell>
          <table:table-cell office:value-type="float" office:value="6503317" table:style-name="ce6">
            <text:p>6,503,317</text:p>
          </table:table-cell>
          <table:table-cell office:value-type="float" office:value="40296" table:style-name="ce6">
            <text:p>40,296</text:p>
          </table:table-cell>
          <table:table-cell office:value-type="float" office:value="3500000" table:style-name="ce6">
            <text:p>3,500,000</text:p>
          </table:table-cell>
          <table:table-cell office:value-type="float" office:value="349582927" table:style-name="ce6">
            <text:p>349,582,927</text:p>
          </table:table-cell>
          <table:table-cell office:value-type="float" office:value="29194413" table:style-name="ce6">
            <text:p>29,194,413</text:p>
          </table:table-cell>
          <table:table-cell office:value-type="float" office:value="54017167" table:style-name="ce6">
            <text:p>54,017,167</text:p>
          </table:table-cell>
          <table:table-cell office:value-type="float" office:value="0" table:style-name="ce5">
            <text:p>0</text:p>
          </table:table-cell>
          <table:table-cell office:value-type="float" office:value="161038" table:style-name="ce6">
            <text:p>161,038</text:p>
          </table:table-cell>
          <table:table-cell office:value-type="float" office:value="143127" table:style-name="ce6">
            <text:p>143,127</text:p>
          </table:table-cell>
          <table:table-cell office:value-type="float" office:value="130353" table:style-name="ce6">
            <text:p>130,353</text:p>
          </table:table-cell>
          <table:table-cell office:value-type="float" office:value="54190979" table:style-name="ce6">
            <text:p>54,190,979</text:p>
          </table:table-cell>
          <table:table-cell office:value-type="float" office:value="24996566" table:style-name="ce6">
            <text:p>24,996,56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076385" table:style-name="ce6">
            <text:p>5,076,385</text:p>
          </table:table-cell>
          <table:table-cell office:value-type="float" office:value="54315392" table:style-name="ce6">
            <text:p>54,315,392</text:p>
          </table:table-cell>
          <table:table-cell office:value-type="float" office:value="0" table:style-name="ce5">
            <text:p>0</text:p>
          </table:table-cell>
          <table:table-cell office:value-type="float" office:value="25258935" table:style-name="ce6">
            <text:p>25,258,935</text:p>
          </table:table-cell>
          <table:table-cell office:value-type="float" office:value="186317757" table:style-name="ce6">
            <text:p>186,317,757</text:p>
          </table:table-cell>
          <table:table-cell office:value-type="float" office:value="242285375" table:style-name="ce6">
            <text:p>242,285,375</text:p>
          </table:table-cell>
          <table:table-cell office:value-type="float" office:value="0" table:style-name="ce5">
            <text:p>0</text:p>
          </table:table-cell>
          <table:table-cell office:value-type="float" office:value="513253844" table:style-name="ce6">
            <text:p>513,253,844</text:p>
          </table:table-cell>
          <table:table-cell office:value-type="float" office:value="27056880" table:style-name="ce6">
            <text:p>27,056,880</text:p>
          </table:table-cell>
          <table:table-cell office:value-type="float" office:value="14841135" table:style-name="ce6">
            <text:p>14,841,135</text:p>
          </table:table-cell>
          <table:table-cell office:value-type="float" office:value="5866381" table:style-name="ce6">
            <text:p>5,866,381</text:p>
          </table:table-cell>
          <table:table-cell office:value-type="float" office:value="732440" table:style-name="ce6">
            <text:p>732,440</text:p>
          </table:table-cell>
          <table:table-cell office:value-type="float" office:value="6548304" table:style-name="ce6">
            <text:p>6,548,304</text:p>
          </table:table-cell>
          <table:table-cell office:value-type="float" office:value="263546" table:style-name="ce6">
            <text:p>263,546</text:p>
          </table:table-cell>
          <table:table-cell office:value-type="float" office:value="27724714" table:style-name="ce6">
            <text:p>27,724,714</text:p>
          </table:table-cell>
          <table:table-cell office:value-type="float" office:value="667834" table:style-name="ce6">
            <text:p>667,83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75642" table:style-name="ce6">
            <text:p>7,475,642</text:p>
          </table:table-cell>
          <table:table-cell office:value-type="float" office:value="244499536" table:style-name="ce6">
            <text:p>244,499,536</text:p>
          </table:table-cell>
          <table:table-cell office:value-type="float" office:value="0" table:style-name="ce5">
            <text:p>0</text:p>
          </table:table-cell>
          <table:table-cell office:value-type="float" office:value="26137142" table:style-name="ce6">
            <text:p>26,137,142</text:p>
          </table:table-cell>
          <table:table-cell office:value-type="float" office:value="576639839" table:style-name="ce6">
            <text:p>576,639,839</text:p>
          </table:table-cell>
          <table:table-cell office:value-type="float" office:value="219915934" table:style-name="ce6">
            <text:p>219,915,934</text:p>
          </table:table-cell>
          <table:table-cell office:value-type="float" office:value="0" table:style-name="ce5">
            <text:p>0</text:p>
          </table:table-cell>
          <table:table-cell office:value-type="float" office:value="1074668093" table:style-name="ce6">
            <text:p>1,074,668,093</text:p>
          </table:table-cell>
          <table:table-cell office:value-type="float" office:value="66522139" table:style-name="ce6">
            <text:p>66,522,139</text:p>
          </table:table-cell>
          <table:table-cell office:value-type="float" office:value="36440292" table:style-name="ce6">
            <text:p>36,440,292</text:p>
          </table:table-cell>
          <table:table-cell office:value-type="float" office:value="11803559" table:style-name="ce6">
            <text:p>11,803,559</text:p>
          </table:table-cell>
          <table:table-cell office:value-type="float" office:value="2056493" table:style-name="ce6">
            <text:p>2,056,493</text:p>
          </table:table-cell>
          <table:table-cell office:value-type="float" office:value="18074016" table:style-name="ce6">
            <text:p>18,074,016</text:p>
          </table:table-cell>
          <table:table-cell office:value-type="float" office:value="49498" table:style-name="ce6">
            <text:p>49,498</text:p>
          </table:table-cell>
          <table:table-cell office:value-type="float" office:value="68324862" table:style-name="ce6">
            <text:p>68,324,862</text:p>
          </table:table-cell>
          <table:table-cell office:value-type="float" office:value="1802723" table:style-name="ce6">
            <text:p>1,802,723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24159" table:style-name="ce6">
            <text:p>124,159</text:p>
          </table:table-cell>
          <table:table-cell office:value-type="float" office:value="10895503" table:style-name="ce6">
            <text:p>10,895,503</text:p>
          </table:table-cell>
          <table:table-cell office:value-type="float" office:value="0" table:style-name="ce5">
            <text:p>0</text:p>
          </table:table-cell>
          <table:table-cell office:value-type="float" office:value="1494884" table:style-name="ce6">
            <text:p>1,494,884</text:p>
          </table:table-cell>
          <table:table-cell office:value-type="float" office:value="17926005" table:style-name="ce6">
            <text:p>17,926,005</text:p>
          </table:table-cell>
          <table:table-cell office:value-type="float" office:value="7120513" table:style-name="ce6">
            <text:p>7,120,513</text:p>
          </table:table-cell>
          <table:table-cell office:value-type="float" office:value="0" table:style-name="ce5">
            <text:p>0</text:p>
          </table:table-cell>
          <table:table-cell office:value-type="float" office:value="37561064" table:style-name="ce6">
            <text:p>37,561,064</text:p>
          </table:table-cell>
          <table:table-cell office:value-type="float" office:value="2423875" table:style-name="ce6">
            <text:p>2,423,875</text:p>
          </table:table-cell>
          <table:table-cell office:value-type="float" office:value="1321316" table:style-name="ce6">
            <text:p>1,321,316</text:p>
          </table:table-cell>
          <table:table-cell office:value-type="float" office:value="433826" table:style-name="ce6">
            <text:p>433,826</text:p>
          </table:table-cell>
          <table:table-cell office:value-type="float" office:value="85896" table:style-name="ce6">
            <text:p>85,896</text:p>
          </table:table-cell>
          <table:table-cell office:value-type="float" office:value="765872" table:style-name="ce6">
            <text:p>765,872</text:p>
          </table:table-cell>
          <table:table-cell office:value-type="float" office:value="25" table:style-name="ce5">
            <text:p>25</text:p>
          </table:table-cell>
          <table:table-cell office:value-type="float" office:value="2606885" table:style-name="ce6">
            <text:p>2,606,885</text:p>
          </table:table-cell>
          <table:table-cell office:value-type="float" office:value="183010" table:style-name="ce6">
            <text:p>183,010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2519455" table:formula="of:=SUM([.C350:.C354])" table:style-name="ce8">
            <text:p>362,519,455</text:p>
          </table:table-cell>
          <table:table-cell office:value-type="float" office:value="4062317222" table:formula="of:=SUM([.D350:.D354])" table:style-name="ce8">
            <text:p>4,062,317,222</text:p>
          </table:table-cell>
          <table:table-cell office:value-type="float" office:value="155396846" table:formula="of:=SUM([.E350:.E354])" table:style-name="ce8">
            <text:p>155,396,846</text:p>
          </table:table-cell>
          <table:table-cell office:value-type="float" office:value="5458228639" table:formula="of:=SUM([.F350:.F354])" table:style-name="ce8">
            <text:p>5,458,228,639</text:p>
          </table:table-cell>
          <table:table-cell office:value-type="float" office:value="10535501744" table:formula="of:=SUM([.G350:.G354])" table:style-name="ce8">
            <text:p>10,535,501,744</text:p>
          </table:table-cell>
          <table:table-cell office:value-type="float" office:value="11220338754" table:formula="of:=SUM([.H350:.H354])" table:style-name="ce8">
            <text:p>11,220,338,754</text:p>
          </table:table-cell>
          <table:table-cell office:value-type="float" office:value="71510664" table:formula="of:=SUM([.I350:.I354])" table:style-name="ce8">
            <text:p>71,510,664</text:p>
          </table:table-cell>
          <table:table-cell office:value-type="float" office:value="31865813324" table:formula="of:=SUM([.J350:.J354])" table:style-name="ce8">
            <text:p>31,865,813,324</text:p>
          </table:table-cell>
          <table:table-cell office:value-type="float" office:value="1785774767" table:formula="of:=SUM([.K350:.K354])" table:style-name="ce8">
            <text:p>1,785,774,767</text:p>
          </table:table-cell>
          <table:table-cell office:value-type="float" office:value="1559186419" table:formula="of:=SUM([.L350:.L354])" table:style-name="ce8">
            <text:p>1,559,186,419</text:p>
          </table:table-cell>
          <table:table-cell office:value-type="float" office:value="18103766" table:formula="of:=SUM([.M350:.M354])" table:style-name="ce8">
            <text:p>18,103,766</text:p>
          </table:table-cell>
          <table:table-cell office:value-type="float" office:value="44894555" table:formula="of:=SUM([.N350:.N354])" table:style-name="ce8">
            <text:p>44,894,555</text:p>
          </table:table-cell>
          <table:table-cell office:value-type="float" office:value="224264982" table:formula="of:=SUM([.O350:.O354])" table:style-name="ce8">
            <text:p>224,264,982</text:p>
          </table:table-cell>
          <table:table-cell office:value-type="float" office:value="25166854" table:formula="of:=SUM([.P350:.P354])" table:style-name="ce8">
            <text:p>25,166,854</text:p>
          </table:table-cell>
          <table:table-cell office:value-type="float" office:value="1821282868" table:formula="of:=SUM([.Q350:.Q354])" table:style-name="ce8">
            <text:p>1,821,282,868</text:p>
          </table:table-cell>
          <table:table-cell office:value-type="float" office:value="35508101" table:formula="of:=SUM([.R350:.R354])" table:style-name="ce8">
            <text:p>35,508,101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office:value-type="float" office:value="10412" table:style-name="ce2">
            <text:p>10412</text:p>
          </table:table-cell>
          <table:table-cell office:value-type="string" table:style-name="ce2">
            <text:p>本國銀行</text:p>
          </table:table-cell>
          <table:table-cell office:value-type="float" office:value="350899195" table:style-name="ce4">
            <text:p>350,899,195</text:p>
          </table:table-cell>
          <table:table-cell office:value-type="float" office:value="3811043008" table:style-name="ce4">
            <text:p>3,811,043,008</text:p>
          </table:table-cell>
          <table:table-cell office:value-type="float" office:value="111021775" table:style-name="ce4">
            <text:p>111,021,775</text:p>
          </table:table-cell>
          <table:table-cell office:value-type="float" office:value="5151421343" table:style-name="ce4">
            <text:p>5,151,421,343</text:p>
          </table:table-cell>
          <table:table-cell office:value-type="float" office:value="9756948445" table:style-name="ce4">
            <text:p>9,756,948,445</text:p>
          </table:table-cell>
          <table:table-cell office:value-type="float" office:value="10761722509" table:style-name="ce4">
            <text:p>10,761,722,509</text:p>
          </table:table-cell>
          <table:table-cell office:value-type="float" office:value="71665206" table:style-name="ce4">
            <text:p>71,665,206</text:p>
          </table:table-cell>
          <table:table-cell office:value-type="float" office:value="30014721481" table:formula="of:=SUM([.C356:.I356])" table:style-name="ce4">
            <text:p>30,014,721,481</text:p>
          </table:table-cell>
          <table:table-cell office:value-type="float" office:value="1673525857" table:style-name="ce4">
            <text:p>1,673,525,857</text:p>
          </table:table-cell>
          <table:table-cell office:value-type="float" office:value="1480011943" table:style-name="ce4">
            <text:p>1,480,011,943</text:p>
          </table:table-cell>
          <table:table-cell office:value-type="float" office:value="0" table:style-name="ce2">
            <text:p>0</text:p>
          </table:table-cell>
          <table:table-cell office:value-type="float" office:value="46057700" table:style-name="ce4">
            <text:p>46,057,700</text:p>
          </table:table-cell>
          <table:table-cell office:value-type="float" office:value="200211375" table:style-name="ce4">
            <text:p>200,211,375</text:p>
          </table:table-cell>
          <table:table-cell office:value-type="float" office:value="35620819" table:style-name="ce4">
            <text:p>35,620,819</text:p>
          </table:table-cell>
          <table:table-cell office:value-type="float" office:value="1690660199" table:style-name="ce4">
            <text:p>1,690,660,199</text:p>
          </table:table-cell>
          <table:table-cell office:value-type="float" office:value="17134342" table:style-name="ce4">
            <text:p>17,134,342</text:p>
          </table:table-cell>
          <table:table-cell table:style-name="ce9"/>
          <table:table-cell table:number-columns-repeated="16365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6250124" table:style-name="ce6">
            <text:p>6,250,124</text:p>
          </table:table-cell>
          <table:table-cell office:value-type="float" office:value="83220230" table:style-name="ce6">
            <text:p>83,220,230</text:p>
          </table:table-cell>
          <table:table-cell office:value-type="float" office:value="35966166" table:style-name="ce6">
            <text:p>35,966,166</text:p>
          </table:table-cell>
          <table:table-cell office:value-type="float" office:value="223467093" table:style-name="ce6">
            <text:p>223,467,093</text:p>
          </table:table-cell>
          <table:table-cell office:value-type="float" office:value="6158054" table:style-name="ce6">
            <text:p>6,158,054</text:p>
          </table:table-cell>
          <table:table-cell office:value-type="float" office:value="41835" table:style-name="ce6">
            <text:p>41,835</text:p>
          </table:table-cell>
          <table:table-cell office:value-type="float" office:value="3500000" table:style-name="ce6">
            <text:p>3,500,000</text:p>
          </table:table-cell>
          <table:table-cell office:value-type="float" office:value="358603502" table:formula="of:=SUM([.C357:.I357])" table:style-name="ce6">
            <text:p>358,603,502</text:p>
          </table:table-cell>
          <table:table-cell office:value-type="float" office:value="29549774" table:style-name="ce6">
            <text:p>29,549,774</text:p>
          </table:table-cell>
          <table:table-cell office:value-type="float" office:value="43678061" table:style-name="ce6">
            <text:p>43,678,061</text:p>
          </table:table-cell>
          <table:table-cell office:value-type="float" office:value="0" table:style-name="ce5">
            <text:p>0</text:p>
          </table:table-cell>
          <table:table-cell office:value-type="float" office:value="91394" table:style-name="ce6">
            <text:p>91,394</text:p>
          </table:table-cell>
          <table:table-cell office:value-type="float" office:value="139933" table:style-name="ce6">
            <text:p>139,933</text:p>
          </table:table-cell>
          <table:table-cell office:value-type="float" office:value="53746" table:style-name="ce6">
            <text:p>53,746</text:p>
          </table:table-cell>
          <table:table-cell office:value-type="float" office:value="43855642" table:style-name="ce6">
            <text:p>43,855,642</text:p>
          </table:table-cell>
          <table:table-cell office:value-type="float" office:value="14305868" table:style-name="ce6">
            <text:p>14,305,868</text:p>
          </table:table-cell>
          <table:table-cell table:style-name="ce9"/>
          <table:table-cell table:number-columns-repeated="16365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991208" table:style-name="ce6">
            <text:p>4,991,208</text:p>
          </table:table-cell>
          <table:table-cell office:value-type="float" office:value="55278151" table:style-name="ce6">
            <text:p>55,278,151</text:p>
          </table:table-cell>
          <table:table-cell office:value-type="float" office:value="0" table:style-name="ce5">
            <text:p>0</text:p>
          </table:table-cell>
          <table:table-cell office:value-type="float" office:value="25467491" table:style-name="ce6">
            <text:p>25,467,491</text:p>
          </table:table-cell>
          <table:table-cell office:value-type="float" office:value="187039257" table:style-name="ce6">
            <text:p>187,039,257</text:p>
          </table:table-cell>
          <table:table-cell office:value-type="float" office:value="242738834" table:style-name="ce6">
            <text:p>242,738,834</text:p>
          </table:table-cell>
          <table:table-cell office:value-type="float" office:value="0" table:style-name="ce5">
            <text:p>0</text:p>
          </table:table-cell>
          <table:table-cell office:value-type="float" office:value="515514941" table:formula="of:=SUM([.C358:.I358])" table:style-name="ce6">
            <text:p>515,514,941</text:p>
          </table:table-cell>
          <table:table-cell office:value-type="float" office:value="27210082" table:style-name="ce6">
            <text:p>27,210,082</text:p>
          </table:table-cell>
          <table:table-cell office:value-type="float" office:value="14881292" table:style-name="ce6">
            <text:p>14,881,292</text:p>
          </table:table-cell>
          <table:table-cell office:value-type="float" office:value="6305694" table:style-name="ce6">
            <text:p>6,305,694</text:p>
          </table:table-cell>
          <table:table-cell office:value-type="float" office:value="752484" table:style-name="ce6">
            <text:p>752,484</text:p>
          </table:table-cell>
          <table:table-cell office:value-type="float" office:value="6599179" table:style-name="ce6">
            <text:p>6,599,179</text:p>
          </table:table-cell>
          <table:table-cell office:value-type="float" office:value="287091" table:style-name="ce6">
            <text:p>287,091</text:p>
          </table:table-cell>
          <table:table-cell office:value-type="float" office:value="28251558" table:style-name="ce6">
            <text:p>28,251,558</text:p>
          </table:table-cell>
          <table:table-cell office:value-type="float" office:value="1041476" table:style-name="ce6">
            <text:p>1,041,476</text:p>
          </table:table-cell>
          <table:table-cell table:style-name="ce9"/>
          <table:table-cell table:number-columns-repeated="16365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29580" table:style-name="ce6">
            <text:p>7,429,580</text:p>
          </table:table-cell>
          <table:table-cell office:value-type="float" office:value="247057183" table:style-name="ce6">
            <text:p>247,057,183</text:p>
          </table:table-cell>
          <table:table-cell office:value-type="float" office:value="0" table:style-name="ce5">
            <text:p>0</text:p>
          </table:table-cell>
          <table:table-cell office:value-type="float" office:value="26023520" table:style-name="ce6">
            <text:p>26,023,520</text:p>
          </table:table-cell>
          <table:table-cell office:value-type="float" office:value="579449717" table:style-name="ce6">
            <text:p>579,449,717</text:p>
          </table:table-cell>
          <table:table-cell office:value-type="float" office:value="221404242" table:style-name="ce6">
            <text:p>221,404,242</text:p>
          </table:table-cell>
          <table:table-cell office:value-type="float" office:value="0" table:style-name="ce5">
            <text:p>0</text:p>
          </table:table-cell>
          <table:table-cell office:value-type="float" office:value="1081364242" table:formula="of:=SUM([.C359:.I359])" table:style-name="ce6">
            <text:p>1,081,364,242</text:p>
          </table:table-cell>
          <table:table-cell office:value-type="float" office:value="66975591" table:style-name="ce6">
            <text:p>66,975,591</text:p>
          </table:table-cell>
          <table:table-cell office:value-type="float" office:value="36586153" table:style-name="ce6">
            <text:p>36,586,153</text:p>
          </table:table-cell>
          <table:table-cell office:value-type="float" office:value="12306996" table:style-name="ce6">
            <text:p>12,306,996</text:p>
          </table:table-cell>
          <table:table-cell office:value-type="float" office:value="2114208" table:style-name="ce6">
            <text:p>2,114,208</text:p>
          </table:table-cell>
          <table:table-cell office:value-type="float" office:value="17727823" table:style-name="ce6">
            <text:p>17,727,823</text:p>
          </table:table-cell>
          <table:table-cell office:value-type="float" office:value="75665" table:style-name="ce6">
            <text:p>75,665</text:p>
          </table:table-cell>
          <table:table-cell office:value-type="float" office:value="68659515" table:style-name="ce6">
            <text:p>68,659,515</text:p>
          </table:table-cell>
          <table:table-cell office:value-type="float" office:value="1683924" table:style-name="ce6">
            <text:p>1,683,924</text:p>
          </table:table-cell>
          <table:table-cell table:style-name="ce9"/>
          <table:table-cell table:number-columns-repeated="16365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8308" table:style-name="ce6">
            <text:p>118,308</text:p>
          </table:table-cell>
          <table:table-cell office:value-type="float" office:value="10906620" table:style-name="ce6">
            <text:p>10,906,620</text:p>
          </table:table-cell>
          <table:table-cell office:value-type="float" office:value="0" table:style-name="ce5">
            <text:p>0</text:p>
          </table:table-cell>
          <table:table-cell office:value-type="float" office:value="1522873" table:style-name="ce6">
            <text:p>1,522,873</text:p>
          </table:table-cell>
          <table:table-cell office:value-type="float" office:value="18087049" table:style-name="ce6">
            <text:p>18,087,049</text:p>
          </table:table-cell>
          <table:table-cell office:value-type="float" office:value="7103241" table:style-name="ce6">
            <text:p>7,103,241</text:p>
          </table:table-cell>
          <table:table-cell office:value-type="float" office:value="0" table:style-name="ce5">
            <text:p>0</text:p>
          </table:table-cell>
          <table:table-cell office:value-type="float" office:value="37738091" table:formula="of:=SUM([.C360:.I360])" table:style-name="ce6">
            <text:p>37,738,091</text:p>
          </table:table-cell>
          <table:table-cell office:value-type="float" office:value="2433900" table:style-name="ce6">
            <text:p>2,433,900</text:p>
          </table:table-cell>
          <table:table-cell office:value-type="float" office:value="1332841" table:style-name="ce6">
            <text:p>1,332,841</text:p>
          </table:table-cell>
          <table:table-cell office:value-type="float" office:value="439410" table:style-name="ce6">
            <text:p>439,410</text:p>
          </table:table-cell>
          <table:table-cell office:value-type="float" office:value="86621" table:style-name="ce6">
            <text:p>86,621</text:p>
          </table:table-cell>
          <table:table-cell office:value-type="float" office:value="770155" table:style-name="ce6">
            <text:p>770,155</text:p>
          </table:table-cell>
          <table:table-cell office:value-type="float" office:value="784" table:style-name="ce5">
            <text:p>784</text:p>
          </table:table-cell>
          <table:table-cell office:value-type="float" office:value="2628243" table:style-name="ce6">
            <text:p>2,628,243</text:p>
          </table:table-cell>
          <table:table-cell office:value-type="float" office:value="194343" table:style-name="ce6">
            <text:p>194,343</text:p>
          </table:table-cell>
          <table:table-cell table:style-name="ce9"/>
          <table:table-cell table:number-columns-repeated="16365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9688415" table:formula="of:=SUM([.C356:.C360])" table:style-name="ce8">
            <text:p>369,688,415</text:p>
          </table:table-cell>
          <table:table-cell office:value-type="float" office:value="4207505192" table:formula="of:=SUM([.D356:.D360])" table:style-name="ce8">
            <text:p>4,207,505,192</text:p>
          </table:table-cell>
          <table:table-cell office:value-type="float" office:value="146987941" table:formula="of:=SUM([.E356:.E360])" table:style-name="ce8">
            <text:p>146,987,941</text:p>
          </table:table-cell>
          <table:table-cell office:value-type="float" office:value="5427902320" table:formula="of:=SUM([.F356:.F360])" table:style-name="ce8">
            <text:p>5,427,902,320</text:p>
          </table:table-cell>
          <table:table-cell office:value-type="float" office:value="10547682522" table:formula="of:=SUM([.G356:.G360])" table:style-name="ce8">
            <text:p>10,547,682,522</text:p>
          </table:table-cell>
          <table:table-cell office:value-type="float" office:value="11233010661" table:formula="of:=SUM([.H356:.H360])" table:style-name="ce8">
            <text:p>11,233,010,661</text:p>
          </table:table-cell>
          <table:table-cell office:value-type="float" office:value="75165206" table:formula="of:=SUM([.I356:.I360])" table:style-name="ce8">
            <text:p>75,165,206</text:p>
          </table:table-cell>
          <table:table-cell office:value-type="float" office:value="32007942257" table:formula="of:=SUM([.J356:.J360])" table:style-name="ce8">
            <text:p>32,007,942,257</text:p>
          </table:table-cell>
          <table:table-cell office:value-type="float" office:value="1799695204" table:formula="of:=SUM([.K356:.K360])" table:style-name="ce8">
            <text:p>1,799,695,204</text:p>
          </table:table-cell>
          <table:table-cell office:value-type="float" office:value="1576490290" table:formula="of:=SUM([.L356:.L360])" table:style-name="ce8">
            <text:p>1,576,490,290</text:p>
          </table:table-cell>
          <table:table-cell office:value-type="float" office:value="19052100" table:formula="of:=SUM([.M356:.M360])" table:style-name="ce8">
            <text:p>19,052,100</text:p>
          </table:table-cell>
          <table:table-cell office:value-type="float" office:value="49102407" table:formula="of:=SUM([.N356:.N360])" table:style-name="ce8">
            <text:p>49,102,407</text:p>
          </table:table-cell>
          <table:table-cell office:value-type="float" office:value="225448465" table:formula="of:=SUM([.O356:.O360])" table:style-name="ce8">
            <text:p>225,448,465</text:p>
          </table:table-cell>
          <table:table-cell office:value-type="float" office:value="36038105" table:formula="of:=SUM([.P356:.P360])" table:style-name="ce8">
            <text:p>36,038,105</text:p>
          </table:table-cell>
          <table:table-cell office:value-type="float" office:value="1834055157" table:formula="of:=SUM([.Q356:.Q360])" table:style-name="ce8">
            <text:p>1,834,055,157</text:p>
          </table:table-cell>
          <table:table-cell office:value-type="float" office:value="34359953" table:formula="of:=SUM([.R356:.R360])" table:style-name="ce8">
            <text:p>34,359,953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office:value-type="float" office:value="10501" table:style-name="ce2">
            <text:p>10501</text:p>
          </table:table-cell>
          <table:table-cell office:value-type="string" table:style-name="ce2">
            <text:p>本國銀行</text:p>
          </table:table-cell>
          <table:table-cell office:value-type="float" office:value="359373825" table:style-name="ce4">
            <text:p>359,373,825</text:p>
          </table:table-cell>
          <table:table-cell office:value-type="float" office:value="3871208022" table:style-name="ce4">
            <text:p>3,871,208,022</text:p>
          </table:table-cell>
          <table:table-cell office:value-type="float" office:value="106832763" table:style-name="ce4">
            <text:p>106,832,763</text:p>
          </table:table-cell>
          <table:table-cell office:value-type="float" office:value="5137417886" table:style-name="ce4">
            <text:p>5,137,417,886</text:p>
          </table:table-cell>
          <table:table-cell office:value-type="float" office:value="9918098341" table:style-name="ce4">
            <text:p>9,918,098,341</text:p>
          </table:table-cell>
          <table:table-cell office:value-type="float" office:value="10789737494" table:style-name="ce4">
            <text:p>10,789,737,494</text:p>
          </table:table-cell>
          <table:table-cell office:value-type="float" office:value="66469572" table:style-name="ce4">
            <text:p>66,469,572</text:p>
          </table:table-cell>
          <table:table-cell office:value-type="float" office:value="30249137903" table:style-name="ce4">
            <text:p>30,249,137,903</text:p>
          </table:table-cell>
          <table:table-cell office:value-type="float" office:value="1686195875" table:style-name="ce4">
            <text:p>1,686,195,875</text:p>
          </table:table-cell>
          <table:table-cell office:value-type="float" office:value="1388344326" table:style-name="ce4">
            <text:p>1,388,344,326</text:p>
          </table:table-cell>
          <table:table-cell office:value-type="float" office:value="0" table:style-name="ce2">
            <text:p>0</text:p>
          </table:table-cell>
          <table:table-cell office:value-type="float" office:value="42607654" table:style-name="ce4">
            <text:p>42,607,654</text:p>
          </table:table-cell>
          <table:table-cell office:value-type="float" office:value="299511166" table:style-name="ce4">
            <text:p>299,511,166</text:p>
          </table:table-cell>
          <table:table-cell office:value-type="float" office:value="28304732" table:style-name="ce4">
            <text:p>28,304,732</text:p>
          </table:table-cell>
          <table:table-cell office:value-type="float" office:value="1702158414" table:formula="of:=[.L362]+[.M362]+[.N362]+[.O362]-[.P362]" table:style-name="ce4">
            <text:p>1,702,158,414</text:p>
          </table:table-cell>
          <table:table-cell office:value-type="float" office:value="15962539" table:style-name="ce4">
            <text:p>15,962,539</text:p>
          </table:table-cell>
          <table:table-cell table:style-name="ce9"/>
          <table:table-cell table:number-columns-repeated="16365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6339789" table:style-name="ce6">
            <text:p>6,339,789</text:p>
          </table:table-cell>
          <table:table-cell office:value-type="float" office:value="89176960" table:style-name="ce6">
            <text:p>89,176,960</text:p>
          </table:table-cell>
          <table:table-cell office:value-type="float" office:value="34763216" table:style-name="ce6">
            <text:p>34,763,216</text:p>
          </table:table-cell>
          <table:table-cell office:value-type="float" office:value="227584660" table:style-name="ce6">
            <text:p>227,584,660</text:p>
          </table:table-cell>
          <table:table-cell office:value-type="float" office:value="7331534" table:style-name="ce6">
            <text:p>7,331,534</text:p>
          </table:table-cell>
          <table:table-cell office:value-type="float" office:value="42222" table:style-name="ce6">
            <text:p>42,222</text:p>
          </table:table-cell>
          <table:table-cell office:value-type="float" office:value="3500000" table:style-name="ce6">
            <text:p>3,500,000</text:p>
          </table:table-cell>
          <table:table-cell office:value-type="float" office:value="368738381" table:style-name="ce6">
            <text:p>368,738,381</text:p>
          </table:table-cell>
          <table:table-cell office:value-type="float" office:value="30104932" table:style-name="ce6">
            <text:p>30,104,932</text:p>
          </table:table-cell>
          <table:table-cell office:value-type="float" office:value="52941297" table:style-name="ce6">
            <text:p>52,941,297</text:p>
          </table:table-cell>
          <table:table-cell office:value-type="float" office:value="0" table:style-name="ce5">
            <text:p>0</text:p>
          </table:table-cell>
          <table:table-cell office:value-type="float" office:value="92378" table:style-name="ce6">
            <text:p>92,378</text:p>
          </table:table-cell>
          <table:table-cell office:value-type="float" office:value="144222" table:style-name="ce6">
            <text:p>144,222</text:p>
          </table:table-cell>
          <table:table-cell office:value-type="float" office:value="52820" table:style-name="ce6">
            <text:p>52,820</text:p>
          </table:table-cell>
          <table:table-cell office:value-type="float" office:value="53125077" table:formula="of:=[.L363]+[.M363]+[.N363]+[.O363]-[.P363]" table:style-name="ce6">
            <text:p>53,125,077</text:p>
          </table:table-cell>
          <table:table-cell office:value-type="float" office:value="23020145" table:style-name="ce6">
            <text:p>23,020,145</text:p>
          </table:table-cell>
          <table:table-cell table:style-name="ce9"/>
          <table:table-cell table:number-columns-repeated="16365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122264" table:style-name="ce6">
            <text:p>5,122,264</text:p>
          </table:table-cell>
          <table:table-cell office:value-type="float" office:value="56239055" table:style-name="ce6">
            <text:p>56,239,055</text:p>
          </table:table-cell>
          <table:table-cell office:value-type="float" office:value="0" table:style-name="ce5">
            <text:p>0</text:p>
          </table:table-cell>
          <table:table-cell office:value-type="float" office:value="25519161" table:style-name="ce6">
            <text:p>25,519,161</text:p>
          </table:table-cell>
          <table:table-cell office:value-type="float" office:value="188182536" table:style-name="ce6">
            <text:p>188,182,536</text:p>
          </table:table-cell>
          <table:table-cell office:value-type="float" office:value="243088887" table:style-name="ce6">
            <text:p>243,088,887</text:p>
          </table:table-cell>
          <table:table-cell office:value-type="float" office:value="0" table:style-name="ce5">
            <text:p>0</text:p>
          </table:table-cell>
          <table:table-cell office:value-type="float" office:value="518151903" table:formula="of:=SUM([.C364:.I364])" table:style-name="ce6">
            <text:p>518,151,903</text:p>
          </table:table-cell>
          <table:table-cell office:value-type="float" office:value="27397563" table:style-name="ce6">
            <text:p>27,397,563</text:p>
          </table:table-cell>
          <table:table-cell office:value-type="float" office:value="14965554" table:style-name="ce6">
            <text:p>14,965,554</text:p>
          </table:table-cell>
          <table:table-cell office:value-type="float" office:value="4455431" table:style-name="ce6">
            <text:p>4,455,431</text:p>
          </table:table-cell>
          <table:table-cell office:value-type="float" office:value="745549" table:style-name="ce6">
            <text:p>745,549</text:p>
          </table:table-cell>
          <table:table-cell office:value-type="float" office:value="9813734" table:style-name="ce6">
            <text:p>9,813,734</text:p>
          </table:table-cell>
          <table:table-cell office:value-type="float" office:value="236381" table:style-name="ce6">
            <text:p>236,381</text:p>
          </table:table-cell>
          <table:table-cell office:value-type="float" office:value="29743887" table:formula="of:=[.L364]+[.M364]+[.N364]+[.O364]-[.P364]" table:style-name="ce6">
            <text:p>29,743,887</text:p>
          </table:table-cell>
          <table:table-cell office:value-type="float" office:value="2346324" table:style-name="ce6">
            <text:p>2,346,324</text:p>
          </table:table-cell>
          <table:table-cell table:style-name="ce9"/>
          <table:table-cell table:number-columns-repeated="16365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721044" table:style-name="ce6">
            <text:p>7,721,044</text:p>
          </table:table-cell>
          <table:table-cell office:value-type="float" office:value="249023652" table:style-name="ce6">
            <text:p>249,023,652</text:p>
          </table:table-cell>
          <table:table-cell office:value-type="float" office:value="0" table:style-name="ce5">
            <text:p>0</text:p>
          </table:table-cell>
          <table:table-cell office:value-type="float" office:value="27995645" table:style-name="ce6">
            <text:p>27,995,645</text:p>
          </table:table-cell>
          <table:table-cell office:value-type="float" office:value="585298120" table:style-name="ce6">
            <text:p>585,298,120</text:p>
          </table:table-cell>
          <table:table-cell office:value-type="float" office:value="222307315" table:style-name="ce6">
            <text:p>222,307,315</text:p>
          </table:table-cell>
          <table:table-cell office:value-type="float" office:value="0" table:style-name="ce5">
            <text:p>0</text:p>
          </table:table-cell>
          <table:table-cell office:value-type="float" office:value="1092345776" table:formula="of:=SUM([.C365:.I365])" table:style-name="ce6">
            <text:p>1,092,345,776</text:p>
          </table:table-cell>
          <table:table-cell office:value-type="float" office:value="67655539" table:style-name="ce6">
            <text:p>67,655,539</text:p>
          </table:table-cell>
          <table:table-cell office:value-type="float" office:value="36835228" table:style-name="ce6">
            <text:p>36,835,228</text:p>
          </table:table-cell>
          <table:table-cell office:value-type="float" office:value="9230991" table:style-name="ce6">
            <text:p>9,230,991</text:p>
          </table:table-cell>
          <table:table-cell office:value-type="float" office:value="2045833" table:style-name="ce6">
            <text:p>2,045,833</text:p>
          </table:table-cell>
          <table:table-cell office:value-type="float" office:value="24020833" table:style-name="ce6">
            <text:p>24,020,833</text:p>
          </table:table-cell>
          <table:table-cell office:value-type="float" office:value="72722" table:style-name="ce6">
            <text:p>72,722</text:p>
          </table:table-cell>
          <table:table-cell office:value-type="float" office:value="72060163" table:formula="of:=[.L365]+[.M365]+[.N365]+[.O365]-[.P365]" table:style-name="ce6">
            <text:p>72,060,163</text:p>
          </table:table-cell>
          <table:table-cell office:value-type="float" office:value="4404624" table:style-name="ce6">
            <text:p>4,404,624</text:p>
          </table:table-cell>
          <table:table-cell table:style-name="ce9"/>
          <table:table-cell table:number-columns-repeated="16365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20644" table:style-name="ce6">
            <text:p>120,644</text:p>
          </table:table-cell>
          <table:table-cell office:value-type="float" office:value="11339735" table:style-name="ce6">
            <text:p>11,339,735</text:p>
          </table:table-cell>
          <table:table-cell office:value-type="float" office:value="0" table:style-name="ce5">
            <text:p>0</text:p>
          </table:table-cell>
          <table:table-cell office:value-type="float" office:value="1561486" table:style-name="ce6">
            <text:p>1,561,486</text:p>
          </table:table-cell>
          <table:table-cell office:value-type="float" office:value="18224490" table:style-name="ce6">
            <text:p>18,224,490</text:p>
          </table:table-cell>
          <table:table-cell office:value-type="float" office:value="7167648" table:style-name="ce6">
            <text:p>7,167,648</text:p>
          </table:table-cell>
          <table:table-cell office:value-type="float" office:value="0" table:style-name="ce5">
            <text:p>0</text:p>
          </table:table-cell>
          <table:table-cell office:value-type="float" office:value="38414003" table:formula="of:=SUM([.C366:.I366])" table:style-name="ce6">
            <text:p>38,414,003</text:p>
          </table:table-cell>
          <table:table-cell office:value-type="float" office:value="2488554" table:style-name="ce6">
            <text:p>2,488,554</text:p>
          </table:table-cell>
          <table:table-cell office:value-type="float" office:value="1338628" table:style-name="ce6">
            <text:p>1,338,628</text:p>
          </table:table-cell>
          <table:table-cell office:value-type="float" office:value="450728" table:style-name="ce6">
            <text:p>450,728</text:p>
          </table:table-cell>
          <table:table-cell office:value-type="float" office:value="86707" table:style-name="ce6">
            <text:p>86,707</text:p>
          </table:table-cell>
          <table:table-cell office:value-type="float" office:value="1033046" table:style-name="ce6">
            <text:p>1,033,046</text:p>
          </table:table-cell>
          <table:table-cell office:value-type="float" office:value="41" table:style-name="ce5">
            <text:p>41</text:p>
          </table:table-cell>
          <table:table-cell office:value-type="float" office:value="2909068" table:formula="of:=[.L366]+[.M366]+[.N366]+[.O366]-[.P366]" table:style-name="ce6">
            <text:p>2,909,068</text:p>
          </table:table-cell>
          <table:table-cell office:value-type="float" office:value="420514" table:style-name="ce6">
            <text:p>420,514</text:p>
          </table:table-cell>
          <table:table-cell table:style-name="ce9"/>
          <table:table-cell table:number-columns-repeated="16365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78677566" table:formula="of:=SUM([.C362:.C366])" table:style-name="ce8">
            <text:p>378,677,566</text:p>
          </table:table-cell>
          <table:table-cell office:value-type="float" office:value="4276987424" table:formula="of:=SUM([.D362:.D366])" table:style-name="ce8">
            <text:p>4,276,987,424</text:p>
          </table:table-cell>
          <table:table-cell office:value-type="float" office:value="141595979" table:formula="of:=SUM([.E362:.E366])" table:style-name="ce8">
            <text:p>141,595,979</text:p>
          </table:table-cell>
          <table:table-cell office:value-type="float" office:value="5420078838" table:formula="of:=SUM([.F362:.F366])" table:style-name="ce8">
            <text:p>5,420,078,838</text:p>
          </table:table-cell>
          <table:table-cell office:value-type="float" office:value="10717135021" table:formula="of:=SUM([.G362:.G366])" table:style-name="ce8">
            <text:p>10,717,135,021</text:p>
          </table:table-cell>
          <table:table-cell office:value-type="float" office:value="11262343566" table:formula="of:=SUM([.H362:.H366])" table:style-name="ce8">
            <text:p>11,262,343,566</text:p>
          </table:table-cell>
          <table:table-cell office:value-type="float" office:value="69969572" table:formula="of:=SUM([.I362:.I366])" table:style-name="ce8">
            <text:p>69,969,572</text:p>
          </table:table-cell>
          <table:table-cell office:value-type="float" office:value="32266787966" table:formula="of:=SUM([.J362:.J366])" table:style-name="ce8">
            <text:p>32,266,787,966</text:p>
          </table:table-cell>
          <table:table-cell office:value-type="float" office:value="1813842463" table:formula="of:=SUM([.K362:.K366])" table:style-name="ce8">
            <text:p>1,813,842,463</text:p>
          </table:table-cell>
          <table:table-cell office:value-type="float" office:value="1494425033" table:formula="of:=SUM([.L362:.L366])" table:style-name="ce8">
            <text:p>1,494,425,033</text:p>
          </table:table-cell>
          <table:table-cell office:value-type="float" office:value="14137150" table:formula="of:=SUM([.M362:.M366])" table:style-name="ce8">
            <text:p>14,137,150</text:p>
          </table:table-cell>
          <table:table-cell office:value-type="float" office:value="45578121" table:formula="of:=SUM([.N362:.N366])" table:style-name="ce8">
            <text:p>45,578,121</text:p>
          </table:table-cell>
          <table:table-cell office:value-type="float" office:value="334523001" table:formula="of:=SUM([.O362:.O366])" table:style-name="ce8">
            <text:p>334,523,001</text:p>
          </table:table-cell>
          <table:table-cell office:value-type="float" office:value="28666696" table:formula="of:=SUM([.P362:.P366])" table:style-name="ce8">
            <text:p>28,666,696</text:p>
          </table:table-cell>
          <table:table-cell office:value-type="float" office:value="1859996609" table:formula="of:=SUM([.Q362:.Q366])" table:style-name="ce8">
            <text:p>1,859,996,609</text:p>
          </table:table-cell>
          <table:table-cell office:value-type="float" office:value="46154146" table:formula="of:=SUM([.R362:.R366])" table:style-name="ce8">
            <text:p>46,154,146</text:p>
          </table:table-cell>
          <table:table-cell table:style-name="ce9"/>
          <table:table-cell table:number-columns-repeated="16365"/>
        </table:table-row>
        <table:table-row table:style-name="ro1">
          <table:table-cell office:value-type="float" office:value="10502" table:style-name="ce2">
            <text:p>10502</text:p>
          </table:table-cell>
          <table:table-cell office:value-type="string" table:style-name="ce2">
            <text:p>本國銀行</text:p>
          </table:table-cell>
          <table:table-cell office:value-type="float" office:value="354587844" table:style-name="ce4">
            <text:p>354,587,844</text:p>
          </table:table-cell>
          <table:table-cell office:value-type="float" office:value="3650771860" table:style-name="ce4">
            <text:p>3,650,771,860</text:p>
          </table:table-cell>
          <table:table-cell office:value-type="float" office:value="101410570" table:style-name="ce4">
            <text:p>101,410,570</text:p>
          </table:table-cell>
          <table:table-cell office:value-type="float" office:value="5171437191" table:style-name="ce4">
            <text:p>5,171,437,191</text:p>
          </table:table-cell>
          <table:table-cell office:value-type="float" office:value="10117829791" table:style-name="ce4">
            <text:p>10,117,829,791</text:p>
          </table:table-cell>
          <table:table-cell office:value-type="float" office:value="10850875798" table:style-name="ce4">
            <text:p>10,850,875,798</text:p>
          </table:table-cell>
          <table:table-cell office:value-type="float" office:value="59825644" table:style-name="ce4">
            <text:p>59,825,644</text:p>
          </table:table-cell>
          <table:table-cell office:value-type="float" office:value="30306738698" table:formula="of:=SUM([.C368:.I368])" table:style-name="ce4">
            <text:p>30,306,738,698</text:p>
          </table:table-cell>
          <table:table-cell office:value-type="float" office:value="1675957553" table:style-name="ce4">
            <text:p>1,675,957,553</text:p>
          </table:table-cell>
          <table:table-cell office:value-type="float" office:value="1353023177" table:style-name="ce4">
            <text:p>1,353,023,177</text:p>
          </table:table-cell>
          <table:table-cell office:value-type="float" office:value="0" table:style-name="ce2">
            <text:p>0</text:p>
          </table:table-cell>
          <table:table-cell office:value-type="float" office:value="81806188" table:style-name="ce4">
            <text:p>81,806,188</text:p>
          </table:table-cell>
          <table:table-cell office:value-type="float" office:value="279367807" table:style-name="ce4">
            <text:p>279,367,807</text:p>
          </table:table-cell>
          <table:table-cell office:value-type="float" office:value="23298824" table:style-name="ce4">
            <text:p>23,298,824</text:p>
          </table:table-cell>
          <table:table-cell office:value-type="float" office:value="1690898348" table:formula="of:=[.L368]+[.M368]+[.N368]+[.O368]-[.P368]" table:style-name="ce4">
            <text:p>1,690,898,348</text:p>
          </table:table-cell>
          <table:table-cell office:value-type="float" office:value="14940795" table:style-name="ce4">
            <text:p>14,940,795</text:p>
          </table:table-cell>
          <table:table-cell table:style-name="ce10"/>
          <table:table-cell table:number-columns-repeated="16365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451540" table:style-name="ce6">
            <text:p>5,451,540</text:p>
          </table:table-cell>
          <table:table-cell office:value-type="float" office:value="94474130" table:style-name="ce6">
            <text:p>94,474,130</text:p>
          </table:table-cell>
          <table:table-cell office:value-type="float" office:value="31557727" table:style-name="ce6">
            <text:p>31,557,727</text:p>
          </table:table-cell>
          <table:table-cell office:value-type="float" office:value="231669088" table:style-name="ce6">
            <text:p>231,669,088</text:p>
          </table:table-cell>
          <table:table-cell office:value-type="float" office:value="7493248" table:style-name="ce6">
            <text:p>7,493,248</text:p>
          </table:table-cell>
          <table:table-cell office:value-type="float" office:value="43432" table:style-name="ce6">
            <text:p>43,432</text:p>
          </table:table-cell>
          <table:table-cell office:value-type="float" office:value="3500000" table:style-name="ce6">
            <text:p>3,500,000</text:p>
          </table:table-cell>
          <table:table-cell office:value-type="float" office:value="374189165" table:formula="of:=SUM([.C369:.I369])" table:style-name="ce6">
            <text:p>374,189,165</text:p>
          </table:table-cell>
          <table:table-cell office:value-type="float" office:value="29882639" table:style-name="ce6">
            <text:p>29,882,639</text:p>
          </table:table-cell>
          <table:table-cell office:value-type="float" office:value="50123315" table:style-name="ce6">
            <text:p>50,123,315</text:p>
          </table:table-cell>
          <table:table-cell office:value-type="float" office:value="0" table:style-name="ce5">
            <text:p>0</text:p>
          </table:table-cell>
          <table:table-cell office:value-type="float" office:value="97582" table:style-name="ce6">
            <text:p>97,582</text:p>
          </table:table-cell>
          <table:table-cell office:value-type="float" office:value="125305" table:style-name="ce6">
            <text:p>125,305</text:p>
          </table:table-cell>
          <table:table-cell office:value-type="float" office:value="74274" table:style-name="ce6">
            <text:p>74,274</text:p>
          </table:table-cell>
          <table:table-cell office:value-type="float" office:value="50271928" table:formula="of:=[.L369]+[.M369]+[.N369]+[.O369]-[.P369]" table:style-name="ce6">
            <text:p>50,271,928</text:p>
          </table:table-cell>
          <table:table-cell office:value-type="float" office:value="20389289" table:style-name="ce6">
            <text:p>20,389,289</text:p>
          </table:table-cell>
          <table:table-cell table:style-name="ce10"/>
          <table:table-cell table:number-columns-repeated="16365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088003" table:style-name="ce6">
            <text:p>5,088,003</text:p>
          </table:table-cell>
          <table:table-cell office:value-type="float" office:value="53862578" table:style-name="ce6">
            <text:p>53,862,578</text:p>
          </table:table-cell>
          <table:table-cell office:value-type="float" office:value="0" table:style-name="ce5">
            <text:p>0</text:p>
          </table:table-cell>
          <table:table-cell office:value-type="float" office:value="25697843" table:style-name="ce6">
            <text:p>25,697,843</text:p>
          </table:table-cell>
          <table:table-cell office:value-type="float" office:value="188777114" table:style-name="ce6">
            <text:p>188,777,114</text:p>
          </table:table-cell>
          <table:table-cell office:value-type="float" office:value="244311930" table:style-name="ce6">
            <text:p>244,311,930</text:p>
          </table:table-cell>
          <table:table-cell office:value-type="float" office:value="0" table:style-name="ce5">
            <text:p>0</text:p>
          </table:table-cell>
          <table:table-cell office:value-type="float" office:value="517737468" table:formula="of:=SUM([.C370:.I370])" table:style-name="ce6">
            <text:p>517,737,468</text:p>
          </table:table-cell>
          <table:table-cell office:value-type="float" office:value="27252141" table:style-name="ce6">
            <text:p>27,252,141</text:p>
          </table:table-cell>
          <table:table-cell office:value-type="float" office:value="15068668" table:style-name="ce6">
            <text:p>15,068,668</text:p>
          </table:table-cell>
          <table:table-cell office:value-type="float" office:value="4318018" table:style-name="ce6">
            <text:p>4,318,018</text:p>
          </table:table-cell>
          <table:table-cell office:value-type="float" office:value="1013053" table:style-name="ce6">
            <text:p>1,013,053</text:p>
          </table:table-cell>
          <table:table-cell office:value-type="float" office:value="8119581" table:style-name="ce6">
            <text:p>8,119,581</text:p>
          </table:table-cell>
          <table:table-cell office:value-type="float" office:value="177662" table:style-name="ce6">
            <text:p>177,662</text:p>
          </table:table-cell>
          <table:table-cell office:value-type="float" office:value="28341658" table:formula="of:=[.L370]+[.M370]+[.N370]+[.O370]-[.P370]" table:style-name="ce6">
            <text:p>28,341,658</text:p>
          </table:table-cell>
          <table:table-cell office:value-type="float" office:value="1089517" table:style-name="ce6">
            <text:p>1,089,517</text:p>
          </table:table-cell>
          <table:table-cell table:style-name="ce10"/>
          <table:table-cell table:number-columns-repeated="16365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630595" table:style-name="ce6">
            <text:p>7,630,595</text:p>
          </table:table-cell>
          <table:table-cell office:value-type="float" office:value="245349762" table:style-name="ce6">
            <text:p>245,349,762</text:p>
          </table:table-cell>
          <table:table-cell office:value-type="float" office:value="0" table:style-name="ce5">
            <text:p>0</text:p>
          </table:table-cell>
          <table:table-cell office:value-type="float" office:value="28990665" table:style-name="ce6">
            <text:p>28,990,665</text:p>
          </table:table-cell>
          <table:table-cell office:value-type="float" office:value="586841750" table:style-name="ce6">
            <text:p>586,841,750</text:p>
          </table:table-cell>
          <table:table-cell office:value-type="float" office:value="222174188" table:style-name="ce6">
            <text:p>222,174,188</text:p>
          </table:table-cell>
          <table:table-cell office:value-type="float" office:value="0" table:style-name="ce5">
            <text:p>0</text:p>
          </table:table-cell>
          <table:table-cell office:value-type="float" office:value="1090986960" table:formula="of:=SUM([.C371:.I371])" table:style-name="ce6">
            <text:p>1,090,986,960</text:p>
          </table:table-cell>
          <table:table-cell office:value-type="float" office:value="67416017" table:style-name="ce6">
            <text:p>67,416,017</text:p>
          </table:table-cell>
          <table:table-cell office:value-type="float" office:value="37207522" table:style-name="ce6">
            <text:p>37,207,522</text:p>
          </table:table-cell>
          <table:table-cell office:value-type="float" office:value="8976784" table:style-name="ce6">
            <text:p>8,976,784</text:p>
          </table:table-cell>
          <table:table-cell office:value-type="float" office:value="3391676" table:style-name="ce6">
            <text:p>3,391,676</text:p>
          </table:table-cell>
          <table:table-cell office:value-type="float" office:value="21857375" table:style-name="ce6">
            <text:p>21,857,375</text:p>
          </table:table-cell>
          <table:table-cell office:value-type="float" office:value="45554" table:style-name="ce6">
            <text:p>45,554</text:p>
          </table:table-cell>
          <table:table-cell office:value-type="float" office:value="71387803" table:formula="of:=[.L371]+[.M371]+[.N371]+[.O371]-[.P371]" table:style-name="ce6">
            <text:p>71,387,803</text:p>
          </table:table-cell>
          <table:table-cell office:value-type="float" office:value="3971786" table:style-name="ce6">
            <text:p>3,971,786</text:p>
          </table:table-cell>
          <table:table-cell table:style-name="ce10"/>
          <table:table-cell table:number-columns-repeated="16365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4113" table:style-name="ce6">
            <text:p>134,113</text:p>
          </table:table-cell>
          <table:table-cell office:value-type="float" office:value="11314183" table:style-name="ce6">
            <text:p>11,314,183</text:p>
          </table:table-cell>
          <table:table-cell office:value-type="float" office:value="0" table:style-name="ce5">
            <text:p>0</text:p>
          </table:table-cell>
          <table:table-cell office:value-type="float" office:value="1563811" table:style-name="ce6">
            <text:p>1,563,811</text:p>
          </table:table-cell>
          <table:table-cell office:value-type="float" office:value="18153645" table:style-name="ce6">
            <text:p>18,153,645</text:p>
          </table:table-cell>
          <table:table-cell office:value-type="float" office:value="7257536" table:style-name="ce6">
            <text:p>7,257,536</text:p>
          </table:table-cell>
          <table:table-cell office:value-type="float" office:value="0" table:style-name="ce5">
            <text:p>0</text:p>
          </table:table-cell>
          <table:table-cell office:value-type="float" office:value="38423288" table:formula="of:=SUM([.C372:.I372])" table:style-name="ce6">
            <text:p>38,423,288</text:p>
          </table:table-cell>
          <table:table-cell office:value-type="float" office:value="2487320" table:style-name="ce6">
            <text:p>2,487,320</text:p>
          </table:table-cell>
          <table:table-cell office:value-type="float" office:value="1368505" table:style-name="ce6">
            <text:p>1,368,505</text:p>
          </table:table-cell>
          <table:table-cell office:value-type="float" office:value="453603" table:style-name="ce6">
            <text:p>453,603</text:p>
          </table:table-cell>
          <table:table-cell office:value-type="float" office:value="158529" table:style-name="ce6">
            <text:p>158,529</text:p>
          </table:table-cell>
          <table:table-cell office:value-type="float" office:value="900647" table:style-name="ce6">
            <text:p>900,647</text:p>
          </table:table-cell>
          <table:table-cell office:value-type="float" office:value="40" table:style-name="ce5">
            <text:p>40</text:p>
          </table:table-cell>
          <table:table-cell office:value-type="float" office:value="2881244" table:formula="of:=[.L372]+[.M372]+[.N372]+[.O372]-[.P372]" table:style-name="ce6">
            <text:p>2,881,244</text:p>
          </table:table-cell>
          <table:table-cell office:value-type="float" office:value="393924" table:style-name="ce6">
            <text:p>393,924</text:p>
          </table:table-cell>
          <table:table-cell table:style-name="ce10"/>
          <table:table-cell table:number-columns-repeated="16365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72892095" table:formula="of:=SUM([.C368:.C372])" table:style-name="ce8">
            <text:p>372,892,095</text:p>
          </table:table-cell>
          <table:table-cell office:value-type="float" office:value="4055772513" table:formula="of:=SUM([.D368:.D372])" table:style-name="ce8">
            <text:p>4,055,772,513</text:p>
          </table:table-cell>
          <table:table-cell office:value-type="float" office:value="132968297" table:formula="of:=SUM([.E368:.E372])" table:style-name="ce8">
            <text:p>132,968,297</text:p>
          </table:table-cell>
          <table:table-cell office:value-type="float" office:value="5459358598" table:formula="of:=SUM([.F368:.F372])" table:style-name="ce8">
            <text:p>5,459,358,598</text:p>
          </table:table-cell>
          <table:table-cell office:value-type="float" office:value="10919095548" table:formula="of:=SUM([.G368:.G372])" table:style-name="ce8">
            <text:p>10,919,095,548</text:p>
          </table:table-cell>
          <table:table-cell office:value-type="float" office:value="11324662884" table:formula="of:=SUM([.H368:.H372])" table:style-name="ce8">
            <text:p>11,324,662,884</text:p>
          </table:table-cell>
          <table:table-cell office:value-type="float" office:value="63325644" table:formula="of:=SUM([.I368:.I372])" table:style-name="ce8">
            <text:p>63,325,644</text:p>
          </table:table-cell>
          <table:table-cell office:value-type="float" office:value="32328075579" table:formula="of:=SUM([.J368:.J372])" table:style-name="ce8">
            <text:p>32,328,075,579</text:p>
          </table:table-cell>
          <table:table-cell office:value-type="float" office:value="1802995670" table:formula="of:=SUM([.K368:.K372])" table:style-name="ce8">
            <text:p>1,802,995,670</text:p>
          </table:table-cell>
          <table:table-cell office:value-type="float" office:value="1456791187" table:formula="of:=SUM([.L368:.L372])" table:style-name="ce8">
            <text:p>1,456,791,187</text:p>
          </table:table-cell>
          <table:table-cell office:value-type="float" office:value="13748405" table:formula="of:=SUM([.M368:.M372])" table:style-name="ce8">
            <text:p>13,748,405</text:p>
          </table:table-cell>
          <table:table-cell office:value-type="float" office:value="86467028" table:formula="of:=SUM([.N368:.N372])" table:style-name="ce8">
            <text:p>86,467,028</text:p>
          </table:table-cell>
          <table:table-cell office:value-type="float" office:value="310370715" table:formula="of:=SUM([.O368:.O372])" table:style-name="ce8">
            <text:p>310,370,715</text:p>
          </table:table-cell>
          <table:table-cell office:value-type="float" office:value="23596354" table:formula="of:=SUM([.P368:.P372])" table:style-name="ce8">
            <text:p>23,596,354</text:p>
          </table:table-cell>
          <table:table-cell office:value-type="float" office:value="1843780981" table:formula="of:=SUM([.Q368:.Q372])" table:style-name="ce8">
            <text:p>1,843,780,981</text:p>
          </table:table-cell>
          <table:table-cell office:value-type="float" office:value="40785311" table:formula="of:=SUM([.R368:.R372])" table:style-name="ce8">
            <text:p>40,785,311</text:p>
          </table:table-cell>
          <table:table-cell table:style-name="ce10"/>
          <table:table-cell table:number-columns-repeated="16365"/>
        </table:table-row>
        <table:table-row table:style-name="ro1">
          <table:table-cell office:value-type="float" office:value="10503" table:style-name="ce2">
            <text:p>10503</text:p>
          </table:table-cell>
          <table:table-cell office:value-type="string" table:style-name="ce2">
            <text:p>本國銀行</text:p>
          </table:table-cell>
          <table:table-cell office:value-type="float" office:value="343744331" table:formula="of:=336392719+7351612" table:style-name="ce4">
            <text:p>343,744,331</text:p>
          </table:table-cell>
          <table:table-cell office:value-type="float" office:value="3734920836" table:formula="of:=3710375894+24544942" table:style-name="ce4">
            <text:p>3,734,920,836</text:p>
          </table:table-cell>
          <table:table-cell office:value-type="float" office:value="105420040" table:formula="of:=105420040" table:style-name="ce4">
            <text:p>105,420,040</text:p>
          </table:table-cell>
          <table:table-cell office:value-type="float" office:value="5206425125" table:formula="of:=5136675967+69749158" table:style-name="ce4">
            <text:p>5,206,425,125</text:p>
          </table:table-cell>
          <table:table-cell office:value-type="float" office:value="10121157104" table:formula="of:=8646609452+1474547652" table:style-name="ce4">
            <text:p>10,121,157,104</text:p>
          </table:table-cell>
          <table:table-cell office:value-type="float" office:value="10901042353" table:formula="of:=8115742321+2785300032" table:style-name="ce4">
            <text:p>10,901,042,353</text:p>
          </table:table-cell>
          <table:table-cell office:value-type="float" office:value="53089501" table:formula="of:=53089501" table:style-name="ce4">
            <text:p>53,089,501</text:p>
          </table:table-cell>
          <table:table-cell office:value-type="float" office:value="30465799290" table:formula="of:=26104305894+4361493396" table:style-name="ce4">
            <text:p>30,465,799,290</text:p>
          </table:table-cell>
          <table:table-cell office:value-type="float" office:value="1687592554" table:formula="of:=1488403408+199189146" table:style-name="ce4">
            <text:p>1,687,592,554</text:p>
          </table:table-cell>
          <table:table-cell office:value-type="float" office:value="1467659688" table:formula="of:=1285767663+181892025" table:style-name="ce4">
            <text:p>1,467,659,688</text:p>
          </table:table-cell>
          <table:table-cell office:value-type="float" office:value="0" table:formula="of:=0" table:style-name="ce2">
            <text:p>0</text:p>
          </table:table-cell>
          <table:table-cell office:value-type="float" office:value="45230885" table:formula="of:=43551872+1679013" table:style-name="ce4">
            <text:p>45,230,885</text:p>
          </table:table-cell>
          <table:table-cell office:value-type="float" office:value="216640474" table:formula="of:=198846220+17794254" table:style-name="ce4">
            <text:p>216,640,474</text:p>
          </table:table-cell>
          <table:table-cell office:value-type="float" office:value="24384954" table:formula="of:=22773305+1611649" table:style-name="ce4">
            <text:p>24,384,954</text:p>
          </table:table-cell>
          <table:table-cell office:value-type="float" office:value="1705146093" table:formula="of:=1505392450+199753643" table:style-name="ce4">
            <text:p>1,705,146,093</text:p>
          </table:table-cell>
          <table:table-cell office:value-type="float" office:value="17553539" table:formula="of:=16989042+564497" table:style-name="ce4">
            <text:p>17,553,539</text:p>
          </table:table-cell>
          <table:table-cell table:style-name="ce10"/>
          <table:table-cell table:number-columns-repeated="16365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228956" table:style-name="ce6">
            <text:p>5,228,956</text:p>
          </table:table-cell>
          <table:table-cell office:value-type="float" office:value="100579893" table:style-name="ce6">
            <text:p>100,579,893</text:p>
          </table:table-cell>
          <table:table-cell office:value-type="float" office:value="34013374" table:style-name="ce6">
            <text:p>34,013,374</text:p>
          </table:table-cell>
          <table:table-cell office:value-type="float" office:value="232713293" table:style-name="ce6">
            <text:p>232,713,293</text:p>
          </table:table-cell>
          <table:table-cell office:value-type="float" office:value="6696242" table:style-name="ce6">
            <text:p>6,696,242</text:p>
          </table:table-cell>
          <table:table-cell office:value-type="float" office:value="51174" table:style-name="ce6">
            <text:p>51,174</text:p>
          </table:table-cell>
          <table:table-cell office:value-type="float" office:value="3500000" table:style-name="ce6">
            <text:p>3,500,000</text:p>
          </table:table-cell>
          <table:table-cell office:value-type="float" office:value="382782932" table:style-name="ce6">
            <text:p>382,782,932</text:p>
          </table:table-cell>
          <table:table-cell office:value-type="float" office:value="31078145" table:style-name="ce6">
            <text:p>31,078,145</text:p>
          </table:table-cell>
          <table:table-cell office:value-type="float" office:value="47010536" table:style-name="ce6">
            <text:p>47,010,536</text:p>
          </table:table-cell>
          <table:table-cell office:value-type="float" office:value="0" table:style-name="ce5">
            <text:p>0</text:p>
          </table:table-cell>
          <table:table-cell office:value-type="float" office:value="143693" table:style-name="ce6">
            <text:p>143,693</text:p>
          </table:table-cell>
          <table:table-cell office:value-type="float" office:value="149635" table:style-name="ce6">
            <text:p>149,635</text:p>
          </table:table-cell>
          <table:table-cell office:value-type="float" office:value="80994" table:style-name="ce6">
            <text:p>80,994</text:p>
          </table:table-cell>
          <table:table-cell office:value-type="float" office:value="47222870" table:style-name="ce6">
            <text:p>47,222,870</text:p>
          </table:table-cell>
          <table:table-cell office:value-type="float" office:value="16144725" table:style-name="ce6">
            <text:p>16,144,725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772841" table:style-name="ce6">
            <text:p>4,772,841</text:p>
          </table:table-cell>
          <table:table-cell office:value-type="float" office:value="54462527" table:style-name="ce6">
            <text:p>54,462,527</text:p>
          </table:table-cell>
          <table:table-cell office:value-type="float" office:value="0" table:style-name="ce5">
            <text:p>0</text:p>
          </table:table-cell>
          <table:table-cell office:value-type="float" office:value="27163220" table:style-name="ce6">
            <text:p>27,163,220</text:p>
          </table:table-cell>
          <table:table-cell office:value-type="float" office:value="189487380" table:style-name="ce6">
            <text:p>189,487,380</text:p>
          </table:table-cell>
          <table:table-cell office:value-type="float" office:value="245087083" table:style-name="ce6">
            <text:p>245,087,083</text:p>
          </table:table-cell>
          <table:table-cell office:value-type="float" office:value="0" table:style-name="ce5">
            <text:p>0</text:p>
          </table:table-cell>
          <table:table-cell office:value-type="float" office:value="520973051" table:style-name="ce6">
            <text:p>520,973,051</text:p>
          </table:table-cell>
          <table:table-cell office:value-type="float" office:value="27420243" table:style-name="ce6">
            <text:p>27,420,243</text:p>
          </table:table-cell>
          <table:table-cell office:value-type="float" office:value="14988386" table:style-name="ce6">
            <text:p>14,988,386</text:p>
          </table:table-cell>
          <table:table-cell office:value-type="float" office:value="5601590" table:style-name="ce6">
            <text:p>5,601,590</text:p>
          </table:table-cell>
          <table:table-cell office:value-type="float" office:value="734547" table:style-name="ce6">
            <text:p>734,547</text:p>
          </table:table-cell>
          <table:table-cell office:value-type="float" office:value="6979244" table:style-name="ce6">
            <text:p>6,979,244</text:p>
          </table:table-cell>
          <table:table-cell office:value-type="float" office:value="193772" table:style-name="ce6">
            <text:p>193,772</text:p>
          </table:table-cell>
          <table:table-cell office:value-type="float" office:value="28109995" table:style-name="ce6">
            <text:p>28,109,995</text:p>
          </table:table-cell>
          <table:table-cell office:value-type="float" office:value="689752" table:style-name="ce6">
            <text:p>689,752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297136" table:style-name="ce6">
            <text:p>7,297,136</text:p>
          </table:table-cell>
          <table:table-cell office:value-type="float" office:value="247512153" table:style-name="ce6">
            <text:p>247,512,153</text:p>
          </table:table-cell>
          <table:table-cell office:value-type="float" office:value="0" table:style-name="ce5">
            <text:p>0</text:p>
          </table:table-cell>
          <table:table-cell office:value-type="float" office:value="27096575" table:style-name="ce6">
            <text:p>27,096,575</text:p>
          </table:table-cell>
          <table:table-cell office:value-type="float" office:value="591420576" table:style-name="ce6">
            <text:p>591,420,576</text:p>
          </table:table-cell>
          <table:table-cell office:value-type="float" office:value="220498509" table:style-name="ce6">
            <text:p>220,498,509</text:p>
          </table:table-cell>
          <table:table-cell office:value-type="float" office:value="0" table:style-name="ce5">
            <text:p>0</text:p>
          </table:table-cell>
          <table:table-cell office:value-type="float" office:value="1093824949" table:style-name="ce6">
            <text:p>1,093,824,949</text:p>
          </table:table-cell>
          <table:table-cell office:value-type="float" office:value="67681667" table:style-name="ce6">
            <text:p>67,681,667</text:p>
          </table:table-cell>
          <table:table-cell office:value-type="float" office:value="37079598" table:style-name="ce6">
            <text:p>37,079,598</text:p>
          </table:table-cell>
          <table:table-cell office:value-type="float" office:value="11499065" table:style-name="ce6">
            <text:p>11,499,065</text:p>
          </table:table-cell>
          <table:table-cell office:value-type="float" office:value="2078672" table:style-name="ce6">
            <text:p>2,078,672</text:p>
          </table:table-cell>
          <table:table-cell office:value-type="float" office:value="19140014" table:style-name="ce6">
            <text:p>19,140,014</text:p>
          </table:table-cell>
          <table:table-cell office:value-type="float" office:value="43341" table:style-name="ce6">
            <text:p>43,341</text:p>
          </table:table-cell>
          <table:table-cell office:value-type="float" office:value="69754008" table:style-name="ce6">
            <text:p>69,754,008</text:p>
          </table:table-cell>
          <table:table-cell office:value-type="float" office:value="2072341" table:style-name="ce6">
            <text:p>2,072,341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47787" table:style-name="ce6">
            <text:p>147,787</text:p>
          </table:table-cell>
          <table:table-cell office:value-type="float" office:value="11538953" table:style-name="ce6">
            <text:p>11,538,953</text:p>
          </table:table-cell>
          <table:table-cell office:value-type="float" office:value="0" table:style-name="ce5">
            <text:p>0</text:p>
          </table:table-cell>
          <table:table-cell office:value-type="float" office:value="1330689" table:style-name="ce6">
            <text:p>1,330,689</text:p>
          </table:table-cell>
          <table:table-cell office:value-type="float" office:value="18614253" table:style-name="ce6">
            <text:p>18,614,253</text:p>
          </table:table-cell>
          <table:table-cell office:value-type="float" office:value="7272292" table:style-name="ce6">
            <text:p>7,272,292</text:p>
          </table:table-cell>
          <table:table-cell office:value-type="float" office:value="0" table:style-name="ce5">
            <text:p>0</text:p>
          </table:table-cell>
          <table:table-cell office:value-type="float" office:value="38903974" table:style-name="ce6">
            <text:p>38,903,974</text:p>
          </table:table-cell>
          <table:table-cell office:value-type="float" office:value="2525035" table:style-name="ce6">
            <text:p>2,525,035</text:p>
          </table:table-cell>
          <table:table-cell office:value-type="float" office:value="1368416" table:style-name="ce6">
            <text:p>1,368,416</text:p>
          </table:table-cell>
          <table:table-cell office:value-type="float" office:value="476081" table:style-name="ce6">
            <text:p>476,081</text:p>
          </table:table-cell>
          <table:table-cell office:value-type="float" office:value="87928" table:style-name="ce6">
            <text:p>87,928</text:p>
          </table:table-cell>
          <table:table-cell office:value-type="float" office:value="823554" table:style-name="ce6">
            <text:p>823,554</text:p>
          </table:table-cell>
          <table:table-cell office:value-type="float" office:value="107" table:style-name="ce5">
            <text:p>107</text:p>
          </table:table-cell>
          <table:table-cell office:value-type="float" office:value="2755872" table:style-name="ce6">
            <text:p>2,755,872</text:p>
          </table:table-cell>
          <table:table-cell office:value-type="float" office:value="230837" table:style-name="ce6">
            <text:p>230,837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1191051" table:formula="of:=SUM([.C374:.C378])" table:style-name="ce8">
            <text:p>361,191,051</text:p>
          </table:table-cell>
          <table:table-cell office:value-type="float" office:value="4149014362" table:formula="of:=SUM([.D374:.D378])" table:style-name="ce8">
            <text:p>4,149,014,362</text:p>
          </table:table-cell>
          <table:table-cell office:value-type="float" office:value="139433414" table:formula="of:=SUM([.E374:.E378])" table:style-name="ce8">
            <text:p>139,433,414</text:p>
          </table:table-cell>
          <table:table-cell office:value-type="float" office:value="5494728902" table:formula="of:=SUM([.F374:.F378])" table:style-name="ce8">
            <text:p>5,494,728,902</text:p>
          </table:table-cell>
          <table:table-cell office:value-type="float" office:value="10927375555" table:formula="of:=SUM([.G374:.G378])" table:style-name="ce8">
            <text:p>10,927,375,555</text:p>
          </table:table-cell>
          <table:table-cell office:value-type="float" office:value="11373951411" table:formula="of:=SUM([.H374:.H378])" table:style-name="ce8">
            <text:p>11,373,951,411</text:p>
          </table:table-cell>
          <table:table-cell office:value-type="float" office:value="56589501" table:formula="of:=SUM([.I374:.I378])" table:style-name="ce8">
            <text:p>56,589,501</text:p>
          </table:table-cell>
          <table:table-cell office:value-type="float" office:value="32502284196" table:formula="of:=SUM([.J374:.J378])" table:style-name="ce8">
            <text:p>32,502,284,196</text:p>
          </table:table-cell>
          <table:table-cell office:value-type="float" office:value="1816297644" table:formula="of:=SUM([.K374:.K378])" table:style-name="ce8">
            <text:p>1,816,297,644</text:p>
          </table:table-cell>
          <table:table-cell office:value-type="float" office:value="1568106624" table:formula="of:=SUM([.L374:.L378])" table:style-name="ce8">
            <text:p>1,568,106,624</text:p>
          </table:table-cell>
          <table:table-cell office:value-type="float" office:value="17576736" table:formula="of:=SUM([.M374:.M378])" table:style-name="ce8">
            <text:p>17,576,736</text:p>
          </table:table-cell>
          <table:table-cell office:value-type="float" office:value="48275725" table:formula="of:=SUM([.N374:.N378])" table:style-name="ce8">
            <text:p>48,275,725</text:p>
          </table:table-cell>
          <table:table-cell office:value-type="float" office:value="243732921" table:formula="of:=SUM([.O374:.O378])" table:style-name="ce8">
            <text:p>243,732,921</text:p>
          </table:table-cell>
          <table:table-cell office:value-type="float" office:value="24703168" table:formula="of:=SUM([.P374:.P378])" table:style-name="ce8">
            <text:p>24,703,168</text:p>
          </table:table-cell>
          <table:table-cell office:value-type="float" office:value="1852988838" table:formula="of:=SUM([.Q374:.Q378])" table:style-name="ce8">
            <text:p>1,852,988,838</text:p>
          </table:table-cell>
          <table:table-cell office:value-type="float" office:value="36691194" table:formula="of:=SUM([.R374:.R378])" table:style-name="ce8">
            <text:p>36,691,194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office:value-type="float" office:value="10504" table:style-name="ce2">
            <text:p>10504</text:p>
          </table:table-cell>
          <table:table-cell office:value-type="string" table:style-name="ce2">
            <text:p>本國銀行</text:p>
          </table:table-cell>
          <table:table-cell office:value-type="float" office:value="337973557" table:formula="of:=330220812+7752745" table:style-name="ce4">
            <text:p>337,973,557</text:p>
          </table:table-cell>
          <table:table-cell office:value-type="float" office:value="3750653408" table:formula="of:=3727635514+23017894" table:style-name="ce4">
            <text:p>3,750,653,408</text:p>
          </table:table-cell>
          <table:table-cell office:value-type="float" office:value="107658843" table:style-name="ce4">
            <text:p>107,658,843</text:p>
          </table:table-cell>
          <table:table-cell office:value-type="float" office:value="5227891022" table:formula="of:=5159360631+68530391" table:style-name="ce4">
            <text:p>5,227,891,022</text:p>
          </table:table-cell>
          <table:table-cell office:value-type="float" office:value="10131523462" table:formula="of:=8665019474+1466503988" table:style-name="ce4">
            <text:p>10,131,523,462</text:p>
          </table:table-cell>
          <table:table-cell office:value-type="float" office:value="10908212939" table:formula="of:=8123133592+2785079347" table:style-name="ce4">
            <text:p>10,908,212,939</text:p>
          </table:table-cell>
          <table:table-cell office:value-type="float" office:value="50640510" table:style-name="ce4">
            <text:p>50,640,510</text:p>
          </table:table-cell>
          <table:table-cell office:value-type="float" office:value="30514553741" table:formula="of:=SUM([.C380:.I380])" table:style-name="ce4">
            <text:p>30,514,553,741</text:p>
          </table:table-cell>
          <table:table-cell office:value-type="float" office:value="1692416572" table:formula="of:=1493845740+198570832" table:style-name="ce4">
            <text:p>1,692,416,572</text:p>
          </table:table-cell>
          <table:table-cell office:value-type="float" office:value="1468345770" table:formula="of:=1288139140+180206630" table:style-name="ce4">
            <text:p>1,468,345,770</text:p>
          </table:table-cell>
          <table:table-cell office:value-type="float" office:value="0" table:style-name="ce2">
            <text:p>0</text:p>
          </table:table-cell>
          <table:table-cell office:value-type="float" office:value="47951426" table:formula="of:=46184134+1767292" table:style-name="ce4">
            <text:p>47,951,426</text:p>
          </table:table-cell>
          <table:table-cell office:value-type="float" office:value="209310433" table:formula="of:=191186228+18124205" table:style-name="ce4">
            <text:p>209,310,433</text:p>
          </table:table-cell>
          <table:table-cell office:value-type="float" office:value="24300136" table:formula="of:=22724531+1575605" table:style-name="ce4">
            <text:p>24,300,136</text:p>
          </table:table-cell>
          <table:table-cell office:value-type="float" office:value="1701307493" table:formula="of:=[.L380]+[.M380]+[.N380]+[.O380]-[.P380]" table:style-name="ce4">
            <text:p>1,701,307,493</text:p>
          </table:table-cell>
          <table:table-cell office:value-type="float" office:value="8890921" table:formula="of:=[.Q380]-[.K380]" table:style-name="ce4">
            <text:p>8,890,921</text:p>
          </table:table-cell>
          <table:table-cell table:style-name="ce9"/>
          <table:table-cell table:number-columns-repeated="16365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4809516" table:style-name="ce6">
            <text:p>4,809,516</text:p>
          </table:table-cell>
          <table:table-cell office:value-type="float" office:value="94468283" table:style-name="ce6">
            <text:p>94,468,283</text:p>
          </table:table-cell>
          <table:table-cell office:value-type="float" office:value="34331971" table:style-name="ce6">
            <text:p>34,331,971</text:p>
          </table:table-cell>
          <table:table-cell office:value-type="float" office:value="251610315" table:style-name="ce6">
            <text:p>251,610,315</text:p>
          </table:table-cell>
          <table:table-cell office:value-type="float" office:value="5749585" table:style-name="ce6">
            <text:p>5,749,585</text:p>
          </table:table-cell>
          <table:table-cell office:value-type="float" office:value="56632" table:style-name="ce6">
            <text:p>56,632</text:p>
          </table:table-cell>
          <table:table-cell office:value-type="float" office:value="3500000" table:style-name="ce6">
            <text:p>3,500,000</text:p>
          </table:table-cell>
          <table:table-cell office:value-type="float" office:value="394526302" table:formula="of:=SUM([.C381:.I381])" table:style-name="ce6">
            <text:p>394,526,302</text:p>
          </table:table-cell>
          <table:table-cell office:value-type="float" office:value="31416217" table:style-name="ce6">
            <text:p>31,416,217</text:p>
          </table:table-cell>
          <table:table-cell office:value-type="float" office:value="56452502" table:style-name="ce6">
            <text:p>56,452,502</text:p>
          </table:table-cell>
          <table:table-cell office:value-type="float" office:value="0" table:style-name="ce5">
            <text:p>0</text:p>
          </table:table-cell>
          <table:table-cell office:value-type="float" office:value="103692" table:style-name="ce6">
            <text:p>103,692</text:p>
          </table:table-cell>
          <table:table-cell office:value-type="float" office:value="151333" table:style-name="ce6">
            <text:p>151,333</text:p>
          </table:table-cell>
          <table:table-cell office:value-type="float" office:value="64375" table:style-name="ce6">
            <text:p>64,375</text:p>
          </table:table-cell>
          <table:table-cell office:value-type="float" office:value="56643152" table:formula="of:=[.L381]+[.M381]+[.N381]+[.O381]-[.P381]" table:style-name="ce6">
            <text:p>56,643,152</text:p>
          </table:table-cell>
          <table:table-cell office:value-type="float" office:value="25226935" table:formula="of:=[.Q381]-[.K381]" table:style-name="ce6">
            <text:p>25,226,935</text:p>
          </table:table-cell>
          <table:table-cell table:style-name="ce9"/>
          <table:table-cell table:number-columns-repeated="16365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778950" table:style-name="ce6">
            <text:p>4,778,950</text:p>
          </table:table-cell>
          <table:table-cell office:value-type="float" office:value="54085627" table:style-name="ce6">
            <text:p>54,085,627</text:p>
          </table:table-cell>
          <table:table-cell office:value-type="float" office:value="0" table:style-name="ce5">
            <text:p>0</text:p>
          </table:table-cell>
          <table:table-cell office:value-type="float" office:value="27786519" table:style-name="ce6">
            <text:p>27,786,519</text:p>
          </table:table-cell>
          <table:table-cell office:value-type="float" office:value="189753600" table:style-name="ce6">
            <text:p>189,753,600</text:p>
          </table:table-cell>
          <table:table-cell office:value-type="float" office:value="245343498" table:style-name="ce6">
            <text:p>245,343,498</text:p>
          </table:table-cell>
          <table:table-cell office:value-type="float" office:value="0" table:style-name="ce5">
            <text:p>0</text:p>
          </table:table-cell>
          <table:table-cell office:value-type="float" office:value="521748194" table:formula="of:=SUM([.C382:.I382])" table:style-name="ce6">
            <text:p>521,748,194</text:p>
          </table:table-cell>
          <table:table-cell office:value-type="float" office:value="27440124" table:style-name="ce6">
            <text:p>27,440,124</text:p>
          </table:table-cell>
          <table:table-cell office:value-type="float" office:value="15074770" table:style-name="ce6">
            <text:p>15,074,770</text:p>
          </table:table-cell>
          <table:table-cell office:value-type="float" office:value="5632748" table:style-name="ce6">
            <text:p>5,632,748</text:p>
          </table:table-cell>
          <table:table-cell office:value-type="float" office:value="767499" table:style-name="ce6">
            <text:p>767,499</text:p>
          </table:table-cell>
          <table:table-cell office:value-type="float" office:value="6975083" table:style-name="ce6">
            <text:p>6,975,083</text:p>
          </table:table-cell>
          <table:table-cell office:value-type="float" office:value="227969" table:style-name="ce6">
            <text:p>227,969</text:p>
          </table:table-cell>
          <table:table-cell office:value-type="float" office:value="28222131" table:formula="of:=[.L382]+[.M382]+[.N382]+[.O382]-[.P382]" table:style-name="ce6">
            <text:p>28,222,131</text:p>
          </table:table-cell>
          <table:table-cell office:value-type="float" office:value="782007" table:formula="of:=[.Q382]-[.K382]" table:style-name="ce6">
            <text:p>782,007</text:p>
          </table:table-cell>
          <table:table-cell table:style-name="ce9"/>
          <table:table-cell table:number-columns-repeated="16365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276105" table:style-name="ce6">
            <text:p>7,276,105</text:p>
          </table:table-cell>
          <table:table-cell office:value-type="float" office:value="246851298" table:style-name="ce6">
            <text:p>246,851,298</text:p>
          </table:table-cell>
          <table:table-cell office:value-type="float" office:value="0" table:style-name="ce5">
            <text:p>0</text:p>
          </table:table-cell>
          <table:table-cell office:value-type="float" office:value="27130524" table:style-name="ce6">
            <text:p>27,130,524</text:p>
          </table:table-cell>
          <table:table-cell office:value-type="float" office:value="591708461" table:style-name="ce6">
            <text:p>591,708,461</text:p>
          </table:table-cell>
          <table:table-cell office:value-type="float" office:value="218831164" table:style-name="ce6">
            <text:p>218,831,164</text:p>
          </table:table-cell>
          <table:table-cell office:value-type="float" office:value="0" table:style-name="ce5">
            <text:p>0</text:p>
          </table:table-cell>
          <table:table-cell office:value-type="float" office:value="1091797552" table:formula="of:=SUM([.C383:.I383])" table:style-name="ce6">
            <text:p>1,091,797,552</text:p>
          </table:table-cell>
          <table:table-cell office:value-type="float" office:value="67565634" table:style-name="ce6">
            <text:p>67,565,634</text:p>
          </table:table-cell>
          <table:table-cell office:value-type="float" office:value="37217960" table:style-name="ce6">
            <text:p>37,217,960</text:p>
          </table:table-cell>
          <table:table-cell office:value-type="float" office:value="11342225" table:style-name="ce6">
            <text:p>11,342,225</text:p>
          </table:table-cell>
          <table:table-cell office:value-type="float" office:value="2103360" table:style-name="ce6">
            <text:p>2,103,360</text:p>
          </table:table-cell>
          <table:table-cell office:value-type="float" office:value="18952065" table:style-name="ce6">
            <text:p>18,952,065</text:p>
          </table:table-cell>
          <table:table-cell office:value-type="float" office:value="44223" table:style-name="ce6">
            <text:p>44,223</text:p>
          </table:table-cell>
          <table:table-cell office:value-type="float" office:value="69571387" table:formula="of:=[.L383]+[.M383]+[.N383]+[.O383]-[.P383]" table:style-name="ce6">
            <text:p>69,571,387</text:p>
          </table:table-cell>
          <table:table-cell office:value-type="float" office:value="2005753" table:formula="of:=[.Q383]-[.K383]" table:style-name="ce6">
            <text:p>2,005,753</text:p>
          </table:table-cell>
          <table:table-cell table:style-name="ce9"/>
          <table:table-cell table:number-columns-repeated="16365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27288" table:style-name="ce6">
            <text:p>127,288</text:p>
          </table:table-cell>
          <table:table-cell office:value-type="float" office:value="11500022" table:style-name="ce6">
            <text:p>11,500,022</text:p>
          </table:table-cell>
          <table:table-cell office:value-type="float" office:value="0" table:style-name="ce5">
            <text:p>0</text:p>
          </table:table-cell>
          <table:table-cell office:value-type="float" office:value="1179598" table:style-name="ce6">
            <text:p>1,179,598</text:p>
          </table:table-cell>
          <table:table-cell office:value-type="float" office:value="18766406" table:style-name="ce6">
            <text:p>18,766,406</text:p>
          </table:table-cell>
          <table:table-cell office:value-type="float" office:value="7139930" table:style-name="ce6">
            <text:p>7,139,930</text:p>
          </table:table-cell>
          <table:table-cell office:value-type="float" office:value="0" table:style-name="ce5">
            <text:p>0</text:p>
          </table:table-cell>
          <table:table-cell office:value-type="float" office:value="38713244" table:formula="of:=SUM([.C384:.I384])" table:style-name="ce6">
            <text:p>38,713,244</text:p>
          </table:table-cell>
          <table:table-cell office:value-type="float" office:value="2514538" table:style-name="ce6">
            <text:p>2,514,538</text:p>
          </table:table-cell>
          <table:table-cell office:value-type="float" office:value="1387505" table:style-name="ce6">
            <text:p>1,387,505</text:p>
          </table:table-cell>
          <table:table-cell office:value-type="float" office:value="475163" table:style-name="ce6">
            <text:p>475,163</text:p>
          </table:table-cell>
          <table:table-cell office:value-type="float" office:value="87753" table:style-name="ce6">
            <text:p>87,753</text:p>
          </table:table-cell>
          <table:table-cell office:value-type="float" office:value="807826" table:style-name="ce6">
            <text:p>807,826</text:p>
          </table:table-cell>
          <table:table-cell office:value-type="float" office:value="100" table:style-name="ce5">
            <text:p>100</text:p>
          </table:table-cell>
          <table:table-cell office:value-type="float" office:value="2758147" table:formula="of:=[.L384]+[.M384]+[.N384]+[.O384]-[.P384]" table:style-name="ce6">
            <text:p>2,758,147</text:p>
          </table:table-cell>
          <table:table-cell office:value-type="float" office:value="243609" table:formula="of:=[.Q384]-[.K384]" table:style-name="ce6">
            <text:p>243,609</text:p>
          </table:table-cell>
          <table:table-cell table:style-name="ce9"/>
          <table:table-cell table:number-columns-repeated="16365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4965416" table:formula="of:=SUM([.C380:.C384])" table:style-name="ce8">
            <text:p>354,965,416</text:p>
          </table:table-cell>
          <table:table-cell office:value-type="float" office:value="4157558638" table:formula="of:=SUM([.D380:.D384])" table:style-name="ce8">
            <text:p>4,157,558,638</text:p>
          </table:table-cell>
          <table:table-cell office:value-type="float" office:value="141990814" table:formula="of:=SUM([.E380:.E384])" table:style-name="ce8">
            <text:p>141,990,814</text:p>
          </table:table-cell>
          <table:table-cell office:value-type="float" office:value="5535597978" table:formula="of:=SUM([.F380:.F384])" table:style-name="ce8">
            <text:p>5,535,597,978</text:p>
          </table:table-cell>
          <table:table-cell office:value-type="float" office:value="10937501514" table:formula="of:=SUM([.G380:.G384])" table:style-name="ce8">
            <text:p>10,937,501,514</text:p>
          </table:table-cell>
          <table:table-cell office:value-type="float" office:value="11379584163" table:formula="of:=SUM([.H380:.H384])" table:style-name="ce8">
            <text:p>11,379,584,163</text:p>
          </table:table-cell>
          <table:table-cell office:value-type="float" office:value="54140510" table:formula="of:=SUM([.I380:.I384])" table:style-name="ce8">
            <text:p>54,140,510</text:p>
          </table:table-cell>
          <table:table-cell office:value-type="float" office:value="32561339033" table:formula="of:=SUM([.J380:.J384])" table:style-name="ce8">
            <text:p>32,561,339,033</text:p>
          </table:table-cell>
          <table:table-cell office:value-type="float" office:value="1821353085" table:formula="of:=SUM([.K380:.K384])" table:style-name="ce8">
            <text:p>1,821,353,085</text:p>
          </table:table-cell>
          <table:table-cell office:value-type="float" office:value="1578478507" table:formula="of:=SUM([.L380:.L384])" table:style-name="ce8">
            <text:p>1,578,478,507</text:p>
          </table:table-cell>
          <table:table-cell office:value-type="float" office:value="17450136" table:formula="of:=SUM([.M380:.M384])" table:style-name="ce8">
            <text:p>17,450,136</text:p>
          </table:table-cell>
          <table:table-cell office:value-type="float" office:value="51013730" table:formula="of:=SUM([.N380:.N384])" table:style-name="ce8">
            <text:p>51,013,730</text:p>
          </table:table-cell>
          <table:table-cell office:value-type="float" office:value="236196740" table:formula="of:=SUM([.O380:.O384])" table:style-name="ce8">
            <text:p>236,196,740</text:p>
          </table:table-cell>
          <table:table-cell office:value-type="float" office:value="24636803" table:formula="of:=SUM([.P380:.P384])" table:style-name="ce8">
            <text:p>24,636,803</text:p>
          </table:table-cell>
          <table:table-cell office:value-type="float" office:value="1858502310" table:formula="of:=SUM([.Q380:.Q384])" table:style-name="ce8">
            <text:p>1,858,502,310</text:p>
          </table:table-cell>
          <table:table-cell office:value-type="float" office:value="37149225" table:formula="of:=SUM([.R380:.R384])" table:style-name="ce8">
            <text:p>37,149,225</text:p>
          </table:table-cell>
          <table:table-cell table:style-name="ce9"/>
          <table:table-cell table:number-columns-repeated="16365"/>
        </table:table-row>
        <table:table-row table:style-name="ro1">
          <table:table-cell office:value-type="float" office:value="10505" table:style-name="ce2">
            <text:p>10505</text:p>
          </table:table-cell>
          <table:table-cell office:value-type="string" table:style-name="ce2">
            <text:p>本國銀行</text:p>
          </table:table-cell>
          <table:table-cell office:value-type="float" office:value="344108263" table:formula="of:=336567018+7541245" table:style-name="ce4">
            <text:p>344,108,263</text:p>
          </table:table-cell>
          <table:table-cell office:value-type="float" office:value="3863258173" table:formula="of:=3840044875+23213298" table:style-name="ce4">
            <text:p>3,863,258,173</text:p>
          </table:table-cell>
          <table:table-cell office:value-type="float" office:value="96908347" table:style-name="ce4">
            <text:p>96,908,347</text:p>
          </table:table-cell>
          <table:table-cell office:value-type="float" office:value="5211163709" table:formula="of:=5145003377+66160332" table:style-name="ce4">
            <text:p>5,211,163,709</text:p>
          </table:table-cell>
          <table:table-cell office:value-type="float" office:value="10087459141" table:formula="of:=8627528494+1459930647" table:style-name="ce4">
            <text:p>10,087,459,141</text:p>
          </table:table-cell>
          <table:table-cell office:value-type="float" office:value="10905317923" table:formula="of:=8120255532+2785062391" table:style-name="ce4">
            <text:p>10,905,317,923</text:p>
          </table:table-cell>
          <table:table-cell office:value-type="float" office:value="53321726" table:style-name="ce4">
            <text:p>53,321,726</text:p>
          </table:table-cell>
          <table:table-cell office:value-type="float" office:value="30561537282" table:formula="of:=SUM([.C386:.I386])" table:style-name="ce4">
            <text:p>30,561,537,282</text:p>
          </table:table-cell>
          <table:table-cell office:value-type="float" office:value="1698189261" table:formula="of:=1500102778+198086483" table:style-name="ce4">
            <text:p>1,698,189,261</text:p>
          </table:table-cell>
          <table:table-cell office:value-type="float" office:value="1482703016" table:formula="of:=1300740277+181962739" table:style-name="ce4">
            <text:p>1,482,703,016</text:p>
          </table:table-cell>
          <table:table-cell office:value-type="float" office:value="0" table:formula="of:=0" table:style-name="ce2">
            <text:p>0</text:p>
          </table:table-cell>
          <table:table-cell office:value-type="float" office:value="43129862" table:formula="of:=41739910+1389952" table:style-name="ce4">
            <text:p>43,129,862</text:p>
          </table:table-cell>
          <table:table-cell office:value-type="float" office:value="203279799" table:formula="of:=186857382+16422417" table:style-name="ce4">
            <text:p>203,279,799</text:p>
          </table:table-cell>
          <table:table-cell office:value-type="float" office:value="24097060" table:formula="of:=22571304+1525756" table:style-name="ce4">
            <text:p>24,097,060</text:p>
          </table:table-cell>
          <table:table-cell office:value-type="float" office:value="1705015617" table:formula="of:=[.L386]+[.M386]+[.N386]+[.O386]-[.P386]" table:style-name="ce4">
            <text:p>1,705,015,617</text:p>
          </table:table-cell>
          <table:table-cell office:value-type="float" office:value="6826356" table:formula="of:=[.Q386]-[.K386]" table:style-name="ce4">
            <text:p>6,826,356</text:p>
          </table:table-cell>
          <table:table-cell table:style-name="ce9"/>
          <table:table-cell table:number-columns-repeated="16365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653754" table:style-name="ce6">
            <text:p>5,653,754</text:p>
          </table:table-cell>
          <table:table-cell office:value-type="float" office:value="103833917" table:style-name="ce6">
            <text:p>103,833,917</text:p>
          </table:table-cell>
          <table:table-cell office:value-type="float" office:value="33754187" table:style-name="ce6">
            <text:p>33,754,187</text:p>
          </table:table-cell>
          <table:table-cell office:value-type="float" office:value="273493897" table:style-name="ce6">
            <text:p>273,493,897</text:p>
          </table:table-cell>
          <table:table-cell office:value-type="float" office:value="6144594" table:style-name="ce6">
            <text:p>6,144,594</text:p>
          </table:table-cell>
          <table:table-cell office:value-type="float" office:value="62577" table:style-name="ce6">
            <text:p>62,577</text:p>
          </table:table-cell>
          <table:table-cell office:value-type="float" office:value="3500000" table:style-name="ce6">
            <text:p>3,500,000</text:p>
          </table:table-cell>
          <table:table-cell office:value-type="float" office:value="426442926" table:formula="of:=SUM([.C387:.I387])" table:style-name="ce6">
            <text:p>426,442,926</text:p>
          </table:table-cell>
          <table:table-cell office:value-type="float" office:value="33386242" table:style-name="ce6">
            <text:p>33,386,242</text:p>
          </table:table-cell>
          <table:table-cell office:value-type="float" office:value="60531289" table:style-name="ce6">
            <text:p>60,531,289</text:p>
          </table:table-cell>
          <table:table-cell office:value-type="float" office:value="0" table:style-name="ce5">
            <text:p>0</text:p>
          </table:table-cell>
          <table:table-cell office:value-type="float" office:value="126585" table:style-name="ce6">
            <text:p>126,585</text:p>
          </table:table-cell>
          <table:table-cell office:value-type="float" office:value="141262" table:style-name="ce6">
            <text:p>141,262</text:p>
          </table:table-cell>
          <table:table-cell office:value-type="float" office:value="73425" table:style-name="ce6">
            <text:p>73,425</text:p>
          </table:table-cell>
          <table:table-cell office:value-type="float" office:value="60725711" table:formula="of:=[.L387]+[.M387]+[.N387]+[.O387]-[.P387]" table:style-name="ce6">
            <text:p>60,725,711</text:p>
          </table:table-cell>
          <table:table-cell office:value-type="float" office:value="27339469" table:formula="of:=[.Q387]-[.K387]" table:style-name="ce6">
            <text:p>27,339,469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793031" table:style-name="ce6">
            <text:p>4,793,031</text:p>
          </table:table-cell>
          <table:table-cell office:value-type="float" office:value="53914091" table:style-name="ce6">
            <text:p>53,914,091</text:p>
          </table:table-cell>
          <table:table-cell office:value-type="float" office:value="0" table:style-name="ce5">
            <text:p>0</text:p>
          </table:table-cell>
          <table:table-cell office:value-type="float" office:value="27924767" table:style-name="ce6">
            <text:p>27,924,767</text:p>
          </table:table-cell>
          <table:table-cell office:value-type="float" office:value="189597200" table:style-name="ce6">
            <text:p>189,597,200</text:p>
          </table:table-cell>
          <table:table-cell office:value-type="float" office:value="244549843" table:style-name="ce6">
            <text:p>244,549,843</text:p>
          </table:table-cell>
          <table:table-cell office:value-type="float" office:value="0" table:style-name="ce5">
            <text:p>0</text:p>
          </table:table-cell>
          <table:table-cell office:value-type="float" office:value="520778932" table:formula="of:=SUM([.C388:.I388])" table:style-name="ce6">
            <text:p>520,778,932</text:p>
          </table:table-cell>
          <table:table-cell office:value-type="float" office:value="27391436" table:style-name="ce6">
            <text:p>27,391,436</text:p>
          </table:table-cell>
          <table:table-cell office:value-type="float" office:value="15092075" table:style-name="ce6">
            <text:p>15,092,075</text:p>
          </table:table-cell>
          <table:table-cell office:value-type="float" office:value="5396270" table:style-name="ce6">
            <text:p>5,396,270</text:p>
          </table:table-cell>
          <table:table-cell office:value-type="float" office:value="751228" table:style-name="ce6">
            <text:p>751,228</text:p>
          </table:table-cell>
          <table:table-cell office:value-type="float" office:value="6899597" table:style-name="ce6">
            <text:p>6,899,597</text:p>
          </table:table-cell>
          <table:table-cell office:value-type="float" office:value="203907" table:style-name="ce6">
            <text:p>203,907</text:p>
          </table:table-cell>
          <table:table-cell office:value-type="float" office:value="27935263" table:formula="of:=[.L388]+[.M388]+[.N388]+[.O388]-[.P388]" table:style-name="ce6">
            <text:p>27,935,263</text:p>
          </table:table-cell>
          <table:table-cell office:value-type="float" office:value="543827" table:formula="of:=[.Q388]-[.K388]" table:style-name="ce6">
            <text:p>543,827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366436" table:style-name="ce6">
            <text:p>7,366,436</text:p>
          </table:table-cell>
          <table:table-cell office:value-type="float" office:value="245946185" table:style-name="ce6">
            <text:p>245,946,185</text:p>
          </table:table-cell>
          <table:table-cell office:value-type="float" office:value="0" table:style-name="ce5">
            <text:p>0</text:p>
          </table:table-cell>
          <table:table-cell office:value-type="float" office:value="28358607" table:style-name="ce6">
            <text:p>28,358,607</text:p>
          </table:table-cell>
          <table:table-cell office:value-type="float" office:value="590339643" table:style-name="ce6">
            <text:p>590,339,643</text:p>
          </table:table-cell>
          <table:table-cell office:value-type="float" office:value="216826092" table:style-name="ce6">
            <text:p>216,826,092</text:p>
          </table:table-cell>
          <table:table-cell office:value-type="float" office:value="0" table:style-name="ce5">
            <text:p>0</text:p>
          </table:table-cell>
          <table:table-cell office:value-type="float" office:value="1088836963" table:formula="of:=SUM([.C389:.I389])" table:style-name="ce6">
            <text:p>1,088,836,963</text:p>
          </table:table-cell>
          <table:table-cell office:value-type="float" office:value="67392783" table:style-name="ce6">
            <text:p>67,392,783</text:p>
          </table:table-cell>
          <table:table-cell office:value-type="float" office:value="37161150" table:style-name="ce6">
            <text:p>37,161,150</text:p>
          </table:table-cell>
          <table:table-cell office:value-type="float" office:value="11328461" table:style-name="ce6">
            <text:p>11,328,461</text:p>
          </table:table-cell>
          <table:table-cell office:value-type="float" office:value="2058776" table:style-name="ce6">
            <text:p>2,058,776</text:p>
          </table:table-cell>
          <table:table-cell office:value-type="float" office:value="18795574" table:style-name="ce6">
            <text:p>18,795,574</text:p>
          </table:table-cell>
          <table:table-cell office:value-type="float" office:value="63090" table:style-name="ce6">
            <text:p>63,090</text:p>
          </table:table-cell>
          <table:table-cell office:value-type="float" office:value="69280871" table:formula="of:=[.L389]+[.M389]+[.N389]+[.O389]-[.P389]" table:style-name="ce6">
            <text:p>69,280,871</text:p>
          </table:table-cell>
          <table:table-cell office:value-type="float" office:value="1888088" table:formula="of:=[.Q389]-[.K389]" table:style-name="ce6">
            <text:p>1,888,088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23665" table:style-name="ce6">
            <text:p>123,665</text:p>
          </table:table-cell>
          <table:table-cell office:value-type="float" office:value="11784243" table:style-name="ce6">
            <text:p>11,784,243</text:p>
          </table:table-cell>
          <table:table-cell office:value-type="float" office:value="0" table:style-name="ce5">
            <text:p>0</text:p>
          </table:table-cell>
          <table:table-cell office:value-type="float" office:value="1211022" table:style-name="ce6">
            <text:p>1,211,022</text:p>
          </table:table-cell>
          <table:table-cell office:value-type="float" office:value="18993017" table:style-name="ce6">
            <text:p>18,993,017</text:p>
          </table:table-cell>
          <table:table-cell office:value-type="float" office:value="7250244" table:style-name="ce6">
            <text:p>7,250,244</text:p>
          </table:table-cell>
          <table:table-cell office:value-type="float" office:value="0" table:style-name="ce5">
            <text:p>0</text:p>
          </table:table-cell>
          <table:table-cell office:value-type="float" office:value="39362191" table:formula="of:=SUM([.C390:.I390])" table:style-name="ce6">
            <text:p>39,362,191</text:p>
          </table:table-cell>
          <table:table-cell office:value-type="float" office:value="2560378" table:style-name="ce6">
            <text:p>2,560,378</text:p>
          </table:table-cell>
          <table:table-cell office:value-type="float" office:value="1383588" table:style-name="ce6">
            <text:p>1,383,588</text:p>
          </table:table-cell>
          <table:table-cell office:value-type="float" office:value="495300" table:style-name="ce6">
            <text:p>495,300</text:p>
          </table:table-cell>
          <table:table-cell office:value-type="float" office:value="89361" table:style-name="ce6">
            <text:p>89,361</text:p>
          </table:table-cell>
          <table:table-cell office:value-type="float" office:value="812942" table:style-name="ce6">
            <text:p>812,942</text:p>
          </table:table-cell>
          <table:table-cell office:value-type="float" office:value="35" table:style-name="ce5">
            <text:p>35</text:p>
          </table:table-cell>
          <table:table-cell office:value-type="float" office:value="2781156" table:formula="of:=[.L390]+[.M390]+[.N390]+[.O390]-[.P390]" table:style-name="ce6">
            <text:p>2,781,156</text:p>
          </table:table-cell>
          <table:table-cell office:value-type="float" office:value="220778" table:formula="of:=[.Q390]-[.K390]" table:style-name="ce6">
            <text:p>220,778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2045149" table:formula="of:=SUM([.C386:.C390])" table:style-name="ce8">
            <text:p>362,045,149</text:p>
          </table:table-cell>
          <table:table-cell office:value-type="float" office:value="4278736609" table:formula="of:=SUM([.D386:.D390])" table:style-name="ce8">
            <text:p>4,278,736,609</text:p>
          </table:table-cell>
          <table:table-cell office:value-type="float" office:value="130662534" table:formula="of:=SUM([.E386:.E390])" table:style-name="ce8">
            <text:p>130,662,534</text:p>
          </table:table-cell>
          <table:table-cell office:value-type="float" office:value="5542152002" table:formula="of:=SUM([.F386:.F390])" table:style-name="ce8">
            <text:p>5,542,152,002</text:p>
          </table:table-cell>
          <table:table-cell office:value-type="float" office:value="10892533595" table:formula="of:=SUM([.G386:.G390])" table:style-name="ce8">
            <text:p>10,892,533,595</text:p>
          </table:table-cell>
          <table:table-cell office:value-type="float" office:value="11374006679" table:formula="of:=SUM([.H386:.H390])" table:style-name="ce8">
            <text:p>11,374,006,679</text:p>
          </table:table-cell>
          <table:table-cell office:value-type="float" office:value="56821726" table:formula="of:=SUM([.I386:.I390])" table:style-name="ce8">
            <text:p>56,821,726</text:p>
          </table:table-cell>
          <table:table-cell office:value-type="float" office:value="32636958294" table:formula="of:=SUM([.J386:.J390])" table:style-name="ce8">
            <text:p>32,636,958,294</text:p>
          </table:table-cell>
          <table:table-cell office:value-type="float" office:value="1828920100" table:formula="of:=SUM([.K386:.K390])" table:style-name="ce8">
            <text:p>1,828,920,100</text:p>
          </table:table-cell>
          <table:table-cell office:value-type="float" office:value="1596871118" table:formula="of:=SUM([.L386:.L390])" table:style-name="ce8">
            <text:p>1,596,871,118</text:p>
          </table:table-cell>
          <table:table-cell office:value-type="float" office:value="17220031" table:formula="of:=SUM([.M386:.M390])" table:style-name="ce8">
            <text:p>17,220,031</text:p>
          </table:table-cell>
          <table:table-cell office:value-type="float" office:value="46155812" table:formula="of:=SUM([.N386:.N390])" table:style-name="ce8">
            <text:p>46,155,812</text:p>
          </table:table-cell>
          <table:table-cell office:value-type="float" office:value="229929174" table:formula="of:=SUM([.O386:.O390])" table:style-name="ce8">
            <text:p>229,929,174</text:p>
          </table:table-cell>
          <table:table-cell office:value-type="float" office:value="24437517" table:formula="of:=SUM([.P386:.P390])" table:style-name="ce8">
            <text:p>24,437,517</text:p>
          </table:table-cell>
          <table:table-cell office:value-type="float" office:value="1865738618" table:formula="of:=SUM([.Q386:.Q390])" table:style-name="ce8">
            <text:p>1,865,738,618</text:p>
          </table:table-cell>
          <table:table-cell office:value-type="float" office:value="36818518" table:formula="of:=SUM([.R386:.R390])" table:style-name="ce8">
            <text:p>36,818,518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office:value-type="float" office:value="10506" table:style-name="ce2">
            <text:p>10506</text:p>
          </table:table-cell>
          <table:table-cell office:value-type="string" table:style-name="ce2">
            <text:p>本國銀行</text:p>
          </table:table-cell>
          <table:table-cell office:value-type="float" office:value="335933312" table:formula="of:=328544266+7389046" table:style-name="ce4">
            <text:p>335,933,312</text:p>
          </table:table-cell>
          <table:table-cell office:value-type="float" office:value="3809471832" table:formula="of:=3779545768+29926064" table:style-name="ce4">
            <text:p>3,809,471,832</text:p>
          </table:table-cell>
          <table:table-cell office:value-type="float" office:value="110584331" table:formula="of:=110584331+0" table:style-name="ce4">
            <text:p>110,584,331</text:p>
          </table:table-cell>
          <table:table-cell office:value-type="float" office:value="5227626978" table:formula="of:=5162456758+65170220" table:style-name="ce4">
            <text:p>5,227,626,978</text:p>
          </table:table-cell>
          <table:table-cell office:value-type="float" office:value="10070948018" table:formula="of:=8608582442+1462365576" table:style-name="ce4">
            <text:p>10,070,948,018</text:p>
          </table:table-cell>
          <table:table-cell office:value-type="float" office:value="10916668594" table:formula="of:=8121730195+2794938399" table:style-name="ce4">
            <text:p>10,916,668,594</text:p>
          </table:table-cell>
          <table:table-cell office:value-type="float" office:value="51780395" table:formula="of:=51780395" table:style-name="ce4">
            <text:p>51,780,395</text:p>
          </table:table-cell>
          <table:table-cell office:value-type="float" office:value="30523013460" table:formula="of:=SUM([.C392:.I392])" table:style-name="ce4">
            <text:p>30,523,013,460</text:p>
          </table:table-cell>
          <table:table-cell office:value-type="float" office:value="1695986881" table:formula="of:=1496781132+199205749" table:style-name="ce4">
            <text:p>1,695,986,881</text:p>
          </table:table-cell>
          <table:table-cell office:value-type="float" office:value="1483009861" table:formula="of:=1303144827+179865034" table:style-name="ce4">
            <text:p>1,483,009,861</text:p>
          </table:table-cell>
          <table:table-cell office:value-type="float" office:value="0" table:formula="of:=0" table:style-name="ce2">
            <text:p>0</text:p>
          </table:table-cell>
          <table:table-cell office:value-type="float" office:value="49019415" table:formula="of:=45951734+3067681" table:style-name="ce4">
            <text:p>49,019,415</text:p>
          </table:table-cell>
          <table:table-cell office:value-type="float" office:value="205478743" table:formula="of:=187354675+18124068" table:style-name="ce4">
            <text:p>205,478,743</text:p>
          </table:table-cell>
          <table:table-cell office:value-type="float" office:value="24970877" table:formula="of:=23451281+1519596" table:style-name="ce4">
            <text:p>24,970,877</text:p>
          </table:table-cell>
          <table:table-cell office:value-type="float" office:value="1712537142" table:formula="of:=[.L392]+[.M392]+[.N392]+[.O392]-[.P392]" table:style-name="ce4">
            <text:p>1,712,537,142</text:p>
          </table:table-cell>
          <table:table-cell office:value-type="float" office:value="16550261" table:formula="of:=[.Q392]-[.K392]" table:style-name="ce4">
            <text:p>16,550,261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572544" table:style-name="ce6">
            <text:p>5,572,544</text:p>
          </table:table-cell>
          <table:table-cell office:value-type="float" office:value="101136828" table:style-name="ce6">
            <text:p>101,136,828</text:p>
          </table:table-cell>
          <table:table-cell office:value-type="float" office:value="35590927" table:style-name="ce6">
            <text:p>35,590,927</text:p>
          </table:table-cell>
          <table:table-cell office:value-type="float" office:value="296812248" table:style-name="ce6">
            <text:p>296,812,248</text:p>
          </table:table-cell>
          <table:table-cell office:value-type="float" office:value="5304209" table:style-name="ce6">
            <text:p>5,304,209</text:p>
          </table:table-cell>
          <table:table-cell office:value-type="float" office:value="85832" table:style-name="ce6">
            <text:p>85,832</text:p>
          </table:table-cell>
          <table:table-cell office:value-type="float" office:value="3500000" table:style-name="ce6">
            <text:p>3,500,000</text:p>
          </table:table-cell>
          <table:table-cell office:value-type="float" office:value="448002588" table:formula="of:=SUM([.C393:.I393])" table:style-name="ce6">
            <text:p>448,002,588</text:p>
          </table:table-cell>
          <table:table-cell office:value-type="float" office:value="34693682" table:style-name="ce6">
            <text:p>34,693,682</text:p>
          </table:table-cell>
          <table:table-cell office:value-type="float" office:value="59667648" table:style-name="ce6">
            <text:p>59,667,648</text:p>
          </table:table-cell>
          <table:table-cell office:value-type="float" office:value="0" table:style-name="ce5">
            <text:p>0</text:p>
          </table:table-cell>
          <table:table-cell office:value-type="float" office:value="132772" table:style-name="ce6">
            <text:p>132,772</text:p>
          </table:table-cell>
          <table:table-cell office:value-type="float" office:value="132647" table:style-name="ce6">
            <text:p>132,647</text:p>
          </table:table-cell>
          <table:table-cell office:value-type="float" office:value="67139" table:style-name="ce6">
            <text:p>67,139</text:p>
          </table:table-cell>
          <table:table-cell office:value-type="float" office:value="59865928" table:formula="of:=[.L393]+[.M393]+[.N393]+[.O393]-[.P393]" table:style-name="ce6">
            <text:p>59,865,928</text:p>
          </table:table-cell>
          <table:table-cell office:value-type="float" office:value="25172246" table:formula="of:=[.Q393]-[.K393]" table:style-name="ce6">
            <text:p>25,172,246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633212" table:style-name="ce6">
            <text:p>4,633,212</text:p>
          </table:table-cell>
          <table:table-cell office:value-type="float" office:value="54040960" table:style-name="ce6">
            <text:p>54,040,960</text:p>
          </table:table-cell>
          <table:table-cell office:value-type="float" office:value="0" table:style-name="ce5">
            <text:p>0</text:p>
          </table:table-cell>
          <table:table-cell office:value-type="float" office:value="27512017" table:style-name="ce6">
            <text:p>27,512,017</text:p>
          </table:table-cell>
          <table:table-cell office:value-type="float" office:value="189638619" table:style-name="ce6">
            <text:p>189,638,619</text:p>
          </table:table-cell>
          <table:table-cell office:value-type="float" office:value="244679528" table:style-name="ce6">
            <text:p>244,679,528</text:p>
          </table:table-cell>
          <table:table-cell office:value-type="float" office:value="0" table:style-name="ce5">
            <text:p>0</text:p>
          </table:table-cell>
          <table:table-cell office:value-type="float" office:value="520504336" table:formula="of:=SUM([.C394:.I394])" table:style-name="ce6">
            <text:p>520,504,336</text:p>
          </table:table-cell>
          <table:table-cell office:value-type="float" office:value="27373478" table:style-name="ce6">
            <text:p>27,373,478</text:p>
          </table:table-cell>
          <table:table-cell office:value-type="float" office:value="15065298" table:style-name="ce6">
            <text:p>15,065,298</text:p>
          </table:table-cell>
          <table:table-cell office:value-type="float" office:value="5484990" table:style-name="ce6">
            <text:p>5,484,990</text:p>
          </table:table-cell>
          <table:table-cell office:value-type="float" office:value="766976" table:style-name="ce6">
            <text:p>766,976</text:p>
          </table:table-cell>
          <table:table-cell office:value-type="float" office:value="6844750" table:style-name="ce6">
            <text:p>6,844,750</text:p>
          </table:table-cell>
          <table:table-cell office:value-type="float" office:value="219272" table:style-name="ce6">
            <text:p>219,272</text:p>
          </table:table-cell>
          <table:table-cell office:value-type="float" office:value="27942742" table:formula="of:=[.L394]+[.M394]+[.N394]+[.O394]-[.P394]" table:style-name="ce6">
            <text:p>27,942,742</text:p>
          </table:table-cell>
          <table:table-cell office:value-type="float" office:value="569264" table:formula="of:=[.Q394]-[.K394]" table:style-name="ce6">
            <text:p>569,264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313860" table:style-name="ce6">
            <text:p>7,313,860</text:p>
          </table:table-cell>
          <table:table-cell office:value-type="float" office:value="247139490" table:style-name="ce6">
            <text:p>247,139,490</text:p>
          </table:table-cell>
          <table:table-cell office:value-type="float" office:value="0" table:style-name="ce5">
            <text:p>0</text:p>
          </table:table-cell>
          <table:table-cell office:value-type="float" office:value="29332644" table:style-name="ce6">
            <text:p>29,332,644</text:p>
          </table:table-cell>
          <table:table-cell office:value-type="float" office:value="592277754" table:style-name="ce6">
            <text:p>592,277,754</text:p>
          </table:table-cell>
          <table:table-cell office:value-type="float" office:value="216072322" table:style-name="ce6">
            <text:p>216,072,322</text:p>
          </table:table-cell>
          <table:table-cell office:value-type="float" office:value="0" table:style-name="ce5">
            <text:p>0</text:p>
          </table:table-cell>
          <table:table-cell office:value-type="float" office:value="1092136070" table:formula="of:=SUM([.C395:.I395])" table:style-name="ce6">
            <text:p>1,092,136,070</text:p>
          </table:table-cell>
          <table:table-cell office:value-type="float" office:value="67628941" table:style-name="ce6">
            <text:p>67,628,941</text:p>
          </table:table-cell>
          <table:table-cell office:value-type="float" office:value="37067375" table:style-name="ce6">
            <text:p>37,067,375</text:p>
          </table:table-cell>
          <table:table-cell office:value-type="float" office:value="11886428" table:style-name="ce6">
            <text:p>11,886,428</text:p>
          </table:table-cell>
          <table:table-cell office:value-type="float" office:value="2119451" table:style-name="ce6">
            <text:p>2,119,451</text:p>
          </table:table-cell>
          <table:table-cell office:value-type="float" office:value="18494607" table:style-name="ce6">
            <text:p>18,494,607</text:p>
          </table:table-cell>
          <table:table-cell office:value-type="float" office:value="59220" table:style-name="ce6">
            <text:p>59,220</text:p>
          </table:table-cell>
          <table:table-cell office:value-type="float" office:value="69508641" table:formula="of:=[.L395]+[.M395]+[.N395]+[.O395]-[.P395]" table:style-name="ce6">
            <text:p>69,508,641</text:p>
          </table:table-cell>
          <table:table-cell office:value-type="float" office:value="1879700" table:formula="of:=[.Q395]-[.K395]" table:style-name="ce6">
            <text:p>1,879,700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22816" table:style-name="ce6">
            <text:p>122,816</text:p>
          </table:table-cell>
          <table:table-cell office:value-type="float" office:value="11822535" table:style-name="ce6">
            <text:p>11,822,535</text:p>
          </table:table-cell>
          <table:table-cell office:value-type="float" office:value="0" table:style-name="ce5">
            <text:p>0</text:p>
          </table:table-cell>
          <table:table-cell office:value-type="float" office:value="1378440" table:style-name="ce6">
            <text:p>1,378,440</text:p>
          </table:table-cell>
          <table:table-cell office:value-type="float" office:value="19169934" table:style-name="ce6">
            <text:p>19,169,934</text:p>
          </table:table-cell>
          <table:table-cell office:value-type="float" office:value="7356832" table:style-name="ce6">
            <text:p>7,356,832</text:p>
          </table:table-cell>
          <table:table-cell office:value-type="float" office:value="0" table:style-name="ce5">
            <text:p>0</text:p>
          </table:table-cell>
          <table:table-cell office:value-type="float" office:value="39850557" table:formula="of:=SUM([.C396:.I396])" table:style-name="ce6">
            <text:p>39,850,557</text:p>
          </table:table-cell>
          <table:table-cell office:value-type="float" office:value="2586402" table:style-name="ce6">
            <text:p>2,586,402</text:p>
          </table:table-cell>
          <table:table-cell office:value-type="float" office:value="1408117" table:style-name="ce6">
            <text:p>1,408,117</text:p>
          </table:table-cell>
          <table:table-cell office:value-type="float" office:value="510662" table:style-name="ce6">
            <text:p>510,662</text:p>
          </table:table-cell>
          <table:table-cell office:value-type="float" office:value="88300" table:style-name="ce6">
            <text:p>88,300</text:p>
          </table:table-cell>
          <table:table-cell office:value-type="float" office:value="826594" table:style-name="ce6">
            <text:p>826,594</text:p>
          </table:table-cell>
          <table:table-cell office:value-type="float" office:value="57" table:style-name="ce5">
            <text:p>57</text:p>
          </table:table-cell>
          <table:table-cell office:value-type="float" office:value="2833616" table:formula="of:=[.L396]+[.M396]+[.N396]+[.O396]-[.P396]" table:style-name="ce6">
            <text:p>2,833,616</text:p>
          </table:table-cell>
          <table:table-cell office:value-type="float" office:value="247214" table:formula="of:=[.Q396]-[.K396]" table:style-name="ce6">
            <text:p>247,214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3575744" table:formula="of:=SUM([.C392:.C396])" table:style-name="ce8">
            <text:p>353,575,744</text:p>
          </table:table-cell>
          <table:table-cell office:value-type="float" office:value="4223611645" table:formula="of:=SUM([.D392:.D396])" table:style-name="ce8">
            <text:p>4,223,611,645</text:p>
          </table:table-cell>
          <table:table-cell office:value-type="float" office:value="146175258" table:formula="of:=SUM([.E392:.E396])" table:style-name="ce8">
            <text:p>146,175,258</text:p>
          </table:table-cell>
          <table:table-cell office:value-type="float" office:value="5582662327" table:formula="of:=SUM([.F392:.F396])" table:style-name="ce8">
            <text:p>5,582,662,327</text:p>
          </table:table-cell>
          <table:table-cell office:value-type="float" office:value="10877338534" table:formula="of:=SUM([.G392:.G396])" table:style-name="ce8">
            <text:p>10,877,338,534</text:p>
          </table:table-cell>
          <table:table-cell office:value-type="float" office:value="11384863108" table:formula="of:=SUM([.H392:.H396])" table:style-name="ce8">
            <text:p>11,384,863,108</text:p>
          </table:table-cell>
          <table:table-cell office:value-type="float" office:value="55280395" table:formula="of:=SUM([.I392:.I396])" table:style-name="ce8">
            <text:p>55,280,395</text:p>
          </table:table-cell>
          <table:table-cell office:value-type="float" office:value="32623507011" table:formula="of:=SUM([.J392:.J396])" table:style-name="ce8">
            <text:p>32,623,507,011</text:p>
          </table:table-cell>
          <table:table-cell office:value-type="float" office:value="1828269384" table:formula="of:=SUM([.K392:.K396])" table:style-name="ce8">
            <text:p>1,828,269,384</text:p>
          </table:table-cell>
          <table:table-cell office:value-type="float" office:value="1596218299" table:formula="of:=SUM([.L392:.L396])" table:style-name="ce8">
            <text:p>1,596,218,299</text:p>
          </table:table-cell>
          <table:table-cell office:value-type="float" office:value="17882080" table:formula="of:=SUM([.M392:.M396])" table:style-name="ce8">
            <text:p>17,882,080</text:p>
          </table:table-cell>
          <table:table-cell office:value-type="float" office:value="52126914" table:formula="of:=SUM([.N392:.N396])" table:style-name="ce8">
            <text:p>52,126,914</text:p>
          </table:table-cell>
          <table:table-cell office:value-type="float" office:value="231777341" table:formula="of:=SUM([.O392:.O396])" table:style-name="ce8">
            <text:p>231,777,341</text:p>
          </table:table-cell>
          <table:table-cell office:value-type="float" office:value="25316565" table:formula="of:=SUM([.P392:.P396])" table:style-name="ce8">
            <text:p>25,316,565</text:p>
          </table:table-cell>
          <table:table-cell office:value-type="float" office:value="1872688069" table:formula="of:=SUM([.Q392:.Q396])" table:style-name="ce8">
            <text:p>1,872,688,069</text:p>
          </table:table-cell>
          <table:table-cell office:value-type="float" office:value="44418685" table:formula="of:=SUM([.R392:.R396])" table:style-name="ce8">
            <text:p>44,418,685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office:value-type="float" office:value="10507" table:style-name="ce2">
            <text:p>10507</text:p>
          </table:table-cell>
          <table:table-cell office:value-type="string" table:style-name="ce2">
            <text:p>本國銀行</text:p>
          </table:table-cell>
          <table:table-cell office:value-type="float" office:value="349035695" table:formula="of:=340860245+8175450" table:style-name="ce4">
            <text:p>349,035,695</text:p>
          </table:table-cell>
          <table:table-cell office:value-type="float" office:value="3873089941" table:formula="of:=3842940180+30149761" table:style-name="ce4">
            <text:p>3,873,089,941</text:p>
          </table:table-cell>
          <table:table-cell office:value-type="float" office:value="123039124" table:formula="of:=123039124+0" table:style-name="ce4">
            <text:p>123,039,124</text:p>
          </table:table-cell>
          <table:table-cell office:value-type="float" office:value="5186793224" table:formula="of:=5122697537+64095687" table:style-name="ce4">
            <text:p>5,186,793,224</text:p>
          </table:table-cell>
          <table:table-cell office:value-type="float" office:value="10149570263" table:formula="of:=8653376094+1496194169" table:style-name="ce4">
            <text:p>10,149,570,263</text:p>
          </table:table-cell>
          <table:table-cell office:value-type="float" office:value="10936620757" table:formula="of:=8127342285+2809278472" table:style-name="ce4">
            <text:p>10,936,620,757</text:p>
          </table:table-cell>
          <table:table-cell office:value-type="float" office:value="56650771" table:formula="of:=56650771" table:style-name="ce4">
            <text:p>56,650,771</text:p>
          </table:table-cell>
          <table:table-cell office:value-type="float" office:value="30674799775" table:formula="of:=SUM([.C398:.I398])" table:style-name="ce4">
            <text:p>30,674,799,775</text:p>
          </table:table-cell>
          <table:table-cell office:value-type="float" office:value="1710043587" table:formula="of:=1508350985+201692602" table:style-name="ce4">
            <text:p>1,710,043,587</text:p>
          </table:table-cell>
          <table:table-cell office:value-type="float" office:value="1489318551" table:formula="of:=1305535466+183783085" table:style-name="ce4">
            <text:p>1,489,318,551</text:p>
          </table:table-cell>
          <table:table-cell office:value-type="float" office:value="0" table:formula="of:=0" table:style-name="ce2">
            <text:p>0</text:p>
          </table:table-cell>
          <table:table-cell office:value-type="float" office:value="50181000" table:formula="of:=47373038+2807962" table:style-name="ce4">
            <text:p>50,181,000</text:p>
          </table:table-cell>
          <table:table-cell office:value-type="float" office:value="202531496" table:formula="of:=185982445+16549051" table:style-name="ce4">
            <text:p>202,531,496</text:p>
          </table:table-cell>
          <table:table-cell office:value-type="float" office:value="25279371" table:formula="of:=23669188+1610183" table:style-name="ce4">
            <text:p>25,279,371</text:p>
          </table:table-cell>
          <table:table-cell office:value-type="float" office:value="1716751676" table:formula="of:=[.L398]+[.M398]+[.N398]+[.O398]-[.P398]" table:style-name="ce4">
            <text:p>1,716,751,676</text:p>
          </table:table-cell>
          <table:table-cell office:value-type="float" office:value="6708089" table:formula="of:=[.Q398]-[.K398]" table:style-name="ce4">
            <text:p>6,708,089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130698" table:style-name="ce6">
            <text:p>5,130,698</text:p>
          </table:table-cell>
          <table:table-cell office:value-type="float" office:value="96446385" table:style-name="ce6">
            <text:p>96,446,385</text:p>
          </table:table-cell>
          <table:table-cell office:value-type="float" office:value="36872732" table:style-name="ce6">
            <text:p>36,872,732</text:p>
          </table:table-cell>
          <table:table-cell office:value-type="float" office:value="307963918" table:style-name="ce6">
            <text:p>307,963,918</text:p>
          </table:table-cell>
          <table:table-cell office:value-type="float" office:value="4989904" table:style-name="ce6">
            <text:p>4,989,904</text:p>
          </table:table-cell>
          <table:table-cell office:value-type="float" office:value="88400" table:style-name="ce6">
            <text:p>88,400</text:p>
          </table:table-cell>
          <table:table-cell office:value-type="float" office:value="3500000" table:style-name="ce6">
            <text:p>3,500,000</text:p>
          </table:table-cell>
          <table:table-cell office:value-type="float" office:value="454992037" table:formula="of:=SUM([.C399:.I399])" table:style-name="ce6">
            <text:p>454,992,037</text:p>
          </table:table-cell>
          <table:table-cell office:value-type="float" office:value="35440097" table:style-name="ce6">
            <text:p>35,440,097</text:p>
          </table:table-cell>
          <table:table-cell office:value-type="float" office:value="67367925" table:style-name="ce6">
            <text:p>67,367,925</text:p>
          </table:table-cell>
          <table:table-cell office:value-type="float" office:value="0" table:style-name="ce5">
            <text:p>0</text:p>
          </table:table-cell>
          <table:table-cell office:value-type="float" office:value="392591" table:style-name="ce6">
            <text:p>392,591</text:p>
          </table:table-cell>
          <table:table-cell office:value-type="float" office:value="129760" table:style-name="ce6">
            <text:p>129,760</text:p>
          </table:table-cell>
          <table:table-cell office:value-type="float" office:value="75276" table:style-name="ce6">
            <text:p>75,276</text:p>
          </table:table-cell>
          <table:table-cell office:value-type="float" office:value="67815000" table:formula="of:=[.L399]+[.M399]+[.N399]+[.O399]-[.P399]" table:style-name="ce6">
            <text:p>67,815,000</text:p>
          </table:table-cell>
          <table:table-cell office:value-type="float" office:value="32374903" table:formula="of:=[.Q399]-[.K399]" table:style-name="ce6">
            <text:p>32,374,903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716590" table:style-name="ce6">
            <text:p>4,716,590</text:p>
          </table:table-cell>
          <table:table-cell office:value-type="float" office:value="53808694" table:style-name="ce6">
            <text:p>53,808,694</text:p>
          </table:table-cell>
          <table:table-cell office:value-type="float" office:value="0" table:style-name="ce5">
            <text:p>0</text:p>
          </table:table-cell>
          <table:table-cell office:value-type="float" office:value="27629188" table:style-name="ce6">
            <text:p>27,629,188</text:p>
          </table:table-cell>
          <table:table-cell office:value-type="float" office:value="191125734" table:style-name="ce6">
            <text:p>191,125,734</text:p>
          </table:table-cell>
          <table:table-cell office:value-type="float" office:value="244859623" table:style-name="ce6">
            <text:p>244,859,623</text:p>
          </table:table-cell>
          <table:table-cell office:value-type="float" office:value="0" table:style-name="ce5">
            <text:p>0</text:p>
          </table:table-cell>
          <table:table-cell office:value-type="float" office:value="522139829" table:formula="of:=SUM([.C400:.I400])" table:style-name="ce6">
            <text:p>522,139,829</text:p>
          </table:table-cell>
          <table:table-cell office:value-type="float" office:value="27454598" table:style-name="ce6">
            <text:p>27,454,598</text:p>
          </table:table-cell>
          <table:table-cell office:value-type="float" office:value="15055420" table:style-name="ce6">
            <text:p>15,055,420</text:p>
          </table:table-cell>
          <table:table-cell office:value-type="float" office:value="5530330" table:style-name="ce6">
            <text:p>5,530,330</text:p>
          </table:table-cell>
          <table:table-cell office:value-type="float" office:value="774036" table:style-name="ce6">
            <text:p>774,036</text:p>
          </table:table-cell>
          <table:table-cell office:value-type="float" office:value="6868233" table:style-name="ce6">
            <text:p>6,868,233</text:p>
          </table:table-cell>
          <table:table-cell office:value-type="float" office:value="227486" table:style-name="ce6">
            <text:p>227,486</text:p>
          </table:table-cell>
          <table:table-cell office:value-type="float" office:value="28000533" table:formula="of:=[.L400]+[.M400]+[.N400]+[.O400]-[.P400]" table:style-name="ce6">
            <text:p>28,000,533</text:p>
          </table:table-cell>
          <table:table-cell office:value-type="float" office:value="545935" table:formula="of:=[.Q400]-[.K400]" table:style-name="ce6">
            <text:p>545,935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51821" table:style-name="ce6">
            <text:p>7,451,821</text:p>
          </table:table-cell>
          <table:table-cell office:value-type="float" office:value="249736670" table:style-name="ce6">
            <text:p>249,736,670</text:p>
          </table:table-cell>
          <table:table-cell office:value-type="float" office:value="0" table:style-name="ce5">
            <text:p>0</text:p>
          </table:table-cell>
          <table:table-cell office:value-type="float" office:value="29279724" table:style-name="ce6">
            <text:p>29,279,724</text:p>
          </table:table-cell>
          <table:table-cell office:value-type="float" office:value="599990942" table:style-name="ce6">
            <text:p>599,990,942</text:p>
          </table:table-cell>
          <table:table-cell office:value-type="float" office:value="216209035" table:style-name="ce6">
            <text:p>216,209,035</text:p>
          </table:table-cell>
          <table:table-cell office:value-type="float" office:value="0" table:style-name="ce5">
            <text:p>0</text:p>
          </table:table-cell>
          <table:table-cell office:value-type="float" office:value="1102668192" table:formula="of:=SUM([.C401:.I401])" table:style-name="ce6">
            <text:p>1,102,668,192</text:p>
          </table:table-cell>
          <table:table-cell office:value-type="float" office:value="68324692" table:style-name="ce6">
            <text:p>68,324,692</text:p>
          </table:table-cell>
          <table:table-cell office:value-type="float" office:value="37195524" table:style-name="ce6">
            <text:p>37,195,524</text:p>
          </table:table-cell>
          <table:table-cell office:value-type="float" office:value="12500511" table:style-name="ce6">
            <text:p>12,500,511</text:p>
          </table:table-cell>
          <table:table-cell office:value-type="float" office:value="2113490" table:style-name="ce6">
            <text:p>2,113,490</text:p>
          </table:table-cell>
          <table:table-cell office:value-type="float" office:value="18553828" table:style-name="ce6">
            <text:p>18,553,828</text:p>
          </table:table-cell>
          <table:table-cell office:value-type="float" office:value="58216" table:style-name="ce6">
            <text:p>58,216</text:p>
          </table:table-cell>
          <table:table-cell office:value-type="float" office:value="70305137" table:formula="of:=[.L401]+[.M401]+[.N401]+[.O401]-[.P401]" table:style-name="ce6">
            <text:p>70,305,137</text:p>
          </table:table-cell>
          <table:table-cell office:value-type="float" office:value="1980445" table:formula="of:=[.Q401]-[.K401]" table:style-name="ce6">
            <text:p>1,980,44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0886" table:style-name="ce6">
            <text:p>130,886</text:p>
          </table:table-cell>
          <table:table-cell office:value-type="float" office:value="11900022" table:style-name="ce6">
            <text:p>11,900,022</text:p>
          </table:table-cell>
          <table:table-cell office:value-type="float" office:value="0" table:style-name="ce5">
            <text:p>0</text:p>
          </table:table-cell>
          <table:table-cell office:value-type="float" office:value="1345252" table:style-name="ce6">
            <text:p>1,345,252</text:p>
          </table:table-cell>
          <table:table-cell office:value-type="float" office:value="19287052" table:style-name="ce6">
            <text:p>19,287,052</text:p>
          </table:table-cell>
          <table:table-cell office:value-type="float" office:value="7299816" table:style-name="ce6">
            <text:p>7,299,816</text:p>
          </table:table-cell>
          <table:table-cell office:value-type="float" office:value="0" table:style-name="ce5">
            <text:p>0</text:p>
          </table:table-cell>
          <table:table-cell office:value-type="float" office:value="39963028" table:formula="of:=SUM([.C402:.I402])" table:style-name="ce6">
            <text:p>39,963,028</text:p>
          </table:table-cell>
          <table:table-cell office:value-type="float" office:value="2597340" table:style-name="ce6">
            <text:p>2,597,340</text:p>
          </table:table-cell>
          <table:table-cell office:value-type="float" office:value="1422456" table:style-name="ce6">
            <text:p>1,422,456</text:p>
          </table:table-cell>
          <table:table-cell office:value-type="float" office:value="488900" table:style-name="ce6">
            <text:p>488,900</text:p>
          </table:table-cell>
          <table:table-cell office:value-type="float" office:value="90435" table:style-name="ce6">
            <text:p>90,435</text:p>
          </table:table-cell>
          <table:table-cell office:value-type="float" office:value="827651" table:style-name="ce6">
            <text:p>827,651</text:p>
          </table:table-cell>
          <table:table-cell office:value-type="float" office:value="210" table:style-name="ce5">
            <text:p>210</text:p>
          </table:table-cell>
          <table:table-cell office:value-type="float" office:value="2829232" table:formula="of:=[.L402]+[.M402]+[.N402]+[.O402]-[.P402]" table:style-name="ce6">
            <text:p>2,829,232</text:p>
          </table:table-cell>
          <table:table-cell office:value-type="float" office:value="231892" table:formula="of:=[.Q402]-[.K402]" table:style-name="ce6">
            <text:p>231,89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6465690" table:formula="of:=SUM([.C398:.C402])" table:style-name="ce8">
            <text:p>366,465,690</text:p>
          </table:table-cell>
          <table:table-cell office:value-type="float" office:value="4284981712" table:formula="of:=SUM([.D398:.D402])" table:style-name="ce8">
            <text:p>4,284,981,712</text:p>
          </table:table-cell>
          <table:table-cell office:value-type="float" office:value="159911856" table:formula="of:=SUM([.E398:.E402])" table:style-name="ce8">
            <text:p>159,911,856</text:p>
          </table:table-cell>
          <table:table-cell office:value-type="float" office:value="5553011306" table:formula="of:=SUM([.F398:.F402])" table:style-name="ce8">
            <text:p>5,553,011,306</text:p>
          </table:table-cell>
          <table:table-cell office:value-type="float" office:value="10964963895" table:formula="of:=SUM([.G398:.G402])" table:style-name="ce8">
            <text:p>10,964,963,895</text:p>
          </table:table-cell>
          <table:table-cell office:value-type="float" office:value="11405077631" table:formula="of:=SUM([.H398:.H402])" table:style-name="ce8">
            <text:p>11,405,077,631</text:p>
          </table:table-cell>
          <table:table-cell office:value-type="float" office:value="60150771" table:formula="of:=SUM([.I398:.I402])" table:style-name="ce8">
            <text:p>60,150,771</text:p>
          </table:table-cell>
          <table:table-cell office:value-type="float" office:value="32794562861" table:formula="of:=SUM([.J398:.J402])" table:style-name="ce8">
            <text:p>32,794,562,861</text:p>
          </table:table-cell>
          <table:table-cell office:value-type="float" office:value="1843860314" table:formula="of:=SUM([.K398:.K402])" table:style-name="ce8">
            <text:p>1,843,860,314</text:p>
          </table:table-cell>
          <table:table-cell office:value-type="float" office:value="1610359876" table:formula="of:=SUM([.L398:.L402])" table:style-name="ce8">
            <text:p>1,610,359,876</text:p>
          </table:table-cell>
          <table:table-cell office:value-type="float" office:value="18519741" table:formula="of:=SUM([.M398:.M402])" table:style-name="ce8">
            <text:p>18,519,741</text:p>
          </table:table-cell>
          <table:table-cell office:value-type="float" office:value="53551552" table:formula="of:=SUM([.N398:.N402])" table:style-name="ce8">
            <text:p>53,551,552</text:p>
          </table:table-cell>
          <table:table-cell office:value-type="float" office:value="228910968" table:formula="of:=SUM([.O398:.O402])" table:style-name="ce8">
            <text:p>228,910,968</text:p>
          </table:table-cell>
          <table:table-cell office:value-type="float" office:value="25640559" table:formula="of:=SUM([.P398:.P402])" table:style-name="ce8">
            <text:p>25,640,559</text:p>
          </table:table-cell>
          <table:table-cell office:value-type="float" office:value="1885701578" table:formula="of:=SUM([.Q398:.Q402])" table:style-name="ce8">
            <text:p>1,885,701,578</text:p>
          </table:table-cell>
          <table:table-cell office:value-type="float" office:value="41841264" table:formula="of:=SUM([.R398:.R402])" table:style-name="ce8">
            <text:p>41,841,264</text:p>
          </table:table-cell>
          <table:table-cell table:number-columns-repeated="16366"/>
        </table:table-row>
        <table:table-row table:style-name="ro1">
          <table:table-cell office:value-type="float" office:value="10508" table:style-name="ce2">
            <text:p>10508</text:p>
          </table:table-cell>
          <table:table-cell office:value-type="string" table:style-name="ce2">
            <text:p>本國銀行</text:p>
          </table:table-cell>
          <table:table-cell office:value-type="float" office:value="340235339" table:style-name="ce4">
            <text:p>340,235,339</text:p>
          </table:table-cell>
          <table:table-cell office:value-type="float" office:value="3923473960" table:style-name="ce4">
            <text:p>3,923,473,960</text:p>
          </table:table-cell>
          <table:table-cell office:value-type="float" office:value="133714651" table:style-name="ce4">
            <text:p>133,714,651</text:p>
          </table:table-cell>
          <table:table-cell office:value-type="float" office:value="5185585868" table:style-name="ce4">
            <text:p>5,185,585,868</text:p>
          </table:table-cell>
          <table:table-cell office:value-type="float" office:value="10355042277" table:style-name="ce4">
            <text:p>10,355,042,277</text:p>
          </table:table-cell>
          <table:table-cell office:value-type="float" office:value="10935603790" table:style-name="ce4">
            <text:p>10,935,603,790</text:p>
          </table:table-cell>
          <table:table-cell office:value-type="float" office:value="56958003" table:style-name="ce4">
            <text:p>56,958,003</text:p>
          </table:table-cell>
          <table:table-cell office:value-type="float" office:value="30930613888" table:formula="of:=SUM([.C404:.I404])" table:style-name="ce4">
            <text:p>30,930,613,888</text:p>
          </table:table-cell>
          <table:table-cell office:value-type="float" office:value="1729158145" table:style-name="ce4">
            <text:p>1,729,158,145</text:p>
          </table:table-cell>
          <table:table-cell office:value-type="float" office:value="1519246769" table:style-name="ce4">
            <text:p>1,519,246,769</text:p>
          </table:table-cell>
          <table:table-cell office:value-type="float" office:value="0" table:style-name="ce2">
            <text:p>0</text:p>
          </table:table-cell>
          <table:table-cell office:value-type="float" office:value="44197618" table:style-name="ce4">
            <text:p>44,197,618</text:p>
          </table:table-cell>
          <table:table-cell office:value-type="float" office:value="200926507" table:style-name="ce4">
            <text:p>200,926,507</text:p>
          </table:table-cell>
          <table:table-cell office:value-type="float" office:value="24814813" table:style-name="ce4">
            <text:p>24,814,813</text:p>
          </table:table-cell>
          <table:table-cell office:value-type="float" office:value="1739556081" table:formula="of:=[.L404]+[.M404]+[.N404]+[.O404]-[.P404]" table:style-name="ce4">
            <text:p>1,739,556,081</text:p>
          </table:table-cell>
          <table:table-cell office:value-type="float" office:value="10397936" table:formula="of:=[.Q404]-[.K404]" table:style-name="ce4">
            <text:p>10,397,93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132181" table:style-name="ce6">
            <text:p>5,132,181</text:p>
          </table:table-cell>
          <table:table-cell office:value-type="float" office:value="99732200" table:style-name="ce6">
            <text:p>99,732,200</text:p>
          </table:table-cell>
          <table:table-cell office:value-type="float" office:value="36878631" table:style-name="ce6">
            <text:p>36,878,631</text:p>
          </table:table-cell>
          <table:table-cell office:value-type="float" office:value="305374720" table:style-name="ce6">
            <text:p>305,374,720</text:p>
          </table:table-cell>
          <table:table-cell office:value-type="float" office:value="6477199" table:style-name="ce6">
            <text:p>6,477,199</text:p>
          </table:table-cell>
          <table:table-cell office:value-type="float" office:value="92464" table:style-name="ce6">
            <text:p>92,464</text:p>
          </table:table-cell>
          <table:table-cell office:value-type="float" office:value="3500000" table:style-name="ce6">
            <text:p>3,500,000</text:p>
          </table:table-cell>
          <table:table-cell office:value-type="float" office:value="457187395" table:formula="of:=SUM([.C405:.I405])" table:style-name="ce6">
            <text:p>457,187,395</text:p>
          </table:table-cell>
          <table:table-cell office:value-type="float" office:value="35323871" table:style-name="ce6">
            <text:p>35,323,871</text:p>
          </table:table-cell>
          <table:table-cell office:value-type="float" office:value="68073886" table:style-name="ce6">
            <text:p>68,073,886</text:p>
          </table:table-cell>
          <table:table-cell office:value-type="float" office:value="0" table:style-name="ce5">
            <text:p>0</text:p>
          </table:table-cell>
          <table:table-cell office:value-type="float" office:value="137739" table:style-name="ce6">
            <text:p>137,739</text:p>
          </table:table-cell>
          <table:table-cell office:value-type="float" office:value="129256" table:style-name="ce6">
            <text:p>129,256</text:p>
          </table:table-cell>
          <table:table-cell office:value-type="float" office:value="74130" table:style-name="ce6">
            <text:p>74,130</text:p>
          </table:table-cell>
          <table:table-cell office:value-type="float" office:value="68266751" table:formula="of:=[.L405]+[.M405]+[.N405]+[.O405]-[.P405]" table:style-name="ce6">
            <text:p>68,266,751</text:p>
          </table:table-cell>
          <table:table-cell office:value-type="float" office:value="32942880" table:formula="of:=[.Q405]-[.K405]" table:style-name="ce6">
            <text:p>32,942,88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543037" table:style-name="ce6">
            <text:p>4,543,037</text:p>
          </table:table-cell>
          <table:table-cell office:value-type="float" office:value="54824476" table:style-name="ce6">
            <text:p>54,824,476</text:p>
          </table:table-cell>
          <table:table-cell office:value-type="float" office:value="0" table:style-name="ce5">
            <text:p>0</text:p>
          </table:table-cell>
          <table:table-cell office:value-type="float" office:value="27687409" table:style-name="ce6">
            <text:p>27,687,409</text:p>
          </table:table-cell>
          <table:table-cell office:value-type="float" office:value="193789391" table:style-name="ce6">
            <text:p>193,789,391</text:p>
          </table:table-cell>
          <table:table-cell office:value-type="float" office:value="245101649" table:style-name="ce6">
            <text:p>245,101,649</text:p>
          </table:table-cell>
          <table:table-cell office:value-type="float" office:value="0" table:style-name="ce5">
            <text:p>0</text:p>
          </table:table-cell>
          <table:table-cell office:value-type="float" office:value="525945962" table:formula="of:=SUM([.C406:.I406])" table:style-name="ce6">
            <text:p>525,945,962</text:p>
          </table:table-cell>
          <table:table-cell office:value-type="float" office:value="27694323" table:style-name="ce6">
            <text:p>27,694,323</text:p>
          </table:table-cell>
          <table:table-cell office:value-type="float" office:value="15100262" table:style-name="ce6">
            <text:p>15,100,262</text:p>
          </table:table-cell>
          <table:table-cell office:value-type="float" office:value="5923342" table:style-name="ce6">
            <text:p>5,923,342</text:p>
          </table:table-cell>
          <table:table-cell office:value-type="float" office:value="744167" table:style-name="ce6">
            <text:p>744,167</text:p>
          </table:table-cell>
          <table:table-cell office:value-type="float" office:value="6752569" table:style-name="ce6">
            <text:p>6,752,569</text:p>
          </table:table-cell>
          <table:table-cell office:value-type="float" office:value="236723" table:style-name="ce6">
            <text:p>236,723</text:p>
          </table:table-cell>
          <table:table-cell office:value-type="float" office:value="28283617" table:formula="of:=[.L406]+[.M406]+[.N406]+[.O406]-[.P406]" table:style-name="ce6">
            <text:p>28,283,617</text:p>
          </table:table-cell>
          <table:table-cell office:value-type="float" office:value="589294" table:formula="of:=[.Q406]-[.K406]" table:style-name="ce6">
            <text:p>589,29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130728" table:style-name="ce6">
            <text:p>7,130,728</text:p>
          </table:table-cell>
          <table:table-cell office:value-type="float" office:value="250973516" table:style-name="ce6">
            <text:p>250,973,516</text:p>
          </table:table-cell>
          <table:table-cell office:value-type="float" office:value="0" table:style-name="ce5">
            <text:p>0</text:p>
          </table:table-cell>
          <table:table-cell office:value-type="float" office:value="27388213" table:style-name="ce6">
            <text:p>27,388,213</text:p>
          </table:table-cell>
          <table:table-cell office:value-type="float" office:value="605459206" table:style-name="ce6">
            <text:p>605,459,206</text:p>
          </table:table-cell>
          <table:table-cell office:value-type="float" office:value="215613204" table:style-name="ce6">
            <text:p>215,613,204</text:p>
          </table:table-cell>
          <table:table-cell office:value-type="float" office:value="0" table:style-name="ce5">
            <text:p>0</text:p>
          </table:table-cell>
          <table:table-cell office:value-type="float" office:value="1106564867" table:formula="of:=SUM([.C407:.I407])" table:style-name="ce6">
            <text:p>1,106,564,867</text:p>
          </table:table-cell>
          <table:table-cell office:value-type="float" office:value="68593418" table:style-name="ce6">
            <text:p>68,593,418</text:p>
          </table:table-cell>
          <table:table-cell office:value-type="float" office:value="37576197" table:style-name="ce6">
            <text:p>37,576,197</text:p>
          </table:table-cell>
          <table:table-cell office:value-type="float" office:value="12583308" table:style-name="ce6">
            <text:p>12,583,308</text:p>
          </table:table-cell>
          <table:table-cell office:value-type="float" office:value="2116667" table:style-name="ce6">
            <text:p>2,116,667</text:p>
          </table:table-cell>
          <table:table-cell office:value-type="float" office:value="18139041" table:style-name="ce6">
            <text:p>18,139,041</text:p>
          </table:table-cell>
          <table:table-cell office:value-type="float" office:value="62848" table:style-name="ce6">
            <text:p>62,848</text:p>
          </table:table-cell>
          <table:table-cell office:value-type="float" office:value="70352365" table:formula="of:=[.L407]+[.M407]+[.N407]+[.O407]-[.P407]" table:style-name="ce6">
            <text:p>70,352,365</text:p>
          </table:table-cell>
          <table:table-cell office:value-type="float" office:value="1758947" table:formula="of:=[.Q407]-[.K407]" table:style-name="ce6">
            <text:p>1,758,94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9844" table:style-name="ce6">
            <text:p>119,844</text:p>
          </table:table-cell>
          <table:table-cell office:value-type="float" office:value="11915529" table:style-name="ce6">
            <text:p>11,915,529</text:p>
          </table:table-cell>
          <table:table-cell office:value-type="float" office:value="0" table:style-name="ce5">
            <text:p>0</text:p>
          </table:table-cell>
          <table:table-cell office:value-type="float" office:value="1309423" table:style-name="ce6">
            <text:p>1,309,423</text:p>
          </table:table-cell>
          <table:table-cell office:value-type="float" office:value="19351173" table:style-name="ce6">
            <text:p>19,351,173</text:p>
          </table:table-cell>
          <table:table-cell office:value-type="float" office:value="7332826" table:style-name="ce6">
            <text:p>7,332,826</text:p>
          </table:table-cell>
          <table:table-cell office:value-type="float" office:value="0" table:style-name="ce5">
            <text:p>0</text:p>
          </table:table-cell>
          <table:table-cell office:value-type="float" office:value="40028795" table:formula="of:=SUM([.C408:.I408])" table:style-name="ce6">
            <text:p>40,028,795</text:p>
          </table:table-cell>
          <table:table-cell office:value-type="float" office:value="2600725" table:style-name="ce6">
            <text:p>2,600,725</text:p>
          </table:table-cell>
          <table:table-cell office:value-type="float" office:value="1428164" table:style-name="ce6">
            <text:p>1,428,164</text:p>
          </table:table-cell>
          <table:table-cell office:value-type="float" office:value="497658" table:style-name="ce6">
            <text:p>497,658</text:p>
          </table:table-cell>
          <table:table-cell office:value-type="float" office:value="90650" table:style-name="ce6">
            <text:p>90,650</text:p>
          </table:table-cell>
          <table:table-cell office:value-type="float" office:value="822098" table:style-name="ce6">
            <text:p>822,098</text:p>
          </table:table-cell>
          <table:table-cell office:value-type="float" office:value="89" table:style-name="ce5">
            <text:p>89</text:p>
          </table:table-cell>
          <table:table-cell office:value-type="float" office:value="2838481" table:formula="of:=[.L408]+[.M408]+[.N408]+[.O408]-[.P408]" table:style-name="ce6">
            <text:p>2,838,481</text:p>
          </table:table-cell>
          <table:table-cell office:value-type="float" office:value="237756" table:formula="of:=[.Q408]-[.K408]" table:style-name="ce6">
            <text:p>237,756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7161129" table:formula="of:=SUM([.C404:.C408])" table:style-name="ce8">
            <text:p>357,161,129</text:p>
          </table:table-cell>
          <table:table-cell office:value-type="float" office:value="4340919681" table:formula="of:=SUM([.D404:.D408])" table:style-name="ce8">
            <text:p>4,340,919,681</text:p>
          </table:table-cell>
          <table:table-cell office:value-type="float" office:value="170593282" table:formula="of:=SUM([.E404:.E408])" table:style-name="ce8">
            <text:p>170,593,282</text:p>
          </table:table-cell>
          <table:table-cell office:value-type="float" office:value="5547345633" table:formula="of:=SUM([.F404:.F408])" table:style-name="ce8">
            <text:p>5,547,345,633</text:p>
          </table:table-cell>
          <table:table-cell office:value-type="float" office:value="11180119246" table:formula="of:=SUM([.G404:.G408])" table:style-name="ce8">
            <text:p>11,180,119,246</text:p>
          </table:table-cell>
          <table:table-cell office:value-type="float" office:value="11403743933" table:formula="of:=SUM([.H404:.H408])" table:style-name="ce8">
            <text:p>11,403,743,933</text:p>
          </table:table-cell>
          <table:table-cell office:value-type="float" office:value="60458003" table:formula="of:=SUM([.I404:.I408])" table:style-name="ce8">
            <text:p>60,458,003</text:p>
          </table:table-cell>
          <table:table-cell office:value-type="float" office:value="33060340907" table:formula="of:=SUM([.J404:.J408])" table:style-name="ce8">
            <text:p>33,060,340,907</text:p>
          </table:table-cell>
          <table:table-cell office:value-type="float" office:value="1863370482" table:formula="of:=SUM([.K404:.K408])" table:style-name="ce8">
            <text:p>1,863,370,482</text:p>
          </table:table-cell>
          <table:table-cell office:value-type="float" office:value="1641425278" table:formula="of:=SUM([.L404:.L408])" table:style-name="ce8">
            <text:p>1,641,425,278</text:p>
          </table:table-cell>
          <table:table-cell office:value-type="float" office:value="19004308" table:formula="of:=SUM([.M404:.M408])" table:style-name="ce8">
            <text:p>19,004,308</text:p>
          </table:table-cell>
          <table:table-cell office:value-type="float" office:value="47286841" table:formula="of:=SUM([.N404:.N408])" table:style-name="ce8">
            <text:p>47,286,841</text:p>
          </table:table-cell>
          <table:table-cell office:value-type="float" office:value="226769471" table:formula="of:=SUM([.O404:.O408])" table:style-name="ce8">
            <text:p>226,769,471</text:p>
          </table:table-cell>
          <table:table-cell office:value-type="float" office:value="25188603" table:formula="of:=SUM([.P404:.P408])" table:style-name="ce8">
            <text:p>25,188,603</text:p>
          </table:table-cell>
          <table:table-cell office:value-type="float" office:value="1909297295" table:formula="of:=SUM([.Q404:.Q408])" table:style-name="ce8">
            <text:p>1,909,297,295</text:p>
          </table:table-cell>
          <table:table-cell office:value-type="float" office:value="45926813" table:formula="of:=SUM([.R404:.R408])" table:style-name="ce8">
            <text:p>45,926,813</text:p>
          </table:table-cell>
          <table:table-cell table:number-columns-repeated="16366"/>
        </table:table-row>
        <table:table-row table:style-name="ro1">
          <table:table-cell office:value-type="float" office:value="10509" table:style-name="ce2">
            <text:p>10509</text:p>
          </table:table-cell>
          <table:table-cell office:value-type="string" table:style-name="ce2">
            <text:p>本國銀行</text:p>
          </table:table-cell>
          <table:table-cell office:value-type="float" office:value="350871382" table:formula="of:=343506695+7364687" table:style-name="ce4">
            <text:p>350,871,382</text:p>
          </table:table-cell>
          <table:table-cell office:value-type="float" office:value="3939353619" table:formula="of:=3912275610+27078009" table:style-name="ce4">
            <text:p>3,939,353,619</text:p>
          </table:table-cell>
          <table:table-cell office:value-type="float" office:value="138351054" table:formula="of:=138351054" table:style-name="ce4">
            <text:p>138,351,054</text:p>
          </table:table-cell>
          <table:table-cell office:value-type="float" office:value="5139797261" table:formula="of:=5075852623+63944638" table:style-name="ce4">
            <text:p>5,139,797,261</text:p>
          </table:table-cell>
          <table:table-cell office:value-type="float" office:value="10437802921" table:formula="of:=8933104171+1504698750" table:style-name="ce4">
            <text:p>10,437,802,921</text:p>
          </table:table-cell>
          <table:table-cell office:value-type="float" office:value="10931958836" table:formula="of:=8117543729+2814415107" table:style-name="ce4">
            <text:p>10,931,958,836</text:p>
          </table:table-cell>
          <table:table-cell office:value-type="float" office:value="59160750" table:formula="of:=59160750" table:style-name="ce4">
            <text:p>59,160,750</text:p>
          </table:table-cell>
          <table:table-cell office:value-type="float" office:value="30997295823" table:formula="of:=SUM([.C410:.I410])" table:style-name="ce4">
            <text:p>30,997,295,823</text:p>
          </table:table-cell>
          <table:table-cell office:value-type="float" office:value="1735827674" table:formula="of:=1533856828+201970846" table:style-name="ce4">
            <text:p>1,735,827,674</text:p>
          </table:table-cell>
          <table:table-cell office:value-type="float" office:value="1507447251" table:formula="of:=1326314130+181133121" table:style-name="ce4">
            <text:p>1,507,447,251</text:p>
          </table:table-cell>
          <table:table-cell office:value-type="float" office:value="0" table:formula="of:=0" table:style-name="ce2">
            <text:p>0</text:p>
          </table:table-cell>
          <table:table-cell office:value-type="float" office:value="55366499" table:formula="of:=51732359+3634140" table:style-name="ce4">
            <text:p>55,366,499</text:p>
          </table:table-cell>
          <table:table-cell office:value-type="float" office:value="205487566" table:formula="of:=186859408+18628158" table:style-name="ce4">
            <text:p>205,487,566</text:p>
          </table:table-cell>
          <table:table-cell office:value-type="float" office:value="24546277" table:formula="of:=22948921+1597356" table:style-name="ce4">
            <text:p>24,546,277</text:p>
          </table:table-cell>
          <table:table-cell office:value-type="float" office:value="1743755039" table:formula="of:=[.L410]+[.M410]+[.N410]+[.O410]-[.P410]" table:style-name="ce4">
            <text:p>1,743,755,039</text:p>
          </table:table-cell>
          <table:table-cell office:value-type="float" office:value="7927365" table:formula="of:=[.Q410]-[.K410]" table:style-name="ce4">
            <text:p>7,927,36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662919" table:style-name="ce6">
            <text:p>5,662,919</text:p>
          </table:table-cell>
          <table:table-cell office:value-type="float" office:value="95647868" table:style-name="ce6">
            <text:p>95,647,868</text:p>
          </table:table-cell>
          <table:table-cell office:value-type="float" office:value="39161988" table:style-name="ce6">
            <text:p>39,161,988</text:p>
          </table:table-cell>
          <table:table-cell office:value-type="float" office:value="311524970" table:style-name="ce6">
            <text:p>311,524,970</text:p>
          </table:table-cell>
          <table:table-cell office:value-type="float" office:value="5871510" table:style-name="ce6">
            <text:p>5,871,510</text:p>
          </table:table-cell>
          <table:table-cell office:value-type="float" office:value="94534" table:style-name="ce6">
            <text:p>94,534</text:p>
          </table:table-cell>
          <table:table-cell office:value-type="float" office:value="3500000" table:style-name="ce6">
            <text:p>3,500,000</text:p>
          </table:table-cell>
          <table:table-cell office:value-type="float" office:value="461463789" table:formula="of:=SUM([.C411:.I411])" table:style-name="ce6">
            <text:p>461,463,789</text:p>
          </table:table-cell>
          <table:table-cell office:value-type="float" office:value="35865546" table:style-name="ce6">
            <text:p>35,865,546</text:p>
          </table:table-cell>
          <table:table-cell office:value-type="float" office:value="72580007" table:style-name="ce6">
            <text:p>72,580,007</text:p>
          </table:table-cell>
          <table:table-cell office:value-type="float" office:value="0" table:style-name="ce5">
            <text:p>0</text:p>
          </table:table-cell>
          <table:table-cell office:value-type="float" office:value="367183" table:style-name="ce6">
            <text:p>367,183</text:p>
          </table:table-cell>
          <table:table-cell office:value-type="float" office:value="140233" table:style-name="ce6">
            <text:p>140,233</text:p>
          </table:table-cell>
          <table:table-cell office:value-type="float" office:value="78042" table:style-name="ce6">
            <text:p>78,042</text:p>
          </table:table-cell>
          <table:table-cell office:value-type="float" office:value="73009381" table:formula="of:=[.L411]+[.M411]+[.N411]+[.O411]-[.P411]" table:style-name="ce6">
            <text:p>73,009,381</text:p>
          </table:table-cell>
          <table:table-cell office:value-type="float" office:value="37143835" table:formula="of:=[.Q411]-[.K411]" table:style-name="ce6">
            <text:p>37,143,83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758398" table:style-name="ce6">
            <text:p>4,758,398</text:p>
          </table:table-cell>
          <table:table-cell office:value-type="float" office:value="55279705" table:style-name="ce6">
            <text:p>55,279,705</text:p>
          </table:table-cell>
          <table:table-cell office:value-type="float" office:value="0" table:style-name="ce5">
            <text:p>0</text:p>
          </table:table-cell>
          <table:table-cell office:value-type="float" office:value="28996608" table:style-name="ce6">
            <text:p>28,996,608</text:p>
          </table:table-cell>
          <table:table-cell office:value-type="float" office:value="195008029" table:style-name="ce6">
            <text:p>195,008,029</text:p>
          </table:table-cell>
          <table:table-cell office:value-type="float" office:value="245589565" table:style-name="ce6">
            <text:p>245,589,565</text:p>
          </table:table-cell>
          <table:table-cell office:value-type="float" office:value="0" table:style-name="ce5">
            <text:p>0</text:p>
          </table:table-cell>
          <table:table-cell office:value-type="float" office:value="529632305" table:formula="of:=SUM([.C412:.I412])" table:style-name="ce6">
            <text:p>529,632,305</text:p>
          </table:table-cell>
          <table:table-cell office:value-type="float" office:value="27913970" table:style-name="ce6">
            <text:p>27,913,970</text:p>
          </table:table-cell>
          <table:table-cell office:value-type="float" office:value="15227610" table:style-name="ce6">
            <text:p>15,227,610</text:p>
          </table:table-cell>
          <table:table-cell office:value-type="float" office:value="5769963" table:style-name="ce6">
            <text:p>5,769,963</text:p>
          </table:table-cell>
          <table:table-cell office:value-type="float" office:value="845771" table:style-name="ce6">
            <text:p>845,771</text:p>
          </table:table-cell>
          <table:table-cell office:value-type="float" office:value="6917337" table:style-name="ce6">
            <text:p>6,917,337</text:p>
          </table:table-cell>
          <table:table-cell office:value-type="float" office:value="241448" table:style-name="ce6">
            <text:p>241,448</text:p>
          </table:table-cell>
          <table:table-cell office:value-type="float" office:value="28519233" table:formula="of:=[.L412]+[.M412]+[.N412]+[.O412]-[.P412]" table:style-name="ce6">
            <text:p>28,519,233</text:p>
          </table:table-cell>
          <table:table-cell office:value-type="float" office:value="605263" table:formula="of:=[.Q412]-[.K412]" table:style-name="ce6">
            <text:p>605,26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261787" table:style-name="ce6">
            <text:p>7,261,787</text:p>
          </table:table-cell>
          <table:table-cell office:value-type="float" office:value="251098292" table:style-name="ce6">
            <text:p>251,098,292</text:p>
          </table:table-cell>
          <table:table-cell office:value-type="float" office:value="0" table:style-name="ce5">
            <text:p>0</text:p>
          </table:table-cell>
          <table:table-cell office:value-type="float" office:value="26784837" table:style-name="ce6">
            <text:p>26,784,837</text:p>
          </table:table-cell>
          <table:table-cell office:value-type="float" office:value="606436156" table:style-name="ce6">
            <text:p>606,436,156</text:p>
          </table:table-cell>
          <table:table-cell office:value-type="float" office:value="215620660" table:style-name="ce6">
            <text:p>215,620,660</text:p>
          </table:table-cell>
          <table:table-cell office:value-type="float" office:value="0" table:style-name="ce5">
            <text:p>0</text:p>
          </table:table-cell>
          <table:table-cell office:value-type="float" office:value="1107201732" table:formula="of:=SUM([.C413:.I413])" table:style-name="ce6">
            <text:p>1,107,201,732</text:p>
          </table:table-cell>
          <table:table-cell office:value-type="float" office:value="68643556" table:style-name="ce6">
            <text:p>68,643,556</text:p>
          </table:table-cell>
          <table:table-cell office:value-type="float" office:value="37720232" table:style-name="ce6">
            <text:p>37,720,232</text:p>
          </table:table-cell>
          <table:table-cell office:value-type="float" office:value="12444728" table:style-name="ce6">
            <text:p>12,444,728</text:p>
          </table:table-cell>
          <table:table-cell office:value-type="float" office:value="2188571" table:style-name="ce6">
            <text:p>2,188,571</text:p>
          </table:table-cell>
          <table:table-cell office:value-type="float" office:value="18402846" table:style-name="ce6">
            <text:p>18,402,846</text:p>
          </table:table-cell>
          <table:table-cell office:value-type="float" office:value="65507" table:style-name="ce6">
            <text:p>65,507</text:p>
          </table:table-cell>
          <table:table-cell office:value-type="float" office:value="70690870" table:formula="of:=[.L413]+[.M413]+[.N413]+[.O413]-[.P413]" table:style-name="ce6">
            <text:p>70,690,870</text:p>
          </table:table-cell>
          <table:table-cell office:value-type="float" office:value="2047314" table:formula="of:=[.Q413]-[.K413]" table:style-name="ce6">
            <text:p>2,047,31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24852" table:style-name="ce6">
            <text:p>124,852</text:p>
          </table:table-cell>
          <table:table-cell office:value-type="float" office:value="11929261" table:style-name="ce6">
            <text:p>11,929,261</text:p>
          </table:table-cell>
          <table:table-cell office:value-type="float" office:value="0" table:style-name="ce5">
            <text:p>0</text:p>
          </table:table-cell>
          <table:table-cell office:value-type="float" office:value="1316405" table:style-name="ce6">
            <text:p>1,316,405</text:p>
          </table:table-cell>
          <table:table-cell office:value-type="float" office:value="19477744" table:style-name="ce6">
            <text:p>19,477,744</text:p>
          </table:table-cell>
          <table:table-cell office:value-type="float" office:value="7410707" table:style-name="ce6">
            <text:p>7,410,707</text:p>
          </table:table-cell>
          <table:table-cell office:value-type="float" office:value="0" table:style-name="ce5">
            <text:p>0</text:p>
          </table:table-cell>
          <table:table-cell office:value-type="float" office:value="40258969" table:formula="of:=SUM([.C414:.I414])" table:style-name="ce6">
            <text:p>40,258,969</text:p>
          </table:table-cell>
          <table:table-cell office:value-type="float" office:value="2613035" table:style-name="ce6">
            <text:p>2,613,035</text:p>
          </table:table-cell>
          <table:table-cell office:value-type="float" office:value="1430292" table:style-name="ce6">
            <text:p>1,430,292</text:p>
          </table:table-cell>
          <table:table-cell office:value-type="float" office:value="514026" table:style-name="ce6">
            <text:p>514,026</text:p>
          </table:table-cell>
          <table:table-cell office:value-type="float" office:value="91993" table:style-name="ce6">
            <text:p>91,993</text:p>
          </table:table-cell>
          <table:table-cell office:value-type="float" office:value="804225" table:style-name="ce6">
            <text:p>804,225</text:p>
          </table:table-cell>
          <table:table-cell office:value-type="float" office:value="9" table:style-name="ce5">
            <text:p>9</text:p>
          </table:table-cell>
          <table:table-cell office:value-type="float" office:value="2840527" table:formula="of:=[.L414]+[.M414]+[.N414]+[.O414]-[.P414]" table:style-name="ce6">
            <text:p>2,840,527</text:p>
          </table:table-cell>
          <table:table-cell office:value-type="float" office:value="227492" table:formula="of:=[.Q414]-[.K414]" table:style-name="ce6">
            <text:p>227,49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8679338" table:formula="of:=SUM([.C410:.C414])" table:style-name="ce8">
            <text:p>368,679,338</text:p>
          </table:table-cell>
          <table:table-cell office:value-type="float" office:value="4353308745" table:formula="of:=SUM([.D410:.D414])" table:style-name="ce8">
            <text:p>4,353,308,745</text:p>
          </table:table-cell>
          <table:table-cell office:value-type="float" office:value="177513042" table:formula="of:=SUM([.E410:.E414])" table:style-name="ce8">
            <text:p>177,513,042</text:p>
          </table:table-cell>
          <table:table-cell office:value-type="float" office:value="5508420081" table:formula="of:=SUM([.F410:.F414])" table:style-name="ce8">
            <text:p>5,508,420,081</text:p>
          </table:table-cell>
          <table:table-cell office:value-type="float" office:value="11264596360" table:formula="of:=SUM([.G410:.G414])" table:style-name="ce8">
            <text:p>11,264,596,360</text:p>
          </table:table-cell>
          <table:table-cell office:value-type="float" office:value="11400674302" table:formula="of:=SUM([.H410:.H414])" table:style-name="ce8">
            <text:p>11,400,674,302</text:p>
          </table:table-cell>
          <table:table-cell office:value-type="float" office:value="62660750" table:formula="of:=SUM([.I410:.I414])" table:style-name="ce8">
            <text:p>62,660,750</text:p>
          </table:table-cell>
          <table:table-cell office:value-type="float" office:value="33135852618" table:formula="of:=SUM([.J410:.J414])" table:style-name="ce8">
            <text:p>33,135,852,618</text:p>
          </table:table-cell>
          <table:table-cell office:value-type="float" office:value="1870863781" table:formula="of:=SUM([.K410:.K414])" table:style-name="ce8">
            <text:p>1,870,863,781</text:p>
          </table:table-cell>
          <table:table-cell office:value-type="float" office:value="1634405392" table:formula="of:=SUM([.L410:.L414])" table:style-name="ce8">
            <text:p>1,634,405,392</text:p>
          </table:table-cell>
          <table:table-cell office:value-type="float" office:value="18728717" table:formula="of:=SUM([.M410:.M414])" table:style-name="ce8">
            <text:p>18,728,717</text:p>
          </table:table-cell>
          <table:table-cell office:value-type="float" office:value="58860017" table:formula="of:=SUM([.N410:.N414])" table:style-name="ce8">
            <text:p>58,860,017</text:p>
          </table:table-cell>
          <table:table-cell office:value-type="float" office:value="231752207" table:formula="of:=SUM([.O410:.O414])" table:style-name="ce8">
            <text:p>231,752,207</text:p>
          </table:table-cell>
          <table:table-cell office:value-type="float" office:value="24931283" table:formula="of:=SUM([.P410:.P414])" table:style-name="ce8">
            <text:p>24,931,283</text:p>
          </table:table-cell>
          <table:table-cell office:value-type="float" office:value="1918815050" table:formula="of:=SUM([.Q410:.Q414])" table:style-name="ce8">
            <text:p>1,918,815,050</text:p>
          </table:table-cell>
          <table:table-cell office:value-type="float" office:value="47951269" table:formula="of:=SUM([.R410:.R414])" table:style-name="ce8">
            <text:p>47,951,269</text:p>
          </table:table-cell>
          <table:table-cell table:number-columns-repeated="16366"/>
        </table:table-row>
        <table:table-row table:style-name="ro1">
          <table:table-cell office:value-type="float" office:value="10510" table:style-name="ce2">
            <text:p>10510</text:p>
          </table:table-cell>
          <table:table-cell office:value-type="string" table:style-name="ce2">
            <text:p>本國銀行</text:p>
          </table:table-cell>
          <table:table-cell office:value-type="float" office:value="347465080" table:formula="of:=340359691+7105389" table:style-name="ce4">
            <text:p>347,465,080</text:p>
          </table:table-cell>
          <table:table-cell office:value-type="float" office:value="3899606715" table:formula="of:=3876370527+23236188" table:style-name="ce4">
            <text:p>3,899,606,715</text:p>
          </table:table-cell>
          <table:table-cell office:value-type="float" office:value="117568824" table:formula="of:=117568824" table:style-name="ce4">
            <text:p>117,568,824</text:p>
          </table:table-cell>
          <table:table-cell office:value-type="float" office:value="5129798206" table:formula="of:=5065428575+64369631" table:style-name="ce4">
            <text:p>5,129,798,206</text:p>
          </table:table-cell>
          <table:table-cell office:value-type="float" office:value="10438320218" table:formula="of:=8935169597+1503150621" table:style-name="ce4">
            <text:p>10,438,320,218</text:p>
          </table:table-cell>
          <table:table-cell office:value-type="float" office:value="10926462264" table:formula="of:=8115023285+2811438979" table:style-name="ce4">
            <text:p>10,926,462,264</text:p>
          </table:table-cell>
          <table:table-cell office:value-type="float" office:value="58607452" table:style-name="ce4">
            <text:p>58,607,452</text:p>
          </table:table-cell>
          <table:table-cell office:value-type="float" office:value="30917828759" table:formula="of:=SUM([.C416:.I416])" table:style-name="ce4">
            <text:p>30,917,828,759</text:p>
          </table:table-cell>
          <table:table-cell office:value-type="float" office:value="1724221894" table:formula="of:=1522837403+201384491" table:style-name="ce4">
            <text:p>1,724,221,894</text:p>
          </table:table-cell>
          <table:table-cell office:value-type="float" office:value="1515068432" table:formula="of:=1331898428+183170004" table:style-name="ce4">
            <text:p>1,515,068,432</text:p>
          </table:table-cell>
          <table:table-cell office:value-type="float" office:value="0" table:formula="of:=0" table:style-name="ce2">
            <text:p>0</text:p>
          </table:table-cell>
          <table:table-cell office:value-type="float" office:value="47248387" table:formula="of:=44698580+2549807" table:style-name="ce4">
            <text:p>47,248,387</text:p>
          </table:table-cell>
          <table:table-cell office:value-type="float" office:value="202362972" table:formula="of:=184925471+17437501" table:style-name="ce4">
            <text:p>202,362,972</text:p>
          </table:table-cell>
          <table:table-cell office:value-type="float" office:value="24915402" table:formula="of:=23357618+1557784" table:style-name="ce4">
            <text:p>24,915,402</text:p>
          </table:table-cell>
          <table:table-cell office:value-type="float" office:value="1739764389" table:formula="of:=[.L416]+[.M416]+[.N416]+[.O416]-[.P416]" table:style-name="ce4">
            <text:p>1,739,764,389</text:p>
          </table:table-cell>
          <table:table-cell office:value-type="float" office:value="15542495" table:formula="of:=[.Q416]-[.K416]" table:style-name="ce4">
            <text:p>15,542,49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599230" table:style-name="ce6">
            <text:p>5,599,230</text:p>
          </table:table-cell>
          <table:table-cell office:value-type="float" office:value="96987703" table:style-name="ce6">
            <text:p>96,987,703</text:p>
          </table:table-cell>
          <table:table-cell office:value-type="float" office:value="37278096" table:style-name="ce6">
            <text:p>37,278,096</text:p>
          </table:table-cell>
          <table:table-cell office:value-type="float" office:value="323218054" table:style-name="ce6">
            <text:p>323,218,054</text:p>
          </table:table-cell>
          <table:table-cell office:value-type="float" office:value="6024029" table:style-name="ce6">
            <text:p>6,024,029</text:p>
          </table:table-cell>
          <table:table-cell office:value-type="float" office:value="94938" table:style-name="ce6">
            <text:p>94,938</text:p>
          </table:table-cell>
          <table:table-cell office:value-type="float" office:value="3500000" table:style-name="ce6">
            <text:p>3,500,000</text:p>
          </table:table-cell>
          <table:table-cell office:value-type="float" office:value="472702050" table:formula="of:=SUM([.C417:.I417])" table:style-name="ce6">
            <text:p>472,702,050</text:p>
          </table:table-cell>
          <table:table-cell office:value-type="float" office:value="36073011" table:style-name="ce6">
            <text:p>36,073,011</text:p>
          </table:table-cell>
          <table:table-cell office:value-type="float" office:value="66302141" table:style-name="ce6">
            <text:p>66,302,141</text:p>
          </table:table-cell>
          <table:table-cell office:value-type="float" office:value="0" table:style-name="ce5">
            <text:p>0</text:p>
          </table:table-cell>
          <table:table-cell office:value-type="float" office:value="193516" table:style-name="ce6">
            <text:p>193,516</text:p>
          </table:table-cell>
          <table:table-cell office:value-type="float" office:value="126174" table:style-name="ce6">
            <text:p>126,174</text:p>
          </table:table-cell>
          <table:table-cell office:value-type="float" office:value="62805" table:style-name="ce6">
            <text:p>62,805</text:p>
          </table:table-cell>
          <table:table-cell office:value-type="float" office:value="66559026" table:formula="of:=[.L417]+[.M417]+[.N417]+[.O417]-[.P417]" table:style-name="ce6">
            <text:p>66,559,026</text:p>
          </table:table-cell>
          <table:table-cell office:value-type="float" office:value="30486015" table:formula="of:=[.Q417]-[.K417]" table:style-name="ce6">
            <text:p>30,486,01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869546" table:style-name="ce6">
            <text:p>4,869,546</text:p>
          </table:table-cell>
          <table:table-cell office:value-type="float" office:value="55293182" table:style-name="ce6">
            <text:p>55,293,182</text:p>
          </table:table-cell>
          <table:table-cell office:value-type="float" office:value="0" table:style-name="ce5">
            <text:p>0</text:p>
          </table:table-cell>
          <table:table-cell office:value-type="float" office:value="28975138" table:style-name="ce6">
            <text:p>28,975,138</text:p>
          </table:table-cell>
          <table:table-cell office:value-type="float" office:value="195747714" table:style-name="ce6">
            <text:p>195,747,714</text:p>
          </table:table-cell>
          <table:table-cell office:value-type="float" office:value="246262879" table:style-name="ce6">
            <text:p>246,262,879</text:p>
          </table:table-cell>
          <table:table-cell office:value-type="float" office:value="0" table:style-name="ce5">
            <text:p>0</text:p>
          </table:table-cell>
          <table:table-cell office:value-type="float" office:value="531148459" table:formula="of:=SUM([.C418:.I418])" table:style-name="ce6">
            <text:p>531,148,459</text:p>
          </table:table-cell>
          <table:table-cell office:value-type="float" office:value="27993780" table:style-name="ce6">
            <text:p>27,993,780</text:p>
          </table:table-cell>
          <table:table-cell office:value-type="float" office:value="15352692" table:style-name="ce6">
            <text:p>15,352,692</text:p>
          </table:table-cell>
          <table:table-cell office:value-type="float" office:value="5961480" table:style-name="ce6">
            <text:p>5,961,480</text:p>
          </table:table-cell>
          <table:table-cell office:value-type="float" office:value="783655" table:style-name="ce6">
            <text:p>783,655</text:p>
          </table:table-cell>
          <table:table-cell office:value-type="float" office:value="6786763" table:style-name="ce6">
            <text:p>6,786,763</text:p>
          </table:table-cell>
          <table:table-cell office:value-type="float" office:value="259757" table:style-name="ce6">
            <text:p>259,757</text:p>
          </table:table-cell>
          <table:table-cell office:value-type="float" office:value="28624833" table:formula="of:=[.L418]+[.M418]+[.N418]+[.O418]-[.P418]" table:style-name="ce6">
            <text:p>28,624,833</text:p>
          </table:table-cell>
          <table:table-cell office:value-type="float" office:value="631053" table:formula="of:=[.Q418]-[.K418]" table:style-name="ce6">
            <text:p>631,05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370771" table:style-name="ce6">
            <text:p>7,370,771</text:p>
          </table:table-cell>
          <table:table-cell office:value-type="float" office:value="251047122" table:style-name="ce6">
            <text:p>251,047,122</text:p>
          </table:table-cell>
          <table:table-cell office:value-type="float" office:value="0" table:style-name="ce5">
            <text:p>0</text:p>
          </table:table-cell>
          <table:table-cell office:value-type="float" office:value="26246367" table:style-name="ce6">
            <text:p>26,246,367</text:p>
          </table:table-cell>
          <table:table-cell office:value-type="float" office:value="607216378" table:style-name="ce6">
            <text:p>607,216,378</text:p>
          </table:table-cell>
          <table:table-cell office:value-type="float" office:value="214672949" table:style-name="ce6">
            <text:p>214,672,949</text:p>
          </table:table-cell>
          <table:table-cell office:value-type="float" office:value="0" table:style-name="ce5">
            <text:p>0</text:p>
          </table:table-cell>
          <table:table-cell office:value-type="float" office:value="1106553587" table:formula="of:=SUM([.C419:.I419])" table:style-name="ce6">
            <text:p>1,106,553,587</text:p>
          </table:table-cell>
          <table:table-cell office:value-type="float" office:value="68628342" table:style-name="ce6">
            <text:p>68,628,342</text:p>
          </table:table-cell>
          <table:table-cell office:value-type="float" office:value="37753737" table:style-name="ce6">
            <text:p>37,753,737</text:p>
          </table:table-cell>
          <table:table-cell office:value-type="float" office:value="12330407" table:style-name="ce6">
            <text:p>12,330,407</text:p>
          </table:table-cell>
          <table:table-cell office:value-type="float" office:value="2161675" table:style-name="ce6">
            <text:p>2,161,675</text:p>
          </table:table-cell>
          <table:table-cell office:value-type="float" office:value="18189938" table:style-name="ce6">
            <text:p>18,189,938</text:p>
          </table:table-cell>
          <table:table-cell office:value-type="float" office:value="75695" table:style-name="ce6">
            <text:p>75,695</text:p>
          </table:table-cell>
          <table:table-cell office:value-type="float" office:value="70360062" table:formula="of:=[.L419]+[.M419]+[.N419]+[.O419]-[.P419]" table:style-name="ce6">
            <text:p>70,360,062</text:p>
          </table:table-cell>
          <table:table-cell office:value-type="float" office:value="1731720" table:formula="of:=[.Q419]-[.K419]" table:style-name="ce6">
            <text:p>1,731,72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0136" table:style-name="ce6">
            <text:p>130,136</text:p>
          </table:table-cell>
          <table:table-cell office:value-type="float" office:value="11878931" table:style-name="ce6">
            <text:p>11,878,931</text:p>
          </table:table-cell>
          <table:table-cell office:value-type="float" office:value="0" table:style-name="ce5">
            <text:p>0</text:p>
          </table:table-cell>
          <table:table-cell office:value-type="float" office:value="1314814" table:style-name="ce6">
            <text:p>1,314,814</text:p>
          </table:table-cell>
          <table:table-cell office:value-type="float" office:value="19739145" table:style-name="ce6">
            <text:p>19,739,145</text:p>
          </table:table-cell>
          <table:table-cell office:value-type="float" office:value="7490480" table:style-name="ce6">
            <text:p>7,490,480</text:p>
          </table:table-cell>
          <table:table-cell office:value-type="float" office:value="0" table:style-name="ce5">
            <text:p>0</text:p>
          </table:table-cell>
          <table:table-cell office:value-type="float" office:value="40553506" table:formula="of:=SUM([.C420:.I420])" table:style-name="ce6">
            <text:p>40,553,506</text:p>
          </table:table-cell>
          <table:table-cell office:value-type="float" office:value="2626172" table:style-name="ce6">
            <text:p>2,626,172</text:p>
          </table:table-cell>
          <table:table-cell office:value-type="float" office:value="1437156" table:style-name="ce6">
            <text:p>1,437,156</text:p>
          </table:table-cell>
          <table:table-cell office:value-type="float" office:value="478626" table:style-name="ce6">
            <text:p>478,626</text:p>
          </table:table-cell>
          <table:table-cell office:value-type="float" office:value="90461" table:style-name="ce6">
            <text:p>90,461</text:p>
          </table:table-cell>
          <table:table-cell office:value-type="float" office:value="816533" table:style-name="ce6">
            <text:p>816,533</text:p>
          </table:table-cell>
          <table:table-cell office:value-type="float" office:value="19" table:style-name="ce5">
            <text:p>19</text:p>
          </table:table-cell>
          <table:table-cell office:value-type="float" office:value="2822757" table:formula="of:=[.L420]+[.M420]+[.N420]+[.O420]-[.P420]" table:style-name="ce6">
            <text:p>2,822,757</text:p>
          </table:table-cell>
          <table:table-cell office:value-type="float" office:value="196585" table:formula="of:=[.Q420]-[.K420]" table:style-name="ce6">
            <text:p>196,585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5434763" table:formula="of:=SUM([.C416:.C420])" table:style-name="ce8">
            <text:p>365,434,763</text:p>
          </table:table-cell>
          <table:table-cell office:value-type="float" office:value="4314813653" table:formula="of:=SUM([.D416:.D420])" table:style-name="ce8">
            <text:p>4,314,813,653</text:p>
          </table:table-cell>
          <table:table-cell office:value-type="float" office:value="154846920" table:formula="of:=SUM([.E416:.E420])" table:style-name="ce8">
            <text:p>154,846,920</text:p>
          </table:table-cell>
          <table:table-cell office:value-type="float" office:value="5509552579" table:formula="of:=SUM([.F416:.F420])" table:style-name="ce8">
            <text:p>5,509,552,579</text:p>
          </table:table-cell>
          <table:table-cell office:value-type="float" office:value="11267047484" table:formula="of:=SUM([.G416:.G420])" table:style-name="ce8">
            <text:p>11,267,047,484</text:p>
          </table:table-cell>
          <table:table-cell office:value-type="float" office:value="11394983510" table:formula="of:=SUM([.H416:.H420])" table:style-name="ce8">
            <text:p>11,394,983,510</text:p>
          </table:table-cell>
          <table:table-cell office:value-type="float" office:value="62107452" table:formula="of:=SUM([.I416:.I420])" table:style-name="ce8">
            <text:p>62,107,452</text:p>
          </table:table-cell>
          <table:table-cell office:value-type="float" office:value="33068786361" table:formula="of:=SUM([.J416:.J420])" table:style-name="ce8">
            <text:p>33,068,786,361</text:p>
          </table:table-cell>
          <table:table-cell office:value-type="float" office:value="1859543199" table:formula="of:=SUM([.K416:.K420])" table:style-name="ce8">
            <text:p>1,859,543,199</text:p>
          </table:table-cell>
          <table:table-cell office:value-type="float" office:value="1635914158" table:formula="of:=SUM([.L416:.L420])" table:style-name="ce8">
            <text:p>1,635,914,158</text:p>
          </table:table-cell>
          <table:table-cell office:value-type="float" office:value="18770513" table:formula="of:=SUM([.M416:.M420])" table:style-name="ce8">
            <text:p>18,770,513</text:p>
          </table:table-cell>
          <table:table-cell office:value-type="float" office:value="50477694" table:formula="of:=SUM([.N416:.N420])" table:style-name="ce8">
            <text:p>50,477,694</text:p>
          </table:table-cell>
          <table:table-cell office:value-type="float" office:value="228282380" table:formula="of:=SUM([.O416:.O420])" table:style-name="ce8">
            <text:p>228,282,380</text:p>
          </table:table-cell>
          <table:table-cell office:value-type="float" office:value="25313678" table:formula="of:=SUM([.P416:.P420])" table:style-name="ce8">
            <text:p>25,313,678</text:p>
          </table:table-cell>
          <table:table-cell office:value-type="float" office:value="1908131067" table:formula="of:=SUM([.Q416:.Q420])" table:style-name="ce8">
            <text:p>1,908,131,067</text:p>
          </table:table-cell>
          <table:table-cell office:value-type="float" office:value="48587868" table:formula="of:=SUM([.R416:.R420])" table:style-name="ce8">
            <text:p>48,587,868</text:p>
          </table:table-cell>
          <table:table-cell table:number-columns-repeated="16366"/>
        </table:table-row>
        <table:table-row table:style-name="ro1">
          <table:table-cell office:value-type="float" office:value="10511" table:style-name="ce2">
            <text:p>10511</text:p>
          </table:table-cell>
          <table:table-cell office:value-type="string" table:style-name="ce2">
            <text:p>本國銀行</text:p>
          </table:table-cell>
          <table:table-cell office:value-type="float" office:value="339217341" table:formula="of:=332191464+7025877" table:style-name="ce4">
            <text:p>339,217,341</text:p>
          </table:table-cell>
          <table:table-cell office:value-type="float" office:value="3978179131" table:formula="of:=3955802676+22376455" table:style-name="ce4">
            <text:p>3,978,179,131</text:p>
          </table:table-cell>
          <table:table-cell office:value-type="float" office:value="114382405" table:formula="of:=114382405" table:style-name="ce4">
            <text:p>114,382,405</text:p>
          </table:table-cell>
          <table:table-cell office:value-type="float" office:value="5167538490" table:formula="of:=5103555835+63982655" table:style-name="ce4">
            <text:p>5,167,538,490</text:p>
          </table:table-cell>
          <table:table-cell office:value-type="float" office:value="10409074014" table:formula="of:=8909289994+1499784020" table:style-name="ce4">
            <text:p>10,409,074,014</text:p>
          </table:table-cell>
          <table:table-cell office:value-type="float" office:value="10926447627" table:formula="of:=8114393327+2812054300" table:style-name="ce4">
            <text:p>10,926,447,627</text:p>
          </table:table-cell>
          <table:table-cell office:value-type="float" office:value="58200605" table:formula="of:=58200605" table:style-name="ce4">
            <text:p>58,200,605</text:p>
          </table:table-cell>
          <table:table-cell office:value-type="float" office:value="30993039613" table:formula="of:=SUM([.C422:.I422])" table:style-name="ce4">
            <text:p>30,993,039,613</text:p>
          </table:table-cell>
          <table:table-cell office:value-type="float" office:value="1729951595" table:formula="of:=1528839589+201112006" table:style-name="ce4">
            <text:p>1,729,951,595</text:p>
          </table:table-cell>
          <table:table-cell office:value-type="float" office:value="1528676486" table:formula="of:=1345301274+183375212" table:style-name="ce4">
            <text:p>1,528,676,486</text:p>
          </table:table-cell>
          <table:table-cell office:value-type="float" office:value="0" table:formula="of:=0" table:style-name="ce2">
            <text:p>0</text:p>
          </table:table-cell>
          <table:table-cell office:value-type="float" office:value="43599491" table:formula="of:=41131278+2468213" table:style-name="ce4">
            <text:p>43,599,491</text:p>
          </table:table-cell>
          <table:table-cell office:value-type="float" office:value="200475566" table:formula="of:=183759201+16716365" table:style-name="ce4">
            <text:p>200,475,566</text:p>
          </table:table-cell>
          <table:table-cell office:value-type="float" office:value="25501995" table:formula="of:=23966521+1535474" table:style-name="ce4">
            <text:p>25,501,995</text:p>
          </table:table-cell>
          <table:table-cell office:value-type="float" office:value="1747249548" table:formula="of:=[.L422]+[.M422]+[.N422]+[.O422]-[.P422]" table:style-name="ce4">
            <text:p>1,747,249,548</text:p>
          </table:table-cell>
          <table:table-cell office:value-type="float" office:value="17297953" table:formula="of:=[.Q422]-[.K422]" table:style-name="ce4">
            <text:p>17,297,95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587685" table:style-name="ce6">
            <text:p>5,587,685</text:p>
          </table:table-cell>
          <table:table-cell office:value-type="float" office:value="100913813" table:style-name="ce6">
            <text:p>100,913,813</text:p>
          </table:table-cell>
          <table:table-cell office:value-type="float" office:value="35685495" table:style-name="ce6">
            <text:p>35,685,495</text:p>
          </table:table-cell>
          <table:table-cell office:value-type="float" office:value="332483803" table:style-name="ce6">
            <text:p>332,483,803</text:p>
          </table:table-cell>
          <table:table-cell office:value-type="float" office:value="6040340" table:style-name="ce6">
            <text:p>6,040,340</text:p>
          </table:table-cell>
          <table:table-cell office:value-type="float" office:value="95006" table:style-name="ce6">
            <text:p>95,006</text:p>
          </table:table-cell>
          <table:table-cell office:value-type="float" office:value="3500000" table:style-name="ce6">
            <text:p>3,500,000</text:p>
          </table:table-cell>
          <table:table-cell office:value-type="float" office:value="484306142" table:formula="of:=SUM([.C423:.I423])" table:style-name="ce6">
            <text:p>484,306,142</text:p>
          </table:table-cell>
          <table:table-cell office:value-type="float" office:value="36635296" table:style-name="ce6">
            <text:p>36,635,296</text:p>
          </table:table-cell>
          <table:table-cell office:value-type="float" office:value="63309923" table:style-name="ce6">
            <text:p>63,309,923</text:p>
          </table:table-cell>
          <table:table-cell office:value-type="float" office:value="0" table:style-name="ce5">
            <text:p>0</text:p>
          </table:table-cell>
          <table:table-cell office:value-type="float" office:value="125436" table:style-name="ce6">
            <text:p>125,436</text:p>
          </table:table-cell>
          <table:table-cell office:value-type="float" office:value="116371" table:style-name="ce6">
            <text:p>116,371</text:p>
          </table:table-cell>
          <table:table-cell office:value-type="float" office:value="58270" table:style-name="ce6">
            <text:p>58,270</text:p>
          </table:table-cell>
          <table:table-cell office:value-type="float" office:value="63493460" table:formula="of:=[.L423]+[.M423]+[.N423]+[.O423]-[.P423]" table:style-name="ce6">
            <text:p>63,493,460</text:p>
          </table:table-cell>
          <table:table-cell office:value-type="float" office:value="26858164" table:formula="of:=[.Q423]-[.K423]" table:style-name="ce6">
            <text:p>26,858,16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720028" table:style-name="ce6">
            <text:p>4,720,028</text:p>
          </table:table-cell>
          <table:table-cell office:value-type="float" office:value="55590171" table:style-name="ce6">
            <text:p>55,590,171</text:p>
          </table:table-cell>
          <table:table-cell office:value-type="float" office:value="0" table:style-name="ce5">
            <text:p>0</text:p>
          </table:table-cell>
          <table:table-cell office:value-type="float" office:value="29076805" table:style-name="ce6">
            <text:p>29,076,805</text:p>
          </table:table-cell>
          <table:table-cell office:value-type="float" office:value="195796185" table:style-name="ce6">
            <text:p>195,796,185</text:p>
          </table:table-cell>
          <table:table-cell office:value-type="float" office:value="246996584" table:style-name="ce6">
            <text:p>246,996,584</text:p>
          </table:table-cell>
          <table:table-cell office:value-type="float" office:value="0" table:style-name="ce5">
            <text:p>0</text:p>
          </table:table-cell>
          <table:table-cell office:value-type="float" office:value="532179773" table:formula="of:=SUM([.C424:.I424])" table:style-name="ce6">
            <text:p>532,179,773</text:p>
          </table:table-cell>
          <table:table-cell office:value-type="float" office:value="28043834" table:style-name="ce6">
            <text:p>28,043,834</text:p>
          </table:table-cell>
          <table:table-cell office:value-type="float" office:value="15396420" table:style-name="ce6">
            <text:p>15,396,420</text:p>
          </table:table-cell>
          <table:table-cell office:value-type="float" office:value="5936883" table:style-name="ce6">
            <text:p>5,936,883</text:p>
          </table:table-cell>
          <table:table-cell office:value-type="float" office:value="769607" table:style-name="ce6">
            <text:p>769,607</text:p>
          </table:table-cell>
          <table:table-cell office:value-type="float" office:value="6778751" table:style-name="ce6">
            <text:p>6,778,751</text:p>
          </table:table-cell>
          <table:table-cell office:value-type="float" office:value="245613" table:style-name="ce6">
            <text:p>245,613</text:p>
          </table:table-cell>
          <table:table-cell office:value-type="float" office:value="28636048" table:formula="of:=[.L424]+[.M424]+[.N424]+[.O424]-[.P424]" table:style-name="ce6">
            <text:p>28,636,048</text:p>
          </table:table-cell>
          <table:table-cell office:value-type="float" office:value="592214" table:formula="of:=[.Q424]-[.K424]" table:style-name="ce6">
            <text:p>592,21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369654" table:style-name="ce6">
            <text:p>7,369,654</text:p>
          </table:table-cell>
          <table:table-cell office:value-type="float" office:value="252463407" table:style-name="ce6">
            <text:p>252,463,407</text:p>
          </table:table-cell>
          <table:table-cell office:value-type="float" office:value="0" table:style-name="ce5">
            <text:p>0</text:p>
          </table:table-cell>
          <table:table-cell office:value-type="float" office:value="25290699" table:style-name="ce6">
            <text:p>25,290,699</text:p>
          </table:table-cell>
          <table:table-cell office:value-type="float" office:value="609681350" table:style-name="ce6">
            <text:p>609,681,350</text:p>
          </table:table-cell>
          <table:table-cell office:value-type="float" office:value="214349752" table:style-name="ce6">
            <text:p>214,349,752</text:p>
          </table:table-cell>
          <table:table-cell office:value-type="float" office:value="0" table:style-name="ce5">
            <text:p>0</text:p>
          </table:table-cell>
          <table:table-cell office:value-type="float" office:value="1109154862" table:formula="of:=SUM([.C425:.I425])" table:style-name="ce6">
            <text:p>1,109,154,862</text:p>
          </table:table-cell>
          <table:table-cell office:value-type="float" office:value="68841532" table:style-name="ce6">
            <text:p>68,841,532</text:p>
          </table:table-cell>
          <table:table-cell office:value-type="float" office:value="37746578" table:style-name="ce6">
            <text:p>37,746,578</text:p>
          </table:table-cell>
          <table:table-cell office:value-type="float" office:value="12403447" table:style-name="ce6">
            <text:p>12,403,447</text:p>
          </table:table-cell>
          <table:table-cell office:value-type="float" office:value="2124961" table:style-name="ce6">
            <text:p>2,124,961</text:p>
          </table:table-cell>
          <table:table-cell office:value-type="float" office:value="18429115" table:style-name="ce6">
            <text:p>18,429,115</text:p>
          </table:table-cell>
          <table:table-cell office:value-type="float" office:value="62002" table:style-name="ce6">
            <text:p>62,002</text:p>
          </table:table-cell>
          <table:table-cell office:value-type="float" office:value="70642099" table:formula="of:=[.L425]+[.M425]+[.N425]+[.O425]-[.P425]" table:style-name="ce6">
            <text:p>70,642,099</text:p>
          </table:table-cell>
          <table:table-cell office:value-type="float" office:value="1800567" table:formula="of:=[.Q425]-[.K425]" table:style-name="ce6">
            <text:p>1,800,56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23149" table:style-name="ce6">
            <text:p>123,149</text:p>
          </table:table-cell>
          <table:table-cell office:value-type="float" office:value="11997344" table:style-name="ce6">
            <text:p>11,997,344</text:p>
          </table:table-cell>
          <table:table-cell office:value-type="float" office:value="0" table:style-name="ce5">
            <text:p>0</text:p>
          </table:table-cell>
          <table:table-cell office:value-type="float" office:value="1236546" table:style-name="ce6">
            <text:p>1,236,546</text:p>
          </table:table-cell>
          <table:table-cell office:value-type="float" office:value="19987944" table:style-name="ce6">
            <text:p>19,987,944</text:p>
          </table:table-cell>
          <table:table-cell office:value-type="float" office:value="7467527" table:style-name="ce6">
            <text:p>7,467,527</text:p>
          </table:table-cell>
          <table:table-cell office:value-type="float" office:value="0" table:style-name="ce5">
            <text:p>0</text:p>
          </table:table-cell>
          <table:table-cell office:value-type="float" office:value="40812510" table:formula="of:=SUM([.C426:.I426])" table:style-name="ce6">
            <text:p>40,812,510</text:p>
          </table:table-cell>
          <table:table-cell office:value-type="float" office:value="2645849" table:style-name="ce6">
            <text:p>2,645,849</text:p>
          </table:table-cell>
          <table:table-cell office:value-type="float" office:value="1444461" table:style-name="ce6">
            <text:p>1,444,461</text:p>
          </table:table-cell>
          <table:table-cell office:value-type="float" office:value="509314" table:style-name="ce6">
            <text:p>509,314</text:p>
          </table:table-cell>
          <table:table-cell office:value-type="float" office:value="90116" table:style-name="ce6">
            <text:p>90,116</text:p>
          </table:table-cell>
          <table:table-cell office:value-type="float" office:value="838318" table:style-name="ce6">
            <text:p>838,318</text:p>
          </table:table-cell>
          <table:table-cell office:value-type="float" office:value="176" table:style-name="ce5">
            <text:p>176</text:p>
          </table:table-cell>
          <table:table-cell office:value-type="float" office:value="2882033" table:formula="of:=[.L426]+[.M426]+[.N426]+[.O426]-[.P426]" table:style-name="ce6">
            <text:p>2,882,033</text:p>
          </table:table-cell>
          <table:table-cell office:value-type="float" office:value="236184" table:formula="of:=[.Q426]-[.K426]" table:style-name="ce6">
            <text:p>236,18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7017857" table:formula="of:=SUM([.C422:.C426])" table:style-name="ce8">
            <text:p>357,017,857</text:p>
          </table:table-cell>
          <table:table-cell office:value-type="float" office:value="4399143866" table:formula="of:=SUM([.D422:.D426])" table:style-name="ce8">
            <text:p>4,399,143,866</text:p>
          </table:table-cell>
          <table:table-cell office:value-type="float" office:value="150067900" table:formula="of:=SUM([.E422:.E426])" table:style-name="ce8">
            <text:p>150,067,900</text:p>
          </table:table-cell>
          <table:table-cell office:value-type="float" office:value="5555626343" table:formula="of:=SUM([.F422:.F426])" table:style-name="ce8">
            <text:p>5,555,626,343</text:p>
          </table:table-cell>
          <table:table-cell office:value-type="float" office:value="11240579833" table:formula="of:=SUM([.G422:.G426])" table:style-name="ce8">
            <text:p>11,240,579,833</text:p>
          </table:table-cell>
          <table:table-cell office:value-type="float" office:value="11395356496" table:formula="of:=SUM([.H422:.H426])" table:style-name="ce8">
            <text:p>11,395,356,496</text:p>
          </table:table-cell>
          <table:table-cell office:value-type="float" office:value="61700605" table:formula="of:=SUM([.I422:.I426])" table:style-name="ce8">
            <text:p>61,700,605</text:p>
          </table:table-cell>
          <table:table-cell office:value-type="float" office:value="33159492900" table:formula="of:=SUM([.J422:.J426])" table:style-name="ce8">
            <text:p>33,159,492,900</text:p>
          </table:table-cell>
          <table:table-cell office:value-type="float" office:value="1866118106" table:formula="of:=SUM([.K422:.K426])" table:style-name="ce8">
            <text:p>1,866,118,106</text:p>
          </table:table-cell>
          <table:table-cell office:value-type="float" office:value="1646573868" table:formula="of:=SUM([.L422:.L426])" table:style-name="ce8">
            <text:p>1,646,573,868</text:p>
          </table:table-cell>
          <table:table-cell office:value-type="float" office:value="18849644" table:formula="of:=SUM([.M422:.M426])" table:style-name="ce8">
            <text:p>18,849,644</text:p>
          </table:table-cell>
          <table:table-cell office:value-type="float" office:value="46709611" table:formula="of:=SUM([.N422:.N426])" table:style-name="ce8">
            <text:p>46,709,611</text:p>
          </table:table-cell>
          <table:table-cell office:value-type="float" office:value="226638121" table:formula="of:=SUM([.O422:.O426])" table:style-name="ce8">
            <text:p>226,638,121</text:p>
          </table:table-cell>
          <table:table-cell office:value-type="float" office:value="25868056" table:formula="of:=SUM([.P422:.P426])" table:style-name="ce8">
            <text:p>25,868,056</text:p>
          </table:table-cell>
          <table:table-cell office:value-type="float" office:value="1912903188" table:formula="of:=SUM([.Q422:.Q426])" table:style-name="ce8">
            <text:p>1,912,903,188</text:p>
          </table:table-cell>
          <table:table-cell office:value-type="float" office:value="46785082" table:formula="of:=SUM([.R422:.R426])" table:style-name="ce8">
            <text:p>46,785,082</text:p>
          </table:table-cell>
          <table:table-cell table:number-columns-repeated="16366"/>
        </table:table-row>
        <table:table-row table:style-name="ro1">
          <table:table-cell office:value-type="float" office:value="10512" table:style-name="ce2">
            <text:p>10512</text:p>
          </table:table-cell>
          <table:table-cell office:value-type="string" table:style-name="ce2">
            <text:p>本國銀行</text:p>
          </table:table-cell>
          <table:table-cell office:value-type="float" office:value="364893428" table:formula="of:=357268551+7624877" table:style-name="ce4">
            <text:p>364,893,428</text:p>
          </table:table-cell>
          <table:table-cell office:value-type="float" office:value="3976650451" table:formula="of:=3953063091+23587360" table:style-name="ce4">
            <text:p>3,976,650,451</text:p>
          </table:table-cell>
          <table:table-cell office:value-type="float" office:value="120698853" table:formula="of:=120698853" table:style-name="ce4">
            <text:p>120,698,853</text:p>
          </table:table-cell>
          <table:table-cell office:value-type="float" office:value="5171567083" table:formula="of:=5108598804+62968279" table:style-name="ce4">
            <text:p>5,171,567,083</text:p>
          </table:table-cell>
          <table:table-cell office:value-type="float" office:value="10446560497" table:formula="of:=8954004283+1492556214" table:style-name="ce4">
            <text:p>10,446,560,497</text:p>
          </table:table-cell>
          <table:table-cell office:value-type="float" office:value="10916804585" table:formula="of:=8107195378+2809609207" table:style-name="ce4">
            <text:p>10,916,804,585</text:p>
          </table:table-cell>
          <table:table-cell office:value-type="float" office:value="57159361" table:formula="of:=57159361+0" table:style-name="ce4">
            <text:p>57,159,361</text:p>
          </table:table-cell>
          <table:table-cell office:value-type="float" office:value="31054334258" table:formula="of:=SUM([.C428:.I428])" table:style-name="ce4">
            <text:p>31,054,334,258</text:p>
          </table:table-cell>
          <table:table-cell office:value-type="float" office:value="1736444190" table:formula="of:=1535695477+200748713" table:style-name="ce4">
            <text:p>1,736,444,190</text:p>
          </table:table-cell>
          <table:table-cell office:value-type="float" office:value="1538902738" table:formula="of:=1356380407+182522331" table:style-name="ce4">
            <text:p>1,538,902,738</text:p>
          </table:table-cell>
          <table:table-cell office:value-type="float" office:value="0" table:formula="of:=0" table:style-name="ce2">
            <text:p>0</text:p>
          </table:table-cell>
          <table:table-cell office:value-type="float" office:value="47313907" table:formula="of:=44732341+2581566" table:style-name="ce4">
            <text:p>47,313,907</text:p>
          </table:table-cell>
          <table:table-cell office:value-type="float" office:value="204633072" table:formula="of:=187082213+17550859" table:style-name="ce4">
            <text:p>204,633,072</text:p>
          </table:table-cell>
          <table:table-cell office:value-type="float" office:value="37665913" table:formula="of:=35981932+1683981" table:style-name="ce4">
            <text:p>37,665,913</text:p>
          </table:table-cell>
          <table:table-cell office:value-type="float" office:value="1753183804" table:formula="of:=[.L428]+[.M428]+[.N428]+[.O428]-[.P428]" table:style-name="ce4">
            <text:p>1,753,183,804</text:p>
          </table:table-cell>
          <table:table-cell office:value-type="float" office:value="16739614" table:formula="of:=[.Q428]-[.K428]" table:style-name="ce4">
            <text:p>16,739,61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6008123" table:style-name="ce6">
            <text:p>6,008,123</text:p>
          </table:table-cell>
          <table:table-cell office:value-type="float" office:value="102877105" table:style-name="ce6">
            <text:p>102,877,105</text:p>
          </table:table-cell>
          <table:table-cell office:value-type="float" office:value="34144436" table:style-name="ce6">
            <text:p>34,144,436</text:p>
          </table:table-cell>
          <table:table-cell office:value-type="float" office:value="335115766" table:style-name="ce6">
            <text:p>335,115,766</text:p>
          </table:table-cell>
          <table:table-cell office:value-type="float" office:value="5913845" table:style-name="ce6">
            <text:p>5,913,845</text:p>
          </table:table-cell>
          <table:table-cell office:value-type="float" office:value="95100" table:style-name="ce6">
            <text:p>95,100</text:p>
          </table:table-cell>
          <table:table-cell office:value-type="float" office:value="3500000" table:style-name="ce6">
            <text:p>3,500,000</text:p>
          </table:table-cell>
          <table:table-cell office:value-type="float" office:value="487654375" table:formula="of:=SUM([.C429:.I429])" table:style-name="ce6">
            <text:p>487,654,375</text:p>
          </table:table-cell>
          <table:table-cell office:value-type="float" office:value="36573127" table:style-name="ce6">
            <text:p>36,573,127</text:p>
          </table:table-cell>
          <table:table-cell office:value-type="float" office:value="71861947" table:style-name="ce6">
            <text:p>71,861,947</text:p>
          </table:table-cell>
          <table:table-cell office:value-type="float" office:value="0" table:style-name="ce5">
            <text:p>0</text:p>
          </table:table-cell>
          <table:table-cell office:value-type="float" office:value="94701" table:style-name="ce6">
            <text:p>94,701</text:p>
          </table:table-cell>
          <table:table-cell office:value-type="float" office:value="119145" table:style-name="ce6">
            <text:p>119,145</text:p>
          </table:table-cell>
          <table:table-cell office:value-type="float" office:value="62928" table:style-name="ce6">
            <text:p>62,928</text:p>
          </table:table-cell>
          <table:table-cell office:value-type="float" office:value="72012865" table:formula="of:=[.L429]+[.M429]+[.N429]+[.O429]-[.P429]" table:style-name="ce6">
            <text:p>72,012,865</text:p>
          </table:table-cell>
          <table:table-cell office:value-type="float" office:value="35439738" table:formula="of:=[.Q429]-[.K429]" table:style-name="ce6">
            <text:p>35,439,73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950614" table:style-name="ce6">
            <text:p>4,950,614</text:p>
          </table:table-cell>
          <table:table-cell office:value-type="float" office:value="56481910" table:style-name="ce6">
            <text:p>56,481,910</text:p>
          </table:table-cell>
          <table:table-cell office:value-type="float" office:value="0" table:style-name="ce5">
            <text:p>0</text:p>
          </table:table-cell>
          <table:table-cell office:value-type="float" office:value="28875513" table:style-name="ce6">
            <text:p>28,875,513</text:p>
          </table:table-cell>
          <table:table-cell office:value-type="float" office:value="196611920" table:style-name="ce6">
            <text:p>196,611,920</text:p>
          </table:table-cell>
          <table:table-cell office:value-type="float" office:value="247214817" table:style-name="ce6">
            <text:p>247,214,817</text:p>
          </table:table-cell>
          <table:table-cell office:value-type="float" office:value="0" table:style-name="ce5">
            <text:p>0</text:p>
          </table:table-cell>
          <table:table-cell office:value-type="float" office:value="534134774" table:formula="of:=SUM([.C430:.I430])" table:style-name="ce6">
            <text:p>534,134,774</text:p>
          </table:table-cell>
          <table:table-cell office:value-type="float" office:value="28199317" table:style-name="ce6">
            <text:p>28,199,317</text:p>
          </table:table-cell>
          <table:table-cell office:value-type="float" office:value="15423147" table:style-name="ce6">
            <text:p>15,423,147</text:p>
          </table:table-cell>
          <table:table-cell office:value-type="float" office:value="6069941" table:style-name="ce6">
            <text:p>6,069,941</text:p>
          </table:table-cell>
          <table:table-cell office:value-type="float" office:value="806045" table:style-name="ce6">
            <text:p>806,045</text:p>
          </table:table-cell>
          <table:table-cell office:value-type="float" office:value="7063677" table:style-name="ce6">
            <text:p>7,063,677</text:p>
          </table:table-cell>
          <table:table-cell office:value-type="float" office:value="290598" table:style-name="ce6">
            <text:p>290,598</text:p>
          </table:table-cell>
          <table:table-cell office:value-type="float" office:value="29072212" table:formula="of:=[.L430]+[.M430]+[.N430]+[.O430]-[.P430]" table:style-name="ce6">
            <text:p>29,072,212</text:p>
          </table:table-cell>
          <table:table-cell office:value-type="float" office:value="872895" table:formula="of:=[.Q430]-[.K430]" table:style-name="ce6">
            <text:p>872,89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576348" table:style-name="ce6">
            <text:p>7,576,348</text:p>
          </table:table-cell>
          <table:table-cell office:value-type="float" office:value="254812066" table:style-name="ce6">
            <text:p>254,812,066</text:p>
          </table:table-cell>
          <table:table-cell office:value-type="float" office:value="0" table:style-name="ce5">
            <text:p>0</text:p>
          </table:table-cell>
          <table:table-cell office:value-type="float" office:value="26597070" table:style-name="ce6">
            <text:p>26,597,070</text:p>
          </table:table-cell>
          <table:table-cell office:value-type="float" office:value="613534752" table:style-name="ce6">
            <text:p>613,534,752</text:p>
          </table:table-cell>
          <table:table-cell office:value-type="float" office:value="213812868" table:style-name="ce6">
            <text:p>213,812,868</text:p>
          </table:table-cell>
          <table:table-cell office:value-type="float" office:value="0" table:style-name="ce5">
            <text:p>0</text:p>
          </table:table-cell>
          <table:table-cell office:value-type="float" office:value="1116333104" table:formula="of:=SUM([.C431:.I431])" table:style-name="ce6">
            <text:p>1,116,333,104</text:p>
          </table:table-cell>
          <table:table-cell office:value-type="float" office:value="69349126" table:style-name="ce6">
            <text:p>69,349,126</text:p>
          </table:table-cell>
          <table:table-cell office:value-type="float" office:value="37859006" table:style-name="ce6">
            <text:p>37,859,006</text:p>
          </table:table-cell>
          <table:table-cell office:value-type="float" office:value="12883584" table:style-name="ce6">
            <text:p>12,883,584</text:p>
          </table:table-cell>
          <table:table-cell office:value-type="float" office:value="2217746" table:style-name="ce6">
            <text:p>2,217,746</text:p>
          </table:table-cell>
          <table:table-cell office:value-type="float" office:value="18218370" table:style-name="ce6">
            <text:p>18,218,370</text:p>
          </table:table-cell>
          <table:table-cell office:value-type="float" office:value="77630" table:style-name="ce6">
            <text:p>77,630</text:p>
          </table:table-cell>
          <table:table-cell office:value-type="float" office:value="71101076" table:formula="of:=[.L431]+[.M431]+[.N431]+[.O431]-[.P431]" table:style-name="ce6">
            <text:p>71,101,076</text:p>
          </table:table-cell>
          <table:table-cell office:value-type="float" office:value="1751950" table:formula="of:=[.Q431]-[.K431]" table:style-name="ce6">
            <text:p>1,751,95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2866" table:style-name="ce6">
            <text:p>132,866</text:p>
          </table:table-cell>
          <table:table-cell office:value-type="float" office:value="12052012" table:style-name="ce6">
            <text:p>12,052,012</text:p>
          </table:table-cell>
          <table:table-cell office:value-type="float" office:value="0" table:style-name="ce5">
            <text:p>0</text:p>
          </table:table-cell>
          <table:table-cell office:value-type="float" office:value="1292565" table:style-name="ce6">
            <text:p>1,292,565</text:p>
          </table:table-cell>
          <table:table-cell office:value-type="float" office:value="20233496" table:style-name="ce6">
            <text:p>20,233,496</text:p>
          </table:table-cell>
          <table:table-cell office:value-type="float" office:value="7445529" table:style-name="ce6">
            <text:p>7,445,529</text:p>
          </table:table-cell>
          <table:table-cell office:value-type="float" office:value="0" table:style-name="ce5">
            <text:p>0</text:p>
          </table:table-cell>
          <table:table-cell office:value-type="float" office:value="41156468" table:formula="of:=SUM([.C432:.I432])" table:style-name="ce6">
            <text:p>41,156,468</text:p>
          </table:table-cell>
          <table:table-cell office:value-type="float" office:value="2667659" table:style-name="ce6">
            <text:p>2,667,659</text:p>
          </table:table-cell>
          <table:table-cell office:value-type="float" office:value="1454909" table:style-name="ce6">
            <text:p>1,454,909</text:p>
          </table:table-cell>
          <table:table-cell office:value-type="float" office:value="490445" table:style-name="ce6">
            <text:p>490,445</text:p>
          </table:table-cell>
          <table:table-cell office:value-type="float" office:value="93313" table:style-name="ce6">
            <text:p>93,313</text:p>
          </table:table-cell>
          <table:table-cell office:value-type="float" office:value="839252" table:style-name="ce6">
            <text:p>839,252</text:p>
          </table:table-cell>
          <table:table-cell office:value-type="float" office:value="29" table:style-name="ce5">
            <text:p>29</text:p>
          </table:table-cell>
          <table:table-cell office:value-type="float" office:value="2877890" table:formula="of:=[.L432]+[.M432]+[.N432]+[.O432]-[.P432]" table:style-name="ce6">
            <text:p>2,877,890</text:p>
          </table:table-cell>
          <table:table-cell office:value-type="float" office:value="210231" table:formula="of:=[.Q432]-[.K432]" table:style-name="ce6">
            <text:p>210,231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83561379" table:formula="of:=SUM([.C428:.C432])" table:style-name="ce8">
            <text:p>383,561,379</text:p>
          </table:table-cell>
          <table:table-cell office:value-type="float" office:value="4402873544" table:formula="of:=SUM([.D428:.D432])" table:style-name="ce8">
            <text:p>4,402,873,544</text:p>
          </table:table-cell>
          <table:table-cell office:value-type="float" office:value="154843289" table:formula="of:=SUM([.E428:.E432])" table:style-name="ce8">
            <text:p>154,843,289</text:p>
          </table:table-cell>
          <table:table-cell office:value-type="float" office:value="5563447997" table:formula="of:=SUM([.F428:.F432])" table:style-name="ce8">
            <text:p>5,563,447,997</text:p>
          </table:table-cell>
          <table:table-cell office:value-type="float" office:value="11282854510" table:formula="of:=SUM([.G428:.G432])" table:style-name="ce8">
            <text:p>11,282,854,510</text:p>
          </table:table-cell>
          <table:table-cell office:value-type="float" office:value="11385372899" table:formula="of:=SUM([.H428:.H432])" table:style-name="ce8">
            <text:p>11,385,372,899</text:p>
          </table:table-cell>
          <table:table-cell office:value-type="float" office:value="60659361" table:formula="of:=SUM([.I428:.I432])" table:style-name="ce8">
            <text:p>60,659,361</text:p>
          </table:table-cell>
          <table:table-cell office:value-type="float" office:value="33233612979" table:formula="of:=SUM([.J428:.J432])" table:style-name="ce8">
            <text:p>33,233,612,979</text:p>
          </table:table-cell>
          <table:table-cell office:value-type="float" office:value="1873233419" table:formula="of:=SUM([.K428:.K432])" table:style-name="ce8">
            <text:p>1,873,233,419</text:p>
          </table:table-cell>
          <table:table-cell office:value-type="float" office:value="1665501747" table:formula="of:=SUM([.L428:.L432])" table:style-name="ce8">
            <text:p>1,665,501,747</text:p>
          </table:table-cell>
          <table:table-cell office:value-type="float" office:value="19443970" table:formula="of:=SUM([.M428:.M432])" table:style-name="ce8">
            <text:p>19,443,970</text:p>
          </table:table-cell>
          <table:table-cell office:value-type="float" office:value="50525712" table:formula="of:=SUM([.N428:.N432])" table:style-name="ce8">
            <text:p>50,525,712</text:p>
          </table:table-cell>
          <table:table-cell office:value-type="float" office:value="230873516" table:formula="of:=SUM([.O428:.O432])" table:style-name="ce8">
            <text:p>230,873,516</text:p>
          </table:table-cell>
          <table:table-cell office:value-type="float" office:value="38097098" table:formula="of:=SUM([.P428:.P432])" table:style-name="ce8">
            <text:p>38,097,098</text:p>
          </table:table-cell>
          <table:table-cell office:value-type="float" office:value="1928247847" table:formula="of:=SUM([.Q428:.Q432])" table:style-name="ce8">
            <text:p>1,928,247,847</text:p>
          </table:table-cell>
          <table:table-cell office:value-type="float" office:value="55014428" table:formula="of:=SUM([.R428:.R432])" table:style-name="ce8">
            <text:p>55,014,428</text:p>
          </table:table-cell>
          <table:table-cell table:number-columns-repeated="16366"/>
        </table:table-row>
        <table:table-row table:style-name="ro1">
          <table:table-cell office:value-type="float" office:value="10601" table:style-name="ce2">
            <text:p>10601</text:p>
          </table:table-cell>
          <table:table-cell office:value-type="string" table:style-name="ce2">
            <text:p>本國銀行</text:p>
          </table:table-cell>
          <table:table-cell office:value-type="float" office:value="377376673" table:formula="of:=369665442+7711231" table:style-name="ce4">
            <text:p>377,376,673</text:p>
          </table:table-cell>
          <table:table-cell office:value-type="float" office:value="3874375237" table:formula="of:=3850434939+23940298" table:style-name="ce4">
            <text:p>3,874,375,237</text:p>
          </table:table-cell>
          <table:table-cell office:value-type="float" office:value="108472741" table:formula="of:=108472741" table:style-name="ce4">
            <text:p>108,472,741</text:p>
          </table:table-cell>
          <table:table-cell office:value-type="float" office:value="5187317806" table:formula="of:=5125918103+61399703" table:style-name="ce4">
            <text:p>5,187,317,806</text:p>
          </table:table-cell>
          <table:table-cell office:value-type="float" office:value="10657493671" table:formula="of:=9110883254+1546610417" table:style-name="ce4">
            <text:p>10,657,493,671</text:p>
          </table:table-cell>
          <table:table-cell office:value-type="float" office:value="10927467687" table:formula="of:=8109768158+2817699529" table:style-name="ce4">
            <text:p>10,927,467,687</text:p>
          </table:table-cell>
          <table:table-cell office:value-type="float" office:value="58397086" table:formula="of:=58397086" table:style-name="ce4">
            <text:p>58,397,086</text:p>
          </table:table-cell>
          <table:table-cell office:value-type="float" office:value="31190900901" table:formula="of:=SUM([.C434:.I434])" table:style-name="ce4">
            <text:p>31,190,900,901</text:p>
          </table:table-cell>
          <table:table-cell office:value-type="float" office:value="1736224875" table:formula="of:=1532214215+204010660" table:style-name="ce4">
            <text:p>1,736,224,875</text:p>
          </table:table-cell>
          <table:table-cell office:value-type="float" office:value="1385371541" table:formula="of:=1208830708+176540833" table:style-name="ce4">
            <text:p>1,385,371,541</text:p>
          </table:table-cell>
          <table:table-cell office:value-type="float" office:value="0" table:formula="of:=0" table:style-name="ce2">
            <text:p>0</text:p>
          </table:table-cell>
          <table:table-cell office:value-type="float" office:value="68682724" table:formula="of:=65229636+3453088" table:style-name="ce4">
            <text:p>68,682,724</text:p>
          </table:table-cell>
          <table:table-cell office:value-type="float" office:value="326336823" table:formula="of:=300397784+25939039" table:style-name="ce4">
            <text:p>326,336,823</text:p>
          </table:table-cell>
          <table:table-cell office:value-type="float" office:value="30910214" table:formula="of:=29160569+1749645" table:style-name="ce4">
            <text:p>30,910,214</text:p>
          </table:table-cell>
          <table:table-cell office:value-type="float" office:value="1749480874" table:formula="of:=[.L434]+[.M434]+[.N434]+[.O434]-[.P434]" table:style-name="ce4">
            <text:p>1,749,480,874</text:p>
          </table:table-cell>
          <table:table-cell office:value-type="float" office:value="13255999" table:formula="of:=[.Q434]-[.K434]" table:style-name="ce4">
            <text:p>13,255,99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6207729" table:style-name="ce6">
            <text:p>6,207,729</text:p>
          </table:table-cell>
          <table:table-cell office:value-type="float" office:value="105142052" table:style-name="ce6">
            <text:p>105,142,052</text:p>
          </table:table-cell>
          <table:table-cell office:value-type="float" office:value="32306799" table:style-name="ce6">
            <text:p>32,306,799</text:p>
          </table:table-cell>
          <table:table-cell office:value-type="float" office:value="333400950" table:style-name="ce6">
            <text:p>333,400,950</text:p>
          </table:table-cell>
          <table:table-cell office:value-type="float" office:value="5755539" table:style-name="ce6">
            <text:p>5,755,539</text:p>
          </table:table-cell>
          <table:table-cell office:value-type="float" office:value="95105" table:style-name="ce6">
            <text:p>95,105</text:p>
          </table:table-cell>
          <table:table-cell office:value-type="float" office:value="3500000" table:style-name="ce6">
            <text:p>3,500,000</text:p>
          </table:table-cell>
          <table:table-cell office:value-type="float" office:value="486408174" table:formula="of:=SUM([.C435:.I435])" table:style-name="ce6">
            <text:p>486,408,174</text:p>
          </table:table-cell>
          <table:table-cell office:value-type="float" office:value="36443842" table:style-name="ce6">
            <text:p>36,443,842</text:p>
          </table:table-cell>
          <table:table-cell office:value-type="float" office:value="72716935" table:style-name="ce6">
            <text:p>72,716,935</text:p>
          </table:table-cell>
          <table:table-cell office:value-type="float" office:value="0" table:style-name="ce5">
            <text:p>0</text:p>
          </table:table-cell>
          <table:table-cell office:value-type="float" office:value="107609" table:style-name="ce6">
            <text:p>107,609</text:p>
          </table:table-cell>
          <table:table-cell office:value-type="float" office:value="125318" table:style-name="ce6">
            <text:p>125,318</text:p>
          </table:table-cell>
          <table:table-cell office:value-type="float" office:value="64157" table:style-name="ce6">
            <text:p>64,157</text:p>
          </table:table-cell>
          <table:table-cell office:value-type="float" office:value="72885705" table:formula="of:=[.L435]+[.M435]+[.N435]+[.O435]-[.P435]" table:style-name="ce6">
            <text:p>72,885,705</text:p>
          </table:table-cell>
          <table:table-cell office:value-type="float" office:value="36441863" table:formula="of:=[.Q435]-[.K435]" table:style-name="ce6">
            <text:p>36,441,86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372705" table:style-name="ce6">
            <text:p>5,372,705</text:p>
          </table:table-cell>
          <table:table-cell office:value-type="float" office:value="56863388" table:style-name="ce6">
            <text:p>56,863,388</text:p>
          </table:table-cell>
          <table:table-cell office:value-type="float" office:value="0" table:style-name="ce5">
            <text:p>0</text:p>
          </table:table-cell>
          <table:table-cell office:value-type="float" office:value="28783354" table:style-name="ce6">
            <text:p>28,783,354</text:p>
          </table:table-cell>
          <table:table-cell office:value-type="float" office:value="198725904" table:style-name="ce6">
            <text:p>198,725,904</text:p>
          </table:table-cell>
          <table:table-cell office:value-type="float" office:value="247972427" table:style-name="ce6">
            <text:p>247,972,427</text:p>
          </table:table-cell>
          <table:table-cell office:value-type="float" office:value="0" table:style-name="ce5">
            <text:p>0</text:p>
          </table:table-cell>
          <table:table-cell office:value-type="float" office:value="537717778" table:formula="of:=SUM([.C436:.I436])" table:style-name="ce6">
            <text:p>537,717,778</text:p>
          </table:table-cell>
          <table:table-cell office:value-type="float" office:value="28423950" table:style-name="ce6">
            <text:p>28,423,950</text:p>
          </table:table-cell>
          <table:table-cell office:value-type="float" office:value="15509533" table:style-name="ce6">
            <text:p>15,509,533</text:p>
          </table:table-cell>
          <table:table-cell office:value-type="float" office:value="4201410" table:style-name="ce6">
            <text:p>4,201,410</text:p>
          </table:table-cell>
          <table:table-cell office:value-type="float" office:value="1027899" table:style-name="ce6">
            <text:p>1,027,899</text:p>
          </table:table-cell>
          <table:table-cell office:value-type="float" office:value="10247503" table:style-name="ce6">
            <text:p>10,247,503</text:p>
          </table:table-cell>
          <table:table-cell office:value-type="float" office:value="222835" table:style-name="ce6">
            <text:p>222,835</text:p>
          </table:table-cell>
          <table:table-cell office:value-type="float" office:value="30763510" table:formula="of:=[.L436]+[.M436]+[.N436]+[.O436]-[.P436]" table:style-name="ce6">
            <text:p>30,763,510</text:p>
          </table:table-cell>
          <table:table-cell office:value-type="float" office:value="2339560" table:formula="of:=[.Q436]-[.K436]" table:style-name="ce6">
            <text:p>2,339,56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229270" table:style-name="ce6">
            <text:p>8,229,270</text:p>
          </table:table-cell>
          <table:table-cell office:value-type="float" office:value="255211667" table:style-name="ce6">
            <text:p>255,211,667</text:p>
          </table:table-cell>
          <table:table-cell office:value-type="float" office:value="0" table:style-name="ce5">
            <text:p>0</text:p>
          </table:table-cell>
          <table:table-cell office:value-type="float" office:value="29021132" table:style-name="ce6">
            <text:p>29,021,132</text:p>
          </table:table-cell>
          <table:table-cell office:value-type="float" office:value="618615194" table:style-name="ce6">
            <text:p>618,615,194</text:p>
          </table:table-cell>
          <table:table-cell office:value-type="float" office:value="213799656" table:style-name="ce6">
            <text:p>213,799,656</text:p>
          </table:table-cell>
          <table:table-cell office:value-type="float" office:value="0" table:style-name="ce5">
            <text:p>0</text:p>
          </table:table-cell>
          <table:table-cell office:value-type="float" office:value="1124876919" table:formula="of:=SUM([.C437:.I437])" table:style-name="ce6">
            <text:p>1,124,876,919</text:p>
          </table:table-cell>
          <table:table-cell office:value-type="float" office:value="69858476" table:style-name="ce6">
            <text:p>69,858,476</text:p>
          </table:table-cell>
          <table:table-cell office:value-type="float" office:value="38137876" table:style-name="ce6">
            <text:p>38,137,876</text:p>
          </table:table-cell>
          <table:table-cell office:value-type="float" office:value="8781223" table:style-name="ce6">
            <text:p>8,781,223</text:p>
          </table:table-cell>
          <table:table-cell office:value-type="float" office:value="3250044" table:style-name="ce6">
            <text:p>3,250,044</text:p>
          </table:table-cell>
          <table:table-cell office:value-type="float" office:value="25724029" table:style-name="ce6">
            <text:p>25,724,029</text:p>
          </table:table-cell>
          <table:table-cell office:value-type="float" office:value="89241" table:style-name="ce6">
            <text:p>89,241</text:p>
          </table:table-cell>
          <table:table-cell office:value-type="float" office:value="75803931" table:formula="of:=[.L437]+[.M437]+[.N437]+[.O437]-[.P437]" table:style-name="ce6">
            <text:p>75,803,931</text:p>
          </table:table-cell>
          <table:table-cell office:value-type="float" office:value="5945455" table:formula="of:=[.Q437]-[.K437]" table:style-name="ce6">
            <text:p>5,945,45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5947" table:style-name="ce6">
            <text:p>135,947</text:p>
          </table:table-cell>
          <table:table-cell office:value-type="float" office:value="12465480" table:style-name="ce6">
            <text:p>12,465,480</text:p>
          </table:table-cell>
          <table:table-cell office:value-type="float" office:value="0" table:style-name="ce5">
            <text:p>0</text:p>
          </table:table-cell>
          <table:table-cell office:value-type="float" office:value="1357171" table:style-name="ce6">
            <text:p>1,357,171</text:p>
          </table:table-cell>
          <table:table-cell office:value-type="float" office:value="20071680" table:style-name="ce6">
            <text:p>20,071,680</text:p>
          </table:table-cell>
          <table:table-cell office:value-type="float" office:value="7482348" table:style-name="ce6">
            <text:p>7,482,348</text:p>
          </table:table-cell>
          <table:table-cell office:value-type="float" office:value="0" table:style-name="ce5">
            <text:p>0</text:p>
          </table:table-cell>
          <table:table-cell office:value-type="float" office:value="41512626" table:formula="of:=SUM([.C438:.I438])" table:style-name="ce6">
            <text:p>41,512,626</text:p>
          </table:table-cell>
          <table:table-cell office:value-type="float" office:value="2704213" table:style-name="ce6">
            <text:p>2,704,213</text:p>
          </table:table-cell>
          <table:table-cell office:value-type="float" office:value="1466896" table:style-name="ce6">
            <text:p>1,466,896</text:p>
          </table:table-cell>
          <table:table-cell office:value-type="float" office:value="423935" table:style-name="ce6">
            <text:p>423,935</text:p>
          </table:table-cell>
          <table:table-cell office:value-type="float" office:value="164659" table:style-name="ce6">
            <text:p>164,659</text:p>
          </table:table-cell>
          <table:table-cell office:value-type="float" office:value="1146743" table:style-name="ce6">
            <text:p>1,146,743</text:p>
          </table:table-cell>
          <table:table-cell office:value-type="float" office:value="87" table:style-name="ce5">
            <text:p>87</text:p>
          </table:table-cell>
          <table:table-cell office:value-type="float" office:value="3202146" table:formula="of:=[.L438]+[.M438]+[.N438]+[.O438]-[.P438]" table:style-name="ce6">
            <text:p>3,202,146</text:p>
          </table:table-cell>
          <table:table-cell office:value-type="float" office:value="497933" table:formula="of:=[.Q438]-[.K438]" table:style-name="ce6">
            <text:p>497,93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97322324" table:formula="of:=SUM([.C434:.C438])" table:style-name="ce8">
            <text:p>397,322,324</text:p>
          </table:table-cell>
          <table:table-cell office:value-type="float" office:value="4304057824" table:formula="of:=SUM([.D434:.D438])" table:style-name="ce8">
            <text:p>4,304,057,824</text:p>
          </table:table-cell>
          <table:table-cell office:value-type="float" office:value="140779540" table:formula="of:=SUM([.E434:.E438])" table:style-name="ce8">
            <text:p>140,779,540</text:p>
          </table:table-cell>
          <table:table-cell office:value-type="float" office:value="5579880413" table:formula="of:=SUM([.F434:.F438])" table:style-name="ce8">
            <text:p>5,579,880,413</text:p>
          </table:table-cell>
          <table:table-cell office:value-type="float" office:value="11500661988" table:formula="of:=SUM([.G434:.G438])" table:style-name="ce8">
            <text:p>11,500,661,988</text:p>
          </table:table-cell>
          <table:table-cell office:value-type="float" office:value="11396817223" table:formula="of:=SUM([.H434:.H438])" table:style-name="ce8">
            <text:p>11,396,817,223</text:p>
          </table:table-cell>
          <table:table-cell office:value-type="float" office:value="61897086" table:formula="of:=SUM([.I434:.I438])" table:style-name="ce8">
            <text:p>61,897,086</text:p>
          </table:table-cell>
          <table:table-cell office:value-type="float" office:value="33381416398" table:formula="of:=SUM([.J434:.J438])" table:style-name="ce8">
            <text:p>33,381,416,398</text:p>
          </table:table-cell>
          <table:table-cell office:value-type="float" office:value="1873655356" table:formula="of:=SUM([.K434:.K438])" table:style-name="ce8">
            <text:p>1,873,655,356</text:p>
          </table:table-cell>
          <table:table-cell office:value-type="float" office:value="1513202781" table:formula="of:=SUM([.L434:.L438])" table:style-name="ce8">
            <text:p>1,513,202,781</text:p>
          </table:table-cell>
          <table:table-cell office:value-type="float" office:value="13406568" table:formula="of:=SUM([.M434:.M438])" table:style-name="ce8">
            <text:p>13,406,568</text:p>
          </table:table-cell>
          <table:table-cell office:value-type="float" office:value="73232935" table:formula="of:=SUM([.N434:.N438])" table:style-name="ce8">
            <text:p>73,232,935</text:p>
          </table:table-cell>
          <table:table-cell office:value-type="float" office:value="363580416" table:formula="of:=SUM([.O434:.O438])" table:style-name="ce8">
            <text:p>363,580,416</text:p>
          </table:table-cell>
          <table:table-cell office:value-type="float" office:value="31286534" table:formula="of:=SUM([.P434:.P438])" table:style-name="ce8">
            <text:p>31,286,534</text:p>
          </table:table-cell>
          <table:table-cell office:value-type="float" office:value="1932136166" table:formula="of:=SUM([.Q434:.Q438])" table:style-name="ce8">
            <text:p>1,932,136,166</text:p>
          </table:table-cell>
          <table:table-cell office:value-type="float" office:value="58480810" table:formula="of:=SUM([.R434:.R438])" table:style-name="ce8">
            <text:p>58,480,810</text:p>
          </table:table-cell>
          <table:table-cell table:number-columns-repeated="16366"/>
        </table:table-row>
        <table:table-row table:style-name="ro1">
          <table:table-cell office:value-type="float" office:value="10602" table:style-name="ce2">
            <text:p>10602</text:p>
          </table:table-cell>
          <table:table-cell office:value-type="string" table:style-name="ce2">
            <text:p>本國銀行</text:p>
          </table:table-cell>
          <table:table-cell office:value-type="float" office:value="345872161" table:formula="of:=338241954+7630207" table:style-name="ce4">
            <text:p>345,872,161</text:p>
          </table:table-cell>
          <table:table-cell office:value-type="float" office:value="3745046526" table:formula="of:=3719632470+25414056" table:style-name="ce4">
            <text:p>3,745,046,526</text:p>
          </table:table-cell>
          <table:table-cell office:value-type="float" office:value="115073613" table:formula="of:=115073613" table:style-name="ce4">
            <text:p>115,073,613</text:p>
          </table:table-cell>
          <table:table-cell office:value-type="float" office:value="5217360062" table:formula="of:=5155904072+61455990" table:style-name="ce4">
            <text:p>5,217,360,062</text:p>
          </table:table-cell>
          <table:table-cell office:value-type="float" office:value="10811311169" table:formula="of:=9215634976+1595676193" table:style-name="ce4">
            <text:p>10,811,311,169</text:p>
          </table:table-cell>
          <table:table-cell office:value-type="float" office:value="10968144074" table:formula="of:=8133779160+2834364914" table:style-name="ce4">
            <text:p>10,968,144,074</text:p>
          </table:table-cell>
          <table:table-cell office:value-type="float" office:value="56532619" table:style-name="ce4">
            <text:p>56,532,619</text:p>
          </table:table-cell>
          <table:table-cell office:value-type="float" office:value="31259340224" table:formula="of:=SUM([.C440:.I440])" table:style-name="ce4">
            <text:p>31,259,340,224</text:p>
          </table:table-cell>
          <table:table-cell office:value-type="float" office:value="1733316216" table:formula="of:=1525802158+207514058" table:style-name="ce4">
            <text:p>1,733,316,216</text:p>
          </table:table-cell>
          <table:table-cell office:value-type="float" office:value="1467278500" table:formula="of:=1281434646+185843854" table:style-name="ce4">
            <text:p>1,467,278,500</text:p>
          </table:table-cell>
          <table:table-cell office:value-type="float" office:value="0" table:style-name="ce2">
            <text:p>0</text:p>
          </table:table-cell>
          <table:table-cell office:value-type="float" office:value="49729939" table:formula="of:=46620117+3109822" table:style-name="ce4">
            <text:p>49,729,939</text:p>
          </table:table-cell>
          <table:table-cell office:value-type="float" office:value="255133335" table:formula="of:=234638520+20494815" table:style-name="ce4">
            <text:p>255,133,335</text:p>
          </table:table-cell>
          <table:table-cell office:value-type="float" office:value="27143652" table:formula="of:=25493665+1649987" table:style-name="ce4">
            <text:p>27,143,652</text:p>
          </table:table-cell>
          <table:table-cell office:value-type="float" office:value="1744998122" table:formula="of:=[.L440]+[.M440]+[.N440]+[.O440]-[.P440]" table:style-name="ce4">
            <text:p>1,744,998,122</text:p>
          </table:table-cell>
          <table:table-cell office:value-type="float" office:value="11681906" table:formula="of:=[.Q440]-[.K440]" table:style-name="ce4">
            <text:p>11,681,90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647934" table:style-name="ce6">
            <text:p>5,647,934</text:p>
          </table:table-cell>
          <table:table-cell office:value-type="float" office:value="105221780" table:style-name="ce6">
            <text:p>105,221,780</text:p>
          </table:table-cell>
          <table:table-cell office:value-type="float" office:value="38480233" table:style-name="ce6">
            <text:p>38,480,233</text:p>
          </table:table-cell>
          <table:table-cell office:value-type="float" office:value="336404989" table:style-name="ce6">
            <text:p>336,404,989</text:p>
          </table:table-cell>
          <table:table-cell office:value-type="float" office:value="5561459" table:style-name="ce6">
            <text:p>5,561,459</text:p>
          </table:table-cell>
          <table:table-cell office:value-type="float" office:value="96573" table:style-name="ce6">
            <text:p>96,573</text:p>
          </table:table-cell>
          <table:table-cell office:value-type="float" office:value="3500000" table:style-name="ce6">
            <text:p>3,500,000</text:p>
          </table:table-cell>
          <table:table-cell office:value-type="float" office:value="494912968" table:formula="of:=SUM([.C441:.I441])" table:style-name="ce6">
            <text:p>494,912,968</text:p>
          </table:table-cell>
          <table:table-cell office:value-type="float" office:value="39154352" table:style-name="ce6">
            <text:p>39,154,352</text:p>
          </table:table-cell>
          <table:table-cell office:value-type="float" office:value="72740437" table:style-name="ce6">
            <text:p>72,740,437</text:p>
          </table:table-cell>
          <table:table-cell office:value-type="float" office:value="0" table:style-name="ce5">
            <text:p>0</text:p>
          </table:table-cell>
          <table:table-cell office:value-type="float" office:value="93546" table:style-name="ce6">
            <text:p>93,546</text:p>
          </table:table-cell>
          <table:table-cell office:value-type="float" office:value="131564" table:style-name="ce6">
            <text:p>131,564</text:p>
          </table:table-cell>
          <table:table-cell office:value-type="float" office:value="62028" table:style-name="ce6">
            <text:p>62,028</text:p>
          </table:table-cell>
          <table:table-cell office:value-type="float" office:value="72903519" table:formula="of:=[.L441]+[.M441]+[.N441]+[.O441]-[.P441]" table:style-name="ce6">
            <text:p>72,903,519</text:p>
          </table:table-cell>
          <table:table-cell office:value-type="float" office:value="33749167" table:formula="of:=[.Q441]-[.K441]" table:style-name="ce6">
            <text:p>33,749,16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948210" table:style-name="ce6">
            <text:p>4,948,210</text:p>
          </table:table-cell>
          <table:table-cell office:value-type="float" office:value="56416626" table:style-name="ce6">
            <text:p>56,416,626</text:p>
          </table:table-cell>
          <table:table-cell office:value-type="float" office:value="0" table:style-name="ce5">
            <text:p>0</text:p>
          </table:table-cell>
          <table:table-cell office:value-type="float" office:value="28874704" table:style-name="ce6">
            <text:p>28,874,704</text:p>
          </table:table-cell>
          <table:table-cell office:value-type="float" office:value="200456636" table:style-name="ce6">
            <text:p>200,456,636</text:p>
          </table:table-cell>
          <table:table-cell office:value-type="float" office:value="248996767" table:style-name="ce6">
            <text:p>248,996,767</text:p>
          </table:table-cell>
          <table:table-cell office:value-type="float" office:value="0" table:style-name="ce5">
            <text:p>0</text:p>
          </table:table-cell>
          <table:table-cell office:value-type="float" office:value="539692943" table:formula="of:=SUM([.C442:.I442])" table:style-name="ce6">
            <text:p>539,692,943</text:p>
          </table:table-cell>
          <table:table-cell office:value-type="float" office:value="28475382" table:style-name="ce6">
            <text:p>28,475,382</text:p>
          </table:table-cell>
          <table:table-cell office:value-type="float" office:value="21199514" table:style-name="ce6">
            <text:p>21,199,514</text:p>
          </table:table-cell>
          <table:table-cell office:value-type="float" office:value="0" table:style-name="ce6">
            <text:p>0</text:p>
          </table:table-cell>
          <table:table-cell office:value-type="float" office:value="809143" table:style-name="ce6">
            <text:p>809,143</text:p>
          </table:table-cell>
          <table:table-cell office:value-type="float" office:value="7708387" table:style-name="ce6">
            <text:p>7,708,387</text:p>
          </table:table-cell>
          <table:table-cell office:value-type="float" office:value="212747" table:style-name="ce6">
            <text:p>212,747</text:p>
          </table:table-cell>
          <table:table-cell office:value-type="float" office:value="29504297" table:formula="of:=[.L442]+[.M442]+[.N442]+[.O442]-[.P442]" table:style-name="ce6">
            <text:p>29,504,297</text:p>
          </table:table-cell>
          <table:table-cell office:value-type="float" office:value="1028915" table:formula="of:=[.Q442]-[.K442]" table:style-name="ce6">
            <text:p>1,028,91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551159" table:style-name="ce6">
            <text:p>7,551,159</text:p>
          </table:table-cell>
          <table:table-cell office:value-type="float" office:value="256129057" table:style-name="ce6">
            <text:p>256,129,057</text:p>
          </table:table-cell>
          <table:table-cell office:value-type="float" office:value="0" table:style-name="ce5">
            <text:p>0</text:p>
          </table:table-cell>
          <table:table-cell office:value-type="float" office:value="27747791" table:style-name="ce6">
            <text:p>27,747,791</text:p>
          </table:table-cell>
          <table:table-cell office:value-type="float" office:value="623672118" table:style-name="ce6">
            <text:p>623,672,118</text:p>
          </table:table-cell>
          <table:table-cell office:value-type="float" office:value="212245306" table:style-name="ce6">
            <text:p>212,245,306</text:p>
          </table:table-cell>
          <table:table-cell office:value-type="float" office:value="0" table:style-name="ce5">
            <text:p>0</text:p>
          </table:table-cell>
          <table:table-cell office:value-type="float" office:value="1127345431" table:formula="of:=SUM([.C443:.I443])" table:style-name="ce6">
            <text:p>1,127,345,431</text:p>
          </table:table-cell>
          <table:table-cell office:value-type="float" office:value="70027533" table:style-name="ce6">
            <text:p>70,027,533</text:p>
          </table:table-cell>
          <table:table-cell office:value-type="float" office:value="38401047" table:style-name="ce6">
            <text:p>38,401,047</text:p>
          </table:table-cell>
          <table:table-cell office:value-type="float" office:value="10813435" table:style-name="ce6">
            <text:p>10,813,435</text:p>
          </table:table-cell>
          <table:table-cell office:value-type="float" office:value="2164956" table:style-name="ce6">
            <text:p>2,164,956</text:p>
          </table:table-cell>
          <table:table-cell office:value-type="float" office:value="22117997" table:style-name="ce6">
            <text:p>22,117,997</text:p>
          </table:table-cell>
          <table:table-cell office:value-type="float" office:value="63320" table:style-name="ce6">
            <text:p>63,320</text:p>
          </table:table-cell>
          <table:table-cell office:value-type="float" office:value="73434115" table:formula="of:=[.L443]+[.M443]+[.N443]+[.O443]-[.P443]" table:style-name="ce6">
            <text:p>73,434,115</text:p>
          </table:table-cell>
          <table:table-cell office:value-type="float" office:value="3406582" table:formula="of:=[.Q443]-[.K443]" table:style-name="ce6">
            <text:p>3,406,58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29074" table:style-name="ce6">
            <text:p>129,074</text:p>
          </table:table-cell>
          <table:table-cell office:value-type="float" office:value="12798876" table:style-name="ce6">
            <text:p>12,798,876</text:p>
          </table:table-cell>
          <table:table-cell office:value-type="float" office:value="0" table:style-name="ce5">
            <text:p>0</text:p>
          </table:table-cell>
          <table:table-cell office:value-type="float" office:value="1361550" table:style-name="ce6">
            <text:p>1,361,550</text:p>
          </table:table-cell>
          <table:table-cell office:value-type="float" office:value="20141370" table:style-name="ce6">
            <text:p>20,141,370</text:p>
          </table:table-cell>
          <table:table-cell office:value-type="float" office:value="7482670" table:style-name="ce6">
            <text:p>7,482,670</text:p>
          </table:table-cell>
          <table:table-cell office:value-type="float" office:value="0" table:style-name="ce5">
            <text:p>0</text:p>
          </table:table-cell>
          <table:table-cell office:value-type="float" office:value="41913540" table:formula="of:=SUM([.C444:.I444])" table:style-name="ce6">
            <text:p>41,913,540</text:p>
          </table:table-cell>
          <table:table-cell office:value-type="float" office:value="2740125" table:style-name="ce6">
            <text:p>2,740,125</text:p>
          </table:table-cell>
          <table:table-cell office:value-type="float" office:value="1485317" table:style-name="ce6">
            <text:p>1,485,317</text:p>
          </table:table-cell>
          <table:table-cell office:value-type="float" office:value="522637" table:style-name="ce6">
            <text:p>522,637</text:p>
          </table:table-cell>
          <table:table-cell office:value-type="float" office:value="95803" table:style-name="ce6">
            <text:p>95,803</text:p>
          </table:table-cell>
          <table:table-cell office:value-type="float" office:value="987105" table:style-name="ce6">
            <text:p>987,105</text:p>
          </table:table-cell>
          <table:table-cell office:value-type="float" office:value="49" table:style-name="ce5">
            <text:p>49</text:p>
          </table:table-cell>
          <table:table-cell office:value-type="float" office:value="3090813" table:formula="of:=[.L444]+[.M444]+[.N444]+[.O444]-[.P444]" table:style-name="ce6">
            <text:p>3,090,813</text:p>
          </table:table-cell>
          <table:table-cell office:value-type="float" office:value="350688" table:formula="of:=[.Q444]-[.K444]" table:style-name="ce6">
            <text:p>350,688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4148538" table:formula="of:=SUM([.C440:.C444])" table:style-name="ce8">
            <text:p>364,148,538</text:p>
          </table:table-cell>
          <table:table-cell office:value-type="float" office:value="4175612865" table:formula="of:=SUM([.D440:.D444])" table:style-name="ce8">
            <text:p>4,175,612,865</text:p>
          </table:table-cell>
          <table:table-cell office:value-type="float" office:value="153553846" table:formula="of:=SUM([.E440:.E444])" table:style-name="ce8">
            <text:p>153,553,846</text:p>
          </table:table-cell>
          <table:table-cell office:value-type="float" office:value="5611749096" table:formula="of:=SUM([.F440:.F444])" table:style-name="ce8">
            <text:p>5,611,749,096</text:p>
          </table:table-cell>
          <table:table-cell office:value-type="float" office:value="11661142752" table:formula="of:=SUM([.G440:.G444])" table:style-name="ce8">
            <text:p>11,661,142,752</text:p>
          </table:table-cell>
          <table:table-cell office:value-type="float" office:value="11436965390" table:formula="of:=SUM([.H440:.H444])" table:style-name="ce8">
            <text:p>11,436,965,390</text:p>
          </table:table-cell>
          <table:table-cell office:value-type="float" office:value="60032619" table:formula="of:=SUM([.I440:.I444])" table:style-name="ce8">
            <text:p>60,032,619</text:p>
          </table:table-cell>
          <table:table-cell office:value-type="float" office:value="33463205106" table:formula="of:=SUM([.J440:.J444])" table:style-name="ce8">
            <text:p>33,463,205,106</text:p>
          </table:table-cell>
          <table:table-cell office:value-type="float" office:value="1873713608" table:formula="of:=SUM([.K440:.K444])" table:style-name="ce8">
            <text:p>1,873,713,608</text:p>
          </table:table-cell>
          <table:table-cell office:value-type="float" office:value="1601104815" table:formula="of:=SUM([.L440:.L444])" table:style-name="ce8">
            <text:p>1,601,104,815</text:p>
          </table:table-cell>
          <table:table-cell office:value-type="float" office:value="11336072" table:formula="of:=SUM([.M440:.M444])" table:style-name="ce8">
            <text:p>11,336,072</text:p>
          </table:table-cell>
          <table:table-cell office:value-type="float" office:value="52893387" table:formula="of:=SUM([.N440:.N444])" table:style-name="ce8">
            <text:p>52,893,387</text:p>
          </table:table-cell>
          <table:table-cell office:value-type="float" office:value="286078388" table:formula="of:=SUM([.O440:.O444])" table:style-name="ce8">
            <text:p>286,078,388</text:p>
          </table:table-cell>
          <table:table-cell office:value-type="float" office:value="27481796" table:formula="of:=SUM([.P440:.P444])" table:style-name="ce8">
            <text:p>27,481,796</text:p>
          </table:table-cell>
          <table:table-cell office:value-type="float" office:value="1923930866" table:formula="of:=SUM([.Q440:.Q444])" table:style-name="ce8">
            <text:p>1,923,930,866</text:p>
          </table:table-cell>
          <table:table-cell office:value-type="float" office:value="50217258" table:formula="of:=SUM([.R440:.R444])" table:style-name="ce8">
            <text:p>50,217,258</text:p>
          </table:table-cell>
          <table:table-cell table:number-columns-repeated="16366"/>
        </table:table-row>
        <table:table-row table:style-name="ro1">
          <table:table-cell office:value-type="float" office:value="10603" table:style-name="ce2">
            <text:p>10603</text:p>
          </table:table-cell>
          <table:table-cell office:value-type="string" table:style-name="ce2">
            <text:p>本國銀行</text:p>
          </table:table-cell>
          <table:table-cell office:value-type="float" office:value="336363211" table:style-name="ce4">
            <text:p>336,363,211</text:p>
          </table:table-cell>
          <table:table-cell office:value-type="float" office:value="3793752427" table:style-name="ce4">
            <text:p>3,793,752,427</text:p>
          </table:table-cell>
          <table:table-cell office:value-type="float" office:value="109874368" table:style-name="ce4">
            <text:p>109,874,368</text:p>
          </table:table-cell>
          <table:table-cell office:value-type="float" office:value="5286429936" table:style-name="ce4">
            <text:p>5,286,429,936</text:p>
          </table:table-cell>
          <table:table-cell office:value-type="float" office:value="10725231146" table:style-name="ce4">
            <text:p>10,725,231,146</text:p>
          </table:table-cell>
          <table:table-cell office:value-type="float" office:value="10963151875" table:style-name="ce4">
            <text:p>10,963,151,875</text:p>
          </table:table-cell>
          <table:table-cell office:value-type="float" office:value="58737693" table:style-name="ce4">
            <text:p>58,737,693</text:p>
          </table:table-cell>
          <table:table-cell office:value-type="float" office:value="31273540656" table:style-name="ce4">
            <text:p>31,273,540,656</text:p>
          </table:table-cell>
          <table:table-cell office:value-type="float" office:value="1735237771" table:style-name="ce4">
            <text:p>1,735,237,771</text:p>
          </table:table-cell>
          <table:table-cell office:value-type="float" office:value="1509353614" table:style-name="ce4">
            <text:p>1,509,353,614</text:p>
          </table:table-cell>
          <table:table-cell office:value-type="float" office:value="0" table:style-name="ce2">
            <text:p>0</text:p>
          </table:table-cell>
          <table:table-cell office:value-type="float" office:value="48501107" table:style-name="ce4">
            <text:p>48,501,107</text:p>
          </table:table-cell>
          <table:table-cell office:value-type="float" office:value="218728315" table:style-name="ce4">
            <text:p>218,728,315</text:p>
          </table:table-cell>
          <table:table-cell office:value-type="float" office:value="26671776" table:style-name="ce4">
            <text:p>26,671,776</text:p>
          </table:table-cell>
          <table:table-cell office:value-type="float" office:value="1749911260" table:style-name="ce4">
            <text:p>1,749,911,260</text:p>
          </table:table-cell>
          <table:table-cell office:value-type="float" office:value="14673489" table:style-name="ce4">
            <text:p>14,673,48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873496" table:style-name="ce6">
            <text:p>5,873,496</text:p>
          </table:table-cell>
          <table:table-cell office:value-type="float" office:value="113881522" table:style-name="ce6">
            <text:p>113,881,522</text:p>
          </table:table-cell>
          <table:table-cell office:value-type="float" office:value="33893047" table:style-name="ce6">
            <text:p>33,893,047</text:p>
          </table:table-cell>
          <table:table-cell office:value-type="float" office:value="337123482" table:style-name="ce6">
            <text:p>337,123,482</text:p>
          </table:table-cell>
          <table:table-cell office:value-type="float" office:value="5167118" table:style-name="ce6">
            <text:p>5,167,118</text:p>
          </table:table-cell>
          <table:table-cell office:value-type="float" office:value="96923" table:style-name="ce6">
            <text:p>96,923</text:p>
          </table:table-cell>
          <table:table-cell office:value-type="float" office:value="3500000" table:style-name="ce6">
            <text:p>3,500,000</text:p>
          </table:table-cell>
          <table:table-cell office:value-type="float" office:value="499535588" table:style-name="ce6">
            <text:p>499,535,588</text:p>
          </table:table-cell>
          <table:table-cell office:value-type="float" office:value="37555822" table:style-name="ce6">
            <text:p>37,555,822</text:p>
          </table:table-cell>
          <table:table-cell office:value-type="float" office:value="69771997" table:style-name="ce6">
            <text:p>69,771,997</text:p>
          </table:table-cell>
          <table:table-cell office:value-type="float" office:value="0" table:style-name="ce5">
            <text:p>0</text:p>
          </table:table-cell>
          <table:table-cell office:value-type="float" office:value="94316" table:style-name="ce6">
            <text:p>94,316</text:p>
          </table:table-cell>
          <table:table-cell office:value-type="float" office:value="125196" table:style-name="ce6">
            <text:p>125,196</text:p>
          </table:table-cell>
          <table:table-cell office:value-type="float" office:value="61176" table:style-name="ce6">
            <text:p>61,176</text:p>
          </table:table-cell>
          <table:table-cell office:value-type="float" office:value="69930333" table:style-name="ce6">
            <text:p>69,930,333</text:p>
          </table:table-cell>
          <table:table-cell office:value-type="float" office:value="32374511" table:style-name="ce6">
            <text:p>32,374,51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865876" table:style-name="ce6">
            <text:p>4,865,876</text:p>
          </table:table-cell>
          <table:table-cell office:value-type="float" office:value="57401274" table:style-name="ce6">
            <text:p>57,401,274</text:p>
          </table:table-cell>
          <table:table-cell office:value-type="float" office:value="0" table:style-name="ce5">
            <text:p>0</text:p>
          </table:table-cell>
          <table:table-cell office:value-type="float" office:value="29405688" table:style-name="ce6">
            <text:p>29,405,688</text:p>
          </table:table-cell>
          <table:table-cell office:value-type="float" office:value="199401860" table:style-name="ce6">
            <text:p>199,401,860</text:p>
          </table:table-cell>
          <table:table-cell office:value-type="float" office:value="249653059" table:style-name="ce6">
            <text:p>249,653,059</text:p>
          </table:table-cell>
          <table:table-cell office:value-type="float" office:value="0" table:style-name="ce5">
            <text:p>0</text:p>
          </table:table-cell>
          <table:table-cell office:value-type="float" office:value="540727757" table:style-name="ce6">
            <text:p>540,727,757</text:p>
          </table:table-cell>
          <table:table-cell office:value-type="float" office:value="28557567" table:style-name="ce6">
            <text:p>28,557,567</text:p>
          </table:table-cell>
          <table:table-cell office:value-type="float" office:value="15659643" table:style-name="ce6">
            <text:p>15,659,643</text:p>
          </table:table-cell>
          <table:table-cell office:value-type="float" office:value="5920251" table:style-name="ce6">
            <text:p>5,920,251</text:p>
          </table:table-cell>
          <table:table-cell office:value-type="float" office:value="800663" table:style-name="ce6">
            <text:p>800,663</text:p>
          </table:table-cell>
          <table:table-cell office:value-type="float" office:value="7123211" table:style-name="ce6">
            <text:p>7,123,211</text:p>
          </table:table-cell>
          <table:table-cell office:value-type="float" office:value="239453" table:style-name="ce6">
            <text:p>239,453</text:p>
          </table:table-cell>
          <table:table-cell office:value-type="float" office:value="29264315" table:style-name="ce6">
            <text:p>29,264,315</text:p>
          </table:table-cell>
          <table:table-cell office:value-type="float" office:value="706748" table:style-name="ce6">
            <text:p>706,74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373061" table:style-name="ce6">
            <text:p>7,373,061</text:p>
          </table:table-cell>
          <table:table-cell office:value-type="float" office:value="256687203" table:style-name="ce6">
            <text:p>256,687,203</text:p>
          </table:table-cell>
          <table:table-cell office:value-type="float" office:value="0" table:style-name="ce5">
            <text:p>0</text:p>
          </table:table-cell>
          <table:table-cell office:value-type="float" office:value="27404928" table:style-name="ce6">
            <text:p>27,404,928</text:p>
          </table:table-cell>
          <table:table-cell office:value-type="float" office:value="622489767" table:style-name="ce6">
            <text:p>622,489,767</text:p>
          </table:table-cell>
          <table:table-cell office:value-type="float" office:value="211311208" table:style-name="ce6">
            <text:p>211,311,208</text:p>
          </table:table-cell>
          <table:table-cell office:value-type="float" office:value="0" table:style-name="ce5">
            <text:p>0</text:p>
          </table:table-cell>
          <table:table-cell office:value-type="float" office:value="1125266167" table:style-name="ce6">
            <text:p>1,125,266,167</text:p>
          </table:table-cell>
          <table:table-cell office:value-type="float" office:value="69943410" table:style-name="ce6">
            <text:p>69,943,410</text:p>
          </table:table-cell>
          <table:table-cell office:value-type="float" office:value="38509117" table:style-name="ce6">
            <text:p>38,509,117</text:p>
          </table:table-cell>
          <table:table-cell office:value-type="float" office:value="12129559" table:style-name="ce6">
            <text:p>12,129,559</text:p>
          </table:table-cell>
          <table:table-cell office:value-type="float" office:value="2200600" table:style-name="ce6">
            <text:p>2,200,600</text:p>
          </table:table-cell>
          <table:table-cell office:value-type="float" office:value="19528578" table:style-name="ce6">
            <text:p>19,528,578</text:p>
          </table:table-cell>
          <table:table-cell office:value-type="float" office:value="80117" table:style-name="ce6">
            <text:p>80,117</text:p>
          </table:table-cell>
          <table:table-cell office:value-type="float" office:value="72287737" table:style-name="ce6">
            <text:p>72,287,737</text:p>
          </table:table-cell>
          <table:table-cell office:value-type="float" office:value="2344327" table:style-name="ce6">
            <text:p>2,344,32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22977" table:style-name="ce6">
            <text:p>122,977</text:p>
          </table:table-cell>
          <table:table-cell office:value-type="float" office:value="12836319" table:style-name="ce6">
            <text:p>12,836,319</text:p>
          </table:table-cell>
          <table:table-cell office:value-type="float" office:value="0" table:style-name="ce5">
            <text:p>0</text:p>
          </table:table-cell>
          <table:table-cell office:value-type="float" office:value="1285147" table:style-name="ce6">
            <text:p>1,285,147</text:p>
          </table:table-cell>
          <table:table-cell office:value-type="float" office:value="20300205" table:style-name="ce6">
            <text:p>20,300,205</text:p>
          </table:table-cell>
          <table:table-cell office:value-type="float" office:value="7490790" table:style-name="ce6">
            <text:p>7,490,790</text:p>
          </table:table-cell>
          <table:table-cell office:value-type="float" office:value="0" table:style-name="ce5">
            <text:p>0</text:p>
          </table:table-cell>
          <table:table-cell office:value-type="float" office:value="42035438" table:style-name="ce6">
            <text:p>42,035,438</text:p>
          </table:table-cell>
          <table:table-cell office:value-type="float" office:value="2748370" table:style-name="ce6">
            <text:p>2,748,370</text:p>
          </table:table-cell>
          <table:table-cell office:value-type="float" office:value="1505573" table:style-name="ce6">
            <text:p>1,505,573</text:p>
          </table:table-cell>
          <table:table-cell office:value-type="float" office:value="534137" table:style-name="ce6">
            <text:p>534,137</text:p>
          </table:table-cell>
          <table:table-cell office:value-type="float" office:value="96178" table:style-name="ce6">
            <text:p>96,178</text:p>
          </table:table-cell>
          <table:table-cell office:value-type="float" office:value="865917" table:style-name="ce6">
            <text:p>865,917</text:p>
          </table:table-cell>
          <table:table-cell office:value-type="float" office:value="167" table:style-name="ce5">
            <text:p>167</text:p>
          </table:table-cell>
          <table:table-cell office:value-type="float" office:value="3001638" table:style-name="ce6">
            <text:p>3,001,638</text:p>
          </table:table-cell>
          <table:table-cell office:value-type="float" office:value="253268" table:style-name="ce6">
            <text:p>253,268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4598621" table:style-name="ce8">
            <text:p>354,598,621</text:p>
          </table:table-cell>
          <table:table-cell office:value-type="float" office:value="4234558745" table:style-name="ce8">
            <text:p>4,234,558,745</text:p>
          </table:table-cell>
          <table:table-cell office:value-type="float" office:value="143767415" table:style-name="ce8">
            <text:p>143,767,415</text:p>
          </table:table-cell>
          <table:table-cell office:value-type="float" office:value="5681649181" table:style-name="ce8">
            <text:p>5,681,649,181</text:p>
          </table:table-cell>
          <table:table-cell office:value-type="float" office:value="11572590096" table:style-name="ce8">
            <text:p>11,572,590,096</text:p>
          </table:table-cell>
          <table:table-cell office:value-type="float" office:value="11431703855" table:style-name="ce8">
            <text:p>11,431,703,855</text:p>
          </table:table-cell>
          <table:table-cell office:value-type="float" office:value="62237693" table:style-name="ce8">
            <text:p>62,237,693</text:p>
          </table:table-cell>
          <table:table-cell office:value-type="float" office:value="33481105606" table:style-name="ce8">
            <text:p>33,481,105,606</text:p>
          </table:table-cell>
          <table:table-cell office:value-type="float" office:value="1874042940" table:style-name="ce8">
            <text:p>1,874,042,940</text:p>
          </table:table-cell>
          <table:table-cell office:value-type="float" office:value="1634799944" table:style-name="ce8">
            <text:p>1,634,799,944</text:p>
          </table:table-cell>
          <table:table-cell office:value-type="float" office:value="18583947" table:style-name="ce8">
            <text:p>18,583,947</text:p>
          </table:table-cell>
          <table:table-cell office:value-type="float" office:value="51692864" table:style-name="ce8">
            <text:p>51,692,864</text:p>
          </table:table-cell>
          <table:table-cell office:value-type="float" office:value="246371217" table:style-name="ce8">
            <text:p>246,371,217</text:p>
          </table:table-cell>
          <table:table-cell office:value-type="float" office:value="27052689" table:style-name="ce8">
            <text:p>27,052,689</text:p>
          </table:table-cell>
          <table:table-cell office:value-type="float" office:value="1924395283" table:style-name="ce8">
            <text:p>1,924,395,283</text:p>
          </table:table-cell>
          <table:table-cell office:value-type="float" office:value="50352343" table:style-name="ce8">
            <text:p>50,352,343</text:p>
          </table:table-cell>
          <table:table-cell table:number-columns-repeated="16366"/>
        </table:table-row>
        <table:table-row table:style-name="ro1">
          <table:table-cell office:value-type="float" office:value="10604" table:style-name="ce2">
            <text:p>10604</text:p>
          </table:table-cell>
          <table:table-cell office:value-type="string" table:style-name="ce2">
            <text:p>本國銀行</text:p>
          </table:table-cell>
          <table:table-cell office:value-type="float" office:value="339162187" table:style-name="ce4">
            <text:p>339,162,187</text:p>
          </table:table-cell>
          <table:table-cell office:value-type="float" office:value="3817606083" table:style-name="ce4">
            <text:p>3,817,606,083</text:p>
          </table:table-cell>
          <table:table-cell office:value-type="float" office:value="109026237" table:style-name="ce4">
            <text:p>109,026,237</text:p>
          </table:table-cell>
          <table:table-cell office:value-type="float" office:value="5427264562" table:style-name="ce4">
            <text:p>5,427,264,562</text:p>
          </table:table-cell>
          <table:table-cell office:value-type="float" office:value="10654165244" table:style-name="ce4">
            <text:p>10,654,165,244</text:p>
          </table:table-cell>
          <table:table-cell office:value-type="float" office:value="10936567617" table:style-name="ce4">
            <text:p>10,936,567,617</text:p>
          </table:table-cell>
          <table:table-cell office:value-type="float" office:value="57016731" table:style-name="ce4">
            <text:p>57,016,731</text:p>
          </table:table-cell>
          <table:table-cell office:value-type="float" office:value="31340808661" table:style-name="ce4">
            <text:p>31,340,808,661</text:p>
          </table:table-cell>
          <table:table-cell office:value-type="float" office:value="1738774413" table:style-name="ce4">
            <text:p>1,738,774,413</text:p>
          </table:table-cell>
          <table:table-cell office:value-type="float" office:value="1510035435" table:style-name="ce4">
            <text:p>1,510,035,435</text:p>
          </table:table-cell>
          <table:table-cell office:value-type="float" office:value="0" table:style-name="ce2">
            <text:p>0</text:p>
          </table:table-cell>
          <table:table-cell office:value-type="float" office:value="48675868" table:style-name="ce4">
            <text:p>48,675,868</text:p>
          </table:table-cell>
          <table:table-cell office:value-type="float" office:value="213856465" table:style-name="ce4">
            <text:p>213,856,465</text:p>
          </table:table-cell>
          <table:table-cell office:value-type="float" office:value="26095513" table:style-name="ce4">
            <text:p>26,095,513</text:p>
          </table:table-cell>
          <table:table-cell office:value-type="float" office:value="1746472255" table:style-name="ce4">
            <text:p>1,746,472,255</text:p>
          </table:table-cell>
          <table:table-cell office:value-type="float" office:value="7697842" table:style-name="ce4">
            <text:p>7,697,84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6190802" table:style-name="ce6">
            <text:p>6,190,802</text:p>
          </table:table-cell>
          <table:table-cell office:value-type="float" office:value="111371717" table:style-name="ce6">
            <text:p>111,371,717</text:p>
          </table:table-cell>
          <table:table-cell office:value-type="float" office:value="34639075" table:style-name="ce6">
            <text:p>34,639,075</text:p>
          </table:table-cell>
          <table:table-cell office:value-type="float" office:value="335687355" table:style-name="ce6">
            <text:p>335,687,355</text:p>
          </table:table-cell>
          <table:table-cell office:value-type="float" office:value="4782419" table:style-name="ce6">
            <text:p>4,782,419</text:p>
          </table:table-cell>
          <table:table-cell office:value-type="float" office:value="99957" table:style-name="ce6">
            <text:p>99,957</text:p>
          </table:table-cell>
          <table:table-cell office:value-type="float" office:value="3500000" table:style-name="ce6">
            <text:p>3,500,000</text:p>
          </table:table-cell>
          <table:table-cell office:value-type="float" office:value="496271325" table:style-name="ce6">
            <text:p>496,271,325</text:p>
          </table:table-cell>
          <table:table-cell office:value-type="float" office:value="37438265" table:style-name="ce6">
            <text:p>37,438,265</text:p>
          </table:table-cell>
          <table:table-cell office:value-type="float" office:value="77449880" table:style-name="ce6">
            <text:p>77,449,880</text:p>
          </table:table-cell>
          <table:table-cell office:value-type="float" office:value="0" table:style-name="ce5">
            <text:p>0</text:p>
          </table:table-cell>
          <table:table-cell office:value-type="float" office:value="97841" table:style-name="ce6">
            <text:p>97,841</text:p>
          </table:table-cell>
          <table:table-cell office:value-type="float" office:value="131330" table:style-name="ce6">
            <text:p>131,330</text:p>
          </table:table-cell>
          <table:table-cell office:value-type="float" office:value="53049" table:style-name="ce6">
            <text:p>53,049</text:p>
          </table:table-cell>
          <table:table-cell office:value-type="float" office:value="77626002" table:style-name="ce6">
            <text:p>77,626,002</text:p>
          </table:table-cell>
          <table:table-cell office:value-type="float" office:value="40187737" table:style-name="ce6">
            <text:p>40,187,73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824107" table:style-name="ce6">
            <text:p>4,824,107</text:p>
          </table:table-cell>
          <table:table-cell office:value-type="float" office:value="57671107" table:style-name="ce6">
            <text:p>57,671,107</text:p>
          </table:table-cell>
          <table:table-cell office:value-type="float" office:value="0" table:style-name="ce5">
            <text:p>0</text:p>
          </table:table-cell>
          <table:table-cell office:value-type="float" office:value="30648662" table:style-name="ce6">
            <text:p>30,648,662</text:p>
          </table:table-cell>
          <table:table-cell office:value-type="float" office:value="199332966" table:style-name="ce6">
            <text:p>199,332,966</text:p>
          </table:table-cell>
          <table:table-cell office:value-type="float" office:value="249412957" table:style-name="ce6">
            <text:p>249,412,957</text:p>
          </table:table-cell>
          <table:table-cell office:value-type="float" office:value="0" table:style-name="ce5">
            <text:p>0</text:p>
          </table:table-cell>
          <table:table-cell office:value-type="float" office:value="541889799" table:style-name="ce6">
            <text:p>541,889,799</text:p>
          </table:table-cell>
          <table:table-cell office:value-type="float" office:value="28628209" table:style-name="ce6">
            <text:p>28,628,209</text:p>
          </table:table-cell>
          <table:table-cell office:value-type="float" office:value="21904545" table:style-name="ce6">
            <text:p>21,904,545</text:p>
          </table:table-cell>
          <table:table-cell office:value-type="float" office:value="0" table:style-name="ce6">
            <text:p>0</text:p>
          </table:table-cell>
          <table:table-cell office:value-type="float" office:value="825673" table:style-name="ce6">
            <text:p>825,673</text:p>
          </table:table-cell>
          <table:table-cell office:value-type="float" office:value="7053363" table:style-name="ce6">
            <text:p>7,053,363</text:p>
          </table:table-cell>
          <table:table-cell office:value-type="float" office:value="246880" table:style-name="ce6">
            <text:p>246,880</text:p>
          </table:table-cell>
          <table:table-cell office:value-type="float" office:value="29536701" table:style-name="ce6">
            <text:p>29,536,701</text:p>
          </table:table-cell>
          <table:table-cell office:value-type="float" office:value="908492" table:style-name="ce6">
            <text:p>908,49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18849" table:style-name="ce6">
            <text:p>7,418,849</text:p>
          </table:table-cell>
          <table:table-cell office:value-type="float" office:value="255880471" table:style-name="ce6">
            <text:p>255,880,471</text:p>
          </table:table-cell>
          <table:table-cell office:value-type="float" office:value="0" table:style-name="ce5">
            <text:p>0</text:p>
          </table:table-cell>
          <table:table-cell office:value-type="float" office:value="28348841" table:style-name="ce6">
            <text:p>28,348,841</text:p>
          </table:table-cell>
          <table:table-cell office:value-type="float" office:value="621285326" table:style-name="ce6">
            <text:p>621,285,326</text:p>
          </table:table-cell>
          <table:table-cell office:value-type="float" office:value="209881732" table:style-name="ce6">
            <text:p>209,881,732</text:p>
          </table:table-cell>
          <table:table-cell office:value-type="float" office:value="0" table:style-name="ce5">
            <text:p>0</text:p>
          </table:table-cell>
          <table:table-cell office:value-type="float" office:value="1122815219" table:style-name="ce6">
            <text:p>1,122,815,219</text:p>
          </table:table-cell>
          <table:table-cell office:value-type="float" office:value="69793258" table:style-name="ce6">
            <text:p>69,793,258</text:p>
          </table:table-cell>
          <table:table-cell office:value-type="float" office:value="38470767" table:style-name="ce6">
            <text:p>38,470,767</text:p>
          </table:table-cell>
          <table:table-cell office:value-type="float" office:value="12076376" table:style-name="ce6">
            <text:p>12,076,376</text:p>
          </table:table-cell>
          <table:table-cell office:value-type="float" office:value="2192175" table:style-name="ce6">
            <text:p>2,192,175</text:p>
          </table:table-cell>
          <table:table-cell office:value-type="float" office:value="19467964" table:style-name="ce6">
            <text:p>19,467,964</text:p>
          </table:table-cell>
          <table:table-cell office:value-type="float" office:value="86302" table:style-name="ce6">
            <text:p>86,302</text:p>
          </table:table-cell>
          <table:table-cell office:value-type="float" office:value="72120980" table:style-name="ce6">
            <text:p>72,120,980</text:p>
          </table:table-cell>
          <table:table-cell office:value-type="float" office:value="2327722" table:style-name="ce6">
            <text:p>2,327,72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26133" table:style-name="ce6">
            <text:p>126,133</text:p>
          </table:table-cell>
          <table:table-cell office:value-type="float" office:value="12717675" table:style-name="ce6">
            <text:p>12,717,675</text:p>
          </table:table-cell>
          <table:table-cell office:value-type="float" office:value="0" table:style-name="ce5">
            <text:p>0</text:p>
          </table:table-cell>
          <table:table-cell office:value-type="float" office:value="1281227" table:style-name="ce6">
            <text:p>1,281,227</text:p>
          </table:table-cell>
          <table:table-cell office:value-type="float" office:value="20449113" table:style-name="ce6">
            <text:p>20,449,113</text:p>
          </table:table-cell>
          <table:table-cell office:value-type="float" office:value="7551216" table:style-name="ce6">
            <text:p>7,551,216</text:p>
          </table:table-cell>
          <table:table-cell office:value-type="float" office:value="0" table:style-name="ce5">
            <text:p>0</text:p>
          </table:table-cell>
          <table:table-cell office:value-type="float" office:value="42125364" table:style-name="ce6">
            <text:p>42,125,364</text:p>
          </table:table-cell>
          <table:table-cell office:value-type="float" office:value="2747523" table:style-name="ce6">
            <text:p>2,747,523</text:p>
          </table:table-cell>
          <table:table-cell office:value-type="float" office:value="1511271" table:style-name="ce6">
            <text:p>1,511,271</text:p>
          </table:table-cell>
          <table:table-cell office:value-type="float" office:value="505124" table:style-name="ce6">
            <text:p>505,124</text:p>
          </table:table-cell>
          <table:table-cell office:value-type="float" office:value="94333" table:style-name="ce6">
            <text:p>94,333</text:p>
          </table:table-cell>
          <table:table-cell office:value-type="float" office:value="883793" table:style-name="ce6">
            <text:p>883,793</text:p>
          </table:table-cell>
          <table:table-cell office:value-type="float" office:value="6" table:style-name="ce5">
            <text:p>6</text:p>
          </table:table-cell>
          <table:table-cell office:value-type="float" office:value="2994515" table:style-name="ce6">
            <text:p>2,994,515</text:p>
          </table:table-cell>
          <table:table-cell office:value-type="float" office:value="246992" table:style-name="ce6">
            <text:p>246,99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7722078" table:style-name="ce8">
            <text:p>357,722,078</text:p>
          </table:table-cell>
          <table:table-cell office:value-type="float" office:value="4255247053" table:style-name="ce8">
            <text:p>4,255,247,053</text:p>
          </table:table-cell>
          <table:table-cell office:value-type="float" office:value="143665312" table:style-name="ce8">
            <text:p>143,665,312</text:p>
          </table:table-cell>
          <table:table-cell office:value-type="float" office:value="5823230647" table:style-name="ce8">
            <text:p>5,823,230,647</text:p>
          </table:table-cell>
          <table:table-cell office:value-type="float" office:value="11500015068" table:style-name="ce8">
            <text:p>11,500,015,068</text:p>
          </table:table-cell>
          <table:table-cell office:value-type="float" office:value="11403513479" table:style-name="ce8">
            <text:p>11,403,513,479</text:p>
          </table:table-cell>
          <table:table-cell office:value-type="float" office:value="60516731" table:style-name="ce8">
            <text:p>60,516,731</text:p>
          </table:table-cell>
          <table:table-cell office:value-type="float" office:value="33543910368" table:style-name="ce8">
            <text:p>33,543,910,368</text:p>
          </table:table-cell>
          <table:table-cell office:value-type="float" office:value="1877381668" table:style-name="ce8">
            <text:p>1,877,381,668</text:p>
          </table:table-cell>
          <table:table-cell office:value-type="float" office:value="1649371898" table:style-name="ce8">
            <text:p>1,649,371,898</text:p>
          </table:table-cell>
          <table:table-cell office:value-type="float" office:value="12581500" table:style-name="ce8">
            <text:p>12,581,500</text:p>
          </table:table-cell>
          <table:table-cell office:value-type="float" office:value="51885890" table:style-name="ce8">
            <text:p>51,885,890</text:p>
          </table:table-cell>
          <table:table-cell office:value-type="float" office:value="241392915" table:style-name="ce8">
            <text:p>241,392,915</text:p>
          </table:table-cell>
          <table:table-cell office:value-type="float" office:value="26481750" table:style-name="ce8">
            <text:p>26,481,750</text:p>
          </table:table-cell>
          <table:table-cell office:value-type="float" office:value="1928750453" table:style-name="ce8">
            <text:p>1,928,750,453</text:p>
          </table:table-cell>
          <table:table-cell office:value-type="float" office:value="51368785" table:style-name="ce8">
            <text:p>51,368,785</text:p>
          </table:table-cell>
          <table:table-cell table:number-columns-repeated="16366"/>
        </table:table-row>
        <table:table-row table:style-name="ro1">
          <table:table-cell office:value-type="float" office:value="10605" table:style-name="ce2">
            <text:p>10605</text:p>
          </table:table-cell>
          <table:table-cell office:value-type="string" table:style-name="ce2">
            <text:p>本國銀行</text:p>
          </table:table-cell>
          <table:table-cell office:value-type="float" office:value="348020538" table:style-name="ce4">
            <text:p>348,020,538</text:p>
          </table:table-cell>
          <table:table-cell office:value-type="float" office:value="3847892649" table:style-name="ce4">
            <text:p>3,847,892,649</text:p>
          </table:table-cell>
          <table:table-cell office:value-type="float" office:value="101254615" table:style-name="ce4">
            <text:p>101,254,615</text:p>
          </table:table-cell>
          <table:table-cell office:value-type="float" office:value="5578214738" table:style-name="ce4">
            <text:p>5,578,214,738</text:p>
          </table:table-cell>
          <table:table-cell office:value-type="float" office:value="10636402802" table:style-name="ce4">
            <text:p>10,636,402,802</text:p>
          </table:table-cell>
          <table:table-cell office:value-type="float" office:value="10911896226" table:style-name="ce4">
            <text:p>10,911,896,226</text:p>
          </table:table-cell>
          <table:table-cell office:value-type="float" office:value="56749602" table:style-name="ce4">
            <text:p>56,749,602</text:p>
          </table:table-cell>
          <table:table-cell office:value-type="float" office:value="31480431170" table:style-name="ce4">
            <text:p>31,480,431,170</text:p>
          </table:table-cell>
          <table:table-cell office:value-type="float" office:value="1746105830" table:style-name="ce4">
            <text:p>1,746,105,830</text:p>
          </table:table-cell>
          <table:table-cell office:value-type="float" office:value="1523259375" table:style-name="ce4">
            <text:p>1,523,259,375</text:p>
          </table:table-cell>
          <table:table-cell office:value-type="float" office:value="0" table:style-name="ce2">
            <text:p>0</text:p>
          </table:table-cell>
          <table:table-cell office:value-type="float" office:value="49711353" table:style-name="ce4">
            <text:p>49,711,353</text:p>
          </table:table-cell>
          <table:table-cell office:value-type="float" office:value="212068551" table:style-name="ce4">
            <text:p>212,068,551</text:p>
          </table:table-cell>
          <table:table-cell office:value-type="float" office:value="25863094" table:style-name="ce4">
            <text:p>25,863,094</text:p>
          </table:table-cell>
          <table:table-cell office:value-type="float" office:value="1759176185" table:style-name="ce4">
            <text:p>1,759,176,185</text:p>
          </table:table-cell>
          <table:table-cell office:value-type="float" office:value="13070355" table:style-name="ce4">
            <text:p>13,070,35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825467" table:style-name="ce6">
            <text:p>5,825,467</text:p>
          </table:table-cell>
          <table:table-cell office:value-type="float" office:value="120198872" table:style-name="ce6">
            <text:p>120,198,872</text:p>
          </table:table-cell>
          <table:table-cell office:value-type="float" office:value="31342793" table:style-name="ce6">
            <text:p>31,342,793</text:p>
          </table:table-cell>
          <table:table-cell office:value-type="float" office:value="327164813" table:style-name="ce6">
            <text:p>327,164,813</text:p>
          </table:table-cell>
          <table:table-cell office:value-type="float" office:value="4401841" table:style-name="ce6">
            <text:p>4,401,841</text:p>
          </table:table-cell>
          <table:table-cell office:value-type="float" office:value="104025" table:style-name="ce6">
            <text:p>104,025</text:p>
          </table:table-cell>
          <table:table-cell office:value-type="float" office:value="3500000" table:style-name="ce6">
            <text:p>3,500,000</text:p>
          </table:table-cell>
          <table:table-cell office:value-type="float" office:value="492537811" table:style-name="ce6">
            <text:p>492,537,811</text:p>
          </table:table-cell>
          <table:table-cell office:value-type="float" office:value="36990879" table:style-name="ce6">
            <text:p>36,990,879</text:p>
          </table:table-cell>
          <table:table-cell office:value-type="float" office:value="63163535" table:style-name="ce6">
            <text:p>63,163,535</text:p>
          </table:table-cell>
          <table:table-cell office:value-type="float" office:value="0" table:style-name="ce5">
            <text:p>0</text:p>
          </table:table-cell>
          <table:table-cell office:value-type="float" office:value="103207" table:style-name="ce6">
            <text:p>103,207</text:p>
          </table:table-cell>
          <table:table-cell office:value-type="float" office:value="131362" table:style-name="ce6">
            <text:p>131,362</text:p>
          </table:table-cell>
          <table:table-cell office:value-type="float" office:value="112365" table:style-name="ce6">
            <text:p>112,365</text:p>
          </table:table-cell>
          <table:table-cell office:value-type="float" office:value="63285739" table:style-name="ce6">
            <text:p>63,285,739</text:p>
          </table:table-cell>
          <table:table-cell office:value-type="float" office:value="26294860" table:style-name="ce6">
            <text:p>26,294,86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781773" table:style-name="ce6">
            <text:p>4,781,773</text:p>
          </table:table-cell>
          <table:table-cell office:value-type="float" office:value="57245131" table:style-name="ce6">
            <text:p>57,245,131</text:p>
          </table:table-cell>
          <table:table-cell office:value-type="float" office:value="0" table:style-name="ce5">
            <text:p>0</text:p>
          </table:table-cell>
          <table:table-cell office:value-type="float" office:value="31030595" table:style-name="ce6">
            <text:p>31,030,595</text:p>
          </table:table-cell>
          <table:table-cell office:value-type="float" office:value="199484357" table:style-name="ce6">
            <text:p>199,484,357</text:p>
          </table:table-cell>
          <table:table-cell office:value-type="float" office:value="249522258" table:style-name="ce6">
            <text:p>249,522,258</text:p>
          </table:table-cell>
          <table:table-cell office:value-type="float" office:value="0" table:style-name="ce5">
            <text:p>0</text:p>
          </table:table-cell>
          <table:table-cell office:value-type="float" office:value="542064114" table:style-name="ce6">
            <text:p>542,064,114</text:p>
          </table:table-cell>
          <table:table-cell office:value-type="float" office:value="28613807" table:style-name="ce6">
            <text:p>28,613,807</text:p>
          </table:table-cell>
          <table:table-cell office:value-type="float" office:value="15745520" table:style-name="ce6">
            <text:p>15,745,520</text:p>
          </table:table-cell>
          <table:table-cell office:value-type="float" office:value="6064211" table:style-name="ce6">
            <text:p>6,064,211</text:p>
          </table:table-cell>
          <table:table-cell office:value-type="float" office:value="844198" table:style-name="ce6">
            <text:p>844,198</text:p>
          </table:table-cell>
          <table:table-cell office:value-type="float" office:value="6955047" table:style-name="ce6">
            <text:p>6,955,047</text:p>
          </table:table-cell>
          <table:table-cell office:value-type="float" office:value="243242" table:style-name="ce6">
            <text:p>243,242</text:p>
          </table:table-cell>
          <table:table-cell office:value-type="float" office:value="29365734" table:style-name="ce6">
            <text:p>29,365,734</text:p>
          </table:table-cell>
          <table:table-cell office:value-type="float" office:value="751927" table:style-name="ce6">
            <text:p>751,92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545146" table:style-name="ce6">
            <text:p>7,545,146</text:p>
          </table:table-cell>
          <table:table-cell office:value-type="float" office:value="255486253" table:style-name="ce6">
            <text:p>255,486,253</text:p>
          </table:table-cell>
          <table:table-cell office:value-type="float" office:value="0" table:style-name="ce5">
            <text:p>0</text:p>
          </table:table-cell>
          <table:table-cell office:value-type="float" office:value="29661180" table:style-name="ce6">
            <text:p>29,661,180</text:p>
          </table:table-cell>
          <table:table-cell office:value-type="float" office:value="619184733" table:style-name="ce6">
            <text:p>619,184,733</text:p>
          </table:table-cell>
          <table:table-cell office:value-type="float" office:value="209848934" table:style-name="ce6">
            <text:p>209,848,934</text:p>
          </table:table-cell>
          <table:table-cell office:value-type="float" office:value="0" table:style-name="ce5">
            <text:p>0</text:p>
          </table:table-cell>
          <table:table-cell office:value-type="float" office:value="1121726246" table:style-name="ce6">
            <text:p>1,121,726,246</text:p>
          </table:table-cell>
          <table:table-cell office:value-type="float" office:value="69717073" table:style-name="ce6">
            <text:p>69,717,073</text:p>
          </table:table-cell>
          <table:table-cell office:value-type="float" office:value="38386832" table:style-name="ce6">
            <text:p>38,386,832</text:p>
          </table:table-cell>
          <table:table-cell office:value-type="float" office:value="12054567" table:style-name="ce6">
            <text:p>12,054,567</text:p>
          </table:table-cell>
          <table:table-cell office:value-type="float" office:value="2214301" table:style-name="ce6">
            <text:p>2,214,301</text:p>
          </table:table-cell>
          <table:table-cell office:value-type="float" office:value="19236703" table:style-name="ce6">
            <text:p>19,236,703</text:p>
          </table:table-cell>
          <table:table-cell office:value-type="float" office:value="70383" table:style-name="ce6">
            <text:p>70,383</text:p>
          </table:table-cell>
          <table:table-cell office:value-type="float" office:value="71822020" table:style-name="ce6">
            <text:p>71,822,020</text:p>
          </table:table-cell>
          <table:table-cell office:value-type="float" office:value="2104947" table:style-name="ce6">
            <text:p>2,104,94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26320" table:style-name="ce6">
            <text:p>126,320</text:p>
          </table:table-cell>
          <table:table-cell office:value-type="float" office:value="12778971" table:style-name="ce6">
            <text:p>12,778,971</text:p>
          </table:table-cell>
          <table:table-cell office:value-type="float" office:value="0" table:style-name="ce5">
            <text:p>0</text:p>
          </table:table-cell>
          <table:table-cell office:value-type="float" office:value="1337728" table:style-name="ce6">
            <text:p>1,337,728</text:p>
          </table:table-cell>
          <table:table-cell office:value-type="float" office:value="20617655" table:style-name="ce6">
            <text:p>20,617,655</text:p>
          </table:table-cell>
          <table:table-cell office:value-type="float" office:value="7570946" table:style-name="ce6">
            <text:p>7,570,946</text:p>
          </table:table-cell>
          <table:table-cell office:value-type="float" office:value="0" table:style-name="ce5">
            <text:p>0</text:p>
          </table:table-cell>
          <table:table-cell office:value-type="float" office:value="42431620" table:style-name="ce6">
            <text:p>42,431,620</text:p>
          </table:table-cell>
          <table:table-cell office:value-type="float" office:value="2766418" table:style-name="ce6">
            <text:p>2,766,418</text:p>
          </table:table-cell>
          <table:table-cell office:value-type="float" office:value="1511221" table:style-name="ce6">
            <text:p>1,511,221</text:p>
          </table:table-cell>
          <table:table-cell office:value-type="float" office:value="501497" table:style-name="ce6">
            <text:p>501,497</text:p>
          </table:table-cell>
          <table:table-cell office:value-type="float" office:value="100805" table:style-name="ce6">
            <text:p>100,805</text:p>
          </table:table-cell>
          <table:table-cell office:value-type="float" office:value="864507" table:style-name="ce6">
            <text:p>864,507</text:p>
          </table:table-cell>
          <table:table-cell office:value-type="float" office:value="21" table:style-name="ce5">
            <text:p>21</text:p>
          </table:table-cell>
          <table:table-cell office:value-type="float" office:value="2978009" table:style-name="ce6">
            <text:p>2,978,009</text:p>
          </table:table-cell>
          <table:table-cell office:value-type="float" office:value="211591" table:style-name="ce6">
            <text:p>211,591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6299244" table:style-name="ce8">
            <text:p>366,299,244</text:p>
          </table:table-cell>
          <table:table-cell office:value-type="float" office:value="4293601876" table:style-name="ce8">
            <text:p>4,293,601,876</text:p>
          </table:table-cell>
          <table:table-cell office:value-type="float" office:value="132597408" table:style-name="ce8">
            <text:p>132,597,408</text:p>
          </table:table-cell>
          <table:table-cell office:value-type="float" office:value="5967409054" table:style-name="ce8">
            <text:p>5,967,409,054</text:p>
          </table:table-cell>
          <table:table-cell office:value-type="float" office:value="11480091388" table:style-name="ce8">
            <text:p>11,480,091,388</text:p>
          </table:table-cell>
          <table:table-cell office:value-type="float" office:value="11378942389" table:style-name="ce8">
            <text:p>11,378,942,389</text:p>
          </table:table-cell>
          <table:table-cell office:value-type="float" office:value="60249602" table:style-name="ce8">
            <text:p>60,249,602</text:p>
          </table:table-cell>
          <table:table-cell office:value-type="float" office:value="33679190961" table:style-name="ce8">
            <text:p>33,679,190,961</text:p>
          </table:table-cell>
          <table:table-cell office:value-type="float" office:value="1884194007" table:style-name="ce8">
            <text:p>1,884,194,007</text:p>
          </table:table-cell>
          <table:table-cell office:value-type="float" office:value="1642066483" table:style-name="ce8">
            <text:p>1,642,066,483</text:p>
          </table:table-cell>
          <table:table-cell office:value-type="float" office:value="18620275" table:style-name="ce8">
            <text:p>18,620,275</text:p>
          </table:table-cell>
          <table:table-cell office:value-type="float" office:value="52973864" table:style-name="ce8">
            <text:p>52,973,864</text:p>
          </table:table-cell>
          <table:table-cell office:value-type="float" office:value="239256170" table:style-name="ce8">
            <text:p>239,256,170</text:p>
          </table:table-cell>
          <table:table-cell office:value-type="float" office:value="26289105" table:style-name="ce8">
            <text:p>26,289,105</text:p>
          </table:table-cell>
          <table:table-cell office:value-type="float" office:value="1926627687" table:style-name="ce8">
            <text:p>1,926,627,687</text:p>
          </table:table-cell>
          <table:table-cell office:value-type="float" office:value="42433680" table:style-name="ce8">
            <text:p>42,433,680</text:p>
          </table:table-cell>
          <table:table-cell table:number-columns-repeated="16366"/>
        </table:table-row>
        <table:table-row table:style-name="ro1">
          <table:table-cell office:value-type="float" office:value="10606" table:style-name="ce2">
            <text:p>10606</text:p>
          </table:table-cell>
          <table:table-cell office:value-type="string" table:style-name="ce2">
            <text:p>本國銀行</text:p>
          </table:table-cell>
          <table:table-cell office:value-type="float" office:value="331777915" table:style-name="ce4">
            <text:p>331,777,915</text:p>
          </table:table-cell>
          <table:table-cell office:value-type="float" office:value="3852037197" table:style-name="ce4">
            <text:p>3,852,037,197</text:p>
          </table:table-cell>
          <table:table-cell office:value-type="float" office:value="97404640" table:style-name="ce4">
            <text:p>97,404,640</text:p>
          </table:table-cell>
          <table:table-cell office:value-type="float" office:value="5639043176" table:style-name="ce4">
            <text:p>5,639,043,176</text:p>
          </table:table-cell>
          <table:table-cell office:value-type="float" office:value="10617983199" table:style-name="ce4">
            <text:p>10,617,983,199</text:p>
          </table:table-cell>
          <table:table-cell office:value-type="float" office:value="10900943278" table:style-name="ce4">
            <text:p>10,900,943,278</text:p>
          </table:table-cell>
          <table:table-cell office:value-type="float" office:value="56246686" table:style-name="ce4">
            <text:p>56,246,686</text:p>
          </table:table-cell>
          <table:table-cell office:value-type="float" office:value="31495436091" table:style-name="ce4">
            <text:p>31,495,436,091</text:p>
          </table:table-cell>
          <table:table-cell office:value-type="float" office:value="1745421181" table:style-name="ce4">
            <text:p>1,745,421,181</text:p>
          </table:table-cell>
          <table:table-cell office:value-type="float" office:value="1531536897" table:style-name="ce4">
            <text:p>1,531,536,897</text:p>
          </table:table-cell>
          <table:table-cell office:value-type="float" office:value="0" table:style-name="ce2">
            <text:p>0</text:p>
          </table:table-cell>
          <table:table-cell office:value-type="float" office:value="44755283" table:style-name="ce4">
            <text:p>44,755,283</text:p>
          </table:table-cell>
          <table:table-cell office:value-type="float" office:value="206350298" table:style-name="ce4">
            <text:p>206,350,298</text:p>
          </table:table-cell>
          <table:table-cell office:value-type="float" office:value="25401771" table:style-name="ce4">
            <text:p>25,401,771</text:p>
          </table:table-cell>
          <table:table-cell office:value-type="float" office:value="1757240707" table:style-name="ce4">
            <text:p>1,757,240,707</text:p>
          </table:table-cell>
          <table:table-cell office:value-type="float" office:value="11819526" table:style-name="ce4">
            <text:p>11,819,52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6006846" table:style-name="ce6">
            <text:p>6,006,846</text:p>
          </table:table-cell>
          <table:table-cell office:value-type="float" office:value="121157307" table:style-name="ce6">
            <text:p>121,157,307</text:p>
          </table:table-cell>
          <table:table-cell office:value-type="float" office:value="30612063" table:style-name="ce6">
            <text:p>30,612,063</text:p>
          </table:table-cell>
          <table:table-cell office:value-type="float" office:value="310996283" table:style-name="ce6">
            <text:p>310,996,283</text:p>
          </table:table-cell>
          <table:table-cell office:value-type="float" office:value="5351169" table:style-name="ce6">
            <text:p>5,351,169</text:p>
          </table:table-cell>
          <table:table-cell office:value-type="float" office:value="103169" table:style-name="ce6">
            <text:p>103,169</text:p>
          </table:table-cell>
          <table:table-cell office:value-type="float" office:value="3500000" table:style-name="ce6">
            <text:p>3,500,000</text:p>
          </table:table-cell>
          <table:table-cell office:value-type="float" office:value="477726837" table:style-name="ce6">
            <text:p>477,726,837</text:p>
          </table:table-cell>
          <table:table-cell office:value-type="float" office:value="36346586" table:style-name="ce6">
            <text:p>36,346,586</text:p>
          </table:table-cell>
          <table:table-cell office:value-type="float" office:value="63807985" table:style-name="ce6">
            <text:p>63,807,985</text:p>
          </table:table-cell>
          <table:table-cell office:value-type="float" office:value="0" table:style-name="ce5">
            <text:p>0</text:p>
          </table:table-cell>
          <table:table-cell office:value-type="float" office:value="103625" table:style-name="ce6">
            <text:p>103,625</text:p>
          </table:table-cell>
          <table:table-cell office:value-type="float" office:value="123204" table:style-name="ce6">
            <text:p>123,204</text:p>
          </table:table-cell>
          <table:table-cell office:value-type="float" office:value="51527" table:style-name="ce6">
            <text:p>51,527</text:p>
          </table:table-cell>
          <table:table-cell office:value-type="float" office:value="63983287" table:style-name="ce6">
            <text:p>63,983,287</text:p>
          </table:table-cell>
          <table:table-cell office:value-type="float" office:value="27636701" table:style-name="ce6">
            <text:p>27,636,70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737499" table:style-name="ce6">
            <text:p>4,737,499</text:p>
          </table:table-cell>
          <table:table-cell office:value-type="float" office:value="56818364" table:style-name="ce6">
            <text:p>56,818,364</text:p>
          </table:table-cell>
          <table:table-cell office:value-type="float" office:value="0" table:style-name="ce5">
            <text:p>0</text:p>
          </table:table-cell>
          <table:table-cell office:value-type="float" office:value="31514244" table:style-name="ce6">
            <text:p>31,514,244</text:p>
          </table:table-cell>
          <table:table-cell office:value-type="float" office:value="199049481" table:style-name="ce6">
            <text:p>199,049,481</text:p>
          </table:table-cell>
          <table:table-cell office:value-type="float" office:value="249440352" table:style-name="ce6">
            <text:p>249,440,352</text:p>
          </table:table-cell>
          <table:table-cell office:value-type="float" office:value="0" table:style-name="ce5">
            <text:p>0</text:p>
          </table:table-cell>
          <table:table-cell office:value-type="float" office:value="541559940" table:style-name="ce6">
            <text:p>541,559,940</text:p>
          </table:table-cell>
          <table:table-cell office:value-type="float" office:value="28564326" table:style-name="ce6">
            <text:p>28,564,326</text:p>
          </table:table-cell>
          <table:table-cell office:value-type="float" office:value="15737862" table:style-name="ce6">
            <text:p>15,737,862</text:p>
          </table:table-cell>
          <table:table-cell office:value-type="float" office:value="5991375" table:style-name="ce6">
            <text:p>5,991,375</text:p>
          </table:table-cell>
          <table:table-cell office:value-type="float" office:value="822380" table:style-name="ce6">
            <text:p>822,380</text:p>
          </table:table-cell>
          <table:table-cell office:value-type="float" office:value="6872876" table:style-name="ce6">
            <text:p>6,872,876</text:p>
          </table:table-cell>
          <table:table-cell office:value-type="float" office:value="260414" table:style-name="ce6">
            <text:p>260,414</text:p>
          </table:table-cell>
          <table:table-cell office:value-type="float" office:value="29164079" table:style-name="ce6">
            <text:p>29,164,079</text:p>
          </table:table-cell>
          <table:table-cell office:value-type="float" office:value="599753" table:style-name="ce6">
            <text:p>599,75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86710" table:style-name="ce6">
            <text:p>7,486,710</text:p>
          </table:table-cell>
          <table:table-cell office:value-type="float" office:value="257156773" table:style-name="ce6">
            <text:p>257,156,773</text:p>
          </table:table-cell>
          <table:table-cell office:value-type="float" office:value="0" table:style-name="ce5">
            <text:p>0</text:p>
          </table:table-cell>
          <table:table-cell office:value-type="float" office:value="30733186" table:style-name="ce6">
            <text:p>30,733,186</text:p>
          </table:table-cell>
          <table:table-cell office:value-type="float" office:value="621689099" table:style-name="ce6">
            <text:p>621,689,099</text:p>
          </table:table-cell>
          <table:table-cell office:value-type="float" office:value="209704148" table:style-name="ce6">
            <text:p>209,704,148</text:p>
          </table:table-cell>
          <table:table-cell office:value-type="float" office:value="0" table:style-name="ce5">
            <text:p>0</text:p>
          </table:table-cell>
          <table:table-cell office:value-type="float" office:value="1126769916" table:style-name="ce6">
            <text:p>1,126,769,916</text:p>
          </table:table-cell>
          <table:table-cell office:value-type="float" office:value="70059629" table:style-name="ce6">
            <text:p>70,059,629</text:p>
          </table:table-cell>
          <table:table-cell office:value-type="float" office:value="38346451" table:style-name="ce6">
            <text:p>38,346,451</text:p>
          </table:table-cell>
          <table:table-cell office:value-type="float" office:value="12543841" table:style-name="ce6">
            <text:p>12,543,841</text:p>
          </table:table-cell>
          <table:table-cell office:value-type="float" office:value="2213770" table:style-name="ce6">
            <text:p>2,213,770</text:p>
          </table:table-cell>
          <table:table-cell office:value-type="float" office:value="18961424" table:style-name="ce6">
            <text:p>18,961,424</text:p>
          </table:table-cell>
          <table:table-cell office:value-type="float" office:value="64449" table:style-name="ce6">
            <text:p>64,449</text:p>
          </table:table-cell>
          <table:table-cell office:value-type="float" office:value="72001037" table:style-name="ce6">
            <text:p>72,001,037</text:p>
          </table:table-cell>
          <table:table-cell office:value-type="float" office:value="1941408" table:style-name="ce6">
            <text:p>1,941,40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16019" table:style-name="ce6">
            <text:p>116,019</text:p>
          </table:table-cell>
          <table:table-cell office:value-type="float" office:value="12793271" table:style-name="ce6">
            <text:p>12,793,271</text:p>
          </table:table-cell>
          <table:table-cell office:value-type="float" office:value="0" table:style-name="ce5">
            <text:p>0</text:p>
          </table:table-cell>
          <table:table-cell office:value-type="float" office:value="1395014" table:style-name="ce6">
            <text:p>1,395,014</text:p>
          </table:table-cell>
          <table:table-cell office:value-type="float" office:value="20664579" table:style-name="ce6">
            <text:p>20,664,579</text:p>
          </table:table-cell>
          <table:table-cell office:value-type="float" office:value="7589669" table:style-name="ce6">
            <text:p>7,589,669</text:p>
          </table:table-cell>
          <table:table-cell office:value-type="float" office:value="0" table:style-name="ce5">
            <text:p>0</text:p>
          </table:table-cell>
          <table:table-cell office:value-type="float" office:value="42558552" table:style-name="ce6">
            <text:p>42,558,552</text:p>
          </table:table-cell>
          <table:table-cell office:value-type="float" office:value="2772903" table:style-name="ce6">
            <text:p>2,772,903</text:p>
          </table:table-cell>
          <table:table-cell office:value-type="float" office:value="1521038" table:style-name="ce6">
            <text:p>1,521,038</text:p>
          </table:table-cell>
          <table:table-cell office:value-type="float" office:value="502200" table:style-name="ce6">
            <text:p>502,200</text:p>
          </table:table-cell>
          <table:table-cell office:value-type="float" office:value="97437" table:style-name="ce6">
            <text:p>97,437</text:p>
          </table:table-cell>
          <table:table-cell office:value-type="float" office:value="877324" table:style-name="ce6">
            <text:p>877,324</text:p>
          </table:table-cell>
          <table:table-cell office:value-type="float" office:value="230" table:style-name="ce5">
            <text:p>230</text:p>
          </table:table-cell>
          <table:table-cell office:value-type="float" office:value="2997769" table:style-name="ce6">
            <text:p>2,997,769</text:p>
          </table:table-cell>
          <table:table-cell office:value-type="float" office:value="224866" table:style-name="ce6">
            <text:p>224,866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0124989" table:style-name="ce8">
            <text:p>350,124,989</text:p>
          </table:table-cell>
          <table:table-cell office:value-type="float" office:value="4299962912" table:style-name="ce8">
            <text:p>4,299,962,912</text:p>
          </table:table-cell>
          <table:table-cell office:value-type="float" office:value="128016703" table:style-name="ce8">
            <text:p>128,016,703</text:p>
          </table:table-cell>
          <table:table-cell office:value-type="float" office:value="6013681903" table:style-name="ce8">
            <text:p>6,013,681,903</text:p>
          </table:table-cell>
          <table:table-cell office:value-type="float" office:value="11464737527" table:style-name="ce8">
            <text:p>11,464,737,527</text:p>
          </table:table-cell>
          <table:table-cell office:value-type="float" office:value="11367780616" table:style-name="ce8">
            <text:p>11,367,780,616</text:p>
          </table:table-cell>
          <table:table-cell office:value-type="float" office:value="59746686" table:style-name="ce8">
            <text:p>59,746,686</text:p>
          </table:table-cell>
          <table:table-cell office:value-type="float" office:value="33684051336" table:style-name="ce8">
            <text:p>33,684,051,336</text:p>
          </table:table-cell>
          <table:table-cell office:value-type="float" office:value="1883164625" table:style-name="ce8">
            <text:p>1,883,164,625</text:p>
          </table:table-cell>
          <table:table-cell office:value-type="float" office:value="1650950233" table:style-name="ce8">
            <text:p>1,650,950,233</text:p>
          </table:table-cell>
          <table:table-cell office:value-type="float" office:value="19037416" table:style-name="ce8">
            <text:p>19,037,416</text:p>
          </table:table-cell>
          <table:table-cell office:value-type="float" office:value="47992495" table:style-name="ce8">
            <text:p>47,992,495</text:p>
          </table:table-cell>
          <table:table-cell office:value-type="float" office:value="233185126" table:style-name="ce8">
            <text:p>233,185,126</text:p>
          </table:table-cell>
          <table:table-cell office:value-type="float" office:value="25778391" table:style-name="ce8">
            <text:p>25,778,391</text:p>
          </table:table-cell>
          <table:table-cell office:value-type="float" office:value="1925386879" table:style-name="ce8">
            <text:p>1,925,386,879</text:p>
          </table:table-cell>
          <table:table-cell office:value-type="float" office:value="42222254" table:style-name="ce8">
            <text:p>42,222,254</text:p>
          </table:table-cell>
          <table:table-cell table:number-columns-repeated="16366"/>
        </table:table-row>
        <table:table-row table:style-name="ro1">
          <table:table-cell office:value-type="float" office:value="10607" table:style-name="ce2">
            <text:p>10607</text:p>
          </table:table-cell>
          <table:table-cell office:value-type="string" table:style-name="ce2">
            <text:p>本國銀行</text:p>
          </table:table-cell>
          <table:table-cell office:value-type="float" office:value="344928849" table:style-name="ce4">
            <text:p>344,928,849</text:p>
          </table:table-cell>
          <table:table-cell office:value-type="float" office:value="3933720758" table:style-name="ce4">
            <text:p>3,933,720,758</text:p>
          </table:table-cell>
          <table:table-cell office:value-type="float" office:value="111025673" table:style-name="ce4">
            <text:p>111,025,673</text:p>
          </table:table-cell>
          <table:table-cell office:value-type="float" office:value="5640018732" table:style-name="ce4">
            <text:p>5,640,018,732</text:p>
          </table:table-cell>
          <table:table-cell office:value-type="float" office:value="10726508405" table:style-name="ce4">
            <text:p>10,726,508,405</text:p>
          </table:table-cell>
          <table:table-cell office:value-type="float" office:value="10910861991" table:style-name="ce4">
            <text:p>10,910,861,991</text:p>
          </table:table-cell>
          <table:table-cell office:value-type="float" office:value="56098633" table:style-name="ce4">
            <text:p>56,098,633</text:p>
          </table:table-cell>
          <table:table-cell office:value-type="float" office:value="31723163041" table:style-name="ce4">
            <text:p>31,723,163,041</text:p>
          </table:table-cell>
          <table:table-cell office:value-type="float" office:value="1765979644" table:style-name="ce4">
            <text:p>1,765,979,644</text:p>
          </table:table-cell>
          <table:table-cell office:value-type="float" office:value="1544304801" table:style-name="ce4">
            <text:p>1,544,304,801</text:p>
          </table:table-cell>
          <table:table-cell office:value-type="float" office:value="0" table:style-name="ce2">
            <text:p>0</text:p>
          </table:table-cell>
          <table:table-cell office:value-type="float" office:value="50280159" table:style-name="ce4">
            <text:p>50,280,159</text:p>
          </table:table-cell>
          <table:table-cell office:value-type="float" office:value="206506132" table:style-name="ce4">
            <text:p>206,506,132</text:p>
          </table:table-cell>
          <table:table-cell office:value-type="float" office:value="26042166" table:style-name="ce4">
            <text:p>26,042,166</text:p>
          </table:table-cell>
          <table:table-cell office:value-type="float" office:value="1775048926" table:style-name="ce4">
            <text:p>1,775,048,926</text:p>
          </table:table-cell>
          <table:table-cell office:value-type="float" office:value="9069282" table:style-name="ce4">
            <text:p>9,069,28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923109" table:style-name="ce6">
            <text:p>5,923,109</text:p>
          </table:table-cell>
          <table:table-cell office:value-type="float" office:value="114101112" table:style-name="ce6">
            <text:p>114,101,112</text:p>
          </table:table-cell>
          <table:table-cell office:value-type="float" office:value="32595444" table:style-name="ce6">
            <text:p>32,595,444</text:p>
          </table:table-cell>
          <table:table-cell office:value-type="float" office:value="293796130" table:style-name="ce6">
            <text:p>293,796,130</text:p>
          </table:table-cell>
          <table:table-cell office:value-type="float" office:value="4381935" table:style-name="ce6">
            <text:p>4,381,935</text:p>
          </table:table-cell>
          <table:table-cell office:value-type="float" office:value="102228" table:style-name="ce6">
            <text:p>102,228</text:p>
          </table:table-cell>
          <table:table-cell office:value-type="float" office:value="3500000" table:style-name="ce6">
            <text:p>3,500,000</text:p>
          </table:table-cell>
          <table:table-cell office:value-type="float" office:value="454399958" table:style-name="ce6">
            <text:p>454,399,958</text:p>
          </table:table-cell>
          <table:table-cell office:value-type="float" office:value="35246280" table:style-name="ce6">
            <text:p>35,246,280</text:p>
          </table:table-cell>
          <table:table-cell office:value-type="float" office:value="65653944" table:style-name="ce6">
            <text:p>65,653,944</text:p>
          </table:table-cell>
          <table:table-cell office:value-type="float" office:value="0" table:style-name="ce5">
            <text:p>0</text:p>
          </table:table-cell>
          <table:table-cell office:value-type="float" office:value="296463" table:style-name="ce6">
            <text:p>296,463</text:p>
          </table:table-cell>
          <table:table-cell office:value-type="float" office:value="120372" table:style-name="ce6">
            <text:p>120,372</text:p>
          </table:table-cell>
          <table:table-cell office:value-type="float" office:value="46736" table:style-name="ce6">
            <text:p>46,736</text:p>
          </table:table-cell>
          <table:table-cell office:value-type="float" office:value="66024043" table:style-name="ce6">
            <text:p>66,024,043</text:p>
          </table:table-cell>
          <table:table-cell office:value-type="float" office:value="30777763" table:style-name="ce6">
            <text:p>30,777,76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811301" table:style-name="ce6">
            <text:p>4,811,301</text:p>
          </table:table-cell>
          <table:table-cell office:value-type="float" office:value="58276772" table:style-name="ce6">
            <text:p>58,276,772</text:p>
          </table:table-cell>
          <table:table-cell office:value-type="float" office:value="0" table:style-name="ce5">
            <text:p>0</text:p>
          </table:table-cell>
          <table:table-cell office:value-type="float" office:value="32156875" table:style-name="ce6">
            <text:p>32,156,875</text:p>
          </table:table-cell>
          <table:table-cell office:value-type="float" office:value="201646201" table:style-name="ce6">
            <text:p>201,646,201</text:p>
          </table:table-cell>
          <table:table-cell office:value-type="float" office:value="249448776" table:style-name="ce6">
            <text:p>249,448,776</text:p>
          </table:table-cell>
          <table:table-cell office:value-type="float" office:value="0" table:style-name="ce5">
            <text:p>0</text:p>
          </table:table-cell>
          <table:table-cell office:value-type="float" office:value="546339925" table:style-name="ce6">
            <text:p>546,339,925</text:p>
          </table:table-cell>
          <table:table-cell office:value-type="float" office:value="28890105" table:style-name="ce6">
            <text:p>28,890,105</text:p>
          </table:table-cell>
          <table:table-cell office:value-type="float" office:value="15710387" table:style-name="ce6">
            <text:p>15,710,387</text:p>
          </table:table-cell>
          <table:table-cell office:value-type="float" office:value="6191348" table:style-name="ce6">
            <text:p>6,191,348</text:p>
          </table:table-cell>
          <table:table-cell office:value-type="float" office:value="821758" table:style-name="ce6">
            <text:p>821,758</text:p>
          </table:table-cell>
          <table:table-cell office:value-type="float" office:value="6931743" table:style-name="ce6">
            <text:p>6,931,743</text:p>
          </table:table-cell>
          <table:table-cell office:value-type="float" office:value="306194" table:style-name="ce6">
            <text:p>306,194</text:p>
          </table:table-cell>
          <table:table-cell office:value-type="float" office:value="29349042" table:style-name="ce6">
            <text:p>29,349,042</text:p>
          </table:table-cell>
          <table:table-cell office:value-type="float" office:value="458937" table:style-name="ce6">
            <text:p>458,93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67769" table:style-name="ce6">
            <text:p>7,467,769</text:p>
          </table:table-cell>
          <table:table-cell office:value-type="float" office:value="258507468" table:style-name="ce6">
            <text:p>258,507,468</text:p>
          </table:table-cell>
          <table:table-cell office:value-type="float" office:value="0" table:style-name="ce5">
            <text:p>0</text:p>
          </table:table-cell>
          <table:table-cell office:value-type="float" office:value="30427765" table:style-name="ce6">
            <text:p>30,427,765</text:p>
          </table:table-cell>
          <table:table-cell office:value-type="float" office:value="629690144" table:style-name="ce6">
            <text:p>629,690,144</text:p>
          </table:table-cell>
          <table:table-cell office:value-type="float" office:value="208625718" table:style-name="ce6">
            <text:p>208,625,718</text:p>
          </table:table-cell>
          <table:table-cell office:value-type="float" office:value="0" table:style-name="ce5">
            <text:p>0</text:p>
          </table:table-cell>
          <table:table-cell office:value-type="float" office:value="1134718864" table:style-name="ce6">
            <text:p>1,134,718,864</text:p>
          </table:table-cell>
          <table:table-cell office:value-type="float" office:value="70571268" table:style-name="ce6">
            <text:p>70,571,268</text:p>
          </table:table-cell>
          <table:table-cell office:value-type="float" office:value="38533579" table:style-name="ce6">
            <text:p>38,533,579</text:p>
          </table:table-cell>
          <table:table-cell office:value-type="float" office:value="12869685" table:style-name="ce6">
            <text:p>12,869,685</text:p>
          </table:table-cell>
          <table:table-cell office:value-type="float" office:value="2222273" table:style-name="ce6">
            <text:p>2,222,273</text:p>
          </table:table-cell>
          <table:table-cell office:value-type="float" office:value="19041475" table:style-name="ce6">
            <text:p>19,041,475</text:p>
          </table:table-cell>
          <table:table-cell office:value-type="float" office:value="70543" table:style-name="ce6">
            <text:p>70,543</text:p>
          </table:table-cell>
          <table:table-cell office:value-type="float" office:value="72596469" table:style-name="ce6">
            <text:p>72,596,469</text:p>
          </table:table-cell>
          <table:table-cell office:value-type="float" office:value="2025201" table:style-name="ce6">
            <text:p>2,025,20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27780" table:style-name="ce6">
            <text:p>127,780</text:p>
          </table:table-cell>
          <table:table-cell office:value-type="float" office:value="12853963" table:style-name="ce6">
            <text:p>12,853,963</text:p>
          </table:table-cell>
          <table:table-cell office:value-type="float" office:value="0" table:style-name="ce5">
            <text:p>0</text:p>
          </table:table-cell>
          <table:table-cell office:value-type="float" office:value="1460475" table:style-name="ce6">
            <text:p>1,460,475</text:p>
          </table:table-cell>
          <table:table-cell office:value-type="float" office:value="20724140" table:style-name="ce6">
            <text:p>20,724,140</text:p>
          </table:table-cell>
          <table:table-cell office:value-type="float" office:value="7502496" table:style-name="ce6">
            <text:p>7,502,496</text:p>
          </table:table-cell>
          <table:table-cell office:value-type="float" office:value="0" table:style-name="ce5">
            <text:p>0</text:p>
          </table:table-cell>
          <table:table-cell office:value-type="float" office:value="42668854" table:style-name="ce6">
            <text:p>42,668,854</text:p>
          </table:table-cell>
          <table:table-cell office:value-type="float" office:value="2783162" table:style-name="ce6">
            <text:p>2,783,162</text:p>
          </table:table-cell>
          <table:table-cell office:value-type="float" office:value="1525033" table:style-name="ce6">
            <text:p>1,525,033</text:p>
          </table:table-cell>
          <table:table-cell office:value-type="float" office:value="514162" table:style-name="ce6">
            <text:p>514,162</text:p>
          </table:table-cell>
          <table:table-cell office:value-type="float" office:value="96039" table:style-name="ce6">
            <text:p>96,039</text:p>
          </table:table-cell>
          <table:table-cell office:value-type="float" office:value="946825" table:style-name="ce6">
            <text:p>946,825</text:p>
          </table:table-cell>
          <table:table-cell office:value-type="float" office:value="332" table:style-name="ce5">
            <text:p>332</text:p>
          </table:table-cell>
          <table:table-cell office:value-type="float" office:value="3081727" table:style-name="ce6">
            <text:p>3,081,727</text:p>
          </table:table-cell>
          <table:table-cell office:value-type="float" office:value="298565" table:style-name="ce6">
            <text:p>298,565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3258808" table:style-name="ce8">
            <text:p>363,258,808</text:p>
          </table:table-cell>
          <table:table-cell office:value-type="float" office:value="4377460073" table:style-name="ce8">
            <text:p>4,377,460,073</text:p>
          </table:table-cell>
          <table:table-cell office:value-type="float" office:value="143621117" table:style-name="ce8">
            <text:p>143,621,117</text:p>
          </table:table-cell>
          <table:table-cell office:value-type="float" office:value="5997859977" table:style-name="ce8">
            <text:p>5,997,859,977</text:p>
          </table:table-cell>
          <table:table-cell office:value-type="float" office:value="11582950825" table:style-name="ce8">
            <text:p>11,582,950,825</text:p>
          </table:table-cell>
          <table:table-cell office:value-type="float" office:value="11376541209" table:style-name="ce8">
            <text:p>11,376,541,209</text:p>
          </table:table-cell>
          <table:table-cell office:value-type="float" office:value="59598633" table:style-name="ce8">
            <text:p>59,598,633</text:p>
          </table:table-cell>
          <table:table-cell office:value-type="float" office:value="33901290642" table:style-name="ce8">
            <text:p>33,901,290,642</text:p>
          </table:table-cell>
          <table:table-cell office:value-type="float" office:value="1903470459" table:style-name="ce8">
            <text:p>1,903,470,459</text:p>
          </table:table-cell>
          <table:table-cell office:value-type="float" office:value="1665727744" table:style-name="ce8">
            <text:p>1,665,727,744</text:p>
          </table:table-cell>
          <table:table-cell office:value-type="float" office:value="19575195" table:style-name="ce8">
            <text:p>19,575,195</text:p>
          </table:table-cell>
          <table:table-cell office:value-type="float" office:value="53716692" table:style-name="ce8">
            <text:p>53,716,692</text:p>
          </table:table-cell>
          <table:table-cell office:value-type="float" office:value="233546547" table:style-name="ce8">
            <text:p>233,546,547</text:p>
          </table:table-cell>
          <table:table-cell office:value-type="float" office:value="26465971" table:style-name="ce8">
            <text:p>26,465,971</text:p>
          </table:table-cell>
          <table:table-cell office:value-type="float" office:value="1946100207" table:style-name="ce8">
            <text:p>1,946,100,207</text:p>
          </table:table-cell>
          <table:table-cell office:value-type="float" office:value="42629748" table:style-name="ce8">
            <text:p>42,629,748</text:p>
          </table:table-cell>
          <table:table-cell table:number-columns-repeated="16366"/>
        </table:table-row>
        <table:table-row table:style-name="ro1">
          <table:table-cell office:value-type="float" office:value="10608" table:style-name="ce2">
            <text:p>10608</text:p>
          </table:table-cell>
          <table:table-cell office:value-type="string" table:style-name="ce2">
            <text:p>本國銀行</text:p>
          </table:table-cell>
          <table:table-cell office:value-type="float" office:value="346070247" table:style-name="ce4">
            <text:p>346,070,247</text:p>
          </table:table-cell>
          <table:table-cell office:value-type="float" office:value="3998299660" table:style-name="ce4">
            <text:p>3,998,299,660</text:p>
          </table:table-cell>
          <table:table-cell office:value-type="float" office:value="144820812" table:style-name="ce4">
            <text:p>144,820,812</text:p>
          </table:table-cell>
          <table:table-cell office:value-type="float" office:value="5502082031" table:style-name="ce4">
            <text:p>5,502,082,031</text:p>
          </table:table-cell>
          <table:table-cell office:value-type="float" office:value="10933686442" table:style-name="ce4">
            <text:p>10,933,686,442</text:p>
          </table:table-cell>
          <table:table-cell office:value-type="float" office:value="10921340956" table:style-name="ce4">
            <text:p>10,921,340,956</text:p>
          </table:table-cell>
          <table:table-cell office:value-type="float" office:value="52488453" table:style-name="ce4">
            <text:p>52,488,453</text:p>
          </table:table-cell>
          <table:table-cell office:value-type="float" office:value="31898788601" table:style-name="ce4">
            <text:p>31,898,788,601</text:p>
          </table:table-cell>
          <table:table-cell office:value-type="float" office:value="1789851792" table:style-name="ce4">
            <text:p>1,789,851,792</text:p>
          </table:table-cell>
          <table:table-cell office:value-type="float" office:value="1571675579" table:style-name="ce4">
            <text:p>1,571,675,579</text:p>
          </table:table-cell>
          <table:table-cell office:value-type="float" office:value="0" table:style-name="ce2">
            <text:p>0</text:p>
          </table:table-cell>
          <table:table-cell office:value-type="float" office:value="45892408" table:style-name="ce4">
            <text:p>45,892,408</text:p>
          </table:table-cell>
          <table:table-cell office:value-type="float" office:value="205572525" table:style-name="ce4">
            <text:p>205,572,525</text:p>
          </table:table-cell>
          <table:table-cell office:value-type="float" office:value="26446486" table:style-name="ce4">
            <text:p>26,446,486</text:p>
          </table:table-cell>
          <table:table-cell office:value-type="float" office:value="1796694026" table:style-name="ce4">
            <text:p>1,796,694,026</text:p>
          </table:table-cell>
          <table:table-cell office:value-type="float" office:value="6842234" table:style-name="ce4">
            <text:p>6,842,23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460115" table:style-name="ce6">
            <text:p>5,460,115</text:p>
          </table:table-cell>
          <table:table-cell office:value-type="float" office:value="115999072" table:style-name="ce6">
            <text:p>115,999,072</text:p>
          </table:table-cell>
          <table:table-cell office:value-type="float" office:value="43619285" table:style-name="ce6">
            <text:p>43,619,285</text:p>
          </table:table-cell>
          <table:table-cell office:value-type="float" office:value="274086826" table:style-name="ce6">
            <text:p>274,086,826</text:p>
          </table:table-cell>
          <table:table-cell office:value-type="float" office:value="4377152" table:style-name="ce6">
            <text:p>4,377,152</text:p>
          </table:table-cell>
          <table:table-cell office:value-type="float" office:value="105217" table:style-name="ce6">
            <text:p>105,217</text:p>
          </table:table-cell>
          <table:table-cell office:value-type="float" office:value="3500000" table:style-name="ce6">
            <text:p>3,500,000</text:p>
          </table:table-cell>
          <table:table-cell office:value-type="float" office:value="447147667" table:style-name="ce6">
            <text:p>447,147,667</text:p>
          </table:table-cell>
          <table:table-cell office:value-type="float" office:value="38019590" table:style-name="ce6">
            <text:p>38,019,590</text:p>
          </table:table-cell>
          <table:table-cell office:value-type="float" office:value="69159618" table:style-name="ce6">
            <text:p>69,159,618</text:p>
          </table:table-cell>
          <table:table-cell office:value-type="float" office:value="0" table:style-name="ce5">
            <text:p>0</text:p>
          </table:table-cell>
          <table:table-cell office:value-type="float" office:value="122668" table:style-name="ce6">
            <text:p>122,668</text:p>
          </table:table-cell>
          <table:table-cell office:value-type="float" office:value="118094" table:style-name="ce6">
            <text:p>118,094</text:p>
          </table:table-cell>
          <table:table-cell office:value-type="float" office:value="69012" table:style-name="ce6">
            <text:p>69,012</text:p>
          </table:table-cell>
          <table:table-cell office:value-type="float" office:value="69331368" table:style-name="ce6">
            <text:p>69,331,368</text:p>
          </table:table-cell>
          <table:table-cell office:value-type="float" office:value="31311778" table:style-name="ce6">
            <text:p>31,311,77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698890" table:style-name="ce6">
            <text:p>4,698,890</text:p>
          </table:table-cell>
          <table:table-cell office:value-type="float" office:value="59412833" table:style-name="ce6">
            <text:p>59,412,833</text:p>
          </table:table-cell>
          <table:table-cell office:value-type="float" office:value="0" table:style-name="ce5">
            <text:p>0</text:p>
          </table:table-cell>
          <table:table-cell office:value-type="float" office:value="31909423" table:style-name="ce6">
            <text:p>31,909,423</text:p>
          </table:table-cell>
          <table:table-cell office:value-type="float" office:value="203442468" table:style-name="ce6">
            <text:p>203,442,468</text:p>
          </table:table-cell>
          <table:table-cell office:value-type="float" office:value="249988799" table:style-name="ce6">
            <text:p>249,988,799</text:p>
          </table:table-cell>
          <table:table-cell office:value-type="float" office:value="0" table:style-name="ce5">
            <text:p>0</text:p>
          </table:table-cell>
          <table:table-cell office:value-type="float" office:value="549452413" table:style-name="ce6">
            <text:p>549,452,413</text:p>
          </table:table-cell>
          <table:table-cell office:value-type="float" office:value="29097092" table:style-name="ce6">
            <text:p>29,097,092</text:p>
          </table:table-cell>
          <table:table-cell office:value-type="float" office:value="15889567" table:style-name="ce6">
            <text:p>15,889,567</text:p>
          </table:table-cell>
          <table:table-cell office:value-type="float" office:value="6307986" table:style-name="ce6">
            <text:p>6,307,986</text:p>
          </table:table-cell>
          <table:table-cell office:value-type="float" office:value="804964" table:style-name="ce6">
            <text:p>804,964</text:p>
          </table:table-cell>
          <table:table-cell office:value-type="float" office:value="6925501" table:style-name="ce6">
            <text:p>6,925,501</text:p>
          </table:table-cell>
          <table:table-cell office:value-type="float" office:value="280146" table:style-name="ce6">
            <text:p>280,146</text:p>
          </table:table-cell>
          <table:table-cell office:value-type="float" office:value="29647872" table:style-name="ce6">
            <text:p>29,647,872</text:p>
          </table:table-cell>
          <table:table-cell office:value-type="float" office:value="550780" table:style-name="ce6">
            <text:p>550,78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256651" table:style-name="ce6">
            <text:p>7,256,651</text:p>
          </table:table-cell>
          <table:table-cell office:value-type="float" office:value="259326856" table:style-name="ce6">
            <text:p>259,326,856</text:p>
          </table:table-cell>
          <table:table-cell office:value-type="float" office:value="0" table:style-name="ce5">
            <text:p>0</text:p>
          </table:table-cell>
          <table:table-cell office:value-type="float" office:value="29887677" table:style-name="ce6">
            <text:p>29,887,677</text:p>
          </table:table-cell>
          <table:table-cell office:value-type="float" office:value="633204928" table:style-name="ce6">
            <text:p>633,204,928</text:p>
          </table:table-cell>
          <table:table-cell office:value-type="float" office:value="208699298" table:style-name="ce6">
            <text:p>208,699,298</text:p>
          </table:table-cell>
          <table:table-cell office:value-type="float" office:value="0" table:style-name="ce5">
            <text:p>0</text:p>
          </table:table-cell>
          <table:table-cell office:value-type="float" office:value="1138375410" table:style-name="ce6">
            <text:p>1,138,375,410</text:p>
          </table:table-cell>
          <table:table-cell office:value-type="float" office:value="70797922" table:style-name="ce6">
            <text:p>70,797,922</text:p>
          </table:table-cell>
          <table:table-cell office:value-type="float" office:value="38812262" table:style-name="ce6">
            <text:p>38,812,262</text:p>
          </table:table-cell>
          <table:table-cell office:value-type="float" office:value="13008973" table:style-name="ce6">
            <text:p>13,008,973</text:p>
          </table:table-cell>
          <table:table-cell office:value-type="float" office:value="2230647" table:style-name="ce6">
            <text:p>2,230,647</text:p>
          </table:table-cell>
          <table:table-cell office:value-type="float" office:value="18857857" table:style-name="ce6">
            <text:p>18,857,857</text:p>
          </table:table-cell>
          <table:table-cell office:value-type="float" office:value="71930" table:style-name="ce6">
            <text:p>71,930</text:p>
          </table:table-cell>
          <table:table-cell office:value-type="float" office:value="72837809" table:style-name="ce6">
            <text:p>72,837,809</text:p>
          </table:table-cell>
          <table:table-cell office:value-type="float" office:value="2039887" table:style-name="ce6">
            <text:p>2,039,88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25575" table:style-name="ce6">
            <text:p>125,575</text:p>
          </table:table-cell>
          <table:table-cell office:value-type="float" office:value="13059660" table:style-name="ce6">
            <text:p>13,059,660</text:p>
          </table:table-cell>
          <table:table-cell office:value-type="float" office:value="0" table:style-name="ce5">
            <text:p>0</text:p>
          </table:table-cell>
          <table:table-cell office:value-type="float" office:value="1611853" table:style-name="ce6">
            <text:p>1,611,853</text:p>
          </table:table-cell>
          <table:table-cell office:value-type="float" office:value="20927065" table:style-name="ce6">
            <text:p>20,927,065</text:p>
          </table:table-cell>
          <table:table-cell office:value-type="float" office:value="7393859" table:style-name="ce6">
            <text:p>7,393,859</text:p>
          </table:table-cell>
          <table:table-cell office:value-type="float" office:value="0" table:style-name="ce5">
            <text:p>0</text:p>
          </table:table-cell>
          <table:table-cell office:value-type="float" office:value="43118012" table:style-name="ce6">
            <text:p>43,118,012</text:p>
          </table:table-cell>
          <table:table-cell office:value-type="float" office:value="2817420" table:style-name="ce6">
            <text:p>2,817,420</text:p>
          </table:table-cell>
          <table:table-cell office:value-type="float" office:value="1530234" table:style-name="ce6">
            <text:p>1,530,234</text:p>
          </table:table-cell>
          <table:table-cell office:value-type="float" office:value="519145" table:style-name="ce6">
            <text:p>519,145</text:p>
          </table:table-cell>
          <table:table-cell office:value-type="float" office:value="96951" table:style-name="ce6">
            <text:p>96,951</text:p>
          </table:table-cell>
          <table:table-cell office:value-type="float" office:value="914569" table:style-name="ce6">
            <text:p>914,569</text:p>
          </table:table-cell>
          <table:table-cell office:value-type="float" office:value="52" table:style-name="ce5">
            <text:p>52</text:p>
          </table:table-cell>
          <table:table-cell office:value-type="float" office:value="3060847" table:style-name="ce6">
            <text:p>3,060,847</text:p>
          </table:table-cell>
          <table:table-cell office:value-type="float" office:value="243427" table:style-name="ce6">
            <text:p>243,427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3611478" table:style-name="ce8">
            <text:p>363,611,478</text:p>
          </table:table-cell>
          <table:table-cell office:value-type="float" office:value="4446098081" table:style-name="ce8">
            <text:p>4,446,098,081</text:p>
          </table:table-cell>
          <table:table-cell office:value-type="float" office:value="188440097" table:style-name="ce8">
            <text:p>188,440,097</text:p>
          </table:table-cell>
          <table:table-cell office:value-type="float" office:value="5839577810" table:style-name="ce8">
            <text:p>5,839,577,810</text:p>
          </table:table-cell>
          <table:table-cell office:value-type="float" office:value="11795638055" table:style-name="ce8">
            <text:p>11,795,638,055</text:p>
          </table:table-cell>
          <table:table-cell office:value-type="float" office:value="11387528129" table:style-name="ce8">
            <text:p>11,387,528,129</text:p>
          </table:table-cell>
          <table:table-cell office:value-type="float" office:value="55988453" table:style-name="ce8">
            <text:p>55,988,453</text:p>
          </table:table-cell>
          <table:table-cell office:value-type="float" office:value="34076882103" table:style-name="ce8">
            <text:p>34,076,882,103</text:p>
          </table:table-cell>
          <table:table-cell office:value-type="float" office:value="1930583816" table:style-name="ce8">
            <text:p>1,930,583,816</text:p>
          </table:table-cell>
          <table:table-cell office:value-type="float" office:value="1697067260" table:style-name="ce8">
            <text:p>1,697,067,260</text:p>
          </table:table-cell>
          <table:table-cell office:value-type="float" office:value="19836104" table:style-name="ce8">
            <text:p>19,836,104</text:p>
          </table:table-cell>
          <table:table-cell office:value-type="float" office:value="49147638" table:style-name="ce8">
            <text:p>49,147,638</text:p>
          </table:table-cell>
          <table:table-cell office:value-type="float" office:value="232388546" table:style-name="ce8">
            <text:p>232,388,546</text:p>
          </table:table-cell>
          <table:table-cell office:value-type="float" office:value="26867626" table:style-name="ce8">
            <text:p>26,867,626</text:p>
          </table:table-cell>
          <table:table-cell office:value-type="float" office:value="1971571922" table:style-name="ce8">
            <text:p>1,971,571,922</text:p>
          </table:table-cell>
          <table:table-cell office:value-type="float" office:value="40988106" table:style-name="ce8">
            <text:p>40,988,106</text:p>
          </table:table-cell>
          <table:table-cell table:number-columns-repeated="16366"/>
        </table:table-row>
        <table:table-row table:style-name="ro1">
          <table:table-cell office:value-type="float" office:value="10609" table:style-name="ce2">
            <text:p>10609</text:p>
          </table:table-cell>
          <table:table-cell office:value-type="string" table:style-name="ce2">
            <text:p>本國銀行</text:p>
          </table:table-cell>
          <table:table-cell office:value-type="float" office:value="344425631" table:style-name="ce4">
            <text:p>344,425,631</text:p>
          </table:table-cell>
          <table:table-cell office:value-type="float" office:value="3987308340" table:style-name="ce4">
            <text:p>3,987,308,340</text:p>
          </table:table-cell>
          <table:table-cell office:value-type="float" office:value="144259962" table:style-name="ce4">
            <text:p>144,259,962</text:p>
          </table:table-cell>
          <table:table-cell office:value-type="float" office:value="5496983521" table:style-name="ce4">
            <text:p>5,496,983,521</text:p>
          </table:table-cell>
          <table:table-cell office:value-type="float" office:value="10990228775" table:style-name="ce4">
            <text:p>10,990,228,775</text:p>
          </table:table-cell>
          <table:table-cell office:value-type="float" office:value="10906222029" table:style-name="ce4">
            <text:p>10,906,222,029</text:p>
          </table:table-cell>
          <table:table-cell office:value-type="float" office:value="49187160" table:style-name="ce4">
            <text:p>49,187,160</text:p>
          </table:table-cell>
          <table:table-cell office:value-type="float" office:value="31918615418" table:style-name="ce4">
            <text:p>31,918,615,418</text:p>
          </table:table-cell>
          <table:table-cell office:value-type="float" office:value="1792104236" table:style-name="ce4">
            <text:p>1,792,104,236</text:p>
          </table:table-cell>
          <table:table-cell office:value-type="float" office:value="1575384888" table:style-name="ce4">
            <text:p>1,575,384,888</text:p>
          </table:table-cell>
          <table:table-cell office:value-type="float" office:value="0" table:style-name="ce2">
            <text:p>0</text:p>
          </table:table-cell>
          <table:table-cell office:value-type="float" office:value="46268266" table:style-name="ce4">
            <text:p>46,268,266</text:p>
          </table:table-cell>
          <table:table-cell office:value-type="float" office:value="205694299" table:style-name="ce4">
            <text:p>205,694,299</text:p>
          </table:table-cell>
          <table:table-cell office:value-type="float" office:value="28299406" table:style-name="ce4">
            <text:p>28,299,406</text:p>
          </table:table-cell>
          <table:table-cell office:value-type="float" office:value="1799048047" table:style-name="ce4">
            <text:p>1,799,048,047</text:p>
          </table:table-cell>
          <table:table-cell office:value-type="float" office:value="6943811" table:style-name="ce4">
            <text:p>6,943,81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5950984" table:style-name="ce6">
            <text:p>5,950,984</text:p>
          </table:table-cell>
          <table:table-cell office:value-type="float" office:value="116706921" table:style-name="ce6">
            <text:p>116,706,921</text:p>
          </table:table-cell>
          <table:table-cell office:value-type="float" office:value="43940562" table:style-name="ce6">
            <text:p>43,940,562</text:p>
          </table:table-cell>
          <table:table-cell office:value-type="float" office:value="264283259" table:style-name="ce6">
            <text:p>264,283,259</text:p>
          </table:table-cell>
          <table:table-cell office:value-type="float" office:value="5188724" table:style-name="ce6">
            <text:p>5,188,724</text:p>
          </table:table-cell>
          <table:table-cell office:value-type="float" office:value="107392" table:style-name="ce6">
            <text:p>107,392</text:p>
          </table:table-cell>
          <table:table-cell office:value-type="float" office:value="3500000" table:style-name="ce6">
            <text:p>3,500,000</text:p>
          </table:table-cell>
          <table:table-cell office:value-type="float" office:value="439677842" table:style-name="ce6">
            <text:p>439,677,842</text:p>
          </table:table-cell>
          <table:table-cell office:value-type="float" office:value="37460604" table:style-name="ce6">
            <text:p>37,460,604</text:p>
          </table:table-cell>
          <table:table-cell office:value-type="float" office:value="72686445" table:style-name="ce6">
            <text:p>72,686,445</text:p>
          </table:table-cell>
          <table:table-cell office:value-type="float" office:value="0" table:style-name="ce5">
            <text:p>0</text:p>
          </table:table-cell>
          <table:table-cell office:value-type="float" office:value="191486" table:style-name="ce6">
            <text:p>191,486</text:p>
          </table:table-cell>
          <table:table-cell office:value-type="float" office:value="127924" table:style-name="ce6">
            <text:p>127,924</text:p>
          </table:table-cell>
          <table:table-cell office:value-type="float" office:value="67453" table:style-name="ce6">
            <text:p>67,453</text:p>
          </table:table-cell>
          <table:table-cell office:value-type="float" office:value="72938402" table:style-name="ce6">
            <text:p>72,938,402</text:p>
          </table:table-cell>
          <table:table-cell office:value-type="float" office:value="35477798" table:style-name="ce6">
            <text:p>35,477,79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887047" table:style-name="ce6">
            <text:p>4,887,047</text:p>
          </table:table-cell>
          <table:table-cell office:value-type="float" office:value="59990383" table:style-name="ce6">
            <text:p>59,990,383</text:p>
          </table:table-cell>
          <table:table-cell office:value-type="float" office:value="0" table:style-name="ce5">
            <text:p>0</text:p>
          </table:table-cell>
          <table:table-cell office:value-type="float" office:value="30950978" table:style-name="ce6">
            <text:p>30,950,978</text:p>
          </table:table-cell>
          <table:table-cell office:value-type="float" office:value="203809962" table:style-name="ce6">
            <text:p>203,809,962</text:p>
          </table:table-cell>
          <table:table-cell office:value-type="float" office:value="250822253" table:style-name="ce6">
            <text:p>250,822,253</text:p>
          </table:table-cell>
          <table:table-cell office:value-type="float" office:value="0" table:style-name="ce5">
            <text:p>0</text:p>
          </table:table-cell>
          <table:table-cell office:value-type="float" office:value="550460623" table:style-name="ce6">
            <text:p>550,460,623</text:p>
          </table:table-cell>
          <table:table-cell office:value-type="float" office:value="29179407" table:style-name="ce6">
            <text:p>29,179,407</text:p>
          </table:table-cell>
          <table:table-cell office:value-type="float" office:value="16003407" table:style-name="ce6">
            <text:p>16,003,407</text:p>
          </table:table-cell>
          <table:table-cell office:value-type="float" office:value="6178930" table:style-name="ce6">
            <text:p>6,178,930</text:p>
          </table:table-cell>
          <table:table-cell office:value-type="float" office:value="797764" table:style-name="ce6">
            <text:p>797,764</text:p>
          </table:table-cell>
          <table:table-cell office:value-type="float" office:value="6913578" table:style-name="ce6">
            <text:p>6,913,578</text:p>
          </table:table-cell>
          <table:table-cell office:value-type="float" office:value="290013" table:style-name="ce6">
            <text:p>290,013</text:p>
          </table:table-cell>
          <table:table-cell office:value-type="float" office:value="29603666" table:style-name="ce6">
            <text:p>29,603,666</text:p>
          </table:table-cell>
          <table:table-cell office:value-type="float" office:value="424259" table:style-name="ce6">
            <text:p>424,25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303139" table:style-name="ce6">
            <text:p>7,303,139</text:p>
          </table:table-cell>
          <table:table-cell office:value-type="float" office:value="259694242" table:style-name="ce6">
            <text:p>259,694,242</text:p>
          </table:table-cell>
          <table:table-cell office:value-type="float" office:value="0" table:style-name="ce5">
            <text:p>0</text:p>
          </table:table-cell>
          <table:table-cell office:value-type="float" office:value="29719045" table:style-name="ce6">
            <text:p>29,719,045</text:p>
          </table:table-cell>
          <table:table-cell office:value-type="float" office:value="632859280" table:style-name="ce6">
            <text:p>632,859,280</text:p>
          </table:table-cell>
          <table:table-cell office:value-type="float" office:value="208818175" table:style-name="ce6">
            <text:p>208,818,175</text:p>
          </table:table-cell>
          <table:table-cell office:value-type="float" office:value="0" table:style-name="ce5">
            <text:p>0</text:p>
          </table:table-cell>
          <table:table-cell office:value-type="float" office:value="1138393881" table:style-name="ce6">
            <text:p>1,138,393,881</text:p>
          </table:table-cell>
          <table:table-cell office:value-type="float" office:value="70816158" table:style-name="ce6">
            <text:p>70,816,158</text:p>
          </table:table-cell>
          <table:table-cell office:value-type="float" office:value="38937917" table:style-name="ce6">
            <text:p>38,937,917</text:p>
          </table:table-cell>
          <table:table-cell office:value-type="float" office:value="12969004" table:style-name="ce6">
            <text:p>12,969,004</text:p>
          </table:table-cell>
          <table:table-cell office:value-type="float" office:value="2223749" table:style-name="ce6">
            <text:p>2,223,749</text:p>
          </table:table-cell>
          <table:table-cell office:value-type="float" office:value="18953531" table:style-name="ce6">
            <text:p>18,953,531</text:p>
          </table:table-cell>
          <table:table-cell office:value-type="float" office:value="72126" table:style-name="ce6">
            <text:p>72,126</text:p>
          </table:table-cell>
          <table:table-cell office:value-type="float" office:value="73012075" table:style-name="ce6">
            <text:p>73,012,075</text:p>
          </table:table-cell>
          <table:table-cell office:value-type="float" office:value="2195917" table:style-name="ce6">
            <text:p>2,195,91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22288" table:style-name="ce6">
            <text:p>122,288</text:p>
          </table:table-cell>
          <table:table-cell office:value-type="float" office:value="13046784" table:style-name="ce6">
            <text:p>13,046,784</text:p>
          </table:table-cell>
          <table:table-cell office:value-type="float" office:value="0" table:style-name="ce5">
            <text:p>0</text:p>
          </table:table-cell>
          <table:table-cell office:value-type="float" office:value="1688265" table:style-name="ce6">
            <text:p>1,688,265</text:p>
          </table:table-cell>
          <table:table-cell office:value-type="float" office:value="21061616" table:style-name="ce6">
            <text:p>21,061,616</text:p>
          </table:table-cell>
          <table:table-cell office:value-type="float" office:value="7390477" table:style-name="ce6">
            <text:p>7,390,477</text:p>
          </table:table-cell>
          <table:table-cell office:value-type="float" office:value="0" table:style-name="ce5">
            <text:p>0</text:p>
          </table:table-cell>
          <table:table-cell office:value-type="float" office:value="43309430" table:style-name="ce6">
            <text:p>43,309,430</text:p>
          </table:table-cell>
          <table:table-cell office:value-type="float" office:value="2826889" table:style-name="ce6">
            <text:p>2,826,889</text:p>
          </table:table-cell>
          <table:table-cell office:value-type="float" office:value="1549370" table:style-name="ce6">
            <text:p>1,549,370</text:p>
          </table:table-cell>
          <table:table-cell office:value-type="float" office:value="511557" table:style-name="ce6">
            <text:p>511,557</text:p>
          </table:table-cell>
          <table:table-cell office:value-type="float" office:value="96201" table:style-name="ce6">
            <text:p>96,201</text:p>
          </table:table-cell>
          <table:table-cell office:value-type="float" office:value="900800" table:style-name="ce6">
            <text:p>900,800</text:p>
          </table:table-cell>
          <table:table-cell office:value-type="float" office:value="1030" table:style-name="ce5">
            <text:p>1030</text:p>
          </table:table-cell>
          <table:table-cell office:value-type="float" office:value="3056898" table:style-name="ce6">
            <text:p>3,056,898</text:p>
          </table:table-cell>
          <table:table-cell office:value-type="float" office:value="230009" table:style-name="ce6">
            <text:p>230,009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2689089" table:style-name="ce8">
            <text:p>362,689,089</text:p>
          </table:table-cell>
          <table:table-cell office:value-type="float" office:value="4436746670" table:style-name="ce8">
            <text:p>4,436,746,670</text:p>
          </table:table-cell>
          <table:table-cell office:value-type="float" office:value="188200524" table:style-name="ce8">
            <text:p>188,200,524</text:p>
          </table:table-cell>
          <table:table-cell office:value-type="float" office:value="5823625068" table:style-name="ce8">
            <text:p>5,823,625,068</text:p>
          </table:table-cell>
          <table:table-cell office:value-type="float" office:value="11853148357" table:style-name="ce8">
            <text:p>11,853,148,357</text:p>
          </table:table-cell>
          <table:table-cell office:value-type="float" office:value="11373360326" table:style-name="ce8">
            <text:p>11,373,360,326</text:p>
          </table:table-cell>
          <table:table-cell office:value-type="float" office:value="52687160" table:style-name="ce8">
            <text:p>52,687,160</text:p>
          </table:table-cell>
          <table:table-cell office:value-type="float" office:value="34090457194" table:style-name="ce8">
            <text:p>34,090,457,194</text:p>
          </table:table-cell>
          <table:table-cell office:value-type="float" office:value="1932387294" table:style-name="ce8">
            <text:p>1,932,387,294</text:p>
          </table:table-cell>
          <table:table-cell office:value-type="float" office:value="1704562027" table:style-name="ce8">
            <text:p>1,704,562,027</text:p>
          </table:table-cell>
          <table:table-cell office:value-type="float" office:value="19659491" table:style-name="ce8">
            <text:p>19,659,491</text:p>
          </table:table-cell>
          <table:table-cell office:value-type="float" office:value="49577466" table:style-name="ce8">
            <text:p>49,577,466</text:p>
          </table:table-cell>
          <table:table-cell office:value-type="float" office:value="232590132" table:style-name="ce8">
            <text:p>232,590,132</text:p>
          </table:table-cell>
          <table:table-cell office:value-type="float" office:value="28730028" table:style-name="ce8">
            <text:p>28,730,028</text:p>
          </table:table-cell>
          <table:table-cell office:value-type="float" office:value="1977659088" table:style-name="ce8">
            <text:p>1,977,659,088</text:p>
          </table:table-cell>
          <table:table-cell office:value-type="float" office:value="45271794" table:style-name="ce8">
            <text:p>45,271,794</text:p>
          </table:table-cell>
          <table:table-cell table:number-columns-repeated="16366"/>
        </table:table-row>
        <table:table-row table:style-name="ro1">
          <table:table-cell office:value-type="float" office:value="10610" table:style-name="ce2">
            <text:p>10610</text:p>
          </table:table-cell>
          <table:table-cell office:value-type="string" table:style-name="ce2">
            <text:p>本國銀行</text:p>
          </table:table-cell>
          <table:table-cell office:value-type="float" office:value="344816476" table:style-name="ce4">
            <text:p>344,816,476</text:p>
          </table:table-cell>
          <table:table-cell office:value-type="float" office:value="3945451564" table:style-name="ce4">
            <text:p>3,945,451,564</text:p>
          </table:table-cell>
          <table:table-cell office:value-type="float" office:value="123745143" table:style-name="ce4">
            <text:p>123,745,143</text:p>
          </table:table-cell>
          <table:table-cell office:value-type="float" office:value="5478675006" table:style-name="ce4">
            <text:p>5,478,675,006</text:p>
          </table:table-cell>
          <table:table-cell office:value-type="float" office:value="11003611983" table:style-name="ce4">
            <text:p>11,003,611,983</text:p>
          </table:table-cell>
          <table:table-cell office:value-type="float" office:value="10891025197" table:style-name="ce4">
            <text:p>10,891,025,197</text:p>
          </table:table-cell>
          <table:table-cell office:value-type="float" office:value="47422517" table:style-name="ce4">
            <text:p>47,422,517</text:p>
          </table:table-cell>
          <table:table-cell office:value-type="float" office:value="31834747886" table:style-name="ce4">
            <text:p>31,834,747,886</text:p>
          </table:table-cell>
          <table:table-cell office:value-type="float" office:value="1779421806" table:style-name="ce4">
            <text:p>1,779,421,806</text:p>
          </table:table-cell>
          <table:table-cell office:value-type="float" office:value="1554481773" table:style-name="ce4">
            <text:p>1,554,481,773</text:p>
          </table:table-cell>
          <table:table-cell office:value-type="float" office:value="0" table:style-name="ce2">
            <text:p>0</text:p>
          </table:table-cell>
          <table:table-cell office:value-type="float" office:value="51627618" table:style-name="ce4">
            <text:p>51,627,618</text:p>
          </table:table-cell>
          <table:table-cell office:value-type="float" office:value="209748286" table:style-name="ce4">
            <text:p>209,748,286</text:p>
          </table:table-cell>
          <table:table-cell office:value-type="float" office:value="27266228" table:style-name="ce4">
            <text:p>27,266,228</text:p>
          </table:table-cell>
          <table:table-cell office:value-type="float" office:value="1788591449" table:style-name="ce4">
            <text:p>1,788,591,449</text:p>
          </table:table-cell>
          <table:table-cell office:value-type="float" office:value="9169643" table:style-name="ce4">
            <text:p>9,169,64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6630129" table:style-name="ce6">
            <text:p>6,630,129</text:p>
          </table:table-cell>
          <table:table-cell office:value-type="float" office:value="115978271" table:style-name="ce6">
            <text:p>115,978,271</text:p>
          </table:table-cell>
          <table:table-cell office:value-type="float" office:value="41809156" table:style-name="ce6">
            <text:p>41,809,156</text:p>
          </table:table-cell>
          <table:table-cell office:value-type="float" office:value="264100461" table:style-name="ce6">
            <text:p>264,100,461</text:p>
          </table:table-cell>
          <table:table-cell office:value-type="float" office:value="4941288" table:style-name="ce6">
            <text:p>4,941,288</text:p>
          </table:table-cell>
          <table:table-cell office:value-type="float" office:value="111273" table:style-name="ce6">
            <text:p>111,273</text:p>
          </table:table-cell>
          <table:table-cell office:value-type="float" office:value="3500000" table:style-name="ce6">
            <text:p>3,500,000</text:p>
          </table:table-cell>
          <table:table-cell office:value-type="float" office:value="437070578" table:style-name="ce6">
            <text:p>437,070,578</text:p>
          </table:table-cell>
          <table:table-cell office:value-type="float" office:value="36618161" table:style-name="ce6">
            <text:p>36,618,161</text:p>
          </table:table-cell>
          <table:table-cell office:value-type="float" office:value="68093273" table:style-name="ce6">
            <text:p>68,093,273</text:p>
          </table:table-cell>
          <table:table-cell office:value-type="float" office:value="0" table:style-name="ce5">
            <text:p>0</text:p>
          </table:table-cell>
          <table:table-cell office:value-type="float" office:value="95021" table:style-name="ce6">
            <text:p>95,021</text:p>
          </table:table-cell>
          <table:table-cell office:value-type="float" office:value="122827" table:style-name="ce6">
            <text:p>122,827</text:p>
          </table:table-cell>
          <table:table-cell office:value-type="float" office:value="48049" table:style-name="ce6">
            <text:p>48,049</text:p>
          </table:table-cell>
          <table:table-cell office:value-type="float" office:value="68263072" table:style-name="ce6">
            <text:p>68,263,072</text:p>
          </table:table-cell>
          <table:table-cell office:value-type="float" office:value="31644911" table:style-name="ce6">
            <text:p>31,644,91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930787" table:style-name="ce6">
            <text:p>4,930,787</text:p>
          </table:table-cell>
          <table:table-cell office:value-type="float" office:value="59706518" table:style-name="ce6">
            <text:p>59,706,518</text:p>
          </table:table-cell>
          <table:table-cell office:value-type="float" office:value="0" table:style-name="ce5">
            <text:p>0</text:p>
          </table:table-cell>
          <table:table-cell office:value-type="float" office:value="30559260" table:style-name="ce6">
            <text:p>30,559,260</text:p>
          </table:table-cell>
          <table:table-cell office:value-type="float" office:value="204371513" table:style-name="ce6">
            <text:p>204,371,513</text:p>
          </table:table-cell>
          <table:table-cell office:value-type="float" office:value="251726580" table:style-name="ce6">
            <text:p>251,726,580</text:p>
          </table:table-cell>
          <table:table-cell office:value-type="float" office:value="0" table:style-name="ce5">
            <text:p>0</text:p>
          </table:table-cell>
          <table:table-cell office:value-type="float" office:value="551294658" table:style-name="ce6">
            <text:p>551,294,658</text:p>
          </table:table-cell>
          <table:table-cell office:value-type="float" office:value="29203832" table:style-name="ce6">
            <text:p>29,203,832</text:p>
          </table:table-cell>
          <table:table-cell office:value-type="float" office:value="16047220" table:style-name="ce6">
            <text:p>16,047,220</text:p>
          </table:table-cell>
          <table:table-cell office:value-type="float" office:value="6097076" table:style-name="ce6">
            <text:p>6,097,076</text:p>
          </table:table-cell>
          <table:table-cell office:value-type="float" office:value="875465" table:style-name="ce6">
            <text:p>875,465</text:p>
          </table:table-cell>
          <table:table-cell office:value-type="float" office:value="6984672" table:style-name="ce6">
            <text:p>6,984,672</text:p>
          </table:table-cell>
          <table:table-cell office:value-type="float" office:value="261482" table:style-name="ce6">
            <text:p>261,482</text:p>
          </table:table-cell>
          <table:table-cell office:value-type="float" office:value="29742951" table:style-name="ce6">
            <text:p>29,742,951</text:p>
          </table:table-cell>
          <table:table-cell office:value-type="float" office:value="539119" table:style-name="ce6">
            <text:p>539,11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37099" table:style-name="ce6">
            <text:p>7,437,099</text:p>
          </table:table-cell>
          <table:table-cell office:value-type="float" office:value="259330235" table:style-name="ce6">
            <text:p>259,330,235</text:p>
          </table:table-cell>
          <table:table-cell office:value-type="float" office:value="0" table:style-name="ce5">
            <text:p>0</text:p>
          </table:table-cell>
          <table:table-cell office:value-type="float" office:value="29295593" table:style-name="ce6">
            <text:p>29,295,593</text:p>
          </table:table-cell>
          <table:table-cell office:value-type="float" office:value="632858325" table:style-name="ce6">
            <text:p>632,858,325</text:p>
          </table:table-cell>
          <table:table-cell office:value-type="float" office:value="208745991" table:style-name="ce6">
            <text:p>208,745,991</text:p>
          </table:table-cell>
          <table:table-cell office:value-type="float" office:value="0" table:style-name="ce5">
            <text:p>0</text:p>
          </table:table-cell>
          <table:table-cell office:value-type="float" office:value="1137667243" table:style-name="ce6">
            <text:p>1,137,667,243</text:p>
          </table:table-cell>
          <table:table-cell office:value-type="float" office:value="70770848" table:style-name="ce6">
            <text:p>70,770,848</text:p>
          </table:table-cell>
          <table:table-cell office:value-type="float" office:value="38949625" table:style-name="ce6">
            <text:p>38,949,625</text:p>
          </table:table-cell>
          <table:table-cell office:value-type="float" office:value="12679811" table:style-name="ce6">
            <text:p>12,679,811</text:p>
          </table:table-cell>
          <table:table-cell office:value-type="float" office:value="2261474" table:style-name="ce6">
            <text:p>2,261,474</text:p>
          </table:table-cell>
          <table:table-cell office:value-type="float" office:value="19045456" table:style-name="ce6">
            <text:p>19,045,456</text:p>
          </table:table-cell>
          <table:table-cell office:value-type="float" office:value="80961" table:style-name="ce6">
            <text:p>80,961</text:p>
          </table:table-cell>
          <table:table-cell office:value-type="float" office:value="72855405" table:style-name="ce6">
            <text:p>72,855,405</text:p>
          </table:table-cell>
          <table:table-cell office:value-type="float" office:value="2084557" table:style-name="ce6">
            <text:p>2,084,55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9611" table:style-name="ce6">
            <text:p>139,611</text:p>
          </table:table-cell>
          <table:table-cell office:value-type="float" office:value="13044966" table:style-name="ce6">
            <text:p>13,044,966</text:p>
          </table:table-cell>
          <table:table-cell office:value-type="float" office:value="0" table:style-name="ce5">
            <text:p>0</text:p>
          </table:table-cell>
          <table:table-cell office:value-type="float" office:value="1674744" table:style-name="ce6">
            <text:p>1,674,744</text:p>
          </table:table-cell>
          <table:table-cell office:value-type="float" office:value="21287926" table:style-name="ce6">
            <text:p>21,287,926</text:p>
          </table:table-cell>
          <table:table-cell office:value-type="float" office:value="7335487" table:style-name="ce6">
            <text:p>7,335,487</text:p>
          </table:table-cell>
          <table:table-cell office:value-type="float" office:value="0" table:style-name="ce5">
            <text:p>0</text:p>
          </table:table-cell>
          <table:table-cell office:value-type="float" office:value="43482734" table:style-name="ce6">
            <text:p>43,482,734</text:p>
          </table:table-cell>
          <table:table-cell office:value-type="float" office:value="2838148" table:style-name="ce6">
            <text:p>2,838,148</text:p>
          </table:table-cell>
          <table:table-cell office:value-type="float" office:value="1554426" table:style-name="ce6">
            <text:p>1,554,426</text:p>
          </table:table-cell>
          <table:table-cell office:value-type="float" office:value="497892" table:style-name="ce6">
            <text:p>497,892</text:p>
          </table:table-cell>
          <table:table-cell office:value-type="float" office:value="97211" table:style-name="ce6">
            <text:p>97,211</text:p>
          </table:table-cell>
          <table:table-cell office:value-type="float" office:value="914297" table:style-name="ce6">
            <text:p>914,297</text:p>
          </table:table-cell>
          <table:table-cell office:value-type="float" office:value="801" table:style-name="ce5">
            <text:p>801</text:p>
          </table:table-cell>
          <table:table-cell office:value-type="float" office:value="3063025" table:style-name="ce6">
            <text:p>3,063,025</text:p>
          </table:table-cell>
          <table:table-cell office:value-type="float" office:value="224877" table:style-name="ce6">
            <text:p>224,877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3954102" table:style-name="ce8">
            <text:p>363,954,102</text:p>
          </table:table-cell>
          <table:table-cell office:value-type="float" office:value="4393511554" table:style-name="ce8">
            <text:p>4,393,511,554</text:p>
          </table:table-cell>
          <table:table-cell office:value-type="float" office:value="165554299" table:style-name="ce8">
            <text:p>165,554,299</text:p>
          </table:table-cell>
          <table:table-cell office:value-type="float" office:value="5804305064" table:style-name="ce8">
            <text:p>5,804,305,064</text:p>
          </table:table-cell>
          <table:table-cell office:value-type="float" office:value="11867071035" table:style-name="ce8">
            <text:p>11,867,071,035</text:p>
          </table:table-cell>
          <table:table-cell office:value-type="float" office:value="11358944528" table:style-name="ce8">
            <text:p>11,358,944,528</text:p>
          </table:table-cell>
          <table:table-cell office:value-type="float" office:value="50922517" table:style-name="ce8">
            <text:p>50,922,517</text:p>
          </table:table-cell>
          <table:table-cell office:value-type="float" office:value="34004263099" table:style-name="ce8">
            <text:p>34,004,263,099</text:p>
          </table:table-cell>
          <table:table-cell office:value-type="float" office:value="1918852795" table:style-name="ce8">
            <text:p>1,918,852,795</text:p>
          </table:table-cell>
          <table:table-cell office:value-type="float" office:value="1679126317" table:style-name="ce8">
            <text:p>1,679,126,317</text:p>
          </table:table-cell>
          <table:table-cell office:value-type="float" office:value="19274779" table:style-name="ce8">
            <text:p>19,274,779</text:p>
          </table:table-cell>
          <table:table-cell office:value-type="float" office:value="54956789" table:style-name="ce8">
            <text:p>54,956,789</text:p>
          </table:table-cell>
          <table:table-cell office:value-type="float" office:value="236815538" table:style-name="ce8">
            <text:p>236,815,538</text:p>
          </table:table-cell>
          <table:table-cell office:value-type="float" office:value="27657521" table:style-name="ce8">
            <text:p>27,657,521</text:p>
          </table:table-cell>
          <table:table-cell office:value-type="float" office:value="1962515902" table:style-name="ce8">
            <text:p>1,962,515,902</text:p>
          </table:table-cell>
          <table:table-cell office:value-type="float" office:value="43663107" table:style-name="ce8">
            <text:p>43,663,107</text:p>
          </table:table-cell>
          <table:table-cell table:number-columns-repeated="16366"/>
        </table:table-row>
        <table:table-row table:style-name="ro1">
          <table:table-cell office:value-type="float" office:value="10611" table:style-name="ce2">
            <text:p>10611</text:p>
          </table:table-cell>
          <table:table-cell office:value-type="string" table:style-name="ce2">
            <text:p>本國銀行</text:p>
          </table:table-cell>
          <table:table-cell office:value-type="float" office:value="339876098" table:style-name="ce4">
            <text:p>339,876,098</text:p>
          </table:table-cell>
          <table:table-cell office:value-type="float" office:value="3972925724" table:style-name="ce4">
            <text:p>3,972,925,724</text:p>
          </table:table-cell>
          <table:table-cell office:value-type="float" office:value="119336821" table:style-name="ce4">
            <text:p>119,336,821</text:p>
          </table:table-cell>
          <table:table-cell office:value-type="float" office:value="5606621365" table:style-name="ce4">
            <text:p>5,606,621,365</text:p>
          </table:table-cell>
          <table:table-cell office:value-type="float" office:value="10968067157" table:style-name="ce4">
            <text:p>10,968,067,157</text:p>
          </table:table-cell>
          <table:table-cell office:value-type="float" office:value="10875503847" table:style-name="ce4">
            <text:p>10,875,503,847</text:p>
          </table:table-cell>
          <table:table-cell office:value-type="float" office:value="48990020" table:style-name="ce4">
            <text:p>48,990,020</text:p>
          </table:table-cell>
          <table:table-cell office:value-type="float" office:value="31931321032" table:style-name="ce4">
            <text:p>31,931,321,032</text:p>
          </table:table-cell>
          <table:table-cell office:value-type="float" office:value="1783191684" table:style-name="ce4">
            <text:p>1,783,191,684</text:p>
          </table:table-cell>
          <table:table-cell office:value-type="float" office:value="1564532861" table:style-name="ce4">
            <text:p>1,564,532,861</text:p>
          </table:table-cell>
          <table:table-cell office:value-type="float" office:value="0" table:style-name="ce2">
            <text:p>0</text:p>
          </table:table-cell>
          <table:table-cell office:value-type="float" office:value="45753566" table:style-name="ce4">
            <text:p>45,753,566</text:p>
          </table:table-cell>
          <table:table-cell office:value-type="float" office:value="206857535" table:style-name="ce4">
            <text:p>206,857,535</text:p>
          </table:table-cell>
          <table:table-cell office:value-type="float" office:value="25191133" table:style-name="ce4">
            <text:p>25,191,133</text:p>
          </table:table-cell>
          <table:table-cell office:value-type="float" office:value="1791952829" table:style-name="ce4">
            <text:p>1,791,952,829</text:p>
          </table:table-cell>
          <table:table-cell office:value-type="float" office:value="8761145" table:style-name="ce4">
            <text:p>8,761,14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6693937" table:style-name="ce6">
            <text:p>6,693,937</text:p>
          </table:table-cell>
          <table:table-cell office:value-type="float" office:value="125643888" table:style-name="ce6">
            <text:p>125,643,888</text:p>
          </table:table-cell>
          <table:table-cell office:value-type="float" office:value="39279106" table:style-name="ce6">
            <text:p>39,279,106</text:p>
          </table:table-cell>
          <table:table-cell office:value-type="float" office:value="274450830" table:style-name="ce6">
            <text:p>274,450,830</text:p>
          </table:table-cell>
          <table:table-cell office:value-type="float" office:value="4454928" table:style-name="ce6">
            <text:p>4,454,928</text:p>
          </table:table-cell>
          <table:table-cell office:value-type="float" office:value="111346" table:style-name="ce6">
            <text:p>111,346</text:p>
          </table:table-cell>
          <table:table-cell office:value-type="float" office:value="3500000" table:style-name="ce6">
            <text:p>3,500,000</text:p>
          </table:table-cell>
          <table:table-cell office:value-type="float" office:value="454134035" table:style-name="ce6">
            <text:p>454,134,035</text:p>
          </table:table-cell>
          <table:table-cell office:value-type="float" office:value="37369531" table:style-name="ce6">
            <text:p>37,369,531</text:p>
          </table:table-cell>
          <table:table-cell office:value-type="float" office:value="66993027" table:style-name="ce6">
            <text:p>66,993,027</text:p>
          </table:table-cell>
          <table:table-cell office:value-type="float" office:value="0" table:style-name="ce5">
            <text:p>0</text:p>
          </table:table-cell>
          <table:table-cell office:value-type="float" office:value="100495" table:style-name="ce6">
            <text:p>100,495</text:p>
          </table:table-cell>
          <table:table-cell office:value-type="float" office:value="123082" table:style-name="ce6">
            <text:p>123,082</text:p>
          </table:table-cell>
          <table:table-cell office:value-type="float" office:value="49231" table:style-name="ce6">
            <text:p>49,231</text:p>
          </table:table-cell>
          <table:table-cell office:value-type="float" office:value="67167373" table:style-name="ce6">
            <text:p>67,167,373</text:p>
          </table:table-cell>
          <table:table-cell office:value-type="float" office:value="29797842" table:style-name="ce6">
            <text:p>29,797,84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4748157" table:style-name="ce6">
            <text:p>4,748,157</text:p>
          </table:table-cell>
          <table:table-cell office:value-type="float" office:value="59705258" table:style-name="ce6">
            <text:p>59,705,258</text:p>
          </table:table-cell>
          <table:table-cell office:value-type="float" office:value="0" table:style-name="ce5">
            <text:p>0</text:p>
          </table:table-cell>
          <table:table-cell office:value-type="float" office:value="30163070" table:style-name="ce6">
            <text:p>30,163,070</text:p>
          </table:table-cell>
          <table:table-cell office:value-type="float" office:value="204461116" table:style-name="ce6">
            <text:p>204,461,116</text:p>
          </table:table-cell>
          <table:table-cell office:value-type="float" office:value="252904112" table:style-name="ce6">
            <text:p>252,904,112</text:p>
          </table:table-cell>
          <table:table-cell office:value-type="float" office:value="0" table:style-name="ce5">
            <text:p>0</text:p>
          </table:table-cell>
          <table:table-cell office:value-type="float" office:value="551981713" table:style-name="ce6">
            <text:p>551,981,713</text:p>
          </table:table-cell>
          <table:table-cell office:value-type="float" office:value="29216297" table:style-name="ce6">
            <text:p>29,216,297</text:p>
          </table:table-cell>
          <table:table-cell office:value-type="float" office:value="16061217" table:style-name="ce6">
            <text:p>16,061,217</text:p>
          </table:table-cell>
          <table:table-cell office:value-type="float" office:value="6180237" table:style-name="ce6">
            <text:p>6,180,237</text:p>
          </table:table-cell>
          <table:table-cell office:value-type="float" office:value="828278" table:style-name="ce6">
            <text:p>828,278</text:p>
          </table:table-cell>
          <table:table-cell office:value-type="float" office:value="6939862" table:style-name="ce6">
            <text:p>6,939,862</text:p>
          </table:table-cell>
          <table:table-cell office:value-type="float" office:value="264746" table:style-name="ce6">
            <text:p>264,746</text:p>
          </table:table-cell>
          <table:table-cell office:value-type="float" office:value="29744848" table:style-name="ce6">
            <text:p>29,744,848</text:p>
          </table:table-cell>
          <table:table-cell office:value-type="float" office:value="528551" table:style-name="ce6">
            <text:p>528,55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546212" table:style-name="ce6">
            <text:p>7,546,212</text:p>
          </table:table-cell>
          <table:table-cell office:value-type="float" office:value="260763282" table:style-name="ce6">
            <text:p>260,763,282</text:p>
          </table:table-cell>
          <table:table-cell office:value-type="float" office:value="0" table:style-name="ce5">
            <text:p>0</text:p>
          </table:table-cell>
          <table:table-cell office:value-type="float" office:value="29217362" table:style-name="ce6">
            <text:p>29,217,362</text:p>
          </table:table-cell>
          <table:table-cell office:value-type="float" office:value="634239124" table:style-name="ce6">
            <text:p>634,239,124</text:p>
          </table:table-cell>
          <table:table-cell office:value-type="float" office:value="207937956" table:style-name="ce6">
            <text:p>207,937,956</text:p>
          </table:table-cell>
          <table:table-cell office:value-type="float" office:value="0" table:style-name="ce5">
            <text:p>0</text:p>
          </table:table-cell>
          <table:table-cell office:value-type="float" office:value="1139703936" table:style-name="ce6">
            <text:p>1,139,703,936</text:p>
          </table:table-cell>
          <table:table-cell office:value-type="float" office:value="70962374" table:style-name="ce6">
            <text:p>70,962,374</text:p>
          </table:table-cell>
          <table:table-cell office:value-type="float" office:value="38926643" table:style-name="ce6">
            <text:p>38,926,643</text:p>
          </table:table-cell>
          <table:table-cell office:value-type="float" office:value="12785577" table:style-name="ce6">
            <text:p>12,785,577</text:p>
          </table:table-cell>
          <table:table-cell office:value-type="float" office:value="2259723" table:style-name="ce6">
            <text:p>2,259,723</text:p>
          </table:table-cell>
          <table:table-cell office:value-type="float" office:value="19172340" table:style-name="ce6">
            <text:p>19,172,340</text:p>
          </table:table-cell>
          <table:table-cell office:value-type="float" office:value="88786" table:style-name="ce6">
            <text:p>88,786</text:p>
          </table:table-cell>
          <table:table-cell office:value-type="float" office:value="73055497" table:style-name="ce6">
            <text:p>73,055,497</text:p>
          </table:table-cell>
          <table:table-cell office:value-type="float" office:value="2093123" table:style-name="ce6">
            <text:p>2,093,12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27694" table:style-name="ce6">
            <text:p>127,694</text:p>
          </table:table-cell>
          <table:table-cell office:value-type="float" office:value="13079986" table:style-name="ce6">
            <text:p>13,079,986</text:p>
          </table:table-cell>
          <table:table-cell office:value-type="float" office:value="0" table:style-name="ce5">
            <text:p>0</text:p>
          </table:table-cell>
          <table:table-cell office:value-type="float" office:value="1655571" table:style-name="ce6">
            <text:p>1,655,571</text:p>
          </table:table-cell>
          <table:table-cell office:value-type="float" office:value="21498654" table:style-name="ce6">
            <text:p>21,498,654</text:p>
          </table:table-cell>
          <table:table-cell office:value-type="float" office:value="7364831" table:style-name="ce6">
            <text:p>7,364,831</text:p>
          </table:table-cell>
          <table:table-cell office:value-type="float" office:value="0" table:style-name="ce5">
            <text:p>0</text:p>
          </table:table-cell>
          <table:table-cell office:value-type="float" office:value="43726736" table:style-name="ce6">
            <text:p>43,726,736</text:p>
          </table:table-cell>
          <table:table-cell office:value-type="float" office:value="2852094" table:style-name="ce6">
            <text:p>2,852,094</text:p>
          </table:table-cell>
          <table:table-cell office:value-type="float" office:value="1560426" table:style-name="ce6">
            <text:p>1,560,426</text:p>
          </table:table-cell>
          <table:table-cell office:value-type="float" office:value="506815" table:style-name="ce6">
            <text:p>506,815</text:p>
          </table:table-cell>
          <table:table-cell office:value-type="float" office:value="96188" table:style-name="ce6">
            <text:p>96,188</text:p>
          </table:table-cell>
          <table:table-cell office:value-type="float" office:value="883639" table:style-name="ce6">
            <text:p>883,639</text:p>
          </table:table-cell>
          <table:table-cell office:value-type="float" office:value="104" table:style-name="ce5">
            <text:p>104</text:p>
          </table:table-cell>
          <table:table-cell office:value-type="float" office:value="3046964" table:style-name="ce6">
            <text:p>3,046,964</text:p>
          </table:table-cell>
          <table:table-cell office:value-type="float" office:value="194870" table:style-name="ce6">
            <text:p>194,870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58992098" table:style-name="ce8">
            <text:p>358,992,098</text:p>
          </table:table-cell>
          <table:table-cell office:value-type="float" office:value="4432118138" table:style-name="ce8">
            <text:p>4,432,118,138</text:p>
          </table:table-cell>
          <table:table-cell office:value-type="float" office:value="158615927" table:style-name="ce8">
            <text:p>158,615,927</text:p>
          </table:table-cell>
          <table:table-cell office:value-type="float" office:value="5942108198" table:style-name="ce8">
            <text:p>5,942,108,198</text:p>
          </table:table-cell>
          <table:table-cell office:value-type="float" office:value="11832720979" table:style-name="ce8">
            <text:p>11,832,720,979</text:p>
          </table:table-cell>
          <table:table-cell office:value-type="float" office:value="11343822092" table:style-name="ce8">
            <text:p>11,343,822,092</text:p>
          </table:table-cell>
          <table:table-cell office:value-type="float" office:value="52490020" table:style-name="ce8">
            <text:p>52,490,020</text:p>
          </table:table-cell>
          <table:table-cell office:value-type="float" office:value="34120867452" table:style-name="ce8">
            <text:p>34,120,867,452</text:p>
          </table:table-cell>
          <table:table-cell office:value-type="float" office:value="1923591980" table:style-name="ce8">
            <text:p>1,923,591,980</text:p>
          </table:table-cell>
          <table:table-cell office:value-type="float" office:value="1688074174" table:style-name="ce8">
            <text:p>1,688,074,174</text:p>
          </table:table-cell>
          <table:table-cell office:value-type="float" office:value="19472629" table:style-name="ce8">
            <text:p>19,472,629</text:p>
          </table:table-cell>
          <table:table-cell office:value-type="float" office:value="49038250" table:style-name="ce8">
            <text:p>49,038,250</text:p>
          </table:table-cell>
          <table:table-cell office:value-type="float" office:value="233976458" table:style-name="ce8">
            <text:p>233,976,458</text:p>
          </table:table-cell>
          <table:table-cell office:value-type="float" office:value="25594000" table:style-name="ce8">
            <text:p>25,594,000</text:p>
          </table:table-cell>
          <table:table-cell office:value-type="float" office:value="1964967511" table:style-name="ce8">
            <text:p>1,964,967,511</text:p>
          </table:table-cell>
          <table:table-cell office:value-type="float" office:value="41375531" table:style-name="ce8">
            <text:p>41,375,531</text:p>
          </table:table-cell>
          <table:table-cell table:number-columns-repeated="16366"/>
        </table:table-row>
        <table:table-row table:style-name="ro1">
          <table:table-cell office:value-type="float" office:value="10612" table:style-name="ce2">
            <text:p>10612</text:p>
          </table:table-cell>
          <table:table-cell office:value-type="string" table:style-name="ce2">
            <text:p>本國銀行</text:p>
          </table:table-cell>
          <table:table-cell office:value-type="float" office:value="352147071" table:style-name="ce4">
            <text:p>352,147,071</text:p>
          </table:table-cell>
          <table:table-cell office:value-type="float" office:value="4051098990" table:style-name="ce4">
            <text:p>4,051,098,990</text:p>
          </table:table-cell>
          <table:table-cell office:value-type="float" office:value="117160198" table:style-name="ce4">
            <text:p>117,160,198</text:p>
          </table:table-cell>
          <table:table-cell office:value-type="float" office:value="5652879577" table:style-name="ce4">
            <text:p>5,652,879,577</text:p>
          </table:table-cell>
          <table:table-cell office:value-type="float" office:value="10909733711" table:style-name="ce4">
            <text:p>10,909,733,711</text:p>
          </table:table-cell>
          <table:table-cell office:value-type="float" office:value="10843207871" table:style-name="ce4">
            <text:p>10,843,207,871</text:p>
          </table:table-cell>
          <table:table-cell office:value-type="float" office:value="49514755" table:style-name="ce4">
            <text:p>49,514,755</text:p>
          </table:table-cell>
          <table:table-cell office:value-type="float" office:value="31975742173" table:style-name="ce4">
            <text:p>31,975,742,173</text:p>
          </table:table-cell>
          <table:table-cell office:value-type="float" office:value="1787496776" table:style-name="ce4">
            <text:p>1,787,496,776</text:p>
          </table:table-cell>
          <table:table-cell office:value-type="float" office:value="1575366086" table:style-name="ce4">
            <text:p>1,575,366,086</text:p>
          </table:table-cell>
          <table:table-cell office:value-type="float" office:value="0" table:style-name="ce2">
            <text:p>0</text:p>
          </table:table-cell>
          <table:table-cell office:value-type="float" office:value="49507911" table:style-name="ce4">
            <text:p>49,507,911</text:p>
          </table:table-cell>
          <table:table-cell office:value-type="float" office:value="207656735" table:style-name="ce4">
            <text:p>207,656,735</text:p>
          </table:table-cell>
          <table:table-cell office:value-type="float" office:value="36244641" table:style-name="ce4">
            <text:p>36,244,641</text:p>
          </table:table-cell>
          <table:table-cell office:value-type="float" office:value="1796286091" table:style-name="ce4">
            <text:p>1,796,286,091</text:p>
          </table:table-cell>
          <table:table-cell office:value-type="float" office:value="8789315" table:style-name="ce4">
            <text:p>8,789,31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7255403" table:style-name="ce6">
            <text:p>7,255,403</text:p>
          </table:table-cell>
          <table:table-cell office:value-type="float" office:value="123047128" table:style-name="ce6">
            <text:p>123,047,128</text:p>
          </table:table-cell>
          <table:table-cell office:value-type="float" office:value="38000835" table:style-name="ce6">
            <text:p>38,000,835</text:p>
          </table:table-cell>
          <table:table-cell office:value-type="float" office:value="268813490" table:style-name="ce6">
            <text:p>268,813,490</text:p>
          </table:table-cell>
          <table:table-cell office:value-type="float" office:value="4978012" table:style-name="ce6">
            <text:p>4,978,012</text:p>
          </table:table-cell>
          <table:table-cell office:value-type="float" office:value="114896" table:style-name="ce6">
            <text:p>114,896</text:p>
          </table:table-cell>
          <table:table-cell office:value-type="float" office:value="3500000" table:style-name="ce6">
            <text:p>3,500,000</text:p>
          </table:table-cell>
          <table:table-cell office:value-type="float" office:value="445709764" table:style-name="ce6">
            <text:p>445,709,764</text:p>
          </table:table-cell>
          <table:table-cell office:value-type="float" office:value="36558856" table:style-name="ce6">
            <text:p>36,558,856</text:p>
          </table:table-cell>
          <table:table-cell office:value-type="float" office:value="66515202" table:style-name="ce6">
            <text:p>66,515,202</text:p>
          </table:table-cell>
          <table:table-cell office:value-type="float" office:value="0" table:style-name="ce5">
            <text:p>0</text:p>
          </table:table-cell>
          <table:table-cell office:value-type="float" office:value="100281" table:style-name="ce6">
            <text:p>100,281</text:p>
          </table:table-cell>
          <table:table-cell office:value-type="float" office:value="115766" table:style-name="ce6">
            <text:p>115,766</text:p>
          </table:table-cell>
          <table:table-cell office:value-type="float" office:value="38322" table:style-name="ce6">
            <text:p>38,322</text:p>
          </table:table-cell>
          <table:table-cell office:value-type="float" office:value="66692927" table:style-name="ce6">
            <text:p>66,692,927</text:p>
          </table:table-cell>
          <table:table-cell office:value-type="float" office:value="30134071" table:style-name="ce6">
            <text:p>30,134,07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049502" table:style-name="ce6">
            <text:p>5,049,502</text:p>
          </table:table-cell>
          <table:table-cell office:value-type="float" office:value="60140284" table:style-name="ce6">
            <text:p>60,140,284</text:p>
          </table:table-cell>
          <table:table-cell office:value-type="float" office:value="0" table:style-name="ce5">
            <text:p>0</text:p>
          </table:table-cell>
          <table:table-cell office:value-type="float" office:value="29373527" table:style-name="ce6">
            <text:p>29,373,527</text:p>
          </table:table-cell>
          <table:table-cell office:value-type="float" office:value="203770311" table:style-name="ce6">
            <text:p>203,770,311</text:p>
          </table:table-cell>
          <table:table-cell office:value-type="float" office:value="253519292" table:style-name="ce6">
            <text:p>253,519,292</text:p>
          </table:table-cell>
          <table:table-cell office:value-type="float" office:value="0" table:style-name="ce5">
            <text:p>0</text:p>
          </table:table-cell>
          <table:table-cell office:value-type="float" office:value="551852916" table:style-name="ce6">
            <text:p>551,852,916</text:p>
          </table:table-cell>
          <table:table-cell office:value-type="float" office:value="29238350" table:style-name="ce6">
            <text:p>29,238,350</text:p>
          </table:table-cell>
          <table:table-cell office:value-type="float" office:value="16068970" table:style-name="ce6">
            <text:p>16,068,970</text:p>
          </table:table-cell>
          <table:table-cell office:value-type="float" office:value="6663763" table:style-name="ce6">
            <text:p>6,663,763</text:p>
          </table:table-cell>
          <table:table-cell office:value-type="float" office:value="881371" table:style-name="ce6">
            <text:p>881,371</text:p>
          </table:table-cell>
          <table:table-cell office:value-type="float" office:value="7026811" table:style-name="ce6">
            <text:p>7,026,811</text:p>
          </table:table-cell>
          <table:table-cell office:value-type="float" office:value="297063" table:style-name="ce6">
            <text:p>297,063</text:p>
          </table:table-cell>
          <table:table-cell office:value-type="float" office:value="30343852" table:style-name="ce6">
            <text:p>30,343,852</text:p>
          </table:table-cell>
          <table:table-cell office:value-type="float" office:value="1105502" table:style-name="ce6">
            <text:p>1,105,50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690819" table:style-name="ce6">
            <text:p>7,690,819</text:p>
          </table:table-cell>
          <table:table-cell office:value-type="float" office:value="262046903" table:style-name="ce6">
            <text:p>262,046,903</text:p>
          </table:table-cell>
          <table:table-cell office:value-type="float" office:value="0" table:style-name="ce5">
            <text:p>0</text:p>
          </table:table-cell>
          <table:table-cell office:value-type="float" office:value="30823303" table:style-name="ce6">
            <text:p>30,823,303</text:p>
          </table:table-cell>
          <table:table-cell office:value-type="float" office:value="634041631" table:style-name="ce6">
            <text:p>634,041,631</text:p>
          </table:table-cell>
          <table:table-cell office:value-type="float" office:value="208353778" table:style-name="ce6">
            <text:p>208,353,778</text:p>
          </table:table-cell>
          <table:table-cell office:value-type="float" office:value="0" table:style-name="ce5">
            <text:p>0</text:p>
          </table:table-cell>
          <table:table-cell office:value-type="float" office:value="1142956434" table:style-name="ce6">
            <text:p>1,142,956,434</text:p>
          </table:table-cell>
          <table:table-cell office:value-type="float" office:value="71189469" table:style-name="ce6">
            <text:p>71,189,469</text:p>
          </table:table-cell>
          <table:table-cell office:value-type="float" office:value="39029370" table:style-name="ce6">
            <text:p>39,029,370</text:p>
          </table:table-cell>
          <table:table-cell office:value-type="float" office:value="13011832" table:style-name="ce6">
            <text:p>13,011,832</text:p>
          </table:table-cell>
          <table:table-cell office:value-type="float" office:value="2306384" table:style-name="ce6">
            <text:p>2,306,384</text:p>
          </table:table-cell>
          <table:table-cell office:value-type="float" office:value="18974508" table:style-name="ce6">
            <text:p>18,974,508</text:p>
          </table:table-cell>
          <table:table-cell office:value-type="float" office:value="101108" table:style-name="ce6">
            <text:p>101,108</text:p>
          </table:table-cell>
          <table:table-cell office:value-type="float" office:value="73220986" table:style-name="ce6">
            <text:p>73,220,986</text:p>
          </table:table-cell>
          <table:table-cell office:value-type="float" office:value="2031517" table:style-name="ce6">
            <text:p>2,031,51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5004" table:style-name="ce6">
            <text:p>135,004</text:p>
          </table:table-cell>
          <table:table-cell office:value-type="float" office:value="13055115" table:style-name="ce6">
            <text:p>13,055,115</text:p>
          </table:table-cell>
          <table:table-cell office:value-type="float" office:value="0" table:style-name="ce5">
            <text:p>0</text:p>
          </table:table-cell>
          <table:table-cell office:value-type="float" office:value="1698153" table:style-name="ce6">
            <text:p>1,698,153</text:p>
          </table:table-cell>
          <table:table-cell office:value-type="float" office:value="21679950" table:style-name="ce6">
            <text:p>21,679,950</text:p>
          </table:table-cell>
          <table:table-cell office:value-type="float" office:value="7379815" table:style-name="ce6">
            <text:p>7,379,815</text:p>
          </table:table-cell>
          <table:table-cell office:value-type="float" office:value="0" table:style-name="ce5">
            <text:p>0</text:p>
          </table:table-cell>
          <table:table-cell office:value-type="float" office:value="43948037" table:style-name="ce6">
            <text:p>43,948,037</text:p>
          </table:table-cell>
          <table:table-cell office:value-type="float" office:value="2863145" table:style-name="ce6">
            <text:p>2,863,145</text:p>
          </table:table-cell>
          <table:table-cell office:value-type="float" office:value="1568618" table:style-name="ce6">
            <text:p>1,568,618</text:p>
          </table:table-cell>
          <table:table-cell office:value-type="float" office:value="509448" table:style-name="ce6">
            <text:p>509,448</text:p>
          </table:table-cell>
          <table:table-cell office:value-type="float" office:value="99441" table:style-name="ce6">
            <text:p>99,441</text:p>
          </table:table-cell>
          <table:table-cell office:value-type="float" office:value="925658" table:style-name="ce6">
            <text:p>925,658</text:p>
          </table:table-cell>
          <table:table-cell office:value-type="float" office:value="32" table:style-name="ce5">
            <text:p>32</text:p>
          </table:table-cell>
          <table:table-cell office:value-type="float" office:value="3103133" table:style-name="ce6">
            <text:p>3,103,133</text:p>
          </table:table-cell>
          <table:table-cell office:value-type="float" office:value="239988" table:style-name="ce6">
            <text:p>239,988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72277799" table:style-name="ce8">
            <text:p>372,277,799</text:p>
          </table:table-cell>
          <table:table-cell office:value-type="float" office:value="4509388420" table:style-name="ce8">
            <text:p>4,509,388,420</text:p>
          </table:table-cell>
          <table:table-cell office:value-type="float" office:value="155161033" table:style-name="ce8">
            <text:p>155,161,033</text:p>
          </table:table-cell>
          <table:table-cell office:value-type="float" office:value="5983588050" table:style-name="ce8">
            <text:p>5,983,588,050</text:p>
          </table:table-cell>
          <table:table-cell office:value-type="float" office:value="11774203615" table:style-name="ce8">
            <text:p>11,774,203,615</text:p>
          </table:table-cell>
          <table:table-cell office:value-type="float" office:value="11312575652" table:style-name="ce8">
            <text:p>11,312,575,652</text:p>
          </table:table-cell>
          <table:table-cell office:value-type="float" office:value="53014755" table:style-name="ce8">
            <text:p>53,014,755</text:p>
          </table:table-cell>
          <table:table-cell office:value-type="float" office:value="34160209324" table:style-name="ce8">
            <text:p>34,160,209,324</text:p>
          </table:table-cell>
          <table:table-cell office:value-type="float" office:value="1927346596" table:style-name="ce8">
            <text:p>1,927,346,596</text:p>
          </table:table-cell>
          <table:table-cell office:value-type="float" office:value="1698548246" table:style-name="ce8">
            <text:p>1,698,548,246</text:p>
          </table:table-cell>
          <table:table-cell office:value-type="float" office:value="20185043" table:style-name="ce8">
            <text:p>20,185,043</text:p>
          </table:table-cell>
          <table:table-cell office:value-type="float" office:value="52895388" table:style-name="ce8">
            <text:p>52,895,388</text:p>
          </table:table-cell>
          <table:table-cell office:value-type="float" office:value="234699478" table:style-name="ce8">
            <text:p>234,699,478</text:p>
          </table:table-cell>
          <table:table-cell office:value-type="float" office:value="36681166" table:style-name="ce8">
            <text:p>36,681,166</text:p>
          </table:table-cell>
          <table:table-cell office:value-type="float" office:value="1969646989" table:style-name="ce8">
            <text:p>1,969,646,989</text:p>
          </table:table-cell>
          <table:table-cell office:value-type="float" office:value="42300393" table:style-name="ce8">
            <text:p>42,300,393</text:p>
          </table:table-cell>
          <table:table-cell table:number-columns-repeated="16366"/>
        </table:table-row>
        <table:table-row table:style-name="ro1">
          <table:table-cell office:value-type="float" office:value="10701" table:style-name="ce2">
            <text:p>10701</text:p>
          </table:table-cell>
          <table:table-cell office:value-type="string" table:style-name="ce2">
            <text:p>本國銀行</text:p>
          </table:table-cell>
          <table:table-cell office:value-type="float" office:value="350522289" table:style-name="ce4">
            <text:p>350,522,289</text:p>
          </table:table-cell>
          <table:table-cell office:value-type="float" office:value="4093002057" table:style-name="ce4">
            <text:p>4,093,002,057</text:p>
          </table:table-cell>
          <table:table-cell office:value-type="float" office:value="112130988" table:style-name="ce4">
            <text:p>112,130,988</text:p>
          </table:table-cell>
          <table:table-cell office:value-type="float" office:value="5738158146" table:style-name="ce4">
            <text:p>5,738,158,146</text:p>
          </table:table-cell>
          <table:table-cell office:value-type="float" office:value="10955143542" table:style-name="ce4">
            <text:p>10,955,143,542</text:p>
          </table:table-cell>
          <table:table-cell office:value-type="float" office:value="10797053345" table:style-name="ce4">
            <text:p>10,797,053,345</text:p>
          </table:table-cell>
          <table:table-cell office:value-type="float" office:value="52460704" table:style-name="ce4">
            <text:p>52,460,704</text:p>
          </table:table-cell>
          <table:table-cell office:value-type="float" office:value="32098471071" table:style-name="ce4">
            <text:p>32,098,471,071</text:p>
          </table:table-cell>
          <table:table-cell office:value-type="float" office:value="1795323788" table:style-name="ce4">
            <text:p>1,795,323,788</text:p>
          </table:table-cell>
          <table:table-cell office:value-type="float" office:value="1530239967" table:style-name="ce4">
            <text:p>1,530,239,967</text:p>
          </table:table-cell>
          <table:table-cell office:value-type="float" office:value="0" table:style-name="ce2">
            <text:p>0</text:p>
          </table:table-cell>
          <table:table-cell office:value-type="float" office:value="46268538" table:style-name="ce4">
            <text:p>46,268,538</text:p>
          </table:table-cell>
          <table:table-cell office:value-type="float" office:value="266824180" table:style-name="ce4">
            <text:p>266,824,180</text:p>
          </table:table-cell>
          <table:table-cell office:value-type="float" office:value="28834002" table:style-name="ce4">
            <text:p>28,834,002</text:p>
          </table:table-cell>
          <table:table-cell office:value-type="float" office:value="1814498683" table:style-name="ce4">
            <text:p>1,814,498,683</text:p>
          </table:table-cell>
          <table:table-cell office:value-type="float" office:value="19174895" table:style-name="ce4">
            <text:p>19,174,89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7755637" table:style-name="ce6">
            <text:p>7,755,637</text:p>
          </table:table-cell>
          <table:table-cell office:value-type="float" office:value="124902130" table:style-name="ce6">
            <text:p>124,902,130</text:p>
          </table:table-cell>
          <table:table-cell office:value-type="float" office:value="32926989" table:style-name="ce6">
            <text:p>32,926,989</text:p>
          </table:table-cell>
          <table:table-cell office:value-type="float" office:value="258564483" table:style-name="ce6">
            <text:p>258,564,483</text:p>
          </table:table-cell>
          <table:table-cell office:value-type="float" office:value="4803672" table:style-name="ce6">
            <text:p>4,803,672</text:p>
          </table:table-cell>
          <table:table-cell office:value-type="float" office:value="117058" table:style-name="ce6">
            <text:p>117,058</text:p>
          </table:table-cell>
          <table:table-cell office:value-type="float" office:value="3500000" table:style-name="ce6">
            <text:p>3,500,000</text:p>
          </table:table-cell>
          <table:table-cell office:value-type="float" office:value="432569969" table:style-name="ce6">
            <text:p>432,569,969</text:p>
          </table:table-cell>
          <table:table-cell office:value-type="float" office:value="34646770" table:style-name="ce6">
            <text:p>34,646,770</text:p>
          </table:table-cell>
          <table:table-cell office:value-type="float" office:value="63224550" table:style-name="ce6">
            <text:p>63,224,550</text:p>
          </table:table-cell>
          <table:table-cell office:value-type="float" office:value="0" table:style-name="ce5">
            <text:p>0</text:p>
          </table:table-cell>
          <table:table-cell office:value-type="float" office:value="98678" table:style-name="ce6">
            <text:p>98,678</text:p>
          </table:table-cell>
          <table:table-cell office:value-type="float" office:value="108029" table:style-name="ce6">
            <text:p>108,029</text:p>
          </table:table-cell>
          <table:table-cell office:value-type="float" office:value="42901" table:style-name="ce6">
            <text:p>42,901</text:p>
          </table:table-cell>
          <table:table-cell office:value-type="float" office:value="63388356" table:style-name="ce6">
            <text:p>63,388,356</text:p>
          </table:table-cell>
          <table:table-cell office:value-type="float" office:value="28741586" table:style-name="ce6">
            <text:p>28,741,58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325726" table:style-name="ce6">
            <text:p>5,325,726</text:p>
          </table:table-cell>
          <table:table-cell office:value-type="float" office:value="60809316" table:style-name="ce6">
            <text:p>60,809,316</text:p>
          </table:table-cell>
          <table:table-cell office:value-type="float" office:value="0" table:style-name="ce5">
            <text:p>0</text:p>
          </table:table-cell>
          <table:table-cell office:value-type="float" office:value="29468825" table:style-name="ce6">
            <text:p>29,468,825</text:p>
          </table:table-cell>
          <table:table-cell office:value-type="float" office:value="206764956" table:style-name="ce6">
            <text:p>206,764,956</text:p>
          </table:table-cell>
          <table:table-cell office:value-type="float" office:value="254561957" table:style-name="ce6">
            <text:p>254,561,957</text:p>
          </table:table-cell>
          <table:table-cell office:value-type="float" office:value="0" table:style-name="ce5">
            <text:p>0</text:p>
          </table:table-cell>
          <table:table-cell office:value-type="float" office:value="556930780" table:style-name="ce6">
            <text:p>556,930,780</text:p>
          </table:table-cell>
          <table:table-cell office:value-type="float" office:value="29544615" table:style-name="ce6">
            <text:p>29,544,615</text:p>
          </table:table-cell>
          <table:table-cell office:value-type="float" office:value="16213736" table:style-name="ce6">
            <text:p>16,213,736</text:p>
          </table:table-cell>
          <table:table-cell office:value-type="float" office:value="5227137" table:style-name="ce6">
            <text:p>5,227,137</text:p>
          </table:table-cell>
          <table:table-cell office:value-type="float" office:value="841901" table:style-name="ce6">
            <text:p>841,901</text:p>
          </table:table-cell>
          <table:table-cell office:value-type="float" office:value="9653568" table:style-name="ce6">
            <text:p>9,653,568</text:p>
          </table:table-cell>
          <table:table-cell office:value-type="float" office:value="264584" table:style-name="ce6">
            <text:p>264,584</text:p>
          </table:table-cell>
          <table:table-cell office:value-type="float" office:value="31671758" table:style-name="ce6">
            <text:p>31,671,758</text:p>
          </table:table-cell>
          <table:table-cell office:value-type="float" office:value="2127143" table:style-name="ce6">
            <text:p>2,127,14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641395" table:style-name="ce6">
            <text:p>7,641,395</text:p>
          </table:table-cell>
          <table:table-cell office:value-type="float" office:value="263517178" table:style-name="ce6">
            <text:p>263,517,178</text:p>
          </table:table-cell>
          <table:table-cell office:value-type="float" office:value="0" table:style-name="ce5">
            <text:p>0</text:p>
          </table:table-cell>
          <table:table-cell office:value-type="float" office:value="32329966" table:style-name="ce6">
            <text:p>32,329,966</text:p>
          </table:table-cell>
          <table:table-cell office:value-type="float" office:value="636647727" table:style-name="ce6">
            <text:p>636,647,727</text:p>
          </table:table-cell>
          <table:table-cell office:value-type="float" office:value="209748125" table:style-name="ce6">
            <text:p>209,748,125</text:p>
          </table:table-cell>
          <table:table-cell office:value-type="float" office:value="0" table:style-name="ce5">
            <text:p>0</text:p>
          </table:table-cell>
          <table:table-cell office:value-type="float" office:value="1149884391" table:style-name="ce6">
            <text:p>1,149,884,391</text:p>
          </table:table-cell>
          <table:table-cell office:value-type="float" office:value="71602304" table:style-name="ce6">
            <text:p>71,602,304</text:p>
          </table:table-cell>
          <table:table-cell office:value-type="float" office:value="39158941" table:style-name="ce6">
            <text:p>39,158,941</text:p>
          </table:table-cell>
          <table:table-cell office:value-type="float" office:value="10859971" table:style-name="ce6">
            <text:p>10,859,971</text:p>
          </table:table-cell>
          <table:table-cell office:value-type="float" office:value="2260830" table:style-name="ce6">
            <text:p>2,260,830</text:p>
          </table:table-cell>
          <table:table-cell office:value-type="float" office:value="23741711" table:style-name="ce6">
            <text:p>23,741,711</text:p>
          </table:table-cell>
          <table:table-cell office:value-type="float" office:value="91379" table:style-name="ce6">
            <text:p>91,379</text:p>
          </table:table-cell>
          <table:table-cell office:value-type="float" office:value="75930074" table:style-name="ce6">
            <text:p>75,930,074</text:p>
          </table:table-cell>
          <table:table-cell office:value-type="float" office:value="4327770" table:style-name="ce6">
            <text:p>4,327,77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2814" table:style-name="ce6">
            <text:p>132,814</text:p>
          </table:table-cell>
          <table:table-cell office:value-type="float" office:value="13414011" table:style-name="ce6">
            <text:p>13,414,011</text:p>
          </table:table-cell>
          <table:table-cell office:value-type="float" office:value="0" table:style-name="ce5">
            <text:p>0</text:p>
          </table:table-cell>
          <table:table-cell office:value-type="float" office:value="1711919" table:style-name="ce6">
            <text:p>1,711,919</text:p>
          </table:table-cell>
          <table:table-cell office:value-type="float" office:value="21764351" table:style-name="ce6">
            <text:p>21,764,351</text:p>
          </table:table-cell>
          <table:table-cell office:value-type="float" office:value="7376320" table:style-name="ce6">
            <text:p>7,376,320</text:p>
          </table:table-cell>
          <table:table-cell office:value-type="float" office:value="0" table:style-name="ce5">
            <text:p>0</text:p>
          </table:table-cell>
          <table:table-cell office:value-type="float" office:value="44399415" table:style-name="ce6">
            <text:p>44,399,415</text:p>
          </table:table-cell>
          <table:table-cell office:value-type="float" office:value="2903185" table:style-name="ce6">
            <text:p>2,903,185</text:p>
          </table:table-cell>
          <table:table-cell office:value-type="float" office:value="1581873" table:style-name="ce6">
            <text:p>1,581,873</text:p>
          </table:table-cell>
          <table:table-cell office:value-type="float" office:value="484439" table:style-name="ce6">
            <text:p>484,439</text:p>
          </table:table-cell>
          <table:table-cell office:value-type="float" office:value="100774" table:style-name="ce6">
            <text:p>100,774</text:p>
          </table:table-cell>
          <table:table-cell office:value-type="float" office:value="1091929" table:style-name="ce6">
            <text:p>1,091,929</text:p>
          </table:table-cell>
          <table:table-cell office:value-type="float" office:value="102" table:style-name="ce5">
            <text:p>102</text:p>
          </table:table-cell>
          <table:table-cell office:value-type="float" office:value="3258913" table:style-name="ce6">
            <text:p>3,258,913</text:p>
          </table:table-cell>
          <table:table-cell office:value-type="float" office:value="355728" table:style-name="ce6">
            <text:p>355,728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71377861" table:style-name="ce8">
            <text:p>371,377,861</text:p>
          </table:table-cell>
          <table:table-cell office:value-type="float" office:value="4555644692" table:style-name="ce8">
            <text:p>4,555,644,692</text:p>
          </table:table-cell>
          <table:table-cell office:value-type="float" office:value="145057977" table:style-name="ce8">
            <text:p>145,057,977</text:p>
          </table:table-cell>
          <table:table-cell office:value-type="float" office:value="6060233339" table:style-name="ce8">
            <text:p>6,060,233,339</text:p>
          </table:table-cell>
          <table:table-cell office:value-type="float" office:value="11825124248" table:style-name="ce8">
            <text:p>11,825,124,248</text:p>
          </table:table-cell>
          <table:table-cell office:value-type="float" office:value="11268856805" table:style-name="ce8">
            <text:p>11,268,856,805</text:p>
          </table:table-cell>
          <table:table-cell office:value-type="float" office:value="55960704" table:style-name="ce8">
            <text:p>55,960,704</text:p>
          </table:table-cell>
          <table:table-cell office:value-type="float" office:value="34282255626" table:style-name="ce8">
            <text:p>34,282,255,626</text:p>
          </table:table-cell>
          <table:table-cell office:value-type="float" office:value="1934020662" table:style-name="ce8">
            <text:p>1,934,020,662</text:p>
          </table:table-cell>
          <table:table-cell office:value-type="float" office:value="1650419067" table:style-name="ce8">
            <text:p>1,650,419,067</text:p>
          </table:table-cell>
          <table:table-cell office:value-type="float" office:value="16571547" table:style-name="ce8">
            <text:p>16,571,547</text:p>
          </table:table-cell>
          <table:table-cell office:value-type="float" office:value="49570721" table:style-name="ce8">
            <text:p>49,570,721</text:p>
          </table:table-cell>
          <table:table-cell office:value-type="float" office:value="301419417" table:style-name="ce8">
            <text:p>301,419,417</text:p>
          </table:table-cell>
          <table:table-cell office:value-type="float" office:value="29232968" table:style-name="ce8">
            <text:p>29,232,968</text:p>
          </table:table-cell>
          <table:table-cell office:value-type="float" office:value="1988747784" table:style-name="ce8">
            <text:p>1,988,747,784</text:p>
          </table:table-cell>
          <table:table-cell office:value-type="float" office:value="54727122" table:style-name="ce8">
            <text:p>54,727,122</text:p>
          </table:table-cell>
          <table:table-cell table:number-columns-repeated="16366"/>
        </table:table-row>
        <table:table-row table:style-name="ro1">
          <table:table-cell office:value-type="float" office:value="10702" table:style-name="ce2">
            <text:p>10702</text:p>
          </table:table-cell>
          <table:table-cell office:value-type="string" table:style-name="ce2">
            <text:p>本國銀行</text:p>
          </table:table-cell>
          <table:table-cell office:value-type="float" office:value="359674748" table:style-name="ce4">
            <text:p>359,674,748</text:p>
          </table:table-cell>
          <table:table-cell office:value-type="float" office:value="4033446731" table:style-name="ce4">
            <text:p>4,033,446,731</text:p>
          </table:table-cell>
          <table:table-cell office:value-type="float" office:value="114681852" table:style-name="ce4">
            <text:p>114,681,852</text:p>
          </table:table-cell>
          <table:table-cell office:value-type="float" office:value="5721382984" table:style-name="ce4">
            <text:p>5,721,382,984</text:p>
          </table:table-cell>
          <table:table-cell office:value-type="float" office:value="11175752728" table:style-name="ce4">
            <text:p>11,175,752,728</text:p>
          </table:table-cell>
          <table:table-cell office:value-type="float" office:value="10781116776" table:style-name="ce4">
            <text:p>10,781,116,776</text:p>
          </table:table-cell>
          <table:table-cell office:value-type="float" office:value="56836616" table:style-name="ce4">
            <text:p>56,836,616</text:p>
          </table:table-cell>
          <table:table-cell office:value-type="float" office:value="32242892435" table:style-name="ce4">
            <text:p>32,242,892,435</text:p>
          </table:table-cell>
          <table:table-cell office:value-type="float" office:value="1802939207" table:style-name="ce4">
            <text:p>1,802,939,207</text:p>
          </table:table-cell>
          <table:table-cell office:value-type="float" office:value="1441339891" table:style-name="ce4">
            <text:p>1,441,339,891</text:p>
          </table:table-cell>
          <table:table-cell office:value-type="float" office:value="0" table:style-name="ce2">
            <text:p>0</text:p>
          </table:table-cell>
          <table:table-cell office:value-type="float" office:value="71379641" table:style-name="ce4">
            <text:p>71,379,641</text:p>
          </table:table-cell>
          <table:table-cell office:value-type="float" office:value="325311911" table:style-name="ce4">
            <text:p>325,311,911</text:p>
          </table:table-cell>
          <table:table-cell office:value-type="float" office:value="25745557" table:style-name="ce4">
            <text:p>25,745,557</text:p>
          </table:table-cell>
          <table:table-cell office:value-type="float" office:value="1812285886" table:style-name="ce4">
            <text:p>1,812,285,886</text:p>
          </table:table-cell>
          <table:table-cell office:value-type="float" office:value="9346679" table:style-name="ce4">
            <text:p>9,346,67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614996" table:style-name="ce6">
            <text:p>8,614,996</text:p>
          </table:table-cell>
          <table:table-cell office:value-type="float" office:value="125161700" table:style-name="ce6">
            <text:p>125,161,700</text:p>
          </table:table-cell>
          <table:table-cell office:value-type="float" office:value="33010878" table:style-name="ce6">
            <text:p>33,010,878</text:p>
          </table:table-cell>
          <table:table-cell office:value-type="float" office:value="258883158" table:style-name="ce6">
            <text:p>258,883,158</text:p>
          </table:table-cell>
          <table:table-cell office:value-type="float" office:value="4726070" table:style-name="ce6">
            <text:p>4,726,070</text:p>
          </table:table-cell>
          <table:table-cell office:value-type="float" office:value="117984" table:style-name="ce6">
            <text:p>117,984</text:p>
          </table:table-cell>
          <table:table-cell office:value-type="float" office:value="3500000" table:style-name="ce6">
            <text:p>3,500,000</text:p>
          </table:table-cell>
          <table:table-cell office:value-type="float" office:value="434014786" table:style-name="ce6">
            <text:p>434,014,786</text:p>
          </table:table-cell>
          <table:table-cell office:value-type="float" office:value="34797198" table:style-name="ce6">
            <text:p>34,797,198</text:p>
          </table:table-cell>
          <table:table-cell office:value-type="float" office:value="60882168" table:style-name="ce6">
            <text:p>60,882,168</text:p>
          </table:table-cell>
          <table:table-cell office:value-type="float" office:value="0" table:style-name="ce5">
            <text:p>0</text:p>
          </table:table-cell>
          <table:table-cell office:value-type="float" office:value="137954" table:style-name="ce6">
            <text:p>137,954</text:p>
          </table:table-cell>
          <table:table-cell office:value-type="float" office:value="137525" table:style-name="ce6">
            <text:p>137,525</text:p>
          </table:table-cell>
          <table:table-cell office:value-type="float" office:value="55956" table:style-name="ce6">
            <text:p>55,956</text:p>
          </table:table-cell>
          <table:table-cell office:value-type="float" office:value="61101691" table:style-name="ce6">
            <text:p>61,101,691</text:p>
          </table:table-cell>
          <table:table-cell office:value-type="float" office:value="26304493" table:style-name="ce6">
            <text:p>26,304,49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276498" table:style-name="ce6">
            <text:p>5,276,498</text:p>
          </table:table-cell>
          <table:table-cell office:value-type="float" office:value="60161045" table:style-name="ce6">
            <text:p>60,161,045</text:p>
          </table:table-cell>
          <table:table-cell office:value-type="float" office:value="0" table:style-name="ce5">
            <text:p>0</text:p>
          </table:table-cell>
          <table:table-cell office:value-type="float" office:value="28855390" table:style-name="ce6">
            <text:p>28,855,390</text:p>
          </table:table-cell>
          <table:table-cell office:value-type="float" office:value="206457012" table:style-name="ce6">
            <text:p>206,457,012</text:p>
          </table:table-cell>
          <table:table-cell office:value-type="float" office:value="254446630" table:style-name="ce6">
            <text:p>254,446,630</text:p>
          </table:table-cell>
          <table:table-cell office:value-type="float" office:value="0" table:style-name="ce5">
            <text:p>0</text:p>
          </table:table-cell>
          <table:table-cell office:value-type="float" office:value="555196575" table:style-name="ce6">
            <text:p>555,196,575</text:p>
          </table:table-cell>
          <table:table-cell office:value-type="float" office:value="29423741" table:style-name="ce6">
            <text:p>29,423,741</text:p>
          </table:table-cell>
          <table:table-cell office:value-type="float" office:value="16248262" table:style-name="ce6">
            <text:p>16,248,262</text:p>
          </table:table-cell>
          <table:table-cell office:value-type="float" office:value="4171778" table:style-name="ce6">
            <text:p>4,171,778</text:p>
          </table:table-cell>
          <table:table-cell office:value-type="float" office:value="1070862" table:style-name="ce6">
            <text:p>1,070,862</text:p>
          </table:table-cell>
          <table:table-cell office:value-type="float" office:value="10592017" table:style-name="ce6">
            <text:p>10,592,017</text:p>
          </table:table-cell>
          <table:table-cell office:value-type="float" office:value="257613" table:style-name="ce6">
            <text:p>257,613</text:p>
          </table:table-cell>
          <table:table-cell office:value-type="float" office:value="31825306" table:style-name="ce6">
            <text:p>31,825,306</text:p>
          </table:table-cell>
          <table:table-cell office:value-type="float" office:value="2401565" table:style-name="ce6">
            <text:p>2,401,56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822438" table:style-name="ce6">
            <text:p>7,822,438</text:p>
          </table:table-cell>
          <table:table-cell office:value-type="float" office:value="259896556" table:style-name="ce6">
            <text:p>259,896,556</text:p>
          </table:table-cell>
          <table:table-cell office:value-type="float" office:value="0" table:style-name="ce5">
            <text:p>0</text:p>
          </table:table-cell>
          <table:table-cell office:value-type="float" office:value="33112930" table:style-name="ce6">
            <text:p>33,112,930</text:p>
          </table:table-cell>
          <table:table-cell office:value-type="float" office:value="635793328" table:style-name="ce6">
            <text:p>635,793,328</text:p>
          </table:table-cell>
          <table:table-cell office:value-type="float" office:value="213125592" table:style-name="ce6">
            <text:p>213,125,592</text:p>
          </table:table-cell>
          <table:table-cell office:value-type="float" office:value="0" table:style-name="ce5">
            <text:p>0</text:p>
          </table:table-cell>
          <table:table-cell office:value-type="float" office:value="1149750844" table:style-name="ce6">
            <text:p>1,149,750,844</text:p>
          </table:table-cell>
          <table:table-cell office:value-type="float" office:value="71395114" table:style-name="ce6">
            <text:p>71,395,114</text:p>
          </table:table-cell>
          <table:table-cell office:value-type="float" office:value="39372116" table:style-name="ce6">
            <text:p>39,372,116</text:p>
          </table:table-cell>
          <table:table-cell office:value-type="float" office:value="7672147" table:style-name="ce6">
            <text:p>7,672,147</text:p>
          </table:table-cell>
          <table:table-cell office:value-type="float" office:value="3443712" table:style-name="ce6">
            <text:p>3,443,712</text:p>
          </table:table-cell>
          <table:table-cell office:value-type="float" office:value="26812858" table:style-name="ce6">
            <text:p>26,812,858</text:p>
          </table:table-cell>
          <table:table-cell office:value-type="float" office:value="73066" table:style-name="ce6">
            <text:p>73,066</text:p>
          </table:table-cell>
          <table:table-cell office:value-type="float" office:value="77227767" table:style-name="ce6">
            <text:p>77,227,767</text:p>
          </table:table-cell>
          <table:table-cell office:value-type="float" office:value="5832653" table:style-name="ce6">
            <text:p>5,832,65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6936" table:style-name="ce6">
            <text:p>136,936</text:p>
          </table:table-cell>
          <table:table-cell office:value-type="float" office:value="13467231" table:style-name="ce6">
            <text:p>13,467,231</text:p>
          </table:table-cell>
          <table:table-cell office:value-type="float" office:value="0" table:style-name="ce5">
            <text:p>0</text:p>
          </table:table-cell>
          <table:table-cell office:value-type="float" office:value="1691157" table:style-name="ce6">
            <text:p>1,691,157</text:p>
          </table:table-cell>
          <table:table-cell office:value-type="float" office:value="21647417" table:style-name="ce6">
            <text:p>21,647,417</text:p>
          </table:table-cell>
          <table:table-cell office:value-type="float" office:value="7396506" table:style-name="ce6">
            <text:p>7,396,506</text:p>
          </table:table-cell>
          <table:table-cell office:value-type="float" office:value="0" table:style-name="ce5">
            <text:p>0</text:p>
          </table:table-cell>
          <table:table-cell office:value-type="float" office:value="44339247" table:style-name="ce6">
            <text:p>44,339,247</text:p>
          </table:table-cell>
          <table:table-cell office:value-type="float" office:value="2902169" table:style-name="ce6">
            <text:p>2,902,169</text:p>
          </table:table-cell>
          <table:table-cell office:value-type="float" office:value="1596128" table:style-name="ce6">
            <text:p>1,596,128</text:p>
          </table:table-cell>
          <table:table-cell office:value-type="float" office:value="403753" table:style-name="ce6">
            <text:p>403,753</text:p>
          </table:table-cell>
          <table:table-cell office:value-type="float" office:value="171282" table:style-name="ce6">
            <text:p>171,282</text:p>
          </table:table-cell>
          <table:table-cell office:value-type="float" office:value="1197484" table:style-name="ce6">
            <text:p>1,197,484</text:p>
          </table:table-cell>
          <table:table-cell office:value-type="float" office:value="70" table:style-name="ce5">
            <text:p>70</text:p>
          </table:table-cell>
          <table:table-cell office:value-type="float" office:value="3368577" table:style-name="ce6">
            <text:p>3,368,577</text:p>
          </table:table-cell>
          <table:table-cell office:value-type="float" office:value="466408" table:style-name="ce6">
            <text:p>466,408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81525616" table:style-name="ce8">
            <text:p>381,525,616</text:p>
          </table:table-cell>
          <table:table-cell office:value-type="float" office:value="4492133263" table:style-name="ce8">
            <text:p>4,492,133,263</text:p>
          </table:table-cell>
          <table:table-cell office:value-type="float" office:value="147692730" table:style-name="ce8">
            <text:p>147,692,730</text:p>
          </table:table-cell>
          <table:table-cell office:value-type="float" office:value="6043925619" table:style-name="ce8">
            <text:p>6,043,925,619</text:p>
          </table:table-cell>
          <table:table-cell office:value-type="float" office:value="12044376555" table:style-name="ce8">
            <text:p>12,044,376,555</text:p>
          </table:table-cell>
          <table:table-cell office:value-type="float" office:value="11256203488" table:style-name="ce8">
            <text:p>11,256,203,488</text:p>
          </table:table-cell>
          <table:table-cell office:value-type="float" office:value="60336616" table:style-name="ce8">
            <text:p>60,336,616</text:p>
          </table:table-cell>
          <table:table-cell office:value-type="float" office:value="34426193887" table:style-name="ce8">
            <text:p>34,426,193,887</text:p>
          </table:table-cell>
          <table:table-cell office:value-type="float" office:value="1941457429" table:style-name="ce8">
            <text:p>1,941,457,429</text:p>
          </table:table-cell>
          <table:table-cell office:value-type="float" office:value="1559438565" table:style-name="ce8">
            <text:p>1,559,438,565</text:p>
          </table:table-cell>
          <table:table-cell office:value-type="float" office:value="12247678" table:style-name="ce8">
            <text:p>12,247,678</text:p>
          </table:table-cell>
          <table:table-cell office:value-type="float" office:value="76203451" table:style-name="ce8">
            <text:p>76,203,451</text:p>
          </table:table-cell>
          <table:table-cell office:value-type="float" office:value="364051795" table:style-name="ce8">
            <text:p>364,051,795</text:p>
          </table:table-cell>
          <table:table-cell office:value-type="float" office:value="26132262" table:style-name="ce8">
            <text:p>26,132,262</text:p>
          </table:table-cell>
          <table:table-cell office:value-type="float" office:value="1985809227" table:style-name="ce8">
            <text:p>1,985,809,227</text:p>
          </table:table-cell>
          <table:table-cell office:value-type="float" office:value="44351798" table:style-name="ce8">
            <text:p>44,351,798</text:p>
          </table:table-cell>
          <table:table-cell table:number-columns-repeated="16366"/>
        </table:table-row>
        <table:table-row table:style-name="ro1">
          <table:table-cell office:value-type="float" office:value="10703" table:style-name="ce2">
            <text:p>10703</text:p>
          </table:table-cell>
          <table:table-cell office:value-type="string" table:style-name="ce2">
            <text:p>本國銀行</text:p>
          </table:table-cell>
          <table:table-cell office:value-type="float" office:value="343109403" table:style-name="ce4">
            <text:p>343,109,403</text:p>
          </table:table-cell>
          <table:table-cell office:value-type="float" office:value="4050552590" table:style-name="ce4">
            <text:p>4,050,552,590</text:p>
          </table:table-cell>
          <table:table-cell office:value-type="float" office:value="118711631" table:style-name="ce4">
            <text:p>118,711,631</text:p>
          </table:table-cell>
          <table:table-cell office:value-type="float" office:value="5726410478" table:style-name="ce4">
            <text:p>5,726,410,478</text:p>
          </table:table-cell>
          <table:table-cell office:value-type="float" office:value="11212351608" table:style-name="ce4">
            <text:p>11,212,351,608</text:p>
          </table:table-cell>
          <table:table-cell office:value-type="float" office:value="10797644250" table:style-name="ce4">
            <text:p>10,797,644,250</text:p>
          </table:table-cell>
          <table:table-cell office:value-type="float" office:value="57278534" table:style-name="ce4">
            <text:p>57,278,534</text:p>
          </table:table-cell>
          <table:table-cell office:value-type="float" office:value="32306058494" table:style-name="ce4">
            <text:p>32,306,058,494</text:p>
          </table:table-cell>
          <table:table-cell office:value-type="float" office:value="1805934221" table:style-name="ce4">
            <text:p>1,805,934,221</text:p>
          </table:table-cell>
          <table:table-cell office:value-type="float" office:value="1555360421" table:style-name="ce4">
            <text:p>1,555,360,421</text:p>
          </table:table-cell>
          <table:table-cell office:value-type="float" office:value="0" table:style-name="ce2">
            <text:p>0</text:p>
          </table:table-cell>
          <table:table-cell office:value-type="float" office:value="47212805" table:style-name="ce4">
            <text:p>47,212,805</text:p>
          </table:table-cell>
          <table:table-cell office:value-type="float" office:value="237725871" table:style-name="ce4">
            <text:p>237,725,871</text:p>
          </table:table-cell>
          <table:table-cell office:value-type="float" office:value="25951508" table:style-name="ce4">
            <text:p>25,951,508</text:p>
          </table:table-cell>
          <table:table-cell office:value-type="float" office:value="1814347589" table:style-name="ce4">
            <text:p>1,814,347,589</text:p>
          </table:table-cell>
          <table:table-cell office:value-type="float" office:value="8413368" table:style-name="ce4">
            <text:p>8,413,36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789218" table:style-name="ce6">
            <text:p>8,789,218</text:p>
          </table:table-cell>
          <table:table-cell office:value-type="float" office:value="128324234" table:style-name="ce6">
            <text:p>128,324,234</text:p>
          </table:table-cell>
          <table:table-cell office:value-type="float" office:value="30521687" table:style-name="ce6">
            <text:p>30,521,687</text:p>
          </table:table-cell>
          <table:table-cell office:value-type="float" office:value="250230415" table:style-name="ce6">
            <text:p>250,230,415</text:p>
          </table:table-cell>
          <table:table-cell office:value-type="float" office:value="4675983" table:style-name="ce6">
            <text:p>4,675,983</text:p>
          </table:table-cell>
          <table:table-cell office:value-type="float" office:value="118545" table:style-name="ce6">
            <text:p>118,545</text:p>
          </table:table-cell>
          <table:table-cell office:value-type="float" office:value="3500000" table:style-name="ce6">
            <text:p>3,500,000</text:p>
          </table:table-cell>
          <table:table-cell office:value-type="float" office:value="426160082" table:style-name="ce6">
            <text:p>426,160,082</text:p>
          </table:table-cell>
          <table:table-cell office:value-type="float" office:value="34067398" table:style-name="ce6">
            <text:p>34,067,398</text:p>
          </table:table-cell>
          <table:table-cell office:value-type="float" office:value="63256588" table:style-name="ce6">
            <text:p>63,256,588</text:p>
          </table:table-cell>
          <table:table-cell office:value-type="float" office:value="0" table:style-name="ce5">
            <text:p>0</text:p>
          </table:table-cell>
          <table:table-cell office:value-type="float" office:value="94441" table:style-name="ce6">
            <text:p>94,441</text:p>
          </table:table-cell>
          <table:table-cell office:value-type="float" office:value="141342" table:style-name="ce6">
            <text:p>141,342</text:p>
          </table:table-cell>
          <table:table-cell office:value-type="float" office:value="44371" table:style-name="ce6">
            <text:p>44,371</text:p>
          </table:table-cell>
          <table:table-cell office:value-type="float" office:value="63448000" table:style-name="ce6">
            <text:p>63,448,000</text:p>
          </table:table-cell>
          <table:table-cell office:value-type="float" office:value="29380602" table:style-name="ce6">
            <text:p>29,380,60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080439" table:style-name="ce6">
            <text:p>5,080,439</text:p>
          </table:table-cell>
          <table:table-cell office:value-type="float" office:value="60513725" table:style-name="ce6">
            <text:p>60,513,725</text:p>
          </table:table-cell>
          <table:table-cell office:value-type="float" office:value="0" table:style-name="ce5">
            <text:p>0</text:p>
          </table:table-cell>
          <table:table-cell office:value-type="float" office:value="28940660" table:style-name="ce6">
            <text:p>28,940,660</text:p>
          </table:table-cell>
          <table:table-cell office:value-type="float" office:value="207473309" table:style-name="ce6">
            <text:p>207,473,309</text:p>
          </table:table-cell>
          <table:table-cell office:value-type="float" office:value="255345217" table:style-name="ce6">
            <text:p>255,345,217</text:p>
          </table:table-cell>
          <table:table-cell office:value-type="float" office:value="0" table:style-name="ce5">
            <text:p>0</text:p>
          </table:table-cell>
          <table:table-cell office:value-type="float" office:value="557353350" table:style-name="ce6">
            <text:p>557,353,350</text:p>
          </table:table-cell>
          <table:table-cell office:value-type="float" office:value="29533236" table:style-name="ce6">
            <text:p>29,533,236</text:p>
          </table:table-cell>
          <table:table-cell office:value-type="float" office:value="16185209" table:style-name="ce6">
            <text:p>16,185,209</text:p>
          </table:table-cell>
          <table:table-cell office:value-type="float" office:value="5896622" table:style-name="ce6">
            <text:p>5,896,622</text:p>
          </table:table-cell>
          <table:table-cell office:value-type="float" office:value="841384" table:style-name="ce6">
            <text:p>841,384</text:p>
          </table:table-cell>
          <table:table-cell office:value-type="float" office:value="7649043" table:style-name="ce6">
            <text:p>7,649,043</text:p>
          </table:table-cell>
          <table:table-cell office:value-type="float" office:value="231738" table:style-name="ce6">
            <text:p>231,738</text:p>
          </table:table-cell>
          <table:table-cell office:value-type="float" office:value="30340520" table:style-name="ce6">
            <text:p>30,340,520</text:p>
          </table:table-cell>
          <table:table-cell office:value-type="float" office:value="807284" table:style-name="ce6">
            <text:p>807,28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53247" table:style-name="ce6">
            <text:p>7,453,247</text:p>
          </table:table-cell>
          <table:table-cell office:value-type="float" office:value="261832995" table:style-name="ce6">
            <text:p>261,832,995</text:p>
          </table:table-cell>
          <table:table-cell office:value-type="float" office:value="0" table:style-name="ce5">
            <text:p>0</text:p>
          </table:table-cell>
          <table:table-cell office:value-type="float" office:value="29998071" table:style-name="ce6">
            <text:p>29,998,071</text:p>
          </table:table-cell>
          <table:table-cell office:value-type="float" office:value="639614761" table:style-name="ce6">
            <text:p>639,614,761</text:p>
          </table:table-cell>
          <table:table-cell office:value-type="float" office:value="213820873" table:style-name="ce6">
            <text:p>213,820,873</text:p>
          </table:table-cell>
          <table:table-cell office:value-type="float" office:value="0" table:style-name="ce5">
            <text:p>0</text:p>
          </table:table-cell>
          <table:table-cell office:value-type="float" office:value="1152719947" table:style-name="ce6">
            <text:p>1,152,719,947</text:p>
          </table:table-cell>
          <table:table-cell office:value-type="float" office:value="71626970" table:style-name="ce6">
            <text:p>71,626,970</text:p>
          </table:table-cell>
          <table:table-cell office:value-type="float" office:value="39271643" table:style-name="ce6">
            <text:p>39,271,643</text:p>
          </table:table-cell>
          <table:table-cell office:value-type="float" office:value="11844463" table:style-name="ce6">
            <text:p>11,844,463</text:p>
          </table:table-cell>
          <table:table-cell office:value-type="float" office:value="2231790" table:style-name="ce6">
            <text:p>2,231,790</text:p>
          </table:table-cell>
          <table:table-cell office:value-type="float" office:value="21199381" table:style-name="ce6">
            <text:p>21,199,381</text:p>
          </table:table-cell>
          <table:table-cell office:value-type="float" office:value="73118" table:style-name="ce6">
            <text:p>73,118</text:p>
          </table:table-cell>
          <table:table-cell office:value-type="float" office:value="74474159" table:style-name="ce6">
            <text:p>74,474,159</text:p>
          </table:table-cell>
          <table:table-cell office:value-type="float" office:value="2847189" table:style-name="ce6">
            <text:p>2,847,18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25819" table:style-name="ce6">
            <text:p>125,819</text:p>
          </table:table-cell>
          <table:table-cell office:value-type="float" office:value="13690033" table:style-name="ce6">
            <text:p>13,690,033</text:p>
          </table:table-cell>
          <table:table-cell office:value-type="float" office:value="0" table:style-name="ce5">
            <text:p>0</text:p>
          </table:table-cell>
          <table:table-cell office:value-type="float" office:value="1651533" table:style-name="ce6">
            <text:p>1,651,533</text:p>
          </table:table-cell>
          <table:table-cell office:value-type="float" office:value="22055181" table:style-name="ce6">
            <text:p>22,055,181</text:p>
          </table:table-cell>
          <table:table-cell office:value-type="float" office:value="7414037" table:style-name="ce6">
            <text:p>7,414,037</text:p>
          </table:table-cell>
          <table:table-cell office:value-type="float" office:value="0" table:style-name="ce5">
            <text:p>0</text:p>
          </table:table-cell>
          <table:table-cell office:value-type="float" office:value="44936603" table:style-name="ce6">
            <text:p>44,936,603</text:p>
          </table:table-cell>
          <table:table-cell office:value-type="float" office:value="2943901" table:style-name="ce6">
            <text:p>2,943,901</text:p>
          </table:table-cell>
          <table:table-cell office:value-type="float" office:value="1596130" table:style-name="ce6">
            <text:p>1,596,130</text:p>
          </table:table-cell>
          <table:table-cell office:value-type="float" office:value="515016" table:style-name="ce6">
            <text:p>515,016</text:p>
          </table:table-cell>
          <table:table-cell office:value-type="float" office:value="101669" table:style-name="ce6">
            <text:p>101,669</text:p>
          </table:table-cell>
          <table:table-cell office:value-type="float" office:value="1014313" table:style-name="ce6">
            <text:p>1,014,313</text:p>
          </table:table-cell>
          <table:table-cell office:value-type="float" office:value="49" table:style-name="ce5">
            <text:p>49</text:p>
          </table:table-cell>
          <table:table-cell office:value-type="float" office:value="3227079" table:style-name="ce6">
            <text:p>3,227,079</text:p>
          </table:table-cell>
          <table:table-cell office:value-type="float" office:value="283178" table:style-name="ce6">
            <text:p>283,178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4558126" table:style-name="ce8">
            <text:p>364,558,126</text:p>
          </table:table-cell>
          <table:table-cell office:value-type="float" office:value="4514913577" table:style-name="ce8">
            <text:p>4,514,913,577</text:p>
          </table:table-cell>
          <table:table-cell office:value-type="float" office:value="149233318" table:style-name="ce8">
            <text:p>149,233,318</text:p>
          </table:table-cell>
          <table:table-cell office:value-type="float" office:value="6037231157" table:style-name="ce8">
            <text:p>6,037,231,157</text:p>
          </table:table-cell>
          <table:table-cell office:value-type="float" office:value="12086170842" table:style-name="ce8">
            <text:p>12,086,170,842</text:p>
          </table:table-cell>
          <table:table-cell office:value-type="float" office:value="11274342922" table:style-name="ce8">
            <text:p>11,274,342,922</text:p>
          </table:table-cell>
          <table:table-cell office:value-type="float" office:value="60778534" table:style-name="ce8">
            <text:p>60,778,534</text:p>
          </table:table-cell>
          <table:table-cell office:value-type="float" office:value="34487228476" table:style-name="ce8">
            <text:p>34,487,228,476</text:p>
          </table:table-cell>
          <table:table-cell office:value-type="float" office:value="1944105726" table:style-name="ce8">
            <text:p>1,944,105,726</text:p>
          </table:table-cell>
          <table:table-cell office:value-type="float" office:value="1675669991" table:style-name="ce8">
            <text:p>1,675,669,991</text:p>
          </table:table-cell>
          <table:table-cell office:value-type="float" office:value="18256101" table:style-name="ce8">
            <text:p>18,256,101</text:p>
          </table:table-cell>
          <table:table-cell office:value-type="float" office:value="50482089" table:style-name="ce8">
            <text:p>50,482,089</text:p>
          </table:table-cell>
          <table:table-cell office:value-type="float" office:value="267729950" table:style-name="ce8">
            <text:p>267,729,950</text:p>
          </table:table-cell>
          <table:table-cell office:value-type="float" office:value="26300784" table:style-name="ce8">
            <text:p>26,300,784</text:p>
          </table:table-cell>
          <table:table-cell office:value-type="float" office:value="1985837347" table:style-name="ce8">
            <text:p>1,985,837,347</text:p>
          </table:table-cell>
          <table:table-cell office:value-type="float" office:value="41731621" table:style-name="ce8">
            <text:p>41,731,621</text:p>
          </table:table-cell>
          <table:table-cell table:number-columns-repeated="16366"/>
        </table:table-row>
        <table:table-row table:style-name="ro1">
          <table:table-cell office:value-type="float" office:value="10704" table:style-name="ce2">
            <text:p>10704</text:p>
          </table:table-cell>
          <table:table-cell office:value-type="string" table:style-name="ce2">
            <text:p>本國銀行</text:p>
          </table:table-cell>
          <table:table-cell office:value-type="float" office:value="343725149" table:style-name="ce4">
            <text:p>343,725,149</text:p>
          </table:table-cell>
          <table:table-cell office:value-type="float" office:value="4131323873" table:style-name="ce4">
            <text:p>4,131,323,873</text:p>
          </table:table-cell>
          <table:table-cell office:value-type="float" office:value="109878082" table:style-name="ce4">
            <text:p>109,878,082</text:p>
          </table:table-cell>
          <table:table-cell office:value-type="float" office:value="5864015714" table:style-name="ce4">
            <text:p>5,864,015,714</text:p>
          </table:table-cell>
          <table:table-cell office:value-type="float" office:value="11156664954" table:style-name="ce4">
            <text:p>11,156,664,954</text:p>
          </table:table-cell>
          <table:table-cell office:value-type="float" office:value="10788694201" table:style-name="ce4">
            <text:p>10,788,694,201</text:p>
          </table:table-cell>
          <table:table-cell office:value-type="float" office:value="58733231" table:style-name="ce4">
            <text:p>58,733,231</text:p>
          </table:table-cell>
          <table:table-cell office:value-type="float" office:value="32453035204" table:style-name="ce4">
            <text:p>32,453,035,204</text:p>
          </table:table-cell>
          <table:table-cell office:value-type="float" office:value="1814768342" table:style-name="ce4">
            <text:p>1,814,768,342</text:p>
          </table:table-cell>
          <table:table-cell office:value-type="float" office:value="1572740599" table:style-name="ce4">
            <text:p>1,572,740,599</text:p>
          </table:table-cell>
          <table:table-cell office:value-type="float" office:value="0" table:style-name="ce2">
            <text:p>0</text:p>
          </table:table-cell>
          <table:table-cell office:value-type="float" office:value="53384301" table:style-name="ce4">
            <text:p>53,384,301</text:p>
          </table:table-cell>
          <table:table-cell office:value-type="float" office:value="222292583" table:style-name="ce4">
            <text:p>222,292,583</text:p>
          </table:table-cell>
          <table:table-cell office:value-type="float" office:value="24816036" table:style-name="ce4">
            <text:p>24,816,036</text:p>
          </table:table-cell>
          <table:table-cell office:value-type="float" office:value="1823601447" table:style-name="ce4">
            <text:p>1,823,601,447</text:p>
          </table:table-cell>
          <table:table-cell office:value-type="float" office:value="8833105" table:style-name="ce4">
            <text:p>8,833,10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441597" table:style-name="ce6">
            <text:p>8,441,597</text:p>
          </table:table-cell>
          <table:table-cell office:value-type="float" office:value="122514227" table:style-name="ce6">
            <text:p>122,514,227</text:p>
          </table:table-cell>
          <table:table-cell office:value-type="float" office:value="30492093" table:style-name="ce6">
            <text:p>30,492,093</text:p>
          </table:table-cell>
          <table:table-cell office:value-type="float" office:value="246328356" table:style-name="ce6">
            <text:p>246,328,356</text:p>
          </table:table-cell>
          <table:table-cell office:value-type="float" office:value="4536857" table:style-name="ce6">
            <text:p>4,536,857</text:p>
          </table:table-cell>
          <table:table-cell office:value-type="float" office:value="121812" table:style-name="ce6">
            <text:p>121,812</text:p>
          </table:table-cell>
          <table:table-cell office:value-type="float" office:value="3500000" table:style-name="ce6">
            <text:p>3,500,000</text:p>
          </table:table-cell>
          <table:table-cell office:value-type="float" office:value="415934942" table:style-name="ce6">
            <text:p>415,934,942</text:p>
          </table:table-cell>
          <table:table-cell office:value-type="float" office:value="33252076" table:style-name="ce6">
            <text:p>33,252,076</text:p>
          </table:table-cell>
          <table:table-cell office:value-type="float" office:value="65709129" table:style-name="ce6">
            <text:p>65,709,129</text:p>
          </table:table-cell>
          <table:table-cell office:value-type="float" office:value="0" table:style-name="ce5">
            <text:p>0</text:p>
          </table:table-cell>
          <table:table-cell office:value-type="float" office:value="94061" table:style-name="ce6">
            <text:p>94,061</text:p>
          </table:table-cell>
          <table:table-cell office:value-type="float" office:value="125764" table:style-name="ce6">
            <text:p>125,764</text:p>
          </table:table-cell>
          <table:table-cell office:value-type="float" office:value="47488" table:style-name="ce6">
            <text:p>47,488</text:p>
          </table:table-cell>
          <table:table-cell office:value-type="float" office:value="65881466" table:style-name="ce6">
            <text:p>65,881,466</text:p>
          </table:table-cell>
          <table:table-cell office:value-type="float" office:value="32629390" table:style-name="ce6">
            <text:p>32,629,39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099742" table:style-name="ce6">
            <text:p>5,099,742</text:p>
          </table:table-cell>
          <table:table-cell office:value-type="float" office:value="61048849" table:style-name="ce6">
            <text:p>61,048,849</text:p>
          </table:table-cell>
          <table:table-cell office:value-type="float" office:value="0" table:style-name="ce5">
            <text:p>0</text:p>
          </table:table-cell>
          <table:table-cell office:value-type="float" office:value="29350882" table:style-name="ce6">
            <text:p>29,350,882</text:p>
          </table:table-cell>
          <table:table-cell office:value-type="float" office:value="206834115" table:style-name="ce6">
            <text:p>206,834,115</text:p>
          </table:table-cell>
          <table:table-cell office:value-type="float" office:value="256012948" table:style-name="ce6">
            <text:p>256,012,948</text:p>
          </table:table-cell>
          <table:table-cell office:value-type="float" office:value="0" table:style-name="ce5">
            <text:p>0</text:p>
          </table:table-cell>
          <table:table-cell office:value-type="float" office:value="558346536" table:style-name="ce6">
            <text:p>558,346,536</text:p>
          </table:table-cell>
          <table:table-cell office:value-type="float" office:value="29599685" table:style-name="ce6">
            <text:p>29,599,685</text:p>
          </table:table-cell>
          <table:table-cell office:value-type="float" office:value="16233247" table:style-name="ce6">
            <text:p>16,233,247</text:p>
          </table:table-cell>
          <table:table-cell office:value-type="float" office:value="6149792" table:style-name="ce6">
            <text:p>6,149,792</text:p>
          </table:table-cell>
          <table:table-cell office:value-type="float" office:value="894305" table:style-name="ce6">
            <text:p>894,305</text:p>
          </table:table-cell>
          <table:table-cell office:value-type="float" office:value="7404579" table:style-name="ce6">
            <text:p>7,404,579</text:p>
          </table:table-cell>
          <table:table-cell office:value-type="float" office:value="247773" table:style-name="ce6">
            <text:p>247,773</text:p>
          </table:table-cell>
          <table:table-cell office:value-type="float" office:value="30434150" table:style-name="ce6">
            <text:p>30,434,150</text:p>
          </table:table-cell>
          <table:table-cell office:value-type="float" office:value="834465" table:style-name="ce6">
            <text:p>834,46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50442" table:style-name="ce6">
            <text:p>7,450,442</text:p>
          </table:table-cell>
          <table:table-cell office:value-type="float" office:value="262364421" table:style-name="ce6">
            <text:p>262,364,421</text:p>
          </table:table-cell>
          <table:table-cell office:value-type="float" office:value="0" table:style-name="ce5">
            <text:p>0</text:p>
          </table:table-cell>
          <table:table-cell office:value-type="float" office:value="29119092" table:style-name="ce6">
            <text:p>29,119,092</text:p>
          </table:table-cell>
          <table:table-cell office:value-type="float" office:value="638661492" table:style-name="ce6">
            <text:p>638,661,492</text:p>
          </table:table-cell>
          <table:table-cell office:value-type="float" office:value="213705139" table:style-name="ce6">
            <text:p>213,705,139</text:p>
          </table:table-cell>
          <table:table-cell office:value-type="float" office:value="0" table:style-name="ce5">
            <text:p>0</text:p>
          </table:table-cell>
          <table:table-cell office:value-type="float" office:value="1151300586" table:style-name="ce6">
            <text:p>1,151,300,586</text:p>
          </table:table-cell>
          <table:table-cell office:value-type="float" office:value="71577588" table:style-name="ce6">
            <text:p>71,577,588</text:p>
          </table:table-cell>
          <table:table-cell office:value-type="float" office:value="39371449" table:style-name="ce6">
            <text:p>39,371,449</text:p>
          </table:table-cell>
          <table:table-cell office:value-type="float" office:value="12328133" table:style-name="ce6">
            <text:p>12,328,133</text:p>
          </table:table-cell>
          <table:table-cell office:value-type="float" office:value="2302032" table:style-name="ce6">
            <text:p>2,302,032</text:p>
          </table:table-cell>
          <table:table-cell office:value-type="float" office:value="20192194" table:style-name="ce6">
            <text:p>20,192,194</text:p>
          </table:table-cell>
          <table:table-cell office:value-type="float" office:value="73672" table:style-name="ce6">
            <text:p>73,672</text:p>
          </table:table-cell>
          <table:table-cell office:value-type="float" office:value="74120136" table:style-name="ce6">
            <text:p>74,120,136</text:p>
          </table:table-cell>
          <table:table-cell office:value-type="float" office:value="2542548" table:style-name="ce6">
            <text:p>2,542,54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1024" table:style-name="ce6">
            <text:p>131,024</text:p>
          </table:table-cell>
          <table:table-cell office:value-type="float" office:value="13646204" table:style-name="ce6">
            <text:p>13,646,204</text:p>
          </table:table-cell>
          <table:table-cell office:value-type="float" office:value="0" table:style-name="ce5">
            <text:p>0</text:p>
          </table:table-cell>
          <table:table-cell office:value-type="float" office:value="1556063" table:style-name="ce6">
            <text:p>1,556,063</text:p>
          </table:table-cell>
          <table:table-cell office:value-type="float" office:value="22262231" table:style-name="ce6">
            <text:p>22,262,231</text:p>
          </table:table-cell>
          <table:table-cell office:value-type="float" office:value="7458909" table:style-name="ce6">
            <text:p>7,458,909</text:p>
          </table:table-cell>
          <table:table-cell office:value-type="float" office:value="0" table:style-name="ce5">
            <text:p>0</text:p>
          </table:table-cell>
          <table:table-cell office:value-type="float" office:value="45054431" table:style-name="ce6">
            <text:p>45,054,431</text:p>
          </table:table-cell>
          <table:table-cell office:value-type="float" office:value="2948586" table:style-name="ce6">
            <text:p>2,948,586</text:p>
          </table:table-cell>
          <table:table-cell office:value-type="float" office:value="1615252" table:style-name="ce6">
            <text:p>1,615,252</text:p>
          </table:table-cell>
          <table:table-cell office:value-type="float" office:value="467191" table:style-name="ce6">
            <text:p>467,191</text:p>
          </table:table-cell>
          <table:table-cell office:value-type="float" office:value="103176" table:style-name="ce6">
            <text:p>103,176</text:p>
          </table:table-cell>
          <table:table-cell office:value-type="float" office:value="979677" table:style-name="ce6">
            <text:p>979,677</text:p>
          </table:table-cell>
          <table:table-cell office:value-type="float" office:value="32" table:style-name="ce5">
            <text:p>32</text:p>
          </table:table-cell>
          <table:table-cell office:value-type="float" office:value="3165264" table:style-name="ce6">
            <text:p>3,165,264</text:p>
          </table:table-cell>
          <table:table-cell office:value-type="float" office:value="216678" table:style-name="ce6">
            <text:p>216,678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4847954" table:style-name="ce8">
            <text:p>364,847,954</text:p>
          </table:table-cell>
          <table:table-cell office:value-type="float" office:value="4590897574" table:style-name="ce8">
            <text:p>4,590,897,574</text:p>
          </table:table-cell>
          <table:table-cell office:value-type="float" office:value="140370175" table:style-name="ce8">
            <text:p>140,370,175</text:p>
          </table:table-cell>
          <table:table-cell office:value-type="float" office:value="6170370107" table:style-name="ce8">
            <text:p>6,170,370,107</text:p>
          </table:table-cell>
          <table:table-cell office:value-type="float" office:value="12028959649" table:style-name="ce8">
            <text:p>12,028,959,649</text:p>
          </table:table-cell>
          <table:table-cell office:value-type="float" office:value="11265993009" table:style-name="ce8">
            <text:p>11,265,993,009</text:p>
          </table:table-cell>
          <table:table-cell office:value-type="float" office:value="62233231" table:style-name="ce8">
            <text:p>62,233,231</text:p>
          </table:table-cell>
          <table:table-cell office:value-type="float" office:value="34623671699" table:style-name="ce8">
            <text:p>34,623,671,699</text:p>
          </table:table-cell>
          <table:table-cell office:value-type="float" office:value="1952146277" table:style-name="ce8">
            <text:p>1,952,146,277</text:p>
          </table:table-cell>
          <table:table-cell office:value-type="float" office:value="1695669676" table:style-name="ce8">
            <text:p>1,695,669,676</text:p>
          </table:table-cell>
          <table:table-cell office:value-type="float" office:value="18945116" table:style-name="ce8">
            <text:p>18,945,116</text:p>
          </table:table-cell>
          <table:table-cell office:value-type="float" office:value="56777875" table:style-name="ce8">
            <text:p>56,777,875</text:p>
          </table:table-cell>
          <table:table-cell office:value-type="float" office:value="250994797" table:style-name="ce8">
            <text:p>250,994,797</text:p>
          </table:table-cell>
          <table:table-cell office:value-type="float" office:value="25185001" table:style-name="ce8">
            <text:p>25,185,001</text:p>
          </table:table-cell>
          <table:table-cell office:value-type="float" office:value="1997202463" table:style-name="ce8">
            <text:p>1,997,202,463</text:p>
          </table:table-cell>
          <table:table-cell office:value-type="float" office:value="45056186" table:style-name="ce8">
            <text:p>45,056,186</text:p>
          </table:table-cell>
          <table:table-cell table:number-columns-repeated="16366"/>
        </table:table-row>
        <table:table-row table:style-name="ro1">
          <table:table-cell office:value-type="float" office:value="10705" table:style-name="ce2">
            <text:p>10705</text:p>
          </table:table-cell>
          <table:table-cell office:value-type="string" table:style-name="ce2">
            <text:p>本國銀行</text:p>
          </table:table-cell>
          <table:table-cell office:value-type="float" office:value="345510366" table:style-name="ce4">
            <text:p>345,510,366</text:p>
          </table:table-cell>
          <table:table-cell office:value-type="float" office:value="4276602420" table:style-name="ce4">
            <text:p>4,276,602,420</text:p>
          </table:table-cell>
          <table:table-cell office:value-type="float" office:value="111425641" table:style-name="ce4">
            <text:p>111,425,641</text:p>
          </table:table-cell>
          <table:table-cell office:value-type="float" office:value="5921836487" table:style-name="ce4">
            <text:p>5,921,836,487</text:p>
          </table:table-cell>
          <table:table-cell office:value-type="float" office:value="11136081188" table:style-name="ce4">
            <text:p>11,136,081,188</text:p>
          </table:table-cell>
          <table:table-cell office:value-type="float" office:value="10792533336" table:style-name="ce4">
            <text:p>10,792,533,336</text:p>
          </table:table-cell>
          <table:table-cell office:value-type="float" office:value="61903520" table:style-name="ce4">
            <text:p>61,903,520</text:p>
          </table:table-cell>
          <table:table-cell office:value-type="float" office:value="32645892958" table:style-name="ce4">
            <text:p>32,645,892,958</text:p>
          </table:table-cell>
          <table:table-cell office:value-type="float" office:value="1833173297" table:style-name="ce4">
            <text:p>1,833,173,297</text:p>
          </table:table-cell>
          <table:table-cell office:value-type="float" office:value="1604953587" table:style-name="ce4">
            <text:p>1,604,953,587</text:p>
          </table:table-cell>
          <table:table-cell office:value-type="float" office:value="0" table:style-name="ce2">
            <text:p>0</text:p>
          </table:table-cell>
          <table:table-cell office:value-type="float" office:value="47596387" table:style-name="ce4">
            <text:p>47,596,387</text:p>
          </table:table-cell>
          <table:table-cell office:value-type="float" office:value="215155890" table:style-name="ce4">
            <text:p>215,155,890</text:p>
          </table:table-cell>
          <table:table-cell office:value-type="float" office:value="23675035" table:style-name="ce4">
            <text:p>23,675,035</text:p>
          </table:table-cell>
          <table:table-cell office:value-type="float" office:value="1844030829" table:style-name="ce4">
            <text:p>1,844,030,829</text:p>
          </table:table-cell>
          <table:table-cell office:value-type="float" office:value="10857532" table:style-name="ce4">
            <text:p>10,857,53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7403790" table:style-name="ce6">
            <text:p>7,403,790</text:p>
          </table:table-cell>
          <table:table-cell office:value-type="float" office:value="135912788" table:style-name="ce6">
            <text:p>135,912,788</text:p>
          </table:table-cell>
          <table:table-cell office:value-type="float" office:value="33258981" table:style-name="ce6">
            <text:p>33,258,981</text:p>
          </table:table-cell>
          <table:table-cell office:value-type="float" office:value="242257551" table:style-name="ce6">
            <text:p>242,257,551</text:p>
          </table:table-cell>
          <table:table-cell office:value-type="float" office:value="4809121" table:style-name="ce6">
            <text:p>4,809,121</text:p>
          </table:table-cell>
          <table:table-cell office:value-type="float" office:value="135458" table:style-name="ce6">
            <text:p>135,458</text:p>
          </table:table-cell>
          <table:table-cell office:value-type="float" office:value="3500000" table:style-name="ce6">
            <text:p>3,500,000</text:p>
          </table:table-cell>
          <table:table-cell office:value-type="float" office:value="427277689" table:style-name="ce6">
            <text:p>427,277,689</text:p>
          </table:table-cell>
          <table:table-cell office:value-type="float" office:value="35250800" table:style-name="ce6">
            <text:p>35,250,800</text:p>
          </table:table-cell>
          <table:table-cell office:value-type="float" office:value="68080691" table:style-name="ce6">
            <text:p>68,080,691</text:p>
          </table:table-cell>
          <table:table-cell office:value-type="float" office:value="0" table:style-name="ce5">
            <text:p>0</text:p>
          </table:table-cell>
          <table:table-cell office:value-type="float" office:value="94546" table:style-name="ce6">
            <text:p>94,546</text:p>
          </table:table-cell>
          <table:table-cell office:value-type="float" office:value="120008" table:style-name="ce6">
            <text:p>120,008</text:p>
          </table:table-cell>
          <table:table-cell office:value-type="float" office:value="71784" table:style-name="ce6">
            <text:p>71,784</text:p>
          </table:table-cell>
          <table:table-cell office:value-type="float" office:value="68223461" table:style-name="ce6">
            <text:p>68,223,461</text:p>
          </table:table-cell>
          <table:table-cell office:value-type="float" office:value="32972661" table:style-name="ce6">
            <text:p>32,972,66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261911" table:style-name="ce6">
            <text:p>5,261,911</text:p>
          </table:table-cell>
          <table:table-cell office:value-type="float" office:value="60769426" table:style-name="ce6">
            <text:p>60,769,426</text:p>
          </table:table-cell>
          <table:table-cell office:value-type="float" office:value="0" table:style-name="ce5">
            <text:p>0</text:p>
          </table:table-cell>
          <table:table-cell office:value-type="float" office:value="29756501" table:style-name="ce6">
            <text:p>29,756,501</text:p>
          </table:table-cell>
          <table:table-cell office:value-type="float" office:value="207330579" table:style-name="ce6">
            <text:p>207,330,579</text:p>
          </table:table-cell>
          <table:table-cell office:value-type="float" office:value="256149610" table:style-name="ce6">
            <text:p>256,149,610</text:p>
          </table:table-cell>
          <table:table-cell office:value-type="float" office:value="0" table:style-name="ce5">
            <text:p>0</text:p>
          </table:table-cell>
          <table:table-cell office:value-type="float" office:value="559268027" table:style-name="ce6">
            <text:p>559,268,027</text:p>
          </table:table-cell>
          <table:table-cell office:value-type="float" office:value="29642861" table:style-name="ce6">
            <text:p>29,642,861</text:p>
          </table:table-cell>
          <table:table-cell office:value-type="float" office:value="16279831" table:style-name="ce6">
            <text:p>16,279,831</text:p>
          </table:table-cell>
          <table:table-cell office:value-type="float" office:value="6343357" table:style-name="ce6">
            <text:p>6,343,357</text:p>
          </table:table-cell>
          <table:table-cell office:value-type="float" office:value="870953" table:style-name="ce6">
            <text:p>870,953</text:p>
          </table:table-cell>
          <table:table-cell office:value-type="float" office:value="7266314" table:style-name="ce6">
            <text:p>7,266,314</text:p>
          </table:table-cell>
          <table:table-cell office:value-type="float" office:value="238429" table:style-name="ce6">
            <text:p>238,429</text:p>
          </table:table-cell>
          <table:table-cell office:value-type="float" office:value="30522026" table:style-name="ce6">
            <text:p>30,522,026</text:p>
          </table:table-cell>
          <table:table-cell office:value-type="float" office:value="879165" table:style-name="ce6">
            <text:p>879,16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37302" table:style-name="ce6">
            <text:p>7,437,302</text:p>
          </table:table-cell>
          <table:table-cell office:value-type="float" office:value="262766510" table:style-name="ce6">
            <text:p>262,766,510</text:p>
          </table:table-cell>
          <table:table-cell office:value-type="float" office:value="0" table:style-name="ce5">
            <text:p>0</text:p>
          </table:table-cell>
          <table:table-cell office:value-type="float" office:value="30135037" table:style-name="ce6">
            <text:p>30,135,037</text:p>
          </table:table-cell>
          <table:table-cell office:value-type="float" office:value="637756359" table:style-name="ce6">
            <text:p>637,756,359</text:p>
          </table:table-cell>
          <table:table-cell office:value-type="float" office:value="213707798" table:style-name="ce6">
            <text:p>213,707,798</text:p>
          </table:table-cell>
          <table:table-cell office:value-type="float" office:value="0" table:style-name="ce5">
            <text:p>0</text:p>
          </table:table-cell>
          <table:table-cell office:value-type="float" office:value="1151803006" table:style-name="ce6">
            <text:p>1,151,803,006</text:p>
          </table:table-cell>
          <table:table-cell office:value-type="float" office:value="71616605" table:style-name="ce6">
            <text:p>71,616,605</text:p>
          </table:table-cell>
          <table:table-cell office:value-type="float" office:value="39369349" table:style-name="ce6">
            <text:p>39,369,349</text:p>
          </table:table-cell>
          <table:table-cell office:value-type="float" office:value="12432743" table:style-name="ce6">
            <text:p>12,432,743</text:p>
          </table:table-cell>
          <table:table-cell office:value-type="float" office:value="2284582" table:style-name="ce6">
            <text:p>2,284,582</text:p>
          </table:table-cell>
          <table:table-cell office:value-type="float" office:value="19891522" table:style-name="ce6">
            <text:p>19,891,522</text:p>
          </table:table-cell>
          <table:table-cell office:value-type="float" office:value="55010" table:style-name="ce6">
            <text:p>55,010</text:p>
          </table:table-cell>
          <table:table-cell office:value-type="float" office:value="73923186" table:style-name="ce6">
            <text:p>73,923,186</text:p>
          </table:table-cell>
          <table:table-cell office:value-type="float" office:value="2306581" table:style-name="ce6">
            <text:p>2,306,58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40853" table:style-name="ce6">
            <text:p>140,853</text:p>
          </table:table-cell>
          <table:table-cell office:value-type="float" office:value="13656942" table:style-name="ce6">
            <text:p>13,656,942</text:p>
          </table:table-cell>
          <table:table-cell office:value-type="float" office:value="0" table:style-name="ce5">
            <text:p>0</text:p>
          </table:table-cell>
          <table:table-cell office:value-type="float" office:value="1514805" table:style-name="ce6">
            <text:p>1,514,805</text:p>
          </table:table-cell>
          <table:table-cell office:value-type="float" office:value="22414109" table:style-name="ce6">
            <text:p>22,414,109</text:p>
          </table:table-cell>
          <table:table-cell office:value-type="float" office:value="7480985" table:style-name="ce6">
            <text:p>7,480,985</text:p>
          </table:table-cell>
          <table:table-cell office:value-type="float" office:value="0" table:style-name="ce5">
            <text:p>0</text:p>
          </table:table-cell>
          <table:table-cell office:value-type="float" office:value="45207694" table:style-name="ce6">
            <text:p>45,207,694</text:p>
          </table:table-cell>
          <table:table-cell office:value-type="float" office:value="2957863" table:style-name="ce6">
            <text:p>2,957,863</text:p>
          </table:table-cell>
          <table:table-cell office:value-type="float" office:value="1622000" table:style-name="ce6">
            <text:p>1,622,000</text:p>
          </table:table-cell>
          <table:table-cell office:value-type="float" office:value="512591" table:style-name="ce6">
            <text:p>512,591</text:p>
          </table:table-cell>
          <table:table-cell office:value-type="float" office:value="107502" table:style-name="ce6">
            <text:p>107,502</text:p>
          </table:table-cell>
          <table:table-cell office:value-type="float" office:value="965785" table:style-name="ce6">
            <text:p>965,785</text:p>
          </table:table-cell>
          <table:table-cell office:value-type="float" office:value="191" table:style-name="ce5">
            <text:p>191</text:p>
          </table:table-cell>
          <table:table-cell office:value-type="float" office:value="3207687" table:style-name="ce6">
            <text:p>3,207,687</text:p>
          </table:table-cell>
          <table:table-cell office:value-type="float" office:value="249824" table:style-name="ce6">
            <text:p>249,82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5754222" table:style-name="ce8">
            <text:p>365,754,222</text:p>
          </table:table-cell>
          <table:table-cell office:value-type="float" office:value="4749708086" table:style-name="ce8">
            <text:p>4,749,708,086</text:p>
          </table:table-cell>
          <table:table-cell office:value-type="float" office:value="144684622" table:style-name="ce8">
            <text:p>144,684,622</text:p>
          </table:table-cell>
          <table:table-cell office:value-type="float" office:value="6225500381" table:style-name="ce8">
            <text:p>6,225,500,381</text:p>
          </table:table-cell>
          <table:table-cell office:value-type="float" office:value="12008391356" table:style-name="ce8">
            <text:p>12,008,391,356</text:p>
          </table:table-cell>
          <table:table-cell office:value-type="float" office:value="11270007187" table:style-name="ce8">
            <text:p>11,270,007,187</text:p>
          </table:table-cell>
          <table:table-cell office:value-type="float" office:value="65403520" table:style-name="ce8">
            <text:p>65,403,520</text:p>
          </table:table-cell>
          <table:table-cell office:value-type="float" office:value="34829449374" table:style-name="ce8">
            <text:p>34,829,449,374</text:p>
          </table:table-cell>
          <table:table-cell office:value-type="float" office:value="1972641426" table:style-name="ce8">
            <text:p>1,972,641,426</text:p>
          </table:table-cell>
          <table:table-cell office:value-type="float" office:value="1730305458" table:style-name="ce8">
            <text:p>1,730,305,458</text:p>
          </table:table-cell>
          <table:table-cell office:value-type="float" office:value="19288691" table:style-name="ce8">
            <text:p>19,288,691</text:p>
          </table:table-cell>
          <table:table-cell office:value-type="float" office:value="50953970" table:style-name="ce8">
            <text:p>50,953,970</text:p>
          </table:table-cell>
          <table:table-cell office:value-type="float" office:value="243399519" table:style-name="ce8">
            <text:p>243,399,519</text:p>
          </table:table-cell>
          <table:table-cell office:value-type="float" office:value="24040449" table:style-name="ce8">
            <text:p>24,040,449</text:p>
          </table:table-cell>
          <table:table-cell office:value-type="float" office:value="2019907189" table:style-name="ce8">
            <text:p>2,019,907,189</text:p>
          </table:table-cell>
          <table:table-cell office:value-type="float" office:value="47265763" table:style-name="ce8">
            <text:p>47,265,763</text:p>
          </table:table-cell>
          <table:table-cell table:number-columns-repeated="16366"/>
        </table:table-row>
        <table:table-row table:style-name="ro1">
          <table:table-cell office:value-type="float" office:value="10706" table:style-name="ce2">
            <text:p>10706</text:p>
          </table:table-cell>
          <table:table-cell office:value-type="string" table:style-name="ce2">
            <text:p>本國銀行</text:p>
          </table:table-cell>
          <table:table-cell office:value-type="float" office:value="349932184" table:style-name="ce4">
            <text:p>349,932,184</text:p>
          </table:table-cell>
          <table:table-cell office:value-type="float" office:value="4205631851" table:style-name="ce4">
            <text:p>4,205,631,851</text:p>
          </table:table-cell>
          <table:table-cell office:value-type="float" office:value="115409857" table:style-name="ce4">
            <text:p>115,409,857</text:p>
          </table:table-cell>
          <table:table-cell office:value-type="float" office:value="5953321661" table:style-name="ce4">
            <text:p>5,953,321,661</text:p>
          </table:table-cell>
          <table:table-cell office:value-type="float" office:value="11133162479" table:style-name="ce4">
            <text:p>11,133,162,479</text:p>
          </table:table-cell>
          <table:table-cell office:value-type="float" office:value="10803452533" table:style-name="ce4">
            <text:p>10,803,452,533</text:p>
          </table:table-cell>
          <table:table-cell office:value-type="float" office:value="64914159" table:style-name="ce4">
            <text:p>64,914,159</text:p>
          </table:table-cell>
          <table:table-cell office:value-type="float" office:value="32625824724" table:style-name="ce4">
            <text:p>32,625,824,724</text:p>
          </table:table-cell>
          <table:table-cell office:value-type="float" office:value="1830757416" table:style-name="ce4">
            <text:p>1,830,757,416</text:p>
          </table:table-cell>
          <table:table-cell office:value-type="float" office:value="1593506612" table:style-name="ce4">
            <text:p>1,593,506,612</text:p>
          </table:table-cell>
          <table:table-cell office:value-type="float" office:value="0" table:style-name="ce2">
            <text:p>0</text:p>
          </table:table-cell>
          <table:table-cell office:value-type="float" office:value="52532030" table:style-name="ce4">
            <text:p>52,532,030</text:p>
          </table:table-cell>
          <table:table-cell office:value-type="float" office:value="215477692" table:style-name="ce4">
            <text:p>215,477,692</text:p>
          </table:table-cell>
          <table:table-cell office:value-type="float" office:value="23773804" table:style-name="ce4">
            <text:p>23,773,804</text:p>
          </table:table-cell>
          <table:table-cell office:value-type="float" office:value="1837742530" table:style-name="ce4">
            <text:p>1,837,742,530</text:p>
          </table:table-cell>
          <table:table-cell office:value-type="float" office:value="6985114" table:style-name="ce4">
            <text:p>6,985,11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7541130" table:style-name="ce6">
            <text:p>7,541,130</text:p>
          </table:table-cell>
          <table:table-cell office:value-type="float" office:value="127875601" table:style-name="ce6">
            <text:p>127,875,601</text:p>
          </table:table-cell>
          <table:table-cell office:value-type="float" office:value="32693291" table:style-name="ce6">
            <text:p>32,693,291</text:p>
          </table:table-cell>
          <table:table-cell office:value-type="float" office:value="239953796" table:style-name="ce6">
            <text:p>239,953,796</text:p>
          </table:table-cell>
          <table:table-cell office:value-type="float" office:value="4410107" table:style-name="ce6">
            <text:p>4,410,107</text:p>
          </table:table-cell>
          <table:table-cell office:value-type="float" office:value="137610" table:style-name="ce6">
            <text:p>137,610</text:p>
          </table:table-cell>
          <table:table-cell office:value-type="float" office:value="3500000" table:style-name="ce6">
            <text:p>3,500,000</text:p>
          </table:table-cell>
          <table:table-cell office:value-type="float" office:value="416111535" table:style-name="ce6">
            <text:p>416,111,535</text:p>
          </table:table-cell>
          <table:table-cell office:value-type="float" office:value="33904584" table:style-name="ce6">
            <text:p>33,904,584</text:p>
          </table:table-cell>
          <table:table-cell office:value-type="float" office:value="92199136" table:style-name="ce6">
            <text:p>92,199,136</text:p>
          </table:table-cell>
          <table:table-cell office:value-type="float" office:value="0" table:style-name="ce5">
            <text:p>0</text:p>
          </table:table-cell>
          <table:table-cell office:value-type="float" office:value="93060" table:style-name="ce6">
            <text:p>93,060</text:p>
          </table:table-cell>
          <table:table-cell office:value-type="float" office:value="122078" table:style-name="ce6">
            <text:p>122,078</text:p>
          </table:table-cell>
          <table:table-cell office:value-type="float" office:value="38881" table:style-name="ce6">
            <text:p>38,881</text:p>
          </table:table-cell>
          <table:table-cell office:value-type="float" office:value="92375393" table:style-name="ce6">
            <text:p>92,375,393</text:p>
          </table:table-cell>
          <table:table-cell office:value-type="float" office:value="58470809" table:style-name="ce6">
            <text:p>58,470,80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152711" table:style-name="ce6">
            <text:p>5,152,711</text:p>
          </table:table-cell>
          <table:table-cell office:value-type="float" office:value="60314069" table:style-name="ce6">
            <text:p>60,314,069</text:p>
          </table:table-cell>
          <table:table-cell office:value-type="float" office:value="0" table:style-name="ce5">
            <text:p>0</text:p>
          </table:table-cell>
          <table:table-cell office:value-type="float" office:value="30188416" table:style-name="ce6">
            <text:p>30,188,416</text:p>
          </table:table-cell>
          <table:table-cell office:value-type="float" office:value="206459164" table:style-name="ce6">
            <text:p>206,459,164</text:p>
          </table:table-cell>
          <table:table-cell office:value-type="float" office:value="256503694" table:style-name="ce6">
            <text:p>256,503,694</text:p>
          </table:table-cell>
          <table:table-cell office:value-type="float" office:value="0" table:style-name="ce5">
            <text:p>0</text:p>
          </table:table-cell>
          <table:table-cell office:value-type="float" office:value="558618054" table:style-name="ce6">
            <text:p>558,618,054</text:p>
          </table:table-cell>
          <table:table-cell office:value-type="float" office:value="29574440" table:style-name="ce6">
            <text:p>29,574,440</text:p>
          </table:table-cell>
          <table:table-cell office:value-type="float" office:value="16303426" table:style-name="ce6">
            <text:p>16,303,426</text:p>
          </table:table-cell>
          <table:table-cell office:value-type="float" office:value="6241611" table:style-name="ce6">
            <text:p>6,241,611</text:p>
          </table:table-cell>
          <table:table-cell office:value-type="float" office:value="894492" table:style-name="ce6">
            <text:p>894,492</text:p>
          </table:table-cell>
          <table:table-cell office:value-type="float" office:value="7171094" table:style-name="ce6">
            <text:p>7,171,094</text:p>
          </table:table-cell>
          <table:table-cell office:value-type="float" office:value="232040" table:style-name="ce6">
            <text:p>232,040</text:p>
          </table:table-cell>
          <table:table-cell office:value-type="float" office:value="30378583" table:style-name="ce6">
            <text:p>30,378,583</text:p>
          </table:table-cell>
          <table:table-cell office:value-type="float" office:value="804143" table:style-name="ce6">
            <text:p>804,14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33632" table:style-name="ce6">
            <text:p>7,433,632</text:p>
          </table:table-cell>
          <table:table-cell office:value-type="float" office:value="264889351" table:style-name="ce6">
            <text:p>264,889,351</text:p>
          </table:table-cell>
          <table:table-cell office:value-type="float" office:value="0" table:style-name="ce5">
            <text:p>0</text:p>
          </table:table-cell>
          <table:table-cell office:value-type="float" office:value="32229325" table:style-name="ce6">
            <text:p>32,229,325</text:p>
          </table:table-cell>
          <table:table-cell office:value-type="float" office:value="640097078" table:style-name="ce6">
            <text:p>640,097,078</text:p>
          </table:table-cell>
          <table:table-cell office:value-type="float" office:value="214289002" table:style-name="ce6">
            <text:p>214,289,002</text:p>
          </table:table-cell>
          <table:table-cell office:value-type="float" office:value="0" table:style-name="ce5">
            <text:p>0</text:p>
          </table:table-cell>
          <table:table-cell office:value-type="float" office:value="1158938388" table:style-name="ce6">
            <text:p>1,158,938,388</text:p>
          </table:table-cell>
          <table:table-cell office:value-type="float" office:value="72080422" table:style-name="ce6">
            <text:p>72,080,422</text:p>
          </table:table-cell>
          <table:table-cell office:value-type="float" office:value="39389184" table:style-name="ce6">
            <text:p>39,389,184</text:p>
          </table:table-cell>
          <table:table-cell office:value-type="float" office:value="13062158" table:style-name="ce6">
            <text:p>13,062,158</text:p>
          </table:table-cell>
          <table:table-cell office:value-type="float" office:value="2368829" table:style-name="ce6">
            <text:p>2,368,829</text:p>
          </table:table-cell>
          <table:table-cell office:value-type="float" office:value="19448629" table:style-name="ce6">
            <text:p>19,448,629</text:p>
          </table:table-cell>
          <table:table-cell office:value-type="float" office:value="122672" table:style-name="ce6">
            <text:p>122,672</text:p>
          </table:table-cell>
          <table:table-cell office:value-type="float" office:value="74146128" table:style-name="ce6">
            <text:p>74,146,128</text:p>
          </table:table-cell>
          <table:table-cell office:value-type="float" office:value="2065706" table:style-name="ce6">
            <text:p>2,065,70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6713" table:style-name="ce6">
            <text:p>136,713</text:p>
          </table:table-cell>
          <table:table-cell office:value-type="float" office:value="13794420" table:style-name="ce6">
            <text:p>13,794,420</text:p>
          </table:table-cell>
          <table:table-cell office:value-type="float" office:value="0" table:style-name="ce5">
            <text:p>0</text:p>
          </table:table-cell>
          <table:table-cell office:value-type="float" office:value="1548610" table:style-name="ce6">
            <text:p>1,548,610</text:p>
          </table:table-cell>
          <table:table-cell office:value-type="float" office:value="22559263" table:style-name="ce6">
            <text:p>22,559,263</text:p>
          </table:table-cell>
          <table:table-cell office:value-type="float" office:value="7462009" table:style-name="ce6">
            <text:p>7,462,009</text:p>
          </table:table-cell>
          <table:table-cell office:value-type="float" office:value="0" table:style-name="ce5">
            <text:p>0</text:p>
          </table:table-cell>
          <table:table-cell office:value-type="float" office:value="45501015" table:style-name="ce6">
            <text:p>45,501,015</text:p>
          </table:table-cell>
          <table:table-cell office:value-type="float" office:value="2979773" table:style-name="ce6">
            <text:p>2,979,773</text:p>
          </table:table-cell>
          <table:table-cell office:value-type="float" office:value="1626777" table:style-name="ce6">
            <text:p>1,626,777</text:p>
          </table:table-cell>
          <table:table-cell office:value-type="float" office:value="557345" table:style-name="ce6">
            <text:p>557,345</text:p>
          </table:table-cell>
          <table:table-cell office:value-type="float" office:value="103086" table:style-name="ce6">
            <text:p>103,086</text:p>
          </table:table-cell>
          <table:table-cell office:value-type="float" office:value="983659" table:style-name="ce6">
            <text:p>983,659</text:p>
          </table:table-cell>
          <table:table-cell office:value-type="float" office:value="10" table:style-name="ce5">
            <text:p>10</text:p>
          </table:table-cell>
          <table:table-cell office:value-type="float" office:value="3270857" table:style-name="ce6">
            <text:p>3,270,857</text:p>
          </table:table-cell>
          <table:table-cell office:value-type="float" office:value="291084" table:style-name="ce6">
            <text:p>291,08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70196370" table:style-name="ce8">
            <text:p>370,196,370</text:p>
          </table:table-cell>
          <table:table-cell office:value-type="float" office:value="4672505292" table:style-name="ce8">
            <text:p>4,672,505,292</text:p>
          </table:table-cell>
          <table:table-cell office:value-type="float" office:value="148103148" table:style-name="ce8">
            <text:p>148,103,148</text:p>
          </table:table-cell>
          <table:table-cell office:value-type="float" office:value="6257241808" table:style-name="ce8">
            <text:p>6,257,241,808</text:p>
          </table:table-cell>
          <table:table-cell office:value-type="float" office:value="12006688091" table:style-name="ce8">
            <text:p>12,006,688,091</text:p>
          </table:table-cell>
          <table:table-cell office:value-type="float" office:value="11281844848" table:style-name="ce8">
            <text:p>11,281,844,848</text:p>
          </table:table-cell>
          <table:table-cell office:value-type="float" office:value="68414159" table:style-name="ce8">
            <text:p>68,414,159</text:p>
          </table:table-cell>
          <table:table-cell office:value-type="float" office:value="34804993716" table:style-name="ce8">
            <text:p>34,804,993,716</text:p>
          </table:table-cell>
          <table:table-cell office:value-type="float" office:value="1969296635" table:style-name="ce8">
            <text:p>1,969,296,635</text:p>
          </table:table-cell>
          <table:table-cell office:value-type="float" office:value="1743025135" table:style-name="ce8">
            <text:p>1,743,025,135</text:p>
          </table:table-cell>
          <table:table-cell office:value-type="float" office:value="19861114" table:style-name="ce8">
            <text:p>19,861,114</text:p>
          </table:table-cell>
          <table:table-cell office:value-type="float" office:value="55991497" table:style-name="ce8">
            <text:p>55,991,497</text:p>
          </table:table-cell>
          <table:table-cell office:value-type="float" office:value="243203152" table:style-name="ce8">
            <text:p>243,203,152</text:p>
          </table:table-cell>
          <table:table-cell office:value-type="float" office:value="24167407" table:style-name="ce8">
            <text:p>24,167,407</text:p>
          </table:table-cell>
          <table:table-cell office:value-type="float" office:value="2037913491" table:style-name="ce8">
            <text:p>2,037,913,491</text:p>
          </table:table-cell>
          <table:table-cell office:value-type="float" office:value="68616856" table:style-name="ce8">
            <text:p>68,616,856</text:p>
          </table:table-cell>
          <table:table-cell table:number-columns-repeated="16366"/>
        </table:table-row>
        <table:table-row table:style-name="ro1">
          <table:table-cell office:value-type="float" office:value="10707" table:style-name="ce2">
            <text:p>10707</text:p>
          </table:table-cell>
          <table:table-cell office:value-type="string" table:style-name="ce2">
            <text:p>本國銀行</text:p>
          </table:table-cell>
          <table:table-cell office:value-type="float" office:value="358186560" table:style-name="ce4">
            <text:p>358,186,560</text:p>
          </table:table-cell>
          <table:table-cell office:value-type="float" office:value="4311534852" table:style-name="ce4">
            <text:p>4,311,534,852</text:p>
          </table:table-cell>
          <table:table-cell office:value-type="float" office:value="130375617" table:style-name="ce4">
            <text:p>130,375,617</text:p>
          </table:table-cell>
          <table:table-cell office:value-type="float" office:value="5910874437" table:style-name="ce4">
            <text:p>5,910,874,437</text:p>
          </table:table-cell>
          <table:table-cell office:value-type="float" office:value="11216167183" table:style-name="ce4">
            <text:p>11,216,167,183</text:p>
          </table:table-cell>
          <table:table-cell office:value-type="float" office:value="10806148437" table:style-name="ce4">
            <text:p>10,806,148,437</text:p>
          </table:table-cell>
          <table:table-cell office:value-type="float" office:value="62766844" table:style-name="ce4">
            <text:p>62,766,844</text:p>
          </table:table-cell>
          <table:table-cell office:value-type="float" office:value="32796053930" table:style-name="ce4">
            <text:p>32,796,053,930</text:p>
          </table:table-cell>
          <table:table-cell office:value-type="float" office:value="1852707946" table:style-name="ce4">
            <text:p>1,852,707,946</text:p>
          </table:table-cell>
          <table:table-cell office:value-type="float" office:value="1619772699" table:style-name="ce4">
            <text:p>1,619,772,699</text:p>
          </table:table-cell>
          <table:table-cell office:value-type="float" office:value="0" table:style-name="ce2">
            <text:p>0</text:p>
          </table:table-cell>
          <table:table-cell office:value-type="float" office:value="54590845" table:style-name="ce4">
            <text:p>54,590,845</text:p>
          </table:table-cell>
          <table:table-cell office:value-type="float" office:value="212237006" table:style-name="ce4">
            <text:p>212,237,006</text:p>
          </table:table-cell>
          <table:table-cell office:value-type="float" office:value="23664107" table:style-name="ce4">
            <text:p>23,664,107</text:p>
          </table:table-cell>
          <table:table-cell office:value-type="float" office:value="1862936443" table:style-name="ce4">
            <text:p>1,862,936,443</text:p>
          </table:table-cell>
          <table:table-cell office:value-type="float" office:value="10228497" table:style-name="ce4">
            <text:p>10,228,49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7340250" table:style-name="ce6">
            <text:p>7,340,250</text:p>
          </table:table-cell>
          <table:table-cell office:value-type="float" office:value="126459045" table:style-name="ce6">
            <text:p>126,459,045</text:p>
          </table:table-cell>
          <table:table-cell office:value-type="float" office:value="35303125" table:style-name="ce6">
            <text:p>35,303,125</text:p>
          </table:table-cell>
          <table:table-cell office:value-type="float" office:value="226473448" table:style-name="ce6">
            <text:p>226,473,448</text:p>
          </table:table-cell>
          <table:table-cell office:value-type="float" office:value="4340292" table:style-name="ce6">
            <text:p>4,340,292</text:p>
          </table:table-cell>
          <table:table-cell office:value-type="float" office:value="172786" table:style-name="ce6">
            <text:p>172,786</text:p>
          </table:table-cell>
          <table:table-cell office:value-type="float" office:value="3500000" table:style-name="ce6">
            <text:p>3,500,000</text:p>
          </table:table-cell>
          <table:table-cell office:value-type="float" office:value="403588946" table:style-name="ce6">
            <text:p>403,588,946</text:p>
          </table:table-cell>
          <table:table-cell office:value-type="float" office:value="34066822" table:style-name="ce6">
            <text:p>34,066,822</text:p>
          </table:table-cell>
          <table:table-cell office:value-type="float" office:value="67570483" table:style-name="ce6">
            <text:p>67,570,483</text:p>
          </table:table-cell>
          <table:table-cell office:value-type="float" office:value="0" table:style-name="ce5">
            <text:p>0</text:p>
          </table:table-cell>
          <table:table-cell office:value-type="float" office:value="190921" table:style-name="ce6">
            <text:p>190,921</text:p>
          </table:table-cell>
          <table:table-cell office:value-type="float" office:value="138024" table:style-name="ce6">
            <text:p>138,024</text:p>
          </table:table-cell>
          <table:table-cell office:value-type="float" office:value="48672" table:style-name="ce6">
            <text:p>48,672</text:p>
          </table:table-cell>
          <table:table-cell office:value-type="float" office:value="67850756" table:style-name="ce6">
            <text:p>67,850,756</text:p>
          </table:table-cell>
          <table:table-cell office:value-type="float" office:value="33783934" table:style-name="ce6">
            <text:p>33,783,93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216558" table:style-name="ce6">
            <text:p>5,216,558</text:p>
          </table:table-cell>
          <table:table-cell office:value-type="float" office:value="60768329" table:style-name="ce6">
            <text:p>60,768,329</text:p>
          </table:table-cell>
          <table:table-cell office:value-type="float" office:value="0" table:style-name="ce5">
            <text:p>0</text:p>
          </table:table-cell>
          <table:table-cell office:value-type="float" office:value="30169448" table:style-name="ce6">
            <text:p>30,169,448</text:p>
          </table:table-cell>
          <table:table-cell office:value-type="float" office:value="206264801" table:style-name="ce6">
            <text:p>206,264,801</text:p>
          </table:table-cell>
          <table:table-cell office:value-type="float" office:value="256545455" table:style-name="ce6">
            <text:p>256,545,455</text:p>
          </table:table-cell>
          <table:table-cell office:value-type="float" office:value="0" table:style-name="ce5">
            <text:p>0</text:p>
          </table:table-cell>
          <table:table-cell office:value-type="float" office:value="558964591" table:style-name="ce6">
            <text:p>558,964,591</text:p>
          </table:table-cell>
          <table:table-cell office:value-type="float" office:value="29615742" table:style-name="ce6">
            <text:p>29,615,742</text:p>
          </table:table-cell>
          <table:table-cell office:value-type="float" office:value="16265949" table:style-name="ce6">
            <text:p>16,265,949</text:p>
          </table:table-cell>
          <table:table-cell office:value-type="float" office:value="6194387" table:style-name="ce6">
            <text:p>6,194,387</text:p>
          </table:table-cell>
          <table:table-cell office:value-type="float" office:value="915385" table:style-name="ce6">
            <text:p>915,385</text:p>
          </table:table-cell>
          <table:table-cell office:value-type="float" office:value="7100150" table:style-name="ce6">
            <text:p>7,100,150</text:p>
          </table:table-cell>
          <table:table-cell office:value-type="float" office:value="237812" table:style-name="ce6">
            <text:p>237,812</text:p>
          </table:table-cell>
          <table:table-cell office:value-type="float" office:value="30238059" table:style-name="ce6">
            <text:p>30,238,059</text:p>
          </table:table-cell>
          <table:table-cell office:value-type="float" office:value="622317" table:style-name="ce6">
            <text:p>622,31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75653" table:style-name="ce6">
            <text:p>7,475,653</text:p>
          </table:table-cell>
          <table:table-cell office:value-type="float" office:value="266058606" table:style-name="ce6">
            <text:p>266,058,606</text:p>
          </table:table-cell>
          <table:table-cell office:value-type="float" office:value="0" table:style-name="ce5">
            <text:p>0</text:p>
          </table:table-cell>
          <table:table-cell office:value-type="float" office:value="32538840" table:style-name="ce6">
            <text:p>32,538,840</text:p>
          </table:table-cell>
          <table:table-cell office:value-type="float" office:value="646505489" table:style-name="ce6">
            <text:p>646,505,489</text:p>
          </table:table-cell>
          <table:table-cell office:value-type="float" office:value="214679397" table:style-name="ce6">
            <text:p>214,679,397</text:p>
          </table:table-cell>
          <table:table-cell office:value-type="float" office:value="0" table:style-name="ce5">
            <text:p>0</text:p>
          </table:table-cell>
          <table:table-cell office:value-type="float" office:value="1167257985" table:style-name="ce6">
            <text:p>1,167,257,985</text:p>
          </table:table-cell>
          <table:table-cell office:value-type="float" office:value="72582777" table:style-name="ce6">
            <text:p>72,582,777</text:p>
          </table:table-cell>
          <table:table-cell office:value-type="float" office:value="39642028" table:style-name="ce6">
            <text:p>39,642,028</text:p>
          </table:table-cell>
          <table:table-cell office:value-type="float" office:value="13282960" table:style-name="ce6">
            <text:p>13,282,960</text:p>
          </table:table-cell>
          <table:table-cell office:value-type="float" office:value="2332090" table:style-name="ce6">
            <text:p>2,332,090</text:p>
          </table:table-cell>
          <table:table-cell office:value-type="float" office:value="19446657" table:style-name="ce6">
            <text:p>19,446,657</text:p>
          </table:table-cell>
          <table:table-cell office:value-type="float" office:value="58927" table:style-name="ce6">
            <text:p>58,927</text:p>
          </table:table-cell>
          <table:table-cell office:value-type="float" office:value="74644808" table:style-name="ce6">
            <text:p>74,644,808</text:p>
          </table:table-cell>
          <table:table-cell office:value-type="float" office:value="2062031" table:style-name="ce6">
            <text:p>2,062,03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5234" table:style-name="ce6">
            <text:p>135,234</text:p>
          </table:table-cell>
          <table:table-cell office:value-type="float" office:value="14011366" table:style-name="ce6">
            <text:p>14,011,366</text:p>
          </table:table-cell>
          <table:table-cell office:value-type="float" office:value="0" table:style-name="ce5">
            <text:p>0</text:p>
          </table:table-cell>
          <table:table-cell office:value-type="float" office:value="1595194" table:style-name="ce6">
            <text:p>1,595,194</text:p>
          </table:table-cell>
          <table:table-cell office:value-type="float" office:value="22644725" table:style-name="ce6">
            <text:p>22,644,725</text:p>
          </table:table-cell>
          <table:table-cell office:value-type="float" office:value="7458109" table:style-name="ce6">
            <text:p>7,458,109</text:p>
          </table:table-cell>
          <table:table-cell office:value-type="float" office:value="0" table:style-name="ce5">
            <text:p>0</text:p>
          </table:table-cell>
          <table:table-cell office:value-type="float" office:value="45844628" table:style-name="ce6">
            <text:p>45,844,628</text:p>
          </table:table-cell>
          <table:table-cell office:value-type="float" office:value="3007693" table:style-name="ce6">
            <text:p>3,007,693</text:p>
          </table:table-cell>
          <table:table-cell office:value-type="float" office:value="1638654" table:style-name="ce6">
            <text:p>1,638,654</text:p>
          </table:table-cell>
          <table:table-cell office:value-type="float" office:value="534288" table:style-name="ce6">
            <text:p>534,288</text:p>
          </table:table-cell>
          <table:table-cell office:value-type="float" office:value="106764" table:style-name="ce6">
            <text:p>106,764</text:p>
          </table:table-cell>
          <table:table-cell office:value-type="float" office:value="1008445" table:style-name="ce6">
            <text:p>1,008,445</text:p>
          </table:table-cell>
          <table:table-cell office:value-type="float" office:value="370" table:style-name="ce5">
            <text:p>370</text:p>
          </table:table-cell>
          <table:table-cell office:value-type="float" office:value="3287781" table:style-name="ce6">
            <text:p>3,287,781</text:p>
          </table:table-cell>
          <table:table-cell office:value-type="float" office:value="280088" table:style-name="ce6">
            <text:p>280,088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78354255" table:style-name="ce8">
            <text:p>378,354,255</text:p>
          </table:table-cell>
          <table:table-cell office:value-type="float" office:value="4778832198" table:style-name="ce8">
            <text:p>4,778,832,198</text:p>
          </table:table-cell>
          <table:table-cell office:value-type="float" office:value="165678742" table:style-name="ce8">
            <text:p>165,678,742</text:p>
          </table:table-cell>
          <table:table-cell office:value-type="float" office:value="6201651367" table:style-name="ce8">
            <text:p>6,201,651,367</text:p>
          </table:table-cell>
          <table:table-cell office:value-type="float" office:value="12095922490" table:style-name="ce8">
            <text:p>12,095,922,490</text:p>
          </table:table-cell>
          <table:table-cell office:value-type="float" office:value="11285004184" table:style-name="ce8">
            <text:p>11,285,004,184</text:p>
          </table:table-cell>
          <table:table-cell office:value-type="float" office:value="66266844" table:style-name="ce8">
            <text:p>66,266,844</text:p>
          </table:table-cell>
          <table:table-cell office:value-type="float" office:value="34971710080" table:style-name="ce8">
            <text:p>34,971,710,080</text:p>
          </table:table-cell>
          <table:table-cell office:value-type="float" office:value="1991980980" table:style-name="ce8">
            <text:p>1,991,980,980</text:p>
          </table:table-cell>
          <table:table-cell office:value-type="float" office:value="1744889813" table:style-name="ce8">
            <text:p>1,744,889,813</text:p>
          </table:table-cell>
          <table:table-cell office:value-type="float" office:value="20011635" table:style-name="ce8">
            <text:p>20,011,635</text:p>
          </table:table-cell>
          <table:table-cell office:value-type="float" office:value="58136005" table:style-name="ce8">
            <text:p>58,136,005</text:p>
          </table:table-cell>
          <table:table-cell office:value-type="float" office:value="239930282" table:style-name="ce8">
            <text:p>239,930,282</text:p>
          </table:table-cell>
          <table:table-cell office:value-type="float" office:value="24009888" table:style-name="ce8">
            <text:p>24,009,888</text:p>
          </table:table-cell>
          <table:table-cell office:value-type="float" office:value="2038957847" table:style-name="ce8">
            <text:p>2,038,957,847</text:p>
          </table:table-cell>
          <table:table-cell office:value-type="float" office:value="46976867" table:style-name="ce8">
            <text:p>46,976,867</text:p>
          </table:table-cell>
          <table:table-cell table:number-columns-repeated="16366"/>
        </table:table-row>
        <table:table-row table:style-name="ro1">
          <table:table-cell office:value-type="float" office:value="10708" table:style-name="ce2">
            <text:p>10708</text:p>
          </table:table-cell>
          <table:table-cell office:value-type="string" table:style-name="ce2">
            <text:p>本國銀行</text:p>
          </table:table-cell>
          <table:table-cell office:value-type="float" office:value="360114785" table:style-name="ce4">
            <text:p>360,114,785</text:p>
          </table:table-cell>
          <table:table-cell office:value-type="float" office:value="4346032542" table:style-name="ce4">
            <text:p>4,346,032,542</text:p>
          </table:table-cell>
          <table:table-cell office:value-type="float" office:value="145532799" table:style-name="ce4">
            <text:p>145,532,799</text:p>
          </table:table-cell>
          <table:table-cell office:value-type="float" office:value="5832452346" table:style-name="ce4">
            <text:p>5,832,452,346</text:p>
          </table:table-cell>
          <table:table-cell office:value-type="float" office:value="11413432914" table:style-name="ce4">
            <text:p>11,413,432,914</text:p>
          </table:table-cell>
          <table:table-cell office:value-type="float" office:value="10820562992" table:style-name="ce4">
            <text:p>10,820,562,992</text:p>
          </table:table-cell>
          <table:table-cell office:value-type="float" office:value="63066320" table:style-name="ce4">
            <text:p>63,066,320</text:p>
          </table:table-cell>
          <table:table-cell office:value-type="float" office:value="32981194698" table:style-name="ce4">
            <text:p>32,981,194,698</text:p>
          </table:table-cell>
          <table:table-cell office:value-type="float" office:value="1865716281" table:style-name="ce4">
            <text:p>1,865,716,281</text:p>
          </table:table-cell>
          <table:table-cell office:value-type="float" office:value="1637061303" table:style-name="ce4">
            <text:p>1,637,061,303</text:p>
          </table:table-cell>
          <table:table-cell office:value-type="float" office:value="0" table:style-name="ce2">
            <text:p>0</text:p>
          </table:table-cell>
          <table:table-cell office:value-type="float" office:value="50952875" table:style-name="ce4">
            <text:p>50,952,875</text:p>
          </table:table-cell>
          <table:table-cell office:value-type="float" office:value="209850114" table:style-name="ce4">
            <text:p>209,850,114</text:p>
          </table:table-cell>
          <table:table-cell office:value-type="float" office:value="24271334" table:style-name="ce4">
            <text:p>24,271,334</text:p>
          </table:table-cell>
          <table:table-cell office:value-type="float" office:value="1873592958" table:style-name="ce4">
            <text:p>1,873,592,958</text:p>
          </table:table-cell>
          <table:table-cell office:value-type="float" office:value="7876677" table:style-name="ce4">
            <text:p>7,876,67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7017713" table:style-name="ce6">
            <text:p>7,017,713</text:p>
          </table:table-cell>
          <table:table-cell office:value-type="float" office:value="133177957" table:style-name="ce6">
            <text:p>133,177,957</text:p>
          </table:table-cell>
          <table:table-cell office:value-type="float" office:value="41945212" table:style-name="ce6">
            <text:p>41,945,212</text:p>
          </table:table-cell>
          <table:table-cell office:value-type="float" office:value="217816510" table:style-name="ce6">
            <text:p>217,816,510</text:p>
          </table:table-cell>
          <table:table-cell office:value-type="float" office:value="5125349" table:style-name="ce6">
            <text:p>5,125,349</text:p>
          </table:table-cell>
          <table:table-cell office:value-type="float" office:value="223118" table:style-name="ce6">
            <text:p>223,118</text:p>
          </table:table-cell>
          <table:table-cell office:value-type="float" office:value="3500000" table:style-name="ce6">
            <text:p>3,500,000</text:p>
          </table:table-cell>
          <table:table-cell office:value-type="float" office:value="408805859" table:style-name="ce6">
            <text:p>408,805,859</text:p>
          </table:table-cell>
          <table:table-cell office:value-type="float" office:value="36713625" table:style-name="ce6">
            <text:p>36,713,625</text:p>
          </table:table-cell>
          <table:table-cell office:value-type="float" office:value="67783370" table:style-name="ce6">
            <text:p>67,783,370</text:p>
          </table:table-cell>
          <table:table-cell office:value-type="float" office:value="0" table:style-name="ce5">
            <text:p>0</text:p>
          </table:table-cell>
          <table:table-cell office:value-type="float" office:value="94644" table:style-name="ce6">
            <text:p>94,644</text:p>
          </table:table-cell>
          <table:table-cell office:value-type="float" office:value="123597" table:style-name="ce6">
            <text:p>123,597</text:p>
          </table:table-cell>
          <table:table-cell office:value-type="float" office:value="79140" table:style-name="ce6">
            <text:p>79,140</text:p>
          </table:table-cell>
          <table:table-cell office:value-type="float" office:value="67922471" table:style-name="ce6">
            <text:p>67,922,471</text:p>
          </table:table-cell>
          <table:table-cell office:value-type="float" office:value="31208846" table:style-name="ce6">
            <text:p>31,208,84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268868" table:style-name="ce6">
            <text:p>5,268,868</text:p>
          </table:table-cell>
          <table:table-cell office:value-type="float" office:value="61561574" table:style-name="ce6">
            <text:p>61,561,574</text:p>
          </table:table-cell>
          <table:table-cell office:value-type="float" office:value="0" table:style-name="ce5">
            <text:p>0</text:p>
          </table:table-cell>
          <table:table-cell office:value-type="float" office:value="29704695" table:style-name="ce6">
            <text:p>29,704,695</text:p>
          </table:table-cell>
          <table:table-cell office:value-type="float" office:value="208109174" table:style-name="ce6">
            <text:p>208,109,174</text:p>
          </table:table-cell>
          <table:table-cell office:value-type="float" office:value="256896830" table:style-name="ce6">
            <text:p>256,896,830</text:p>
          </table:table-cell>
          <table:table-cell office:value-type="float" office:value="0" table:style-name="ce5">
            <text:p>0</text:p>
          </table:table-cell>
          <table:table-cell office:value-type="float" office:value="561541141" table:style-name="ce6">
            <text:p>561,541,141</text:p>
          </table:table-cell>
          <table:table-cell office:value-type="float" office:value="29791159" table:style-name="ce6">
            <text:p>29,791,159</text:p>
          </table:table-cell>
          <table:table-cell office:value-type="float" office:value="16287197" table:style-name="ce6">
            <text:p>16,287,197</text:p>
          </table:table-cell>
          <table:table-cell office:value-type="float" office:value="6328896" table:style-name="ce6">
            <text:p>6,328,896</text:p>
          </table:table-cell>
          <table:table-cell office:value-type="float" office:value="911710" table:style-name="ce6">
            <text:p>911,710</text:p>
          </table:table-cell>
          <table:table-cell office:value-type="float" office:value="7004378" table:style-name="ce6">
            <text:p>7,004,378</text:p>
          </table:table-cell>
          <table:table-cell office:value-type="float" office:value="213814" table:style-name="ce6">
            <text:p>213,814</text:p>
          </table:table-cell>
          <table:table-cell office:value-type="float" office:value="30318367" table:style-name="ce6">
            <text:p>30,318,367</text:p>
          </table:table-cell>
          <table:table-cell office:value-type="float" office:value="527208" table:style-name="ce6">
            <text:p>527,20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252196" table:style-name="ce6">
            <text:p>7,252,196</text:p>
          </table:table-cell>
          <table:table-cell office:value-type="float" office:value="267069565" table:style-name="ce6">
            <text:p>267,069,565</text:p>
          </table:table-cell>
          <table:table-cell office:value-type="float" office:value="0" table:style-name="ce5">
            <text:p>0</text:p>
          </table:table-cell>
          <table:table-cell office:value-type="float" office:value="31760087" table:style-name="ce6">
            <text:p>31,760,087</text:p>
          </table:table-cell>
          <table:table-cell office:value-type="float" office:value="649313577" table:style-name="ce6">
            <text:p>649,313,577</text:p>
          </table:table-cell>
          <table:table-cell office:value-type="float" office:value="215602228" table:style-name="ce6">
            <text:p>215,602,228</text:p>
          </table:table-cell>
          <table:table-cell office:value-type="float" office:value="0" table:style-name="ce5">
            <text:p>0</text:p>
          </table:table-cell>
          <table:table-cell office:value-type="float" office:value="1170997653" table:style-name="ce6">
            <text:p>1,170,997,653</text:p>
          </table:table-cell>
          <table:table-cell office:value-type="float" office:value="72810009" table:style-name="ce6">
            <text:p>72,810,009</text:p>
          </table:table-cell>
          <table:table-cell office:value-type="float" office:value="39902743" table:style-name="ce6">
            <text:p>39,902,743</text:p>
          </table:table-cell>
          <table:table-cell office:value-type="float" office:value="13213887" table:style-name="ce6">
            <text:p>13,213,887</text:p>
          </table:table-cell>
          <table:table-cell office:value-type="float" office:value="2298489" table:style-name="ce6">
            <text:p>2,298,489</text:p>
          </table:table-cell>
          <table:table-cell office:value-type="float" office:value="19426153" table:style-name="ce6">
            <text:p>19,426,153</text:p>
          </table:table-cell>
          <table:table-cell office:value-type="float" office:value="57282" table:style-name="ce6">
            <text:p>57,282</text:p>
          </table:table-cell>
          <table:table-cell office:value-type="float" office:value="74783990" table:style-name="ce6">
            <text:p>74,783,990</text:p>
          </table:table-cell>
          <table:table-cell office:value-type="float" office:value="1973981" table:style-name="ce6">
            <text:p>1,973,98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8634" table:style-name="ce6">
            <text:p>138,634</text:p>
          </table:table-cell>
          <table:table-cell office:value-type="float" office:value="14467337" table:style-name="ce6">
            <text:p>14,467,337</text:p>
          </table:table-cell>
          <table:table-cell office:value-type="float" office:value="0" table:style-name="ce5">
            <text:p>0</text:p>
          </table:table-cell>
          <table:table-cell office:value-type="float" office:value="1559776" table:style-name="ce6">
            <text:p>1,559,776</text:p>
          </table:table-cell>
          <table:table-cell office:value-type="float" office:value="22785661" table:style-name="ce6">
            <text:p>22,785,661</text:p>
          </table:table-cell>
          <table:table-cell office:value-type="float" office:value="7552149" table:style-name="ce6">
            <text:p>7,552,149</text:p>
          </table:table-cell>
          <table:table-cell office:value-type="float" office:value="0" table:style-name="ce5">
            <text:p>0</text:p>
          </table:table-cell>
          <table:table-cell office:value-type="float" office:value="46503557" table:style-name="ce6">
            <text:p>46,503,557</text:p>
          </table:table-cell>
          <table:table-cell office:value-type="float" office:value="3062368" table:style-name="ce6">
            <text:p>3,062,368</text:p>
          </table:table-cell>
          <table:table-cell office:value-type="float" office:value="1653139" table:style-name="ce6">
            <text:p>1,653,139</text:p>
          </table:table-cell>
          <table:table-cell office:value-type="float" office:value="565052" table:style-name="ce6">
            <text:p>565,052</text:p>
          </table:table-cell>
          <table:table-cell office:value-type="float" office:value="105050" table:style-name="ce6">
            <text:p>105,050</text:p>
          </table:table-cell>
          <table:table-cell office:value-type="float" office:value="977872" table:style-name="ce6">
            <text:p>977,872</text:p>
          </table:table-cell>
          <table:table-cell office:value-type="float" office:value="15" table:style-name="ce5">
            <text:p>15</text:p>
          </table:table-cell>
          <table:table-cell office:value-type="float" office:value="3301098" table:style-name="ce6">
            <text:p>3,301,098</text:p>
          </table:table-cell>
          <table:table-cell office:value-type="float" office:value="238730" table:style-name="ce6">
            <text:p>238,730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79792196" table:style-name="ce8">
            <text:p>379,792,196</text:p>
          </table:table-cell>
          <table:table-cell office:value-type="float" office:value="4822308975" table:style-name="ce8">
            <text:p>4,822,308,975</text:p>
          </table:table-cell>
          <table:table-cell office:value-type="float" office:value="187478011" table:style-name="ce8">
            <text:p>187,478,011</text:p>
          </table:table-cell>
          <table:table-cell office:value-type="float" office:value="6113293414" table:style-name="ce8">
            <text:p>6,113,293,414</text:p>
          </table:table-cell>
          <table:table-cell office:value-type="float" office:value="12298766675" table:style-name="ce8">
            <text:p>12,298,766,675</text:p>
          </table:table-cell>
          <table:table-cell office:value-type="float" office:value="11300837317" table:style-name="ce8">
            <text:p>11,300,837,317</text:p>
          </table:table-cell>
          <table:table-cell office:value-type="float" office:value="66566320" table:style-name="ce8">
            <text:p>66,566,320</text:p>
          </table:table-cell>
          <table:table-cell office:value-type="float" office:value="35169042908" table:style-name="ce8">
            <text:p>35,169,042,908</text:p>
          </table:table-cell>
          <table:table-cell office:value-type="float" office:value="2008093442" table:style-name="ce8">
            <text:p>2,008,093,442</text:p>
          </table:table-cell>
          <table:table-cell office:value-type="float" office:value="1762687752" table:style-name="ce8">
            <text:p>1,762,687,752</text:p>
          </table:table-cell>
          <table:table-cell office:value-type="float" office:value="20107835" table:style-name="ce8">
            <text:p>20,107,835</text:p>
          </table:table-cell>
          <table:table-cell office:value-type="float" office:value="54362768" table:style-name="ce8">
            <text:p>54,362,768</text:p>
          </table:table-cell>
          <table:table-cell office:value-type="float" office:value="237382114" table:style-name="ce8">
            <text:p>237,382,114</text:p>
          </table:table-cell>
          <table:table-cell office:value-type="float" office:value="24621585" table:style-name="ce8">
            <text:p>24,621,585</text:p>
          </table:table-cell>
          <table:table-cell office:value-type="float" office:value="2049918884" table:style-name="ce8">
            <text:p>2,049,918,884</text:p>
          </table:table-cell>
          <table:table-cell office:value-type="float" office:value="41825442" table:style-name="ce8">
            <text:p>41,825,442</text:p>
          </table:table-cell>
          <table:table-cell table:number-columns-repeated="16366"/>
        </table:table-row>
        <table:table-row table:style-name="ro1">
          <table:table-cell office:value-type="float" office:value="10709" table:style-name="ce2">
            <text:p>10709</text:p>
          </table:table-cell>
          <table:table-cell office:value-type="string" table:style-name="ce2">
            <text:p>本國銀行</text:p>
          </table:table-cell>
          <table:table-cell office:value-type="float" office:value="361620338" table:style-name="ce4">
            <text:p>361,620,338</text:p>
          </table:table-cell>
          <table:table-cell office:value-type="float" office:value="4315470782" table:style-name="ce4">
            <text:p>4,315,470,782</text:p>
          </table:table-cell>
          <table:table-cell office:value-type="float" office:value="137138021" table:style-name="ce4">
            <text:p>137,138,021</text:p>
          </table:table-cell>
          <table:table-cell office:value-type="float" office:value="5759951515" table:style-name="ce4">
            <text:p>5,759,951,515</text:p>
          </table:table-cell>
          <table:table-cell office:value-type="float" office:value="11502631889" table:style-name="ce4">
            <text:p>11,502,631,889</text:p>
          </table:table-cell>
          <table:table-cell office:value-type="float" office:value="10830106634" table:style-name="ce4">
            <text:p>10,830,106,634</text:p>
          </table:table-cell>
          <table:table-cell office:value-type="float" office:value="66534400" table:style-name="ce4">
            <text:p>66,534,400</text:p>
          </table:table-cell>
          <table:table-cell office:value-type="float" office:value="32973453579" table:style-name="ce4">
            <text:p>32,973,453,579</text:p>
          </table:table-cell>
          <table:table-cell office:value-type="float" office:value="1861101759" table:style-name="ce4">
            <text:p>1,861,101,759</text:p>
          </table:table-cell>
          <table:table-cell office:value-type="float" office:value="1626043415" table:style-name="ce4">
            <text:p>1,626,043,415</text:p>
          </table:table-cell>
          <table:table-cell office:value-type="float" office:value="0" table:style-name="ce2">
            <text:p>0</text:p>
          </table:table-cell>
          <table:table-cell office:value-type="float" office:value="56848235" table:style-name="ce4">
            <text:p>56,848,235</text:p>
          </table:table-cell>
          <table:table-cell office:value-type="float" office:value="211667173" table:style-name="ce4">
            <text:p>211,667,173</text:p>
          </table:table-cell>
          <table:table-cell office:value-type="float" office:value="23622079" table:style-name="ce4">
            <text:p>23,622,079</text:p>
          </table:table-cell>
          <table:table-cell office:value-type="float" office:value="1870936744" table:style-name="ce4">
            <text:p>1,870,936,744</text:p>
          </table:table-cell>
          <table:table-cell office:value-type="float" office:value="9834985" table:style-name="ce4">
            <text:p>9,834,98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7824781" table:style-name="ce6">
            <text:p>7,824,781</text:p>
          </table:table-cell>
          <table:table-cell office:value-type="float" office:value="122976668" table:style-name="ce6">
            <text:p>122,976,668</text:p>
          </table:table-cell>
          <table:table-cell office:value-type="float" office:value="43728684" table:style-name="ce6">
            <text:p>43,728,684</text:p>
          </table:table-cell>
          <table:table-cell office:value-type="float" office:value="214749733" table:style-name="ce6">
            <text:p>214,749,733</text:p>
          </table:table-cell>
          <table:table-cell office:value-type="float" office:value="4589702" table:style-name="ce6">
            <text:p>4,589,702</text:p>
          </table:table-cell>
          <table:table-cell office:value-type="float" office:value="241472" table:style-name="ce6">
            <text:p>241,472</text:p>
          </table:table-cell>
          <table:table-cell office:value-type="float" office:value="3500000" table:style-name="ce6">
            <text:p>3,500,000</text:p>
          </table:table-cell>
          <table:table-cell office:value-type="float" office:value="397611040" table:style-name="ce6">
            <text:p>397,611,040</text:p>
          </table:table-cell>
          <table:table-cell office:value-type="float" office:value="37186383" table:style-name="ce6">
            <text:p>37,186,383</text:p>
          </table:table-cell>
          <table:table-cell office:value-type="float" office:value="73514839" table:style-name="ce6">
            <text:p>73,514,839</text:p>
          </table:table-cell>
          <table:table-cell office:value-type="float" office:value="0" table:style-name="ce5">
            <text:p>0</text:p>
          </table:table-cell>
          <table:table-cell office:value-type="float" office:value="95463" table:style-name="ce6">
            <text:p>95,463</text:p>
          </table:table-cell>
          <table:table-cell office:value-type="float" office:value="121726" table:style-name="ce6">
            <text:p>121,726</text:p>
          </table:table-cell>
          <table:table-cell office:value-type="float" office:value="77994" table:style-name="ce6">
            <text:p>77,994</text:p>
          </table:table-cell>
          <table:table-cell office:value-type="float" office:value="73654034" table:style-name="ce6">
            <text:p>73,654,034</text:p>
          </table:table-cell>
          <table:table-cell office:value-type="float" office:value="36467651" table:style-name="ce6">
            <text:p>36,467,65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424764" table:style-name="ce6">
            <text:p>5,424,764</text:p>
          </table:table-cell>
          <table:table-cell office:value-type="float" office:value="61692860" table:style-name="ce6">
            <text:p>61,692,860</text:p>
          </table:table-cell>
          <table:table-cell office:value-type="float" office:value="0" table:style-name="ce5">
            <text:p>0</text:p>
          </table:table-cell>
          <table:table-cell office:value-type="float" office:value="29768760" table:style-name="ce6">
            <text:p>29,768,760</text:p>
          </table:table-cell>
          <table:table-cell office:value-type="float" office:value="208179707" table:style-name="ce6">
            <text:p>208,179,707</text:p>
          </table:table-cell>
          <table:table-cell office:value-type="float" office:value="257300698" table:style-name="ce6">
            <text:p>257,300,698</text:p>
          </table:table-cell>
          <table:table-cell office:value-type="float" office:value="0" table:style-name="ce5">
            <text:p>0</text:p>
          </table:table-cell>
          <table:table-cell office:value-type="float" office:value="562366789" table:style-name="ce6">
            <text:p>562,366,789</text:p>
          </table:table-cell>
          <table:table-cell office:value-type="float" office:value="29843987" table:style-name="ce6">
            <text:p>29,843,987</text:p>
          </table:table-cell>
          <table:table-cell office:value-type="float" office:value="16385143" table:style-name="ce6">
            <text:p>16,385,143</text:p>
          </table:table-cell>
          <table:table-cell office:value-type="float" office:value="6120271" table:style-name="ce6">
            <text:p>6,120,271</text:p>
          </table:table-cell>
          <table:table-cell office:value-type="float" office:value="944720" table:style-name="ce6">
            <text:p>944,720</text:p>
          </table:table-cell>
          <table:table-cell office:value-type="float" office:value="7157474" table:style-name="ce6">
            <text:p>7,157,474</text:p>
          </table:table-cell>
          <table:table-cell office:value-type="float" office:value="193383" table:style-name="ce6">
            <text:p>193,383</text:p>
          </table:table-cell>
          <table:table-cell office:value-type="float" office:value="30414225" table:style-name="ce6">
            <text:p>30,414,225</text:p>
          </table:table-cell>
          <table:table-cell office:value-type="float" office:value="570238" table:style-name="ce6">
            <text:p>570,23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06591" table:style-name="ce6">
            <text:p>7,406,591</text:p>
          </table:table-cell>
          <table:table-cell office:value-type="float" office:value="267319258" table:style-name="ce6">
            <text:p>267,319,258</text:p>
          </table:table-cell>
          <table:table-cell office:value-type="float" office:value="0" table:style-name="ce5">
            <text:p>0</text:p>
          </table:table-cell>
          <table:table-cell office:value-type="float" office:value="31063337" table:style-name="ce6">
            <text:p>31,063,337</text:p>
          </table:table-cell>
          <table:table-cell office:value-type="float" office:value="648872261" table:style-name="ce6">
            <text:p>648,872,261</text:p>
          </table:table-cell>
          <table:table-cell office:value-type="float" office:value="217229768" table:style-name="ce6">
            <text:p>217,229,768</text:p>
          </table:table-cell>
          <table:table-cell office:value-type="float" office:value="0" table:style-name="ce5">
            <text:p>0</text:p>
          </table:table-cell>
          <table:table-cell office:value-type="float" office:value="1171891215" table:style-name="ce6">
            <text:p>1,171,891,215</text:p>
          </table:table-cell>
          <table:table-cell office:value-type="float" office:value="72857014" table:style-name="ce6">
            <text:p>72,857,014</text:p>
          </table:table-cell>
          <table:table-cell office:value-type="float" office:value="40045552" table:style-name="ce6">
            <text:p>40,045,552</text:p>
          </table:table-cell>
          <table:table-cell office:value-type="float" office:value="13224895" table:style-name="ce6">
            <text:p>13,224,895</text:p>
          </table:table-cell>
          <table:table-cell office:value-type="float" office:value="2385101" table:style-name="ce6">
            <text:p>2,385,101</text:p>
          </table:table-cell>
          <table:table-cell office:value-type="float" office:value="19372641" table:style-name="ce6">
            <text:p>19,372,641</text:p>
          </table:table-cell>
          <table:table-cell office:value-type="float" office:value="68423" table:style-name="ce6">
            <text:p>68,423</text:p>
          </table:table-cell>
          <table:table-cell office:value-type="float" office:value="74959766" table:style-name="ce6">
            <text:p>74,959,766</text:p>
          </table:table-cell>
          <table:table-cell office:value-type="float" office:value="2102752" table:style-name="ce6">
            <text:p>2,102,75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0751" table:style-name="ce6">
            <text:p>130,751</text:p>
          </table:table-cell>
          <table:table-cell office:value-type="float" office:value="14540761" table:style-name="ce6">
            <text:p>14,540,761</text:p>
          </table:table-cell>
          <table:table-cell office:value-type="float" office:value="0" table:style-name="ce5">
            <text:p>0</text:p>
          </table:table-cell>
          <table:table-cell office:value-type="float" office:value="1563204" table:style-name="ce6">
            <text:p>1,563,204</text:p>
          </table:table-cell>
          <table:table-cell office:value-type="float" office:value="22899391" table:style-name="ce6">
            <text:p>22,899,391</text:p>
          </table:table-cell>
          <table:table-cell office:value-type="float" office:value="7618780" table:style-name="ce6">
            <text:p>7,618,780</text:p>
          </table:table-cell>
          <table:table-cell office:value-type="float" office:value="0" table:style-name="ce5">
            <text:p>0</text:p>
          </table:table-cell>
          <table:table-cell office:value-type="float" office:value="46752887" table:style-name="ce6">
            <text:p>46,752,887</text:p>
          </table:table-cell>
          <table:table-cell office:value-type="float" office:value="3077795" table:style-name="ce6">
            <text:p>3,077,795</text:p>
          </table:table-cell>
          <table:table-cell office:value-type="float" office:value="1684048" table:style-name="ce6">
            <text:p>1,684,048</text:p>
          </table:table-cell>
          <table:table-cell office:value-type="float" office:value="603687" table:style-name="ce6">
            <text:p>603,687</text:p>
          </table:table-cell>
          <table:table-cell office:value-type="float" office:value="105511" table:style-name="ce6">
            <text:p>105,511</text:p>
          </table:table-cell>
          <table:table-cell office:value-type="float" office:value="965942" table:style-name="ce6">
            <text:p>965,942</text:p>
          </table:table-cell>
          <table:table-cell office:value-type="float" office:value="158" table:style-name="ce5">
            <text:p>158</text:p>
          </table:table-cell>
          <table:table-cell office:value-type="float" office:value="3359030" table:style-name="ce6">
            <text:p>3,359,030</text:p>
          </table:table-cell>
          <table:table-cell office:value-type="float" office:value="281235" table:style-name="ce6">
            <text:p>281,235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82407225" table:style-name="ce8">
            <text:p>382,407,225</text:p>
          </table:table-cell>
          <table:table-cell office:value-type="float" office:value="4782000329" table:style-name="ce8">
            <text:p>4,782,000,329</text:p>
          </table:table-cell>
          <table:table-cell office:value-type="float" office:value="180866705" table:style-name="ce8">
            <text:p>180,866,705</text:p>
          </table:table-cell>
          <table:table-cell office:value-type="float" office:value="6037096549" table:style-name="ce8">
            <text:p>6,037,096,549</text:p>
          </table:table-cell>
          <table:table-cell office:value-type="float" office:value="12387172950" table:style-name="ce8">
            <text:p>12,387,172,950</text:p>
          </table:table-cell>
          <table:table-cell office:value-type="float" office:value="11312497352" table:style-name="ce8">
            <text:p>11,312,497,352</text:p>
          </table:table-cell>
          <table:table-cell office:value-type="float" office:value="70034400" table:style-name="ce8">
            <text:p>70,034,400</text:p>
          </table:table-cell>
          <table:table-cell office:value-type="float" office:value="35152075510" table:style-name="ce8">
            <text:p>35,152,075,510</text:p>
          </table:table-cell>
          <table:table-cell office:value-type="float" office:value="2004066938" table:style-name="ce8">
            <text:p>2,004,066,938</text:p>
          </table:table-cell>
          <table:table-cell office:value-type="float" office:value="1757672997" table:style-name="ce8">
            <text:p>1,757,672,997</text:p>
          </table:table-cell>
          <table:table-cell office:value-type="float" office:value="19948853" table:style-name="ce8">
            <text:p>19,948,853</text:p>
          </table:table-cell>
          <table:table-cell office:value-type="float" office:value="60379030" table:style-name="ce8">
            <text:p>60,379,030</text:p>
          </table:table-cell>
          <table:table-cell office:value-type="float" office:value="239284956" table:style-name="ce8">
            <text:p>239,284,956</text:p>
          </table:table-cell>
          <table:table-cell office:value-type="float" office:value="23962037" table:style-name="ce8">
            <text:p>23,962,037</text:p>
          </table:table-cell>
          <table:table-cell office:value-type="float" office:value="2053323799" table:style-name="ce8">
            <text:p>2,053,323,799</text:p>
          </table:table-cell>
          <table:table-cell office:value-type="float" office:value="49256861" table:style-name="ce8">
            <text:p>49,256,861</text:p>
          </table:table-cell>
          <table:table-cell table:number-columns-repeated="16366"/>
        </table:table-row>
        <table:table-row table:style-name="ro1">
          <table:table-cell office:value-type="float" office:value="10710" table:style-name="ce2">
            <text:p>10710</text:p>
          </table:table-cell>
          <table:table-cell office:value-type="string" table:style-name="ce2">
            <text:p>本國銀行</text:p>
          </table:table-cell>
          <table:table-cell office:value-type="float" office:value="348273286" table:style-name="ce4">
            <text:p>348,273,286</text:p>
          </table:table-cell>
          <table:table-cell office:value-type="float" office:value="4281004039" table:style-name="ce4">
            <text:p>4,281,004,039</text:p>
          </table:table-cell>
          <table:table-cell office:value-type="float" office:value="130572315" table:style-name="ce4">
            <text:p>130,572,315</text:p>
          </table:table-cell>
          <table:table-cell office:value-type="float" office:value="5725404144" table:style-name="ce4">
            <text:p>5,725,404,144</text:p>
          </table:table-cell>
          <table:table-cell office:value-type="float" office:value="11478623597" table:style-name="ce4">
            <text:p>11,478,623,597</text:p>
          </table:table-cell>
          <table:table-cell office:value-type="float" office:value="10832315730" table:style-name="ce4">
            <text:p>10,832,315,730</text:p>
          </table:table-cell>
          <table:table-cell office:value-type="float" office:value="86437447" table:style-name="ce4">
            <text:p>86,437,447</text:p>
          </table:table-cell>
          <table:table-cell office:value-type="float" office:value="32882630558" table:style-name="ce4">
            <text:p>32,882,630,558</text:p>
          </table:table-cell>
          <table:table-cell office:value-type="float" office:value="1850245163" table:style-name="ce4">
            <text:p>1,850,245,163</text:p>
          </table:table-cell>
          <table:table-cell office:value-type="float" office:value="1619377186" table:style-name="ce4">
            <text:p>1,619,377,186</text:p>
          </table:table-cell>
          <table:table-cell office:value-type="float" office:value="0" table:style-name="ce2">
            <text:p>0</text:p>
          </table:table-cell>
          <table:table-cell office:value-type="float" office:value="52586915" table:style-name="ce4">
            <text:p>52,586,915</text:p>
          </table:table-cell>
          <table:table-cell office:value-type="float" office:value="211156391" table:style-name="ce4">
            <text:p>211,156,391</text:p>
          </table:table-cell>
          <table:table-cell office:value-type="float" office:value="23162048" table:style-name="ce4">
            <text:p>23,162,048</text:p>
          </table:table-cell>
          <table:table-cell office:value-type="float" office:value="1859958444" table:style-name="ce4">
            <text:p>1,859,958,444</text:p>
          </table:table-cell>
          <table:table-cell office:value-type="float" office:value="9713281" table:style-name="ce4">
            <text:p>9,713,28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7424663" table:style-name="ce6">
            <text:p>7,424,663</text:p>
          </table:table-cell>
          <table:table-cell office:value-type="float" office:value="132684473" table:style-name="ce6">
            <text:p>132,684,473</text:p>
          </table:table-cell>
          <table:table-cell office:value-type="float" office:value="39957958" table:style-name="ce6">
            <text:p>39,957,958</text:p>
          </table:table-cell>
          <table:table-cell office:value-type="float" office:value="217926052" table:style-name="ce6">
            <text:p>217,926,052</text:p>
          </table:table-cell>
          <table:table-cell office:value-type="float" office:value="4740919" table:style-name="ce6">
            <text:p>4,740,919</text:p>
          </table:table-cell>
          <table:table-cell office:value-type="float" office:value="255284" table:style-name="ce6">
            <text:p>255,284</text:p>
          </table:table-cell>
          <table:table-cell office:value-type="float" office:value="3500000" table:style-name="ce6">
            <text:p>3,500,000</text:p>
          </table:table-cell>
          <table:table-cell office:value-type="float" office:value="406489349" table:style-name="ce6">
            <text:p>406,489,349</text:p>
          </table:table-cell>
          <table:table-cell office:value-type="float" office:value="35333478" table:style-name="ce6">
            <text:p>35,333,478</text:p>
          </table:table-cell>
          <table:table-cell office:value-type="float" office:value="64198057" table:style-name="ce6">
            <text:p>64,198,057</text:p>
          </table:table-cell>
          <table:table-cell office:value-type="float" office:value="0" table:style-name="ce5">
            <text:p>0</text:p>
          </table:table-cell>
          <table:table-cell office:value-type="float" office:value="97631" table:style-name="ce6">
            <text:p>97,631</text:p>
          </table:table-cell>
          <table:table-cell office:value-type="float" office:value="112591" table:style-name="ce6">
            <text:p>112,591</text:p>
          </table:table-cell>
          <table:table-cell office:value-type="float" office:value="44950" table:style-name="ce6">
            <text:p>44,950</text:p>
          </table:table-cell>
          <table:table-cell office:value-type="float" office:value="64363329" table:style-name="ce6">
            <text:p>64,363,329</text:p>
          </table:table-cell>
          <table:table-cell office:value-type="float" office:value="29029851" table:style-name="ce6">
            <text:p>29,029,851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217013" table:style-name="ce6">
            <text:p>5,217,013</text:p>
          </table:table-cell>
          <table:table-cell office:value-type="float" office:value="62184885" table:style-name="ce6">
            <text:p>62,184,885</text:p>
          </table:table-cell>
          <table:table-cell office:value-type="float" office:value="0" table:style-name="ce5">
            <text:p>0</text:p>
          </table:table-cell>
          <table:table-cell office:value-type="float" office:value="30457663" table:style-name="ce6">
            <text:p>30,457,663</text:p>
          </table:table-cell>
          <table:table-cell office:value-type="float" office:value="207971439" table:style-name="ce6">
            <text:p>207,971,439</text:p>
          </table:table-cell>
          <table:table-cell office:value-type="float" office:value="258022738" table:style-name="ce6">
            <text:p>258,022,738</text:p>
          </table:table-cell>
          <table:table-cell office:value-type="float" office:value="0" table:style-name="ce5">
            <text:p>0</text:p>
          </table:table-cell>
          <table:table-cell office:value-type="float" office:value="563853738" table:style-name="ce6">
            <text:p>563,853,738</text:p>
          </table:table-cell>
          <table:table-cell office:value-type="float" office:value="29921623" table:style-name="ce6">
            <text:p>29,921,623</text:p>
          </table:table-cell>
          <table:table-cell office:value-type="float" office:value="16414199" table:style-name="ce6">
            <text:p>16,414,199</text:p>
          </table:table-cell>
          <table:table-cell office:value-type="float" office:value="6211604" table:style-name="ce6">
            <text:p>6,211,604</text:p>
          </table:table-cell>
          <table:table-cell office:value-type="float" office:value="926838" table:style-name="ce6">
            <text:p>926,838</text:p>
          </table:table-cell>
          <table:table-cell office:value-type="float" office:value="7139963" table:style-name="ce6">
            <text:p>7,139,963</text:p>
          </table:table-cell>
          <table:table-cell office:value-type="float" office:value="264650" table:style-name="ce6">
            <text:p>264,650</text:p>
          </table:table-cell>
          <table:table-cell office:value-type="float" office:value="30427954" table:style-name="ce6">
            <text:p>30,427,954</text:p>
          </table:table-cell>
          <table:table-cell office:value-type="float" office:value="506331" table:style-name="ce6">
            <text:p>506,331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353070" table:style-name="ce6">
            <text:p>7,353,070</text:p>
          </table:table-cell>
          <table:table-cell office:value-type="float" office:value="266759526" table:style-name="ce6">
            <text:p>266,759,526</text:p>
          </table:table-cell>
          <table:table-cell office:value-type="float" office:value="0" table:style-name="ce5">
            <text:p>0</text:p>
          </table:table-cell>
          <table:table-cell office:value-type="float" office:value="30857367" table:style-name="ce6">
            <text:p>30,857,367</text:p>
          </table:table-cell>
          <table:table-cell office:value-type="float" office:value="648305171" table:style-name="ce6">
            <text:p>648,305,171</text:p>
          </table:table-cell>
          <table:table-cell office:value-type="float" office:value="218262705" table:style-name="ce6">
            <text:p>218,262,705</text:p>
          </table:table-cell>
          <table:table-cell office:value-type="float" office:value="0" table:style-name="ce5">
            <text:p>0</text:p>
          </table:table-cell>
          <table:table-cell office:value-type="float" office:value="1171537839" table:style-name="ce6">
            <text:p>1,171,537,839</text:p>
          </table:table-cell>
          <table:table-cell office:value-type="float" office:value="72796377" table:style-name="ce6">
            <text:p>72,796,377</text:p>
          </table:table-cell>
          <table:table-cell office:value-type="float" office:value="40072010" table:style-name="ce6">
            <text:p>40,072,010</text:p>
          </table:table-cell>
          <table:table-cell office:value-type="float" office:value="13149265" table:style-name="ce6">
            <text:p>13,149,265</text:p>
          </table:table-cell>
          <table:table-cell office:value-type="float" office:value="2332305" table:style-name="ce6">
            <text:p>2,332,305</text:p>
          </table:table-cell>
          <table:table-cell office:value-type="float" office:value="19336144" table:style-name="ce6">
            <text:p>19,336,144</text:p>
          </table:table-cell>
          <table:table-cell office:value-type="float" office:value="80786" table:style-name="ce6">
            <text:p>80,786</text:p>
          </table:table-cell>
          <table:table-cell office:value-type="float" office:value="74808938" table:style-name="ce6">
            <text:p>74,808,938</text:p>
          </table:table-cell>
          <table:table-cell office:value-type="float" office:value="2012561" table:style-name="ce6">
            <text:p>2,012,561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24213" table:style-name="ce6">
            <text:p>124,213</text:p>
          </table:table-cell>
          <table:table-cell office:value-type="float" office:value="14390293" table:style-name="ce6">
            <text:p>14,390,293</text:p>
          </table:table-cell>
          <table:table-cell office:value-type="float" office:value="0" table:style-name="ce5">
            <text:p>0</text:p>
          </table:table-cell>
          <table:table-cell office:value-type="float" office:value="1570841" table:style-name="ce6">
            <text:p>1,570,841</text:p>
          </table:table-cell>
          <table:table-cell office:value-type="float" office:value="23149973" table:style-name="ce6">
            <text:p>23,149,973</text:p>
          </table:table-cell>
          <table:table-cell office:value-type="float" office:value="7674415" table:style-name="ce6">
            <text:p>7,674,415</text:p>
          </table:table-cell>
          <table:table-cell office:value-type="float" office:value="0" table:style-name="ce5">
            <text:p>0</text:p>
          </table:table-cell>
          <table:table-cell office:value-type="float" office:value="46909735" table:style-name="ce6">
            <text:p>46,909,735</text:p>
          </table:table-cell>
          <table:table-cell office:value-type="float" office:value="3078774" table:style-name="ce6">
            <text:p>3,078,774</text:p>
          </table:table-cell>
          <table:table-cell office:value-type="float" office:value="1692831" table:style-name="ce6">
            <text:p>1,692,831</text:p>
          </table:table-cell>
          <table:table-cell office:value-type="float" office:value="577146" table:style-name="ce6">
            <text:p>577,146</text:p>
          </table:table-cell>
          <table:table-cell office:value-type="float" office:value="105354" table:style-name="ce6">
            <text:p>105,354</text:p>
          </table:table-cell>
          <table:table-cell office:value-type="float" office:value="961266" table:style-name="ce6">
            <text:p>961,266</text:p>
          </table:table-cell>
          <table:table-cell office:value-type="float" office:value="429" table:style-name="ce5">
            <text:p>429</text:p>
          </table:table-cell>
          <table:table-cell office:value-type="float" office:value="3336168" table:style-name="ce6">
            <text:p>3,336,168</text:p>
          </table:table-cell>
          <table:table-cell office:value-type="float" office:value="257394" table:style-name="ce6">
            <text:p>257,394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8392245" table:style-name="ce8">
            <text:p>368,392,245</text:p>
          </table:table-cell>
          <table:table-cell office:value-type="float" office:value="4757023216" table:style-name="ce8">
            <text:p>4,757,023,216</text:p>
          </table:table-cell>
          <table:table-cell office:value-type="float" office:value="170530273" table:style-name="ce8">
            <text:p>170,530,273</text:p>
          </table:table-cell>
          <table:table-cell office:value-type="float" office:value="6006216067" table:style-name="ce8">
            <text:p>6,006,216,067</text:p>
          </table:table-cell>
          <table:table-cell office:value-type="float" office:value="12362791099" table:style-name="ce8">
            <text:p>12,362,791,099</text:p>
          </table:table-cell>
          <table:table-cell office:value-type="float" office:value="11316530872" table:style-name="ce8">
            <text:p>11,316,530,872</text:p>
          </table:table-cell>
          <table:table-cell office:value-type="float" office:value="89937447" table:style-name="ce8">
            <text:p>89,937,447</text:p>
          </table:table-cell>
          <table:table-cell office:value-type="float" office:value="35071421219" table:style-name="ce8">
            <text:p>35,071,421,219</text:p>
          </table:table-cell>
          <table:table-cell office:value-type="float" office:value="1991375415" table:style-name="ce8">
            <text:p>1,991,375,415</text:p>
          </table:table-cell>
          <table:table-cell office:value-type="float" office:value="1741754283" table:style-name="ce8">
            <text:p>1,741,754,283</text:p>
          </table:table-cell>
          <table:table-cell office:value-type="float" office:value="19938015" table:style-name="ce8">
            <text:p>19,938,015</text:p>
          </table:table-cell>
          <table:table-cell office:value-type="float" office:value="56049043" table:style-name="ce8">
            <text:p>56,049,043</text:p>
          </table:table-cell>
          <table:table-cell office:value-type="float" office:value="238706355" table:style-name="ce8">
            <text:p>238,706,355</text:p>
          </table:table-cell>
          <table:table-cell office:value-type="float" office:value="23552863" table:style-name="ce8">
            <text:p>23,552,863</text:p>
          </table:table-cell>
          <table:table-cell office:value-type="float" office:value="2032894833" table:style-name="ce8">
            <text:p>2,032,894,833</text:p>
          </table:table-cell>
          <table:table-cell office:value-type="float" office:value="41519418" table:style-name="ce8">
            <text:p>41,519,418</text:p>
          </table:table-cell>
          <table:table-cell table:number-columns-repeated="1006" table:style-name="ce3"/>
          <table:table-cell table:number-columns-repeated="15360"/>
        </table:table-row>
        <table:table-row table:style-name="ro2">
          <table:table-cell office:value-type="float" office:value="10711" table:style-name="ce2">
            <text:p>10711</text:p>
          </table:table-cell>
          <table:table-cell office:value-type="string" table:style-name="ce2">
            <text:p>本國銀行</text:p>
          </table:table-cell>
          <table:table-cell office:value-type="float" office:value="348969411" table:style-name="ce4">
            <text:p>348,969,411</text:p>
          </table:table-cell>
          <table:table-cell office:value-type="float" office:value="4259328806" table:style-name="ce4">
            <text:p>4,259,328,806</text:p>
          </table:table-cell>
          <table:table-cell office:value-type="float" office:value="125980064" table:style-name="ce4">
            <text:p>125,980,064</text:p>
          </table:table-cell>
          <table:table-cell office:value-type="float" office:value="5755792465" table:style-name="ce4">
            <text:p>5,755,792,465</text:p>
          </table:table-cell>
          <table:table-cell office:value-type="float" office:value="11460622760" table:style-name="ce4">
            <text:p>11,460,622,760</text:p>
          </table:table-cell>
          <table:table-cell office:value-type="float" office:value="10828086801" table:style-name="ce4">
            <text:p>10,828,086,801</text:p>
          </table:table-cell>
          <table:table-cell office:value-type="float" office:value="94647068" table:style-name="ce4">
            <text:p>94,647,068</text:p>
          </table:table-cell>
          <table:table-cell office:value-type="float" office:value="32873427375" table:style-name="ce4">
            <text:p>32,873,427,375</text:p>
          </table:table-cell>
          <table:table-cell office:value-type="float" office:value="1846048332" table:style-name="ce4">
            <text:p>1,846,048,332</text:p>
          </table:table-cell>
          <table:table-cell office:value-type="float" office:value="1622131242" table:style-name="ce4">
            <text:p>1,622,131,242</text:p>
          </table:table-cell>
          <table:table-cell office:value-type="float" office:value="0" table:style-name="ce2">
            <text:p>0</text:p>
          </table:table-cell>
          <table:table-cell office:value-type="float" office:value="50990333" table:style-name="ce4">
            <text:p>50,990,333</text:p>
          </table:table-cell>
          <table:table-cell office:value-type="float" office:value="208614673" table:style-name="ce4">
            <text:p>208,614,673</text:p>
          </table:table-cell>
          <table:table-cell office:value-type="float" office:value="25860179" table:style-name="ce4">
            <text:p>25,860,179</text:p>
          </table:table-cell>
          <table:table-cell office:value-type="float" office:value="1855876069" table:style-name="ce4">
            <text:p>1,855,876,069</text:p>
          </table:table-cell>
          <table:table-cell office:value-type="float" office:value="9827737" table:style-name="ce4">
            <text:p>9,827,737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7386031" table:style-name="ce6">
            <text:p>7,386,031</text:p>
          </table:table-cell>
          <table:table-cell office:value-type="float" office:value="130136381" table:style-name="ce6">
            <text:p>130,136,381</text:p>
          </table:table-cell>
          <table:table-cell office:value-type="float" office:value="37274879" table:style-name="ce6">
            <text:p>37,274,879</text:p>
          </table:table-cell>
          <table:table-cell office:value-type="float" office:value="230707133" table:style-name="ce6">
            <text:p>230,707,133</text:p>
          </table:table-cell>
          <table:table-cell office:value-type="float" office:value="4794499" table:style-name="ce6">
            <text:p>4,794,499</text:p>
          </table:table-cell>
          <table:table-cell office:value-type="float" office:value="265668" table:style-name="ce6">
            <text:p>265,668</text:p>
          </table:table-cell>
          <table:table-cell office:value-type="float" office:value="2866667" table:style-name="ce6">
            <text:p>2,866,667</text:p>
          </table:table-cell>
          <table:table-cell office:value-type="float" office:value="413431258" table:style-name="ce6">
            <text:p>413,431,258</text:p>
          </table:table-cell>
          <table:table-cell office:value-type="float" office:value="34913709" table:style-name="ce6">
            <text:p>34,913,709</text:p>
          </table:table-cell>
          <table:table-cell office:value-type="float" office:value="65240741" table:style-name="ce6">
            <text:p>65,240,741</text:p>
          </table:table-cell>
          <table:table-cell office:value-type="float" office:value="0" table:style-name="ce5">
            <text:p>0</text:p>
          </table:table-cell>
          <table:table-cell office:value-type="float" office:value="97669" table:style-name="ce6">
            <text:p>97,669</text:p>
          </table:table-cell>
          <table:table-cell office:value-type="float" office:value="111313" table:style-name="ce6">
            <text:p>111,313</text:p>
          </table:table-cell>
          <table:table-cell office:value-type="float" office:value="55398" table:style-name="ce6">
            <text:p>55,398</text:p>
          </table:table-cell>
          <table:table-cell office:value-type="float" office:value="65394325" table:style-name="ce6">
            <text:p>65,394,325</text:p>
          </table:table-cell>
          <table:table-cell office:value-type="float" office:value="30480616" table:style-name="ce6">
            <text:p>30,480,616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5"/>
          <table:table-cell office:value-type="string" table:style-name="ce5">
            <text:p>信用合作社</text:p>
          </table:table-cell>
          <table:table-cell office:value-type="float" office:value="5191599" table:style-name="ce6">
            <text:p>5,191,599</text:p>
          </table:table-cell>
          <table:table-cell office:value-type="float" office:value="62498307" table:style-name="ce6">
            <text:p>62,498,307</text:p>
          </table:table-cell>
          <table:table-cell office:value-type="float" office:value="0" table:style-name="ce5">
            <text:p>0</text:p>
          </table:table-cell>
          <table:table-cell office:value-type="float" office:value="30504941" table:style-name="ce6">
            <text:p>30,504,941</text:p>
          </table:table-cell>
          <table:table-cell office:value-type="float" office:value="208272440" table:style-name="ce6">
            <text:p>208,272,440</text:p>
          </table:table-cell>
          <table:table-cell office:value-type="float" office:value="258319179" table:style-name="ce6">
            <text:p>258,319,179</text:p>
          </table:table-cell>
          <table:table-cell office:value-type="float" office:value="0" table:style-name="ce5">
            <text:p>0</text:p>
          </table:table-cell>
          <table:table-cell office:value-type="float" office:value="564786466" table:style-name="ce6">
            <text:p>564,786,466</text:p>
          </table:table-cell>
          <table:table-cell office:value-type="float" office:value="29980300" table:style-name="ce6">
            <text:p>29,980,300</text:p>
          </table:table-cell>
          <table:table-cell office:value-type="float" office:value="16455478" table:style-name="ce6">
            <text:p>16,455,478</text:p>
          </table:table-cell>
          <table:table-cell office:value-type="float" office:value="6362546" table:style-name="ce6">
            <text:p>6,362,546</text:p>
          </table:table-cell>
          <table:table-cell office:value-type="float" office:value="937349" table:style-name="ce6">
            <text:p>937,349</text:p>
          </table:table-cell>
          <table:table-cell office:value-type="float" office:value="7080259" table:style-name="ce6">
            <text:p>7,080,259</text:p>
          </table:table-cell>
          <table:table-cell office:value-type="float" office:value="251514" table:style-name="ce6">
            <text:p>251,514</text:p>
          </table:table-cell>
          <table:table-cell office:value-type="float" office:value="30584118" table:style-name="ce6">
            <text:p>30,584,118</text:p>
          </table:table-cell>
          <table:table-cell office:value-type="float" office:value="603818" table:style-name="ce6">
            <text:p>603,818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71673" table:style-name="ce6">
            <text:p>7,471,673</text:p>
          </table:table-cell>
          <table:table-cell office:value-type="float" office:value="268059943" table:style-name="ce6">
            <text:p>268,059,943</text:p>
          </table:table-cell>
          <table:table-cell office:value-type="float" office:value="0" table:style-name="ce5">
            <text:p>0</text:p>
          </table:table-cell>
          <table:table-cell office:value-type="float" office:value="31211042" table:style-name="ce6">
            <text:p>31,211,042</text:p>
          </table:table-cell>
          <table:table-cell office:value-type="float" office:value="648154865" table:style-name="ce6">
            <text:p>648,154,865</text:p>
          </table:table-cell>
          <table:table-cell office:value-type="float" office:value="219474424" table:style-name="ce6">
            <text:p>219,474,424</text:p>
          </table:table-cell>
          <table:table-cell office:value-type="float" office:value="0" table:style-name="ce5">
            <text:p>0</text:p>
          </table:table-cell>
          <table:table-cell office:value-type="float" office:value="1174371947" table:style-name="ce6">
            <text:p>1,174,371,947</text:p>
          </table:table-cell>
          <table:table-cell office:value-type="float" office:value="72994127" table:style-name="ce6">
            <text:p>72,994,127</text:p>
          </table:table-cell>
          <table:table-cell office:value-type="float" office:value="40039894" table:style-name="ce6">
            <text:p>40,039,894</text:p>
          </table:table-cell>
          <table:table-cell office:value-type="float" office:value="13278164" table:style-name="ce6">
            <text:p>13,278,164</text:p>
          </table:table-cell>
          <table:table-cell office:value-type="float" office:value="2403322" table:style-name="ce6">
            <text:p>2,403,322</text:p>
          </table:table-cell>
          <table:table-cell office:value-type="float" office:value="19645042" table:style-name="ce6">
            <text:p>19,645,042</text:p>
          </table:table-cell>
          <table:table-cell office:value-type="float" office:value="78132" table:style-name="ce6">
            <text:p>78,132</text:p>
          </table:table-cell>
          <table:table-cell office:value-type="float" office:value="75288290" table:style-name="ce6">
            <text:p>75,288,290</text:p>
          </table:table-cell>
          <table:table-cell office:value-type="float" office:value="2294163" table:style-name="ce6">
            <text:p>2,294,163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5788" table:style-name="ce6">
            <text:p>135,788</text:p>
          </table:table-cell>
          <table:table-cell office:value-type="float" office:value="14350550" table:style-name="ce6">
            <text:p>14,350,550</text:p>
          </table:table-cell>
          <table:table-cell office:value-type="float" office:value="0" table:style-name="ce5">
            <text:p>0</text:p>
          </table:table-cell>
          <table:table-cell office:value-type="float" office:value="1572781" table:style-name="ce6">
            <text:p>1,572,781</text:p>
          </table:table-cell>
          <table:table-cell office:value-type="float" office:value="23500025" table:style-name="ce6">
            <text:p>23,500,025</text:p>
          </table:table-cell>
          <table:table-cell office:value-type="float" office:value="7779637" table:style-name="ce6">
            <text:p>7,779,637</text:p>
          </table:table-cell>
          <table:table-cell office:value-type="float" office:value="0" table:style-name="ce5">
            <text:p>0</text:p>
          </table:table-cell>
          <table:table-cell office:value-type="float" office:value="47338781" table:style-name="ce6">
            <text:p>47,338,781</text:p>
          </table:table-cell>
          <table:table-cell office:value-type="float" office:value="3099693" table:style-name="ce6">
            <text:p>3,099,693</text:p>
          </table:table-cell>
          <table:table-cell office:value-type="float" office:value="1693381" table:style-name="ce6">
            <text:p>1,693,381</text:p>
          </table:table-cell>
          <table:table-cell office:value-type="float" office:value="580611" table:style-name="ce6">
            <text:p>580,611</text:p>
          </table:table-cell>
          <table:table-cell office:value-type="float" office:value="107843" table:style-name="ce6">
            <text:p>107,843</text:p>
          </table:table-cell>
          <table:table-cell office:value-type="float" office:value="974585" table:style-name="ce6">
            <text:p>974,585</text:p>
          </table:table-cell>
          <table:table-cell office:value-type="float" office:value="94" table:style-name="ce5">
            <text:p>94</text:p>
          </table:table-cell>
          <table:table-cell office:value-type="float" office:value="3356326" table:style-name="ce6">
            <text:p>3,356,326</text:p>
          </table:table-cell>
          <table:table-cell office:value-type="float" office:value="256633" table:style-name="ce6">
            <text:p>256,633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7"/>
          <table:table-cell office:value-type="string" table:style-name="ce7">
            <text:p>合計</text:p>
          </table:table-cell>
          <table:table-cell office:value-type="float" office:value="369154502" table:style-name="ce8">
            <text:p>369,154,502</text:p>
          </table:table-cell>
          <table:table-cell office:value-type="float" office:value="4734373987" table:style-name="ce8">
            <text:p>4,734,373,987</text:p>
          </table:table-cell>
          <table:table-cell office:value-type="float" office:value="163254943" table:style-name="ce8">
            <text:p>163,254,943</text:p>
          </table:table-cell>
          <table:table-cell office:value-type="float" office:value="6049788362" table:style-name="ce8">
            <text:p>6,049,788,362</text:p>
          </table:table-cell>
          <table:table-cell office:value-type="float" office:value="12345344589" table:style-name="ce8">
            <text:p>12,345,344,589</text:p>
          </table:table-cell>
          <table:table-cell office:value-type="float" office:value="11313925709" table:style-name="ce8">
            <text:p>11,313,925,709</text:p>
          </table:table-cell>
          <table:table-cell office:value-type="float" office:value="97513735" table:style-name="ce8">
            <text:p>97,513,735</text:p>
          </table:table-cell>
          <table:table-cell office:value-type="float" office:value="35073355827" table:style-name="ce8">
            <text:p>35,073,355,827</text:p>
          </table:table-cell>
          <table:table-cell office:value-type="float" office:value="1987036161" table:style-name="ce8">
            <text:p>1,987,036,161</text:p>
          </table:table-cell>
          <table:table-cell office:value-type="float" office:value="1745560736" table:style-name="ce8">
            <text:p>1,745,560,736</text:p>
          </table:table-cell>
          <table:table-cell office:value-type="float" office:value="20221321" table:style-name="ce8">
            <text:p>20,221,321</text:p>
          </table:table-cell>
          <table:table-cell office:value-type="float" office:value="54536516" table:style-name="ce8">
            <text:p>54,536,516</text:p>
          </table:table-cell>
          <table:table-cell office:value-type="float" office:value="236425872" table:style-name="ce8">
            <text:p>236,425,872</text:p>
          </table:table-cell>
          <table:table-cell office:value-type="float" office:value="26245317" table:style-name="ce8">
            <text:p>26,245,317</text:p>
          </table:table-cell>
          <table:table-cell office:value-type="float" office:value="2030499128" table:style-name="ce8">
            <text:p>2,030,499,128</text:p>
          </table:table-cell>
          <table:table-cell office:value-type="float" office:value="43462967" table:style-name="ce8">
            <text:p>43,462,967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office:value-type="float" office:value="10712" table:style-name="ce2">
            <text:p>10712</text:p>
          </table:table-cell>
          <table:table-cell office:value-type="string" table:style-name="ce2">
            <text:p>本國銀行</text:p>
          </table:table-cell>
          <table:table-cell office:value-type="float" office:value="371471941" table:style-name="ce4">
            <text:p>371,471,941</text:p>
          </table:table-cell>
          <table:table-cell office:value-type="float" office:value="4315168071" table:style-name="ce4">
            <text:p>4,315,168,071</text:p>
          </table:table-cell>
          <table:table-cell office:value-type="float" office:value="121512949" table:style-name="ce4">
            <text:p>121,512,949</text:p>
          </table:table-cell>
          <table:table-cell office:value-type="float" office:value="5760034480" table:style-name="ce4">
            <text:p>5,760,034,480</text:p>
          </table:table-cell>
          <table:table-cell office:value-type="float" office:value="11512377025" table:style-name="ce4">
            <text:p>11,512,377,025</text:p>
          </table:table-cell>
          <table:table-cell office:value-type="float" office:value="10831517926" table:style-name="ce4">
            <text:p>10,831,517,926</text:p>
          </table:table-cell>
          <table:table-cell office:value-type="float" office:value="96910707" table:style-name="ce4">
            <text:p>96,910,707</text:p>
          </table:table-cell>
          <table:table-cell office:value-type="float" office:value="33008993099" table:style-name="ce4">
            <text:p>33,008,993,099</text:p>
          </table:table-cell>
          <table:table-cell office:value-type="float" office:value="1856020841" table:style-name="ce4">
            <text:p>1,856,020,841</text:p>
          </table:table-cell>
          <table:table-cell office:value-type="float" office:value="1634793533" table:style-name="ce4">
            <text:p>1,634,793,533</text:p>
          </table:table-cell>
          <table:table-cell office:value-type="float" office:value="0" table:style-name="ce2">
            <text:p>0</text:p>
          </table:table-cell>
          <table:table-cell office:value-type="float" office:value="58012975" table:style-name="ce4">
            <text:p>58,012,975</text:p>
          </table:table-cell>
          <table:table-cell office:value-type="float" office:value="212531420" table:style-name="ce4">
            <text:p>212,531,420</text:p>
          </table:table-cell>
          <table:table-cell office:value-type="float" office:value="37771344" table:style-name="ce4">
            <text:p>37,771,344</text:p>
          </table:table-cell>
          <table:table-cell office:value-type="float" office:value="1867566584" table:style-name="ce4">
            <text:p>1,867,566,584</text:p>
          </table:table-cell>
          <table:table-cell office:value-type="float" office:value="11545743" table:style-name="ce4">
            <text:p>11,545,743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705076" table:style-name="ce6">
            <text:p>8,705,076</text:p>
          </table:table-cell>
          <table:table-cell office:value-type="float" office:value="136034742" table:style-name="ce6">
            <text:p>136,034,742</text:p>
          </table:table-cell>
          <table:table-cell office:value-type="float" office:value="32592596" table:style-name="ce6">
            <text:p>32,592,596</text:p>
          </table:table-cell>
          <table:table-cell office:value-type="float" office:value="245541992" table:style-name="ce6">
            <text:p>245,541,992</text:p>
          </table:table-cell>
          <table:table-cell office:value-type="float" office:value="5347378" table:style-name="ce6">
            <text:p>5,347,378</text:p>
          </table:table-cell>
          <table:table-cell office:value-type="float" office:value="276745" table:style-name="ce6">
            <text:p>276,745</text:p>
          </table:table-cell>
          <table:table-cell office:value-type="float" office:value="2632258" table:style-name="ce6">
            <text:p>2,632,258</text:p>
          </table:table-cell>
          <table:table-cell office:value-type="float" office:value="431130787" table:style-name="ce6">
            <text:p>431,130,787</text:p>
          </table:table-cell>
          <table:table-cell office:value-type="float" office:value="35134073" table:style-name="ce6">
            <text:p>35,134,073</text:p>
          </table:table-cell>
          <table:table-cell office:value-type="float" office:value="74794487" table:style-name="ce6">
            <text:p>74,794,487</text:p>
          </table:table-cell>
          <table:table-cell office:value-type="float" office:value="0" table:style-name="ce5">
            <text:p>0</text:p>
          </table:table-cell>
          <table:table-cell office:value-type="float" office:value="93393" table:style-name="ce6">
            <text:p>93,393</text:p>
          </table:table-cell>
          <table:table-cell office:value-type="float" office:value="121513" table:style-name="ce6">
            <text:p>121,513</text:p>
          </table:table-cell>
          <table:table-cell office:value-type="float" office:value="50170" table:style-name="ce6">
            <text:p>50,170</text:p>
          </table:table-cell>
          <table:table-cell office:value-type="float" office:value="74959223" table:style-name="ce6">
            <text:p>74,959,223</text:p>
          </table:table-cell>
          <table:table-cell office:value-type="float" office:value="39825150" table:style-name="ce6">
            <text:p>39,825,150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5"/>
          <table:table-cell office:value-type="string" table:style-name="ce5">
            <text:p>信用合作社</text:p>
          </table:table-cell>
          <table:table-cell office:value-type="float" office:value="5342358" table:style-name="ce6">
            <text:p>5,342,358</text:p>
          </table:table-cell>
          <table:table-cell office:value-type="float" office:value="63459808" table:style-name="ce6">
            <text:p>63,459,808</text:p>
          </table:table-cell>
          <table:table-cell office:value-type="float" office:value="0" table:style-name="ce5">
            <text:p>0</text:p>
          </table:table-cell>
          <table:table-cell office:value-type="float" office:value="29917148" table:style-name="ce6">
            <text:p>29,917,148</text:p>
          </table:table-cell>
          <table:table-cell office:value-type="float" office:value="210630601" table:style-name="ce6">
            <text:p>210,630,601</text:p>
          </table:table-cell>
          <table:table-cell office:value-type="float" office:value="258197765" table:style-name="ce6">
            <text:p>258,197,765</text:p>
          </table:table-cell>
          <table:table-cell office:value-type="float" office:value="0" table:style-name="ce5">
            <text:p>0</text:p>
          </table:table-cell>
          <table:table-cell office:value-type="float" office:value="567547680" table:style-name="ce6">
            <text:p>567,547,680</text:p>
          </table:table-cell>
          <table:table-cell office:value-type="float" office:value="30185949" table:style-name="ce6">
            <text:p>30,185,949</text:p>
          </table:table-cell>
          <table:table-cell office:value-type="float" office:value="16489171" table:style-name="ce6">
            <text:p>16,489,171</text:p>
          </table:table-cell>
          <table:table-cell office:value-type="float" office:value="7141573" table:style-name="ce6">
            <text:p>7,141,573</text:p>
          </table:table-cell>
          <table:table-cell office:value-type="float" office:value="998196" table:style-name="ce6">
            <text:p>998,196</text:p>
          </table:table-cell>
          <table:table-cell office:value-type="float" office:value="7276617" table:style-name="ce6">
            <text:p>7,276,617</text:p>
          </table:table-cell>
          <table:table-cell office:value-type="float" office:value="387632" table:style-name="ce6">
            <text:p>387,632</text:p>
          </table:table-cell>
          <table:table-cell office:value-type="float" office:value="31517925" table:style-name="ce6">
            <text:p>31,517,925</text:p>
          </table:table-cell>
          <table:table-cell office:value-type="float" office:value="1331976" table:style-name="ce6">
            <text:p>1,331,976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5"/>
          <table:table-cell office:value-type="string" table:style-name="ce5">
            <text:p>農會信用部</text:p>
          </table:table-cell>
          <table:table-cell office:value-type="float" office:value="7722298" table:style-name="ce6">
            <text:p>7,722,298</text:p>
          </table:table-cell>
          <table:table-cell office:value-type="float" office:value="271201721" table:style-name="ce6">
            <text:p>271,201,721</text:p>
          </table:table-cell>
          <table:table-cell office:value-type="float" office:value="0" table:style-name="ce5">
            <text:p>0</text:p>
          </table:table-cell>
          <table:table-cell office:value-type="float" office:value="31679600" table:style-name="ce6">
            <text:p>31,679,600</text:p>
          </table:table-cell>
          <table:table-cell office:value-type="float" office:value="652805335" table:style-name="ce6">
            <text:p>652,805,335</text:p>
          </table:table-cell>
          <table:table-cell office:value-type="float" office:value="219578209" table:style-name="ce6">
            <text:p>219,578,209</text:p>
          </table:table-cell>
          <table:table-cell office:value-type="float" office:value="0" table:style-name="ce5">
            <text:p>0</text:p>
          </table:table-cell>
          <table:table-cell office:value-type="float" office:value="1182987163" table:style-name="ce6">
            <text:p>1,182,987,163</text:p>
          </table:table-cell>
          <table:table-cell office:value-type="float" office:value="73611512" table:style-name="ce6">
            <text:p>73,611,512</text:p>
          </table:table-cell>
          <table:table-cell office:value-type="float" office:value="40146727" table:style-name="ce6">
            <text:p>40,146,727</text:p>
          </table:table-cell>
          <table:table-cell office:value-type="float" office:value="13527320" table:style-name="ce6">
            <text:p>13,527,320</text:p>
          </table:table-cell>
          <table:table-cell office:value-type="float" office:value="2511351" table:style-name="ce6">
            <text:p>2,511,351</text:p>
          </table:table-cell>
          <table:table-cell office:value-type="float" office:value="19624563" table:style-name="ce6">
            <text:p>19,624,563</text:p>
          </table:table-cell>
          <table:table-cell office:value-type="float" office:value="98046" table:style-name="ce6">
            <text:p>98,046</text:p>
          </table:table-cell>
          <table:table-cell office:value-type="float" office:value="75711915" table:style-name="ce6">
            <text:p>75,711,915</text:p>
          </table:table-cell>
          <table:table-cell office:value-type="float" office:value="2100403" table:style-name="ce6">
            <text:p>2,100,403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5"/>
          <table:table-cell office:value-type="string" table:style-name="ce5">
            <text:p>漁會信用部</text:p>
          </table:table-cell>
          <table:table-cell office:value-type="float" office:value="140590" table:style-name="ce6">
            <text:p>140,590</text:p>
          </table:table-cell>
          <table:table-cell office:value-type="float" office:value="14414180" table:style-name="ce6">
            <text:p>14,414,180</text:p>
          </table:table-cell>
          <table:table-cell office:value-type="float" office:value="0" table:style-name="ce5">
            <text:p>0</text:p>
          </table:table-cell>
          <table:table-cell office:value-type="float" office:value="1640711" table:style-name="ce6">
            <text:p>1,640,711</text:p>
          </table:table-cell>
          <table:table-cell office:value-type="float" office:value="23763436" table:style-name="ce6">
            <text:p>23,763,436</text:p>
          </table:table-cell>
          <table:table-cell office:value-type="float" office:value="7854116" table:style-name="ce6">
            <text:p>7,854,116</text:p>
          </table:table-cell>
          <table:table-cell office:value-type="float" office:value="0" table:style-name="ce5">
            <text:p>0</text:p>
          </table:table-cell>
          <table:table-cell office:value-type="float" office:value="47813033" table:style-name="ce6">
            <text:p>47,813,033</text:p>
          </table:table-cell>
          <table:table-cell office:value-type="float" office:value="3127286" table:style-name="ce6">
            <text:p>3,127,286</text:p>
          </table:table-cell>
          <table:table-cell office:value-type="float" office:value="1704737" table:style-name="ce6">
            <text:p>1,704,737</text:p>
          </table:table-cell>
          <table:table-cell office:value-type="float" office:value="587260" table:style-name="ce6">
            <text:p>587,260</text:p>
          </table:table-cell>
          <table:table-cell office:value-type="float" office:value="109845" table:style-name="ce6">
            <text:p>109,845</text:p>
          </table:table-cell>
          <table:table-cell office:value-type="float" office:value="1009104" table:style-name="ce6">
            <text:p>1,009,104</text:p>
          </table:table-cell>
          <table:table-cell office:value-type="float" office:value="48" table:style-name="ce5">
            <text:p>48</text:p>
          </table:table-cell>
          <table:table-cell office:value-type="float" office:value="3410898" table:style-name="ce6">
            <text:p>3,410,898</text:p>
          </table:table-cell>
          <table:table-cell office:value-type="float" office:value="283612" table:style-name="ce6">
            <text:p>283,612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7"/>
          <table:table-cell office:value-type="string" table:style-name="ce7">
            <text:p>合計</text:p>
          </table:table-cell>
          <table:table-cell office:value-type="float" office:value="393382263" table:style-name="ce8">
            <text:p>393,382,263</text:p>
          </table:table-cell>
          <table:table-cell office:value-type="float" office:value="4800278522" table:style-name="ce8">
            <text:p>4,800,278,522</text:p>
          </table:table-cell>
          <table:table-cell office:value-type="float" office:value="154105545" table:style-name="ce8">
            <text:p>154,105,545</text:p>
          </table:table-cell>
          <table:table-cell office:value-type="float" office:value="6068813931" table:style-name="ce8">
            <text:p>6,068,813,931</text:p>
          </table:table-cell>
          <table:table-cell office:value-type="float" office:value="12404923775" table:style-name="ce8">
            <text:p>12,404,923,775</text:p>
          </table:table-cell>
          <table:table-cell office:value-type="float" office:value="11317424761" table:style-name="ce8">
            <text:p>11,317,424,761</text:p>
          </table:table-cell>
          <table:table-cell office:value-type="float" office:value="99542965" table:style-name="ce8">
            <text:p>99,542,965</text:p>
          </table:table-cell>
          <table:table-cell office:value-type="float" office:value="35238471762" table:style-name="ce8">
            <text:p>35,238,471,762</text:p>
          </table:table-cell>
          <table:table-cell office:value-type="float" office:value="1998079661" table:style-name="ce8">
            <text:p>1,998,079,661</text:p>
          </table:table-cell>
          <table:table-cell office:value-type="float" office:value="1767928655" table:style-name="ce8">
            <text:p>1,767,928,655</text:p>
          </table:table-cell>
          <table:table-cell office:value-type="float" office:value="21256153" table:style-name="ce8">
            <text:p>21,256,153</text:p>
          </table:table-cell>
          <table:table-cell office:value-type="float" office:value="61725760" table:style-name="ce8">
            <text:p>61,725,760</text:p>
          </table:table-cell>
          <table:table-cell office:value-type="float" office:value="240563217" table:style-name="ce8">
            <text:p>240,563,217</text:p>
          </table:table-cell>
          <table:table-cell office:value-type="float" office:value="38307240" table:style-name="ce8">
            <text:p>38,307,240</text:p>
          </table:table-cell>
          <table:table-cell office:value-type="float" office:value="2053166545" table:style-name="ce8">
            <text:p>2,053,166,545</text:p>
          </table:table-cell>
          <table:table-cell office:value-type="float" office:value="55086884" table:style-name="ce8">
            <text:p>55,086,884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office:value-type="float" office:value="10801" table:style-name="ce2">
            <text:p>10801</text:p>
          </table:table-cell>
          <table:table-cell office:value-type="string" table:style-name="ce2">
            <text:p>本國銀行</text:p>
          </table:table-cell>
          <table:table-cell office:value-type="float" office:value="375267188" table:style-name="ce4">
            <text:p>375,267,188</text:p>
          </table:table-cell>
          <table:table-cell office:value-type="float" office:value="4404658762" table:style-name="ce4">
            <text:p>4,404,658,762</text:p>
          </table:table-cell>
          <table:table-cell office:value-type="float" office:value="107106873" table:style-name="ce4">
            <text:p>107,106,873</text:p>
          </table:table-cell>
          <table:table-cell office:value-type="float" office:value="5761566347" table:style-name="ce4">
            <text:p>5,761,566,347</text:p>
          </table:table-cell>
          <table:table-cell office:value-type="float" office:value="11638804010" table:style-name="ce4">
            <text:p>11,638,804,010</text:p>
          </table:table-cell>
          <table:table-cell office:value-type="float" office:value="10845636380" table:style-name="ce4">
            <text:p>10,845,636,380</text:p>
          </table:table-cell>
          <table:table-cell office:value-type="float" office:value="92690081" table:style-name="ce4">
            <text:p>92,690,081</text:p>
          </table:table-cell>
          <table:table-cell office:value-type="float" office:value="33225729641" table:style-name="ce4">
            <text:p>33,225,729,641</text:p>
          </table:table-cell>
          <table:table-cell office:value-type="float" office:value="1868769123" table:style-name="ce4">
            <text:p>1,868,769,123</text:p>
          </table:table-cell>
          <table:table-cell office:value-type="float" office:value="1499700038" table:style-name="ce4">
            <text:p>1,499,700,038</text:p>
          </table:table-cell>
          <table:table-cell office:value-type="float" office:value="0" table:style-name="ce2">
            <text:p>0</text:p>
          </table:table-cell>
          <table:table-cell office:value-type="float" office:value="84283789" table:style-name="ce4">
            <text:p>84,283,789</text:p>
          </table:table-cell>
          <table:table-cell office:value-type="float" office:value="323808898" table:style-name="ce4">
            <text:p>323,808,898</text:p>
          </table:table-cell>
          <table:table-cell office:value-type="float" office:value="30362517" table:style-name="ce4">
            <text:p>30,362,517</text:p>
          </table:table-cell>
          <table:table-cell office:value-type="float" office:value="1877430208" table:style-name="ce4">
            <text:p>1,877,430,208</text:p>
          </table:table-cell>
          <table:table-cell office:value-type="float" office:value="8661085" table:style-name="ce4">
            <text:p>8,661,085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237730" table:style-name="ce6">
            <text:p>9,237,730</text:p>
          </table:table-cell>
          <table:table-cell office:value-type="float" office:value="129983247" table:style-name="ce6">
            <text:p>129,983,247</text:p>
          </table:table-cell>
          <table:table-cell office:value-type="float" office:value="27064742" table:style-name="ce6">
            <text:p>27,064,742</text:p>
          </table:table-cell>
          <table:table-cell office:value-type="float" office:value="229112640" table:style-name="ce6">
            <text:p>229,112,640</text:p>
          </table:table-cell>
          <table:table-cell office:value-type="float" office:value="5291189" table:style-name="ce6">
            <text:p>5,291,189</text:p>
          </table:table-cell>
          <table:table-cell office:value-type="float" office:value="293393" table:style-name="ce6">
            <text:p>293,393</text:p>
          </table:table-cell>
          <table:table-cell office:value-type="float" office:value="2600000" table:style-name="ce6">
            <text:p>2,600,000</text:p>
          </table:table-cell>
          <table:table-cell office:value-type="float" office:value="403582941" table:style-name="ce6">
            <text:p>403,582,941</text:p>
          </table:table-cell>
          <table:table-cell office:value-type="float" office:value="32353488" table:style-name="ce6">
            <text:p>32,353,488</text:p>
          </table:table-cell>
          <table:table-cell office:value-type="float" office:value="60762628" table:style-name="ce6">
            <text:p>60,762,628</text:p>
          </table:table-cell>
          <table:table-cell office:value-type="float" office:value="0" table:style-name="ce5">
            <text:p>0</text:p>
          </table:table-cell>
          <table:table-cell office:value-type="float" office:value="124441" table:style-name="ce6">
            <text:p>124,441</text:p>
          </table:table-cell>
          <table:table-cell office:value-type="float" office:value="139446" table:style-name="ce6">
            <text:p>139,446</text:p>
          </table:table-cell>
          <table:table-cell office:value-type="float" office:value="58256" table:style-name="ce6">
            <text:p>58,256</text:p>
          </table:table-cell>
          <table:table-cell office:value-type="float" office:value="60968259" table:style-name="ce6">
            <text:p>60,968,259</text:p>
          </table:table-cell>
          <table:table-cell office:value-type="float" office:value="28614771" table:style-name="ce6">
            <text:p>28,614,771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5"/>
          <table:table-cell office:value-type="string" table:style-name="ce5">
            <text:p>信用合作社</text:p>
          </table:table-cell>
          <table:table-cell office:value-type="float" office:value="5640409" table:style-name="ce6">
            <text:p>5,640,409</text:p>
          </table:table-cell>
          <table:table-cell office:value-type="float" office:value="63169136" table:style-name="ce6">
            <text:p>63,169,136</text:p>
          </table:table-cell>
          <table:table-cell office:value-type="float" office:value="0" table:style-name="ce5">
            <text:p>0</text:p>
          </table:table-cell>
          <table:table-cell office:value-type="float" office:value="30651405" table:style-name="ce6">
            <text:p>30,651,405</text:p>
          </table:table-cell>
          <table:table-cell office:value-type="float" office:value="211375118" table:style-name="ce6">
            <text:p>211,375,118</text:p>
          </table:table-cell>
          <table:table-cell office:value-type="float" office:value="258811794" table:style-name="ce6">
            <text:p>258,811,794</text:p>
          </table:table-cell>
          <table:table-cell office:value-type="float" office:value="0" table:style-name="ce5">
            <text:p>0</text:p>
          </table:table-cell>
          <table:table-cell office:value-type="float" office:value="569647862" table:style-name="ce6">
            <text:p>569,647,862</text:p>
          </table:table-cell>
          <table:table-cell office:value-type="float" office:value="30291797" table:style-name="ce6">
            <text:p>30,291,797</text:p>
          </table:table-cell>
          <table:table-cell office:value-type="float" office:value="16602280" table:style-name="ce6">
            <text:p>16,602,280</text:p>
          </table:table-cell>
          <table:table-cell office:value-type="float" office:value="4235210" table:style-name="ce6">
            <text:p>4,235,210</text:p>
          </table:table-cell>
          <table:table-cell office:value-type="float" office:value="1377642" table:style-name="ce6">
            <text:p>1,377,642</text:p>
          </table:table-cell>
          <table:table-cell office:value-type="float" office:value="10953407" table:style-name="ce6">
            <text:p>10,953,407</text:p>
          </table:table-cell>
          <table:table-cell office:value-type="float" office:value="317913" table:style-name="ce6">
            <text:p>317,913</text:p>
          </table:table-cell>
          <table:table-cell office:value-type="float" office:value="32850626" table:style-name="ce6">
            <text:p>32,850,626</text:p>
          </table:table-cell>
          <table:table-cell office:value-type="float" office:value="2558829" table:style-name="ce6">
            <text:p>2,558,829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5"/>
          <table:table-cell office:value-type="string" table:style-name="ce5">
            <text:p>農會信用部</text:p>
          </table:table-cell>
          <table:table-cell office:value-type="float" office:value="7793482" table:style-name="ce6">
            <text:p>7,793,482</text:p>
          </table:table-cell>
          <table:table-cell office:value-type="float" office:value="272164872" table:style-name="ce6">
            <text:p>272,164,872</text:p>
          </table:table-cell>
          <table:table-cell office:value-type="float" office:value="0" table:style-name="ce5">
            <text:p>0</text:p>
          </table:table-cell>
          <table:table-cell office:value-type="float" office:value="34215221" table:style-name="ce6">
            <text:p>34,215,221</text:p>
          </table:table-cell>
          <table:table-cell office:value-type="float" office:value="656459399" table:style-name="ce6">
            <text:p>656,459,399</text:p>
          </table:table-cell>
          <table:table-cell office:value-type="float" office:value="220543255" table:style-name="ce6">
            <text:p>220,543,255</text:p>
          </table:table-cell>
          <table:table-cell office:value-type="float" office:value="0" table:style-name="ce5">
            <text:p>0</text:p>
          </table:table-cell>
          <table:table-cell office:value-type="float" office:value="1191176229" table:style-name="ce6">
            <text:p>1,191,176,229</text:p>
          </table:table-cell>
          <table:table-cell office:value-type="float" office:value="74079672" table:style-name="ce6">
            <text:p>74,079,672</text:p>
          </table:table-cell>
          <table:table-cell office:value-type="float" office:value="40481407" table:style-name="ce6">
            <text:p>40,481,407</text:p>
          </table:table-cell>
          <table:table-cell office:value-type="float" office:value="8926572" table:style-name="ce6">
            <text:p>8,926,572</text:p>
          </table:table-cell>
          <table:table-cell office:value-type="float" office:value="3664889" table:style-name="ce6">
            <text:p>3,664,889</text:p>
          </table:table-cell>
          <table:table-cell office:value-type="float" office:value="27151477" table:style-name="ce6">
            <text:p>27,151,477</text:p>
          </table:table-cell>
          <table:table-cell office:value-type="float" office:value="82532" table:style-name="ce6">
            <text:p>82,532</text:p>
          </table:table-cell>
          <table:table-cell office:value-type="float" office:value="80141813" table:style-name="ce6">
            <text:p>80,141,813</text:p>
          </table:table-cell>
          <table:table-cell office:value-type="float" office:value="6062141" table:style-name="ce6">
            <text:p>6,062,141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8885" table:style-name="ce6">
            <text:p>138,885</text:p>
          </table:table-cell>
          <table:table-cell office:value-type="float" office:value="14966228" table:style-name="ce6">
            <text:p>14,966,228</text:p>
          </table:table-cell>
          <table:table-cell office:value-type="float" office:value="0" table:style-name="ce5">
            <text:p>0</text:p>
          </table:table-cell>
          <table:table-cell office:value-type="float" office:value="1679854" table:style-name="ce6">
            <text:p>1,679,854</text:p>
          </table:table-cell>
          <table:table-cell office:value-type="float" office:value="23722069" table:style-name="ce6">
            <text:p>23,722,069</text:p>
          </table:table-cell>
          <table:table-cell office:value-type="float" office:value="7876731" table:style-name="ce6">
            <text:p>7,876,731</text:p>
          </table:table-cell>
          <table:table-cell office:value-type="float" office:value="0" table:style-name="ce5">
            <text:p>0</text:p>
          </table:table-cell>
          <table:table-cell office:value-type="float" office:value="48383767" table:style-name="ce6">
            <text:p>48,383,767</text:p>
          </table:table-cell>
          <table:table-cell office:value-type="float" office:value="3181665" table:style-name="ce6">
            <text:p>3,181,665</text:p>
          </table:table-cell>
          <table:table-cell office:value-type="float" office:value="1719563" table:style-name="ce6">
            <text:p>1,719,563</text:p>
          </table:table-cell>
          <table:table-cell office:value-type="float" office:value="507809" table:style-name="ce6">
            <text:p>507,809</text:p>
          </table:table-cell>
          <table:table-cell office:value-type="float" office:value="205977" table:style-name="ce6">
            <text:p>205,977</text:p>
          </table:table-cell>
          <table:table-cell office:value-type="float" office:value="1198006" table:style-name="ce6">
            <text:p>1,198,006</text:p>
          </table:table-cell>
          <table:table-cell office:value-type="float" office:value="323" table:style-name="ce5">
            <text:p>323</text:p>
          </table:table-cell>
          <table:table-cell office:value-type="float" office:value="3631032" table:style-name="ce6">
            <text:p>3,631,032</text:p>
          </table:table-cell>
          <table:table-cell office:value-type="float" office:value="449367" table:style-name="ce6">
            <text:p>449,367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7"/>
          <table:table-cell office:value-type="string" table:style-name="ce7">
            <text:p>合計</text:p>
          </table:table-cell>
          <table:table-cell office:value-type="float" office:value="398077694" table:style-name="ce8">
            <text:p>398,077,694</text:p>
          </table:table-cell>
          <table:table-cell office:value-type="float" office:value="4884942245" table:style-name="ce8">
            <text:p>4,884,942,245</text:p>
          </table:table-cell>
          <table:table-cell office:value-type="float" office:value="134171615" table:style-name="ce8">
            <text:p>134,171,615</text:p>
          </table:table-cell>
          <table:table-cell office:value-type="float" office:value="6057225467" table:style-name="ce8">
            <text:p>6,057,225,467</text:p>
          </table:table-cell>
          <table:table-cell office:value-type="float" office:value="12535651785" table:style-name="ce8">
            <text:p>12,535,651,785</text:p>
          </table:table-cell>
          <table:table-cell office:value-type="float" office:value="11333161553" table:style-name="ce8">
            <text:p>11,333,161,553</text:p>
          </table:table-cell>
          <table:table-cell office:value-type="float" office:value="95290081" table:style-name="ce8">
            <text:p>95,290,081</text:p>
          </table:table-cell>
          <table:table-cell office:value-type="float" office:value="35438520440" table:style-name="ce8">
            <text:p>35,438,520,440</text:p>
          </table:table-cell>
          <table:table-cell office:value-type="float" office:value="2008675745" table:style-name="ce8">
            <text:p>2,008,675,745</text:p>
          </table:table-cell>
          <table:table-cell office:value-type="float" office:value="1619265916" table:style-name="ce8">
            <text:p>1,619,265,916</text:p>
          </table:table-cell>
          <table:table-cell office:value-type="float" office:value="13669591" table:style-name="ce8">
            <text:p>13,669,591</text:p>
          </table:table-cell>
          <table:table-cell office:value-type="float" office:value="89656738" table:style-name="ce8">
            <text:p>89,656,738</text:p>
          </table:table-cell>
          <table:table-cell office:value-type="float" office:value="363251234" table:style-name="ce8">
            <text:p>363,251,234</text:p>
          </table:table-cell>
          <table:table-cell office:value-type="float" office:value="30821541" table:style-name="ce8">
            <text:p>30,821,541</text:p>
          </table:table-cell>
          <table:table-cell office:value-type="float" office:value="2055021938" table:style-name="ce8">
            <text:p>2,055,021,938</text:p>
          </table:table-cell>
          <table:table-cell office:value-type="float" office:value="46346193" table:style-name="ce8">
            <text:p>46,346,193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office:value-type="float" office:value="10802" table:style-name="ce2">
            <text:p>10802</text:p>
          </table:table-cell>
          <table:table-cell office:value-type="string" table:style-name="ce2">
            <text:p>本國銀行</text:p>
          </table:table-cell>
          <table:table-cell office:value-type="float" office:value="360392307" table:style-name="ce4">
            <text:p>360,392,307</text:p>
          </table:table-cell>
          <table:table-cell office:value-type="float" office:value="4175997948" table:style-name="ce4">
            <text:p>4,175,997,948</text:p>
          </table:table-cell>
          <table:table-cell office:value-type="float" office:value="98384482" table:style-name="ce4">
            <text:p>98,384,482</text:p>
          </table:table-cell>
          <table:table-cell office:value-type="float" office:value="5862003984" table:style-name="ce4">
            <text:p>5,862,003,984</text:p>
          </table:table-cell>
          <table:table-cell office:value-type="float" office:value="11990120780" table:style-name="ce4">
            <text:p>11,990,120,780</text:p>
          </table:table-cell>
          <table:table-cell office:value-type="float" office:value="10907390743" table:style-name="ce4">
            <text:p>10,907,390,743</text:p>
          </table:table-cell>
          <table:table-cell office:value-type="float" office:value="100866665" table:style-name="ce4">
            <text:p>100,866,665</text:p>
          </table:table-cell>
          <table:table-cell office:value-type="float" office:value="33495156909" table:style-name="ce4">
            <text:p>33,495,156,909</text:p>
          </table:table-cell>
          <table:table-cell office:value-type="float" office:value="1870390558" table:style-name="ce4">
            <text:p>1,870,390,558</text:p>
          </table:table-cell>
          <table:table-cell office:value-type="float" office:value="1530215502" table:style-name="ce4">
            <text:p>1,530,215,502</text:p>
          </table:table-cell>
          <table:table-cell office:value-type="float" office:value="0" table:style-name="ce2">
            <text:p>0</text:p>
          </table:table-cell>
          <table:table-cell office:value-type="float" office:value="111228630" table:style-name="ce4">
            <text:p>111,228,630</text:p>
          </table:table-cell>
          <table:table-cell office:value-type="float" office:value="278730390" table:style-name="ce4">
            <text:p>278,730,390</text:p>
          </table:table-cell>
          <table:table-cell office:value-type="float" office:value="26128475" table:style-name="ce4">
            <text:p>26,128,475</text:p>
          </table:table-cell>
          <table:table-cell office:value-type="float" office:value="1894046047" table:style-name="ce4">
            <text:p>1,894,046,047</text:p>
          </table:table-cell>
          <table:table-cell office:value-type="float" office:value="23655489" table:style-name="ce4">
            <text:p>23,655,489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825795" table:style-name="ce6">
            <text:p>8,825,795</text:p>
          </table:table-cell>
          <table:table-cell office:value-type="float" office:value="129670280" table:style-name="ce6">
            <text:p>129,670,280</text:p>
          </table:table-cell>
          <table:table-cell office:value-type="float" office:value="28114583" table:style-name="ce6">
            <text:p>28,114,583</text:p>
          </table:table-cell>
          <table:table-cell office:value-type="float" office:value="225682853" table:style-name="ce6">
            <text:p>225,682,853</text:p>
          </table:table-cell>
          <table:table-cell office:value-type="float" office:value="5110750" table:style-name="ce6">
            <text:p>5,110,750</text:p>
          </table:table-cell>
          <table:table-cell office:value-type="float" office:value="325722" table:style-name="ce6">
            <text:p>325,722</text:p>
          </table:table-cell>
          <table:table-cell office:value-type="float" office:value="2805357" table:style-name="ce6">
            <text:p>2,805,357</text:p>
          </table:table-cell>
          <table:table-cell office:value-type="float" office:value="400535340" table:style-name="ce6">
            <text:p>400,535,340</text:p>
          </table:table-cell>
          <table:table-cell office:value-type="float" office:value="32371219" table:style-name="ce6">
            <text:p>32,371,219</text:p>
          </table:table-cell>
          <table:table-cell office:value-type="float" office:value="63026787" table:style-name="ce6">
            <text:p>63,026,787</text:p>
          </table:table-cell>
          <table:table-cell office:value-type="float" office:value="0" table:style-name="ce5">
            <text:p>0</text:p>
          </table:table-cell>
          <table:table-cell office:value-type="float" office:value="93105" table:style-name="ce6">
            <text:p>93,105</text:p>
          </table:table-cell>
          <table:table-cell office:value-type="float" office:value="121996" table:style-name="ce6">
            <text:p>121,996</text:p>
          </table:table-cell>
          <table:table-cell office:value-type="float" office:value="130674" table:style-name="ce6">
            <text:p>130,674</text:p>
          </table:table-cell>
          <table:table-cell office:value-type="float" office:value="63111214" table:style-name="ce6">
            <text:p>63,111,214</text:p>
          </table:table-cell>
          <table:table-cell office:value-type="float" office:value="30739995" table:style-name="ce6">
            <text:p>30,739,995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5"/>
          <table:table-cell office:value-type="string" table:style-name="ce5">
            <text:p>信用合作社</text:p>
          </table:table-cell>
          <table:table-cell office:value-type="float" office:value="5486963" table:style-name="ce6">
            <text:p>5,486,963</text:p>
          </table:table-cell>
          <table:table-cell office:value-type="float" office:value="61636067" table:style-name="ce6">
            <text:p>61,636,067</text:p>
          </table:table-cell>
          <table:table-cell office:value-type="float" office:value="0" table:style-name="ce5">
            <text:p>0</text:p>
          </table:table-cell>
          <table:table-cell office:value-type="float" office:value="31339313" table:style-name="ce6">
            <text:p>31,339,313</text:p>
          </table:table-cell>
          <table:table-cell office:value-type="float" office:value="212723925" table:style-name="ce6">
            <text:p>212,723,925</text:p>
          </table:table-cell>
          <table:table-cell office:value-type="float" office:value="259811216" table:style-name="ce6">
            <text:p>259,811,216</text:p>
          </table:table-cell>
          <table:table-cell office:value-type="float" office:value="0" table:style-name="ce5">
            <text:p>0</text:p>
          </table:table-cell>
          <table:table-cell office:value-type="float" office:value="570997484" table:style-name="ce6">
            <text:p>570,997,484</text:p>
          </table:table-cell>
          <table:table-cell office:value-type="float" office:value="30274002" table:style-name="ce6">
            <text:p>30,274,002</text:p>
          </table:table-cell>
          <table:table-cell office:value-type="float" office:value="16645884" table:style-name="ce6">
            <text:p>16,645,884</text:p>
          </table:table-cell>
          <table:table-cell office:value-type="float" office:value="4958631" table:style-name="ce6">
            <text:p>4,958,631</text:p>
          </table:table-cell>
          <table:table-cell office:value-type="float" office:value="1524773" table:style-name="ce6">
            <text:p>1,524,773</text:p>
          </table:table-cell>
          <table:table-cell office:value-type="float" office:value="8603485" table:style-name="ce6">
            <text:p>8,603,485</text:p>
          </table:table-cell>
          <table:table-cell office:value-type="float" office:value="259075" table:style-name="ce6">
            <text:p>259,075</text:p>
          </table:table-cell>
          <table:table-cell office:value-type="float" office:value="31473698" table:style-name="ce6">
            <text:p>31,473,698</text:p>
          </table:table-cell>
          <table:table-cell office:value-type="float" office:value="1199696" table:style-name="ce6">
            <text:p>1,199,696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5"/>
          <table:table-cell office:value-type="string" table:style-name="ce5">
            <text:p>農會信用部</text:p>
          </table:table-cell>
          <table:table-cell office:value-type="float" office:value="7538926" table:style-name="ce6">
            <text:p>7,538,926</text:p>
          </table:table-cell>
          <table:table-cell office:value-type="float" office:value="269950094" table:style-name="ce6">
            <text:p>269,950,094</text:p>
          </table:table-cell>
          <table:table-cell office:value-type="float" office:value="0" table:style-name="ce5">
            <text:p>0</text:p>
          </table:table-cell>
          <table:table-cell office:value-type="float" office:value="34094789" table:style-name="ce6">
            <text:p>34,094,789</text:p>
          </table:table-cell>
          <table:table-cell office:value-type="float" office:value="658745678" table:style-name="ce6">
            <text:p>658,745,678</text:p>
          </table:table-cell>
          <table:table-cell office:value-type="float" office:value="220364748" table:style-name="ce6">
            <text:p>220,364,748</text:p>
          </table:table-cell>
          <table:table-cell office:value-type="float" office:value="0" table:style-name="ce5">
            <text:p>0</text:p>
          </table:table-cell>
          <table:table-cell office:value-type="float" office:value="1190694235" table:style-name="ce6">
            <text:p>1,190,694,235</text:p>
          </table:table-cell>
          <table:table-cell office:value-type="float" office:value="73948415" table:style-name="ce6">
            <text:p>73,948,415</text:p>
          </table:table-cell>
          <table:table-cell office:value-type="float" office:value="40678225" table:style-name="ce6">
            <text:p>40,678,225</text:p>
          </table:table-cell>
          <table:table-cell office:value-type="float" office:value="10211556" table:style-name="ce6">
            <text:p>10,211,556</text:p>
          </table:table-cell>
          <table:table-cell office:value-type="float" office:value="4055690" table:style-name="ce6">
            <text:p>4,055,690</text:p>
          </table:table-cell>
          <table:table-cell office:value-type="float" office:value="23481854" table:style-name="ce6">
            <text:p>23,481,854</text:p>
          </table:table-cell>
          <table:table-cell office:value-type="float" office:value="71647" table:style-name="ce6">
            <text:p>71,647</text:p>
          </table:table-cell>
          <table:table-cell office:value-type="float" office:value="78355678" table:style-name="ce6">
            <text:p>78,355,678</text:p>
          </table:table-cell>
          <table:table-cell office:value-type="float" office:value="4407263" table:style-name="ce6">
            <text:p>4,407,263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6691" table:style-name="ce6">
            <text:p>136,691</text:p>
          </table:table-cell>
          <table:table-cell office:value-type="float" office:value="14942062" table:style-name="ce6">
            <text:p>14,942,062</text:p>
          </table:table-cell>
          <table:table-cell office:value-type="float" office:value="0" table:style-name="ce5">
            <text:p>0</text:p>
          </table:table-cell>
          <table:table-cell office:value-type="float" office:value="1626416" table:style-name="ce6">
            <text:p>1,626,416</text:p>
          </table:table-cell>
          <table:table-cell office:value-type="float" office:value="23642667" table:style-name="ce6">
            <text:p>23,642,667</text:p>
          </table:table-cell>
          <table:table-cell office:value-type="float" office:value="7860554" table:style-name="ce6">
            <text:p>7,860,554</text:p>
          </table:table-cell>
          <table:table-cell office:value-type="float" office:value="0" table:style-name="ce5">
            <text:p>0</text:p>
          </table:table-cell>
          <table:table-cell office:value-type="float" office:value="48208390" table:style-name="ce6">
            <text:p>48,208,390</text:p>
          </table:table-cell>
          <table:table-cell office:value-type="float" office:value="3171372" table:style-name="ce6">
            <text:p>3,171,372</text:p>
          </table:table-cell>
          <table:table-cell office:value-type="float" office:value="1742215" table:style-name="ce6">
            <text:p>1,742,215</text:p>
          </table:table-cell>
          <table:table-cell office:value-type="float" office:value="519397" table:style-name="ce6">
            <text:p>519,397</text:p>
          </table:table-cell>
          <table:table-cell office:value-type="float" office:value="205519" table:style-name="ce6">
            <text:p>205,519</text:p>
          </table:table-cell>
          <table:table-cell office:value-type="float" office:value="1098685" table:style-name="ce6">
            <text:p>1,098,685</text:p>
          </table:table-cell>
          <table:table-cell office:value-type="float" office:value="321" table:style-name="ce5">
            <text:p>321</text:p>
          </table:table-cell>
          <table:table-cell office:value-type="float" office:value="3565495" table:style-name="ce6">
            <text:p>3,565,495</text:p>
          </table:table-cell>
          <table:table-cell office:value-type="float" office:value="394123" table:style-name="ce6">
            <text:p>394,123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7"/>
          <table:table-cell office:value-type="string" table:style-name="ce7">
            <text:p>合計</text:p>
          </table:table-cell>
          <table:table-cell office:value-type="float" office:value="382380682" table:style-name="ce8">
            <text:p>382,380,682</text:p>
          </table:table-cell>
          <table:table-cell office:value-type="float" office:value="4652196451" table:style-name="ce8">
            <text:p>4,652,196,451</text:p>
          </table:table-cell>
          <table:table-cell office:value-type="float" office:value="126499065" table:style-name="ce8">
            <text:p>126,499,065</text:p>
          </table:table-cell>
          <table:table-cell office:value-type="float" office:value="6154747355" table:style-name="ce8">
            <text:p>6,154,747,355</text:p>
          </table:table-cell>
          <table:table-cell office:value-type="float" office:value="12890343800" table:style-name="ce8">
            <text:p>12,890,343,800</text:p>
          </table:table-cell>
          <table:table-cell office:value-type="float" office:value="11395752983" table:style-name="ce8">
            <text:p>11,395,752,983</text:p>
          </table:table-cell>
          <table:table-cell office:value-type="float" office:value="103672022" table:style-name="ce8">
            <text:p>103,672,022</text:p>
          </table:table-cell>
          <table:table-cell office:value-type="float" office:value="35705592358" table:style-name="ce8">
            <text:p>35,705,592,358</text:p>
          </table:table-cell>
          <table:table-cell office:value-type="float" office:value="2010155566" table:style-name="ce8">
            <text:p>2,010,155,566</text:p>
          </table:table-cell>
          <table:table-cell office:value-type="float" office:value="1652308613" table:style-name="ce8">
            <text:p>1,652,308,613</text:p>
          </table:table-cell>
          <table:table-cell office:value-type="float" office:value="15689584" table:style-name="ce8">
            <text:p>15,689,584</text:p>
          </table:table-cell>
          <table:table-cell office:value-type="float" office:value="117107717" table:style-name="ce8">
            <text:p>117,107,717</text:p>
          </table:table-cell>
          <table:table-cell office:value-type="float" office:value="312036410" table:style-name="ce8">
            <text:p>312,036,410</text:p>
          </table:table-cell>
          <table:table-cell office:value-type="float" office:value="26590192" table:style-name="ce8">
            <text:p>26,590,192</text:p>
          </table:table-cell>
          <table:table-cell office:value-type="float" office:value="2070552132" table:style-name="ce8">
            <text:p>2,070,552,132</text:p>
          </table:table-cell>
          <table:table-cell office:value-type="float" office:value="60396566" table:style-name="ce8">
            <text:p>60,396,566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office:value-type="float" office:value="10803" table:style-name="ce2">
            <text:p>10803</text:p>
          </table:table-cell>
          <table:table-cell office:value-type="string" table:style-name="ce2">
            <text:p>本國銀行</text:p>
          </table:table-cell>
          <table:table-cell office:value-type="float" office:value="359164529" table:style-name="ce4">
            <text:p>359,164,529</text:p>
          </table:table-cell>
          <table:table-cell office:value-type="float" office:value="4335423344" table:style-name="ce4">
            <text:p>4,335,423,344</text:p>
          </table:table-cell>
          <table:table-cell office:value-type="float" office:value="103199985" table:style-name="ce4">
            <text:p>103,199,985</text:p>
          </table:table-cell>
          <table:table-cell office:value-type="float" office:value="5843128063" table:style-name="ce4">
            <text:p>5,843,128,063</text:p>
          </table:table-cell>
          <table:table-cell office:value-type="float" office:value="12013639667" table:style-name="ce4">
            <text:p>12,013,639,667</text:p>
          </table:table-cell>
          <table:table-cell office:value-type="float" office:value="10945490353" table:style-name="ce4">
            <text:p>10,945,490,353</text:p>
          </table:table-cell>
          <table:table-cell office:value-type="float" office:value="111850187" table:style-name="ce4">
            <text:p>111,850,187</text:p>
          </table:table-cell>
          <table:table-cell office:value-type="float" office:value="33711896128" table:style-name="ce4">
            <text:p>33,711,896,128</text:p>
          </table:table-cell>
          <table:table-cell office:value-type="float" office:value="1889596839" table:style-name="ce4">
            <text:p>1,889,596,839</text:p>
          </table:table-cell>
          <table:table-cell office:value-type="float" office:value="1606403383" table:style-name="ce4">
            <text:p>1,606,403,383</text:p>
          </table:table-cell>
          <table:table-cell office:value-type="float" office:value="0" table:style-name="ce2">
            <text:p>0</text:p>
          </table:table-cell>
          <table:table-cell office:value-type="float" office:value="80423141" table:style-name="ce4">
            <text:p>80,423,141</text:p>
          </table:table-cell>
          <table:table-cell office:value-type="float" office:value="228448534" table:style-name="ce4">
            <text:p>228,448,534</text:p>
          </table:table-cell>
          <table:table-cell office:value-type="float" office:value="27376489" table:style-name="ce4">
            <text:p>27,376,489</text:p>
          </table:table-cell>
          <table:table-cell office:value-type="float" office:value="1887898569" table:style-name="ce4">
            <text:p>1,887,898,569</text:p>
          </table:table-cell>
          <table:table-cell office:value-type="float" office:value="-1698270" table:style-name="ce4">
            <text:p>-1,698,270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276653" table:style-name="ce6">
            <text:p>8,276,653</text:p>
          </table:table-cell>
          <table:table-cell office:value-type="float" office:value="139193928" table:style-name="ce6">
            <text:p>139,193,928</text:p>
          </table:table-cell>
          <table:table-cell office:value-type="float" office:value="28251768" table:style-name="ce6">
            <text:p>28,251,768</text:p>
          </table:table-cell>
          <table:table-cell office:value-type="float" office:value="251187739" table:style-name="ce6">
            <text:p>251,187,739</text:p>
          </table:table-cell>
          <table:table-cell office:value-type="float" office:value="4958507" table:style-name="ce6">
            <text:p>4,958,507</text:p>
          </table:table-cell>
          <table:table-cell office:value-type="float" office:value="328334" table:style-name="ce6">
            <text:p>328,334</text:p>
          </table:table-cell>
          <table:table-cell office:value-type="float" office:value="3850000" table:style-name="ce6">
            <text:p>3,850,000</text:p>
          </table:table-cell>
          <table:table-cell office:value-type="float" office:value="436046929" table:style-name="ce6">
            <text:p>436,046,929</text:p>
          </table:table-cell>
          <table:table-cell office:value-type="float" office:value="34596628" table:style-name="ce6">
            <text:p>34,596,628</text:p>
          </table:table-cell>
          <table:table-cell office:value-type="float" office:value="62930712" table:style-name="ce6">
            <text:p>62,930,712</text:p>
          </table:table-cell>
          <table:table-cell office:value-type="float" office:value="0" table:style-name="ce5">
            <text:p>0</text:p>
          </table:table-cell>
          <table:table-cell office:value-type="float" office:value="100536" table:style-name="ce6">
            <text:p>100,536</text:p>
          </table:table-cell>
          <table:table-cell office:value-type="float" office:value="132923" table:style-name="ce6">
            <text:p>132,923</text:p>
          </table:table-cell>
          <table:table-cell office:value-type="float" office:value="94289" table:style-name="ce6">
            <text:p>94,289</text:p>
          </table:table-cell>
          <table:table-cell office:value-type="float" office:value="63069882" table:style-name="ce6">
            <text:p>63,069,882</text:p>
          </table:table-cell>
          <table:table-cell office:value-type="float" office:value="28473254" table:style-name="ce6">
            <text:p>28,473,254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5"/>
          <table:table-cell office:value-type="string" table:style-name="ce5">
            <text:p>信用合作社</text:p>
          </table:table-cell>
          <table:table-cell office:value-type="float" office:value="5437142" table:style-name="ce6">
            <text:p>5,437,142</text:p>
          </table:table-cell>
          <table:table-cell office:value-type="float" office:value="62832635" table:style-name="ce6">
            <text:p>62,832,635</text:p>
          </table:table-cell>
          <table:table-cell office:value-type="float" office:value="0" table:style-name="ce5">
            <text:p>0</text:p>
          </table:table-cell>
          <table:table-cell office:value-type="float" office:value="32156969" table:style-name="ce6">
            <text:p>32,156,969</text:p>
          </table:table-cell>
          <table:table-cell office:value-type="float" office:value="213087445" table:style-name="ce6">
            <text:p>213,087,445</text:p>
          </table:table-cell>
          <table:table-cell office:value-type="float" office:value="260997476" table:style-name="ce6">
            <text:p>260,997,476</text:p>
          </table:table-cell>
          <table:table-cell office:value-type="float" office:value="0" table:style-name="ce5">
            <text:p>0</text:p>
          </table:table-cell>
          <table:table-cell office:value-type="float" office:value="574511667" table:style-name="ce6">
            <text:p>574,511,667</text:p>
          </table:table-cell>
          <table:table-cell office:value-type="float" office:value="30493940" table:style-name="ce6">
            <text:p>30,493,940</text:p>
          </table:table-cell>
          <table:table-cell office:value-type="float" office:value="16650283" table:style-name="ce6">
            <text:p>16,650,283</text:p>
          </table:table-cell>
          <table:table-cell office:value-type="float" office:value="6017332" table:style-name="ce6">
            <text:p>6,017,332</text:p>
          </table:table-cell>
          <table:table-cell office:value-type="float" office:value="1315705" table:style-name="ce6">
            <text:p>1,315,705</text:p>
          </table:table-cell>
          <table:table-cell office:value-type="float" office:value="7584572" table:style-name="ce6">
            <text:p>7,584,572</text:p>
          </table:table-cell>
          <table:table-cell office:value-type="float" office:value="297925" table:style-name="ce6">
            <text:p>297,925</text:p>
          </table:table-cell>
          <table:table-cell office:value-type="float" office:value="31269967" table:style-name="ce6">
            <text:p>31,269,967</text:p>
          </table:table-cell>
          <table:table-cell office:value-type="float" office:value="776027" table:style-name="ce6">
            <text:p>776,027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5"/>
          <table:table-cell office:value-type="string" table:style-name="ce5">
            <text:p>農會信用部</text:p>
          </table:table-cell>
          <table:table-cell office:value-type="float" office:value="7655527" table:style-name="ce6">
            <text:p>7,655,527</text:p>
          </table:table-cell>
          <table:table-cell office:value-type="float" office:value="272199337" table:style-name="ce6">
            <text:p>272,199,337</text:p>
          </table:table-cell>
          <table:table-cell office:value-type="float" office:value="0" table:style-name="ce5">
            <text:p>0</text:p>
          </table:table-cell>
          <table:table-cell office:value-type="float" office:value="31009967" table:style-name="ce6">
            <text:p>31,009,967</text:p>
          </table:table-cell>
          <table:table-cell office:value-type="float" office:value="662334466" table:style-name="ce6">
            <text:p>662,334,466</text:p>
          </table:table-cell>
          <table:table-cell office:value-type="float" office:value="218663341" table:style-name="ce6">
            <text:p>218,663,341</text:p>
          </table:table-cell>
          <table:table-cell office:value-type="float" office:value="0" table:style-name="ce5">
            <text:p>0</text:p>
          </table:table-cell>
          <table:table-cell office:value-type="float" office:value="1191862638" table:style-name="ce6">
            <text:p>1,191,862,638</text:p>
          </table:table-cell>
          <table:table-cell office:value-type="float" office:value="74155890" table:style-name="ce6">
            <text:p>74,155,890</text:p>
          </table:table-cell>
          <table:table-cell office:value-type="float" office:value="40672056" table:style-name="ce6">
            <text:p>40,672,056</text:p>
          </table:table-cell>
          <table:table-cell office:value-type="float" office:value="12091491" table:style-name="ce6">
            <text:p>12,091,491</text:p>
          </table:table-cell>
          <table:table-cell office:value-type="float" office:value="3633308" table:style-name="ce6">
            <text:p>3,633,308</text:p>
          </table:table-cell>
          <table:table-cell office:value-type="float" office:value="20927613" table:style-name="ce6">
            <text:p>20,927,613</text:p>
          </table:table-cell>
          <table:table-cell office:value-type="float" office:value="72195" table:style-name="ce6">
            <text:p>72,195</text:p>
          </table:table-cell>
          <table:table-cell office:value-type="float" office:value="77252273" table:style-name="ce6">
            <text:p>77,252,273</text:p>
          </table:table-cell>
          <table:table-cell office:value-type="float" office:value="3096383" table:style-name="ce6">
            <text:p>3,096,383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5"/>
          <table:table-cell office:value-type="string" table:style-name="ce5">
            <text:p>漁會信用部</text:p>
          </table:table-cell>
          <table:table-cell office:value-type="float" office:value="151391" table:style-name="ce6">
            <text:p>151,391</text:p>
          </table:table-cell>
          <table:table-cell office:value-type="float" office:value="15194220" table:style-name="ce6">
            <text:p>15,194,220</text:p>
          </table:table-cell>
          <table:table-cell office:value-type="float" office:value="0" table:style-name="ce5">
            <text:p>0</text:p>
          </table:table-cell>
          <table:table-cell office:value-type="float" office:value="1536168" table:style-name="ce6">
            <text:p>1,536,168</text:p>
          </table:table-cell>
          <table:table-cell office:value-type="float" office:value="24019456" table:style-name="ce6">
            <text:p>24,019,456</text:p>
          </table:table-cell>
          <table:table-cell office:value-type="float" office:value="7673760" table:style-name="ce6">
            <text:p>7,673,760</text:p>
          </table:table-cell>
          <table:table-cell office:value-type="float" office:value="0" table:style-name="ce5">
            <text:p>0</text:p>
          </table:table-cell>
          <table:table-cell office:value-type="float" office:value="48574995" table:style-name="ce6">
            <text:p>48,574,995</text:p>
          </table:table-cell>
          <table:table-cell office:value-type="float" office:value="3206337" table:style-name="ce6">
            <text:p>3,206,337</text:p>
          </table:table-cell>
          <table:table-cell office:value-type="float" office:value="1744323" table:style-name="ce6">
            <text:p>1,744,323</text:p>
          </table:table-cell>
          <table:table-cell office:value-type="float" office:value="540823" table:style-name="ce6">
            <text:p>540,823</text:p>
          </table:table-cell>
          <table:table-cell office:value-type="float" office:value="208864" table:style-name="ce6">
            <text:p>208,864</text:p>
          </table:table-cell>
          <table:table-cell office:value-type="float" office:value="977279" table:style-name="ce6">
            <text:p>977,279</text:p>
          </table:table-cell>
          <table:table-cell office:value-type="float" office:value="225" table:style-name="ce5">
            <text:p>225</text:p>
          </table:table-cell>
          <table:table-cell office:value-type="float" office:value="3471064" table:style-name="ce6">
            <text:p>3,471,064</text:p>
          </table:table-cell>
          <table:table-cell office:value-type="float" office:value="264727" table:style-name="ce6">
            <text:p>264,727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2">
          <table:table-cell table:style-name="ce7"/>
          <table:table-cell office:value-type="string" table:style-name="ce7">
            <text:p>合計</text:p>
          </table:table-cell>
          <table:table-cell office:value-type="float" office:value="380685242" table:style-name="ce8">
            <text:p>380,685,242</text:p>
          </table:table-cell>
          <table:table-cell office:value-type="float" office:value="4824843464" table:style-name="ce8">
            <text:p>4,824,843,464</text:p>
          </table:table-cell>
          <table:table-cell office:value-type="float" office:value="131451753" table:style-name="ce8">
            <text:p>131,451,753</text:p>
          </table:table-cell>
          <table:table-cell office:value-type="float" office:value="6159018906" table:style-name="ce8">
            <text:p>6,159,018,906</text:p>
          </table:table-cell>
          <table:table-cell office:value-type="float" office:value="12918039541" table:style-name="ce8">
            <text:p>12,918,039,541</text:p>
          </table:table-cell>
          <table:table-cell office:value-type="float" office:value="11433153264" table:style-name="ce8">
            <text:p>11,433,153,264</text:p>
          </table:table-cell>
          <table:table-cell office:value-type="float" office:value="115700187" table:style-name="ce8">
            <text:p>115,700,187</text:p>
          </table:table-cell>
          <table:table-cell office:value-type="float" office:value="35962892357" table:style-name="ce8">
            <text:p>35,962,892,357</text:p>
          </table:table-cell>
          <table:table-cell office:value-type="float" office:value="2032049634" table:style-name="ce8">
            <text:p>2,032,049,634</text:p>
          </table:table-cell>
          <table:table-cell office:value-type="float" office:value="1728400757" table:style-name="ce8">
            <text:p>1,728,400,757</text:p>
          </table:table-cell>
          <table:table-cell office:value-type="float" office:value="18649646" table:style-name="ce8">
            <text:p>18,649,646</text:p>
          </table:table-cell>
          <table:table-cell office:value-type="float" office:value="85681554" table:style-name="ce8">
            <text:p>85,681,554</text:p>
          </table:table-cell>
          <table:table-cell office:value-type="float" office:value="258070921" table:style-name="ce8">
            <text:p>258,070,921</text:p>
          </table:table-cell>
          <table:table-cell office:value-type="float" office:value="27841123" table:style-name="ce8">
            <text:p>27,841,123</text:p>
          </table:table-cell>
          <table:table-cell office:value-type="float" office:value="2062961755" table:style-name="ce8">
            <text:p>2,062,961,755</text:p>
          </table:table-cell>
          <table:table-cell office:value-type="float" office:value="30912121" table:style-name="ce8">
            <text:p>30,912,121</text:p>
          </table:table-cell>
          <table:table-cell table:number-columns-repeated="46" table:style-name="ce11"/>
          <table:table-cell table:number-columns-repeated="16320" table:style-name="ce12"/>
        </table:table-row>
        <table:table-row table:style-name="ro1">
          <table:table-cell office:value-type="float" office:value="10804" table:style-name="ce2">
            <text:p>10804</text:p>
          </table:table-cell>
          <table:table-cell office:value-type="string" table:style-name="ce2">
            <text:p>本國銀行</text:p>
          </table:table-cell>
          <table:table-cell office:value-type="float" office:value="347749760" table:style-name="ce4">
            <text:p>347,749,760</text:p>
          </table:table-cell>
          <table:table-cell office:value-type="float" office:value="4454301266" table:style-name="ce4">
            <text:p>4,454,301,266</text:p>
          </table:table-cell>
          <table:table-cell office:value-type="float" office:value="103365675" table:style-name="ce4">
            <text:p>103,365,675</text:p>
          </table:table-cell>
          <table:table-cell office:value-type="float" office:value="5970668518" table:style-name="ce4">
            <text:p>5,970,668,518</text:p>
          </table:table-cell>
          <table:table-cell office:value-type="float" office:value="12037062925" table:style-name="ce4">
            <text:p>12,037,062,925</text:p>
          </table:table-cell>
          <table:table-cell office:value-type="float" office:value="10969620204" table:style-name="ce4">
            <text:p>10,969,620,204</text:p>
          </table:table-cell>
          <table:table-cell office:value-type="float" office:value="97596467" table:style-name="ce4">
            <text:p>97,596,467</text:p>
          </table:table-cell>
          <table:table-cell office:value-type="float" office:value="33980364815" table:style-name="ce4">
            <text:p>33,980,364,815</text:p>
          </table:table-cell>
          <table:table-cell office:value-type="float" office:value="1908108243" table:style-name="ce4">
            <text:p>1,908,108,243</text:p>
          </table:table-cell>
          <table:table-cell office:value-type="float" office:value="1632861844" table:style-name="ce4">
            <text:p>1,632,861,844</text:p>
          </table:table-cell>
          <table:table-cell office:value-type="float" office:value="0" table:style-name="ce2">
            <text:p>0</text:p>
          </table:table-cell>
          <table:table-cell office:value-type="float" office:value="88011340" table:style-name="ce4">
            <text:p>88,011,340</text:p>
          </table:table-cell>
          <table:table-cell office:value-type="float" office:value="221205107" table:style-name="ce4">
            <text:p>221,205,107</text:p>
          </table:table-cell>
          <table:table-cell office:value-type="float" office:value="27153638" table:style-name="ce4">
            <text:p>27,153,638</text:p>
          </table:table-cell>
          <table:table-cell office:value-type="float" office:value="1914924653" table:style-name="ce4">
            <text:p>1,914,924,653</text:p>
          </table:table-cell>
          <table:table-cell office:value-type="float" office:value="6816410" table:style-name="ce4">
            <text:p>6,816,410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7944525" table:style-name="ce6">
            <text:p>7,944,525</text:p>
          </table:table-cell>
          <table:table-cell office:value-type="float" office:value="146487459" table:style-name="ce6">
            <text:p>146,487,459</text:p>
          </table:table-cell>
          <table:table-cell office:value-type="float" office:value="31515260" table:style-name="ce6">
            <text:p>31,515,260</text:p>
          </table:table-cell>
          <table:table-cell office:value-type="float" office:value="265496734" table:style-name="ce6">
            <text:p>265,496,734</text:p>
          </table:table-cell>
          <table:table-cell office:value-type="float" office:value="5487350" table:style-name="ce6">
            <text:p>5,487,350</text:p>
          </table:table-cell>
          <table:table-cell office:value-type="float" office:value="327121" table:style-name="ce6">
            <text:p>327,121</text:p>
          </table:table-cell>
          <table:table-cell office:value-type="float" office:value="3850000" table:style-name="ce6">
            <text:p>3,850,000</text:p>
          </table:table-cell>
          <table:table-cell office:value-type="float" office:value="461108449" table:style-name="ce6">
            <text:p>461,108,449</text:p>
          </table:table-cell>
          <table:table-cell office:value-type="float" office:value="36879399" table:style-name="ce6">
            <text:p>36,879,399</text:p>
          </table:table-cell>
          <table:table-cell office:value-type="float" office:value="66620640" table:style-name="ce6">
            <text:p>66,620,640</text:p>
          </table:table-cell>
          <table:table-cell office:value-type="float" office:value="0" table:style-name="ce5">
            <text:p>0</text:p>
          </table:table-cell>
          <table:table-cell office:value-type="float" office:value="153102" table:style-name="ce6">
            <text:p>153,102</text:p>
          </table:table-cell>
          <table:table-cell office:value-type="float" office:value="122610" table:style-name="ce6">
            <text:p>122,610</text:p>
          </table:table-cell>
          <table:table-cell office:value-type="float" office:value="58771" table:style-name="ce6">
            <text:p>58,771</text:p>
          </table:table-cell>
          <table:table-cell office:value-type="float" office:value="66837581" table:style-name="ce6">
            <text:p>66,837,581</text:p>
          </table:table-cell>
          <table:table-cell office:value-type="float" office:value="29958182" table:style-name="ce6">
            <text:p>29,958,182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133154" table:style-name="ce6">
            <text:p>5,133,154</text:p>
          </table:table-cell>
          <table:table-cell office:value-type="float" office:value="63310156" table:style-name="ce6">
            <text:p>63,310,156</text:p>
          </table:table-cell>
          <table:table-cell office:value-type="float" office:value="0" table:style-name="ce5">
            <text:p>0</text:p>
          </table:table-cell>
          <table:table-cell office:value-type="float" office:value="33257823" table:style-name="ce6">
            <text:p>33,257,823</text:p>
          </table:table-cell>
          <table:table-cell office:value-type="float" office:value="213796921" table:style-name="ce6">
            <text:p>213,796,921</text:p>
          </table:table-cell>
          <table:table-cell office:value-type="float" office:value="261952825" table:style-name="ce6">
            <text:p>261,952,825</text:p>
          </table:table-cell>
          <table:table-cell office:value-type="float" office:value="0" table:style-name="ce5">
            <text:p>0</text:p>
          </table:table-cell>
          <table:table-cell office:value-type="float" office:value="577450879" table:style-name="ce6">
            <text:p>577,450,879</text:p>
          </table:table-cell>
          <table:table-cell office:value-type="float" office:value="30640219" table:style-name="ce6">
            <text:p>30,640,219</text:p>
          </table:table-cell>
          <table:table-cell office:value-type="float" office:value="16755542" table:style-name="ce6">
            <text:p>16,755,542</text:p>
          </table:table-cell>
          <table:table-cell office:value-type="float" office:value="6229674" table:style-name="ce6">
            <text:p>6,229,674</text:p>
          </table:table-cell>
          <table:table-cell office:value-type="float" office:value="1404626" table:style-name="ce6">
            <text:p>1,404,626</text:p>
          </table:table-cell>
          <table:table-cell office:value-type="float" office:value="7355175" table:style-name="ce6">
            <text:p>7,355,175</text:p>
          </table:table-cell>
          <table:table-cell office:value-type="float" office:value="298418" table:style-name="ce6">
            <text:p>298,418</text:p>
          </table:table-cell>
          <table:table-cell office:value-type="float" office:value="31446599" table:style-name="ce6">
            <text:p>31,446,599</text:p>
          </table:table-cell>
          <table:table-cell office:value-type="float" office:value="806380" table:style-name="ce6">
            <text:p>806,380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381512" table:style-name="ce6">
            <text:p>7,381,512</text:p>
          </table:table-cell>
          <table:table-cell office:value-type="float" office:value="271901763" table:style-name="ce6">
            <text:p>271,901,763</text:p>
          </table:table-cell>
          <table:table-cell office:value-type="float" office:value="0" table:style-name="ce5">
            <text:p>0</text:p>
          </table:table-cell>
          <table:table-cell office:value-type="float" office:value="29681373" table:style-name="ce6">
            <text:p>29,681,373</text:p>
          </table:table-cell>
          <table:table-cell office:value-type="float" office:value="663503580" table:style-name="ce6">
            <text:p>663,503,580</text:p>
          </table:table-cell>
          <table:table-cell office:value-type="float" office:value="219136010" table:style-name="ce6">
            <text:p>219,136,010</text:p>
          </table:table-cell>
          <table:table-cell office:value-type="float" office:value="0" table:style-name="ce5">
            <text:p>0</text:p>
          </table:table-cell>
          <table:table-cell office:value-type="float" office:value="1191604238" table:style-name="ce6">
            <text:p>1,191,604,238</text:p>
          </table:table-cell>
          <table:table-cell office:value-type="float" office:value="74114115" table:style-name="ce6">
            <text:p>74,114,115</text:p>
          </table:table-cell>
          <table:table-cell office:value-type="float" office:value="40770405" table:style-name="ce6">
            <text:p>40,770,405</text:p>
          </table:table-cell>
          <table:table-cell office:value-type="float" office:value="12105787" table:style-name="ce6">
            <text:p>12,105,787</text:p>
          </table:table-cell>
          <table:table-cell office:value-type="float" office:value="3747188" table:style-name="ce6">
            <text:p>3,747,188</text:p>
          </table:table-cell>
          <table:table-cell office:value-type="float" office:value="20474617" table:style-name="ce6">
            <text:p>20,474,617</text:p>
          </table:table-cell>
          <table:table-cell office:value-type="float" office:value="84975" table:style-name="ce6">
            <text:p>84,975</text:p>
          </table:table-cell>
          <table:table-cell office:value-type="float" office:value="77013022" table:style-name="ce6">
            <text:p>77,013,022</text:p>
          </table:table-cell>
          <table:table-cell office:value-type="float" office:value="2898907" table:style-name="ce6">
            <text:p>2,898,907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3961" table:style-name="ce6">
            <text:p>133,961</text:p>
          </table:table-cell>
          <table:table-cell office:value-type="float" office:value="14978503" table:style-name="ce6">
            <text:p>14,978,503</text:p>
          </table:table-cell>
          <table:table-cell office:value-type="float" office:value="0" table:style-name="ce5">
            <text:p>0</text:p>
          </table:table-cell>
          <table:table-cell office:value-type="float" office:value="1398104" table:style-name="ce6">
            <text:p>1,398,104</text:p>
          </table:table-cell>
          <table:table-cell office:value-type="float" office:value="24094060" table:style-name="ce6">
            <text:p>24,094,060</text:p>
          </table:table-cell>
          <table:table-cell office:value-type="float" office:value="7700495" table:style-name="ce6">
            <text:p>7,700,495</text:p>
          </table:table-cell>
          <table:table-cell office:value-type="float" office:value="0" table:style-name="ce5">
            <text:p>0</text:p>
          </table:table-cell>
          <table:table-cell office:value-type="float" office:value="48305123" table:style-name="ce6">
            <text:p>48,305,123</text:p>
          </table:table-cell>
          <table:table-cell office:value-type="float" office:value="3181646" table:style-name="ce6">
            <text:p>3,181,646</text:p>
          </table:table-cell>
          <table:table-cell office:value-type="float" office:value="1760800" table:style-name="ce6">
            <text:p>1,760,800</text:p>
          </table:table-cell>
          <table:table-cell office:value-type="float" office:value="513470" table:style-name="ce6">
            <text:p>513,470</text:p>
          </table:table-cell>
          <table:table-cell office:value-type="float" office:value="206737" table:style-name="ce6">
            <text:p>206,737</text:p>
          </table:table-cell>
          <table:table-cell office:value-type="float" office:value="965751" table:style-name="ce6">
            <text:p>965,751</text:p>
          </table:table-cell>
          <table:table-cell office:value-type="float" office:value="164" table:style-name="ce5">
            <text:p>164</text:p>
          </table:table-cell>
          <table:table-cell office:value-type="float" office:value="3446594" table:style-name="ce6">
            <text:p>3,446,594</text:p>
          </table:table-cell>
          <table:table-cell office:value-type="float" office:value="264948" table:style-name="ce6">
            <text:p>264,948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8342912" table:style-name="ce8">
            <text:p>368,342,912</text:p>
          </table:table-cell>
          <table:table-cell office:value-type="float" office:value="4950979147" table:style-name="ce8">
            <text:p>4,950,979,147</text:p>
          </table:table-cell>
          <table:table-cell office:value-type="float" office:value="134880935" table:style-name="ce8">
            <text:p>134,880,935</text:p>
          </table:table-cell>
          <table:table-cell office:value-type="float" office:value="6300502552" table:style-name="ce8">
            <text:p>6,300,502,552</text:p>
          </table:table-cell>
          <table:table-cell office:value-type="float" office:value="12943944836" table:style-name="ce8">
            <text:p>12,943,944,836</text:p>
          </table:table-cell>
          <table:table-cell office:value-type="float" office:value="11458736655" table:style-name="ce8">
            <text:p>11,458,736,655</text:p>
          </table:table-cell>
          <table:table-cell office:value-type="float" office:value="101446467" table:style-name="ce8">
            <text:p>101,446,467</text:p>
          </table:table-cell>
          <table:table-cell office:value-type="float" office:value="36258833504" table:style-name="ce8">
            <text:p>36,258,833,504</text:p>
          </table:table-cell>
          <table:table-cell office:value-type="float" office:value="2052923622" table:style-name="ce8">
            <text:p>2,052,923,622</text:p>
          </table:table-cell>
          <table:table-cell office:value-type="float" office:value="1758769231" table:style-name="ce8">
            <text:p>1,758,769,231</text:p>
          </table:table-cell>
          <table:table-cell office:value-type="float" office:value="18848931" table:style-name="ce8">
            <text:p>18,848,931</text:p>
          </table:table-cell>
          <table:table-cell office:value-type="float" office:value="93522993" table:style-name="ce8">
            <text:p>93,522,993</text:p>
          </table:table-cell>
          <table:table-cell office:value-type="float" office:value="250123260" table:style-name="ce8">
            <text:p>250,123,260</text:p>
          </table:table-cell>
          <table:table-cell office:value-type="float" office:value="27595966" table:style-name="ce8">
            <text:p>27,595,966</text:p>
          </table:table-cell>
          <table:table-cell office:value-type="float" office:value="2093668449" table:style-name="ce8">
            <text:p>2,093,668,449</text:p>
          </table:table-cell>
          <table:table-cell office:value-type="float" office:value="40744827" table:style-name="ce8">
            <text:p>40,744,827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office:value-type="float" office:value="10805" table:style-name="ce2">
            <text:p>10805</text:p>
          </table:table-cell>
          <table:table-cell office:value-type="string" table:style-name="ce2">
            <text:p>本國銀行</text:p>
          </table:table-cell>
          <table:table-cell office:value-type="float" office:value="353490902" table:style-name="ce4">
            <text:p>353,490,902</text:p>
          </table:table-cell>
          <table:table-cell office:value-type="float" office:value="4555783221" table:style-name="ce4">
            <text:p>4,555,783,221</text:p>
          </table:table-cell>
          <table:table-cell office:value-type="float" office:value="105295811" table:style-name="ce4">
            <text:p>105,295,811</text:p>
          </table:table-cell>
          <table:table-cell office:value-type="float" office:value="6026727291" table:style-name="ce4">
            <text:p>6,026,727,291</text:p>
          </table:table-cell>
          <table:table-cell office:value-type="float" office:value="12038666260" table:style-name="ce4">
            <text:p>12,038,666,260</text:p>
          </table:table-cell>
          <table:table-cell office:value-type="float" office:value="10974537100" table:style-name="ce4">
            <text:p>10,974,537,100</text:p>
          </table:table-cell>
          <table:table-cell office:value-type="float" office:value="87137207" table:style-name="ce4">
            <text:p>87,137,207</text:p>
          </table:table-cell>
          <table:table-cell office:value-type="float" office:value="34141637792" table:style-name="ce4">
            <text:p>34,141,637,792</text:p>
          </table:table-cell>
          <table:table-cell office:value-type="float" office:value="1922638606" table:style-name="ce4">
            <text:p>1,922,638,606</text:p>
          </table:table-cell>
          <table:table-cell office:value-type="float" office:value="1666261695" table:style-name="ce4">
            <text:p>1,666,261,695</text:p>
          </table:table-cell>
          <table:table-cell office:value-type="float" office:value="0" table:style-name="ce2">
            <text:p>0</text:p>
          </table:table-cell>
          <table:table-cell office:value-type="float" office:value="81243139" table:style-name="ce4">
            <text:p>81,243,139</text:p>
          </table:table-cell>
          <table:table-cell office:value-type="float" office:value="216121773" table:style-name="ce4">
            <text:p>216,121,773</text:p>
          </table:table-cell>
          <table:table-cell office:value-type="float" office:value="27777457" table:style-name="ce4">
            <text:p>27,777,457</text:p>
          </table:table-cell>
          <table:table-cell office:value-type="float" office:value="1935849150" table:style-name="ce4">
            <text:p>1,935,849,150</text:p>
          </table:table-cell>
          <table:table-cell office:value-type="float" office:value="13210544" table:style-name="ce4">
            <text:p>13,210,544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442171" table:style-name="ce6">
            <text:p>8,442,171</text:p>
          </table:table-cell>
          <table:table-cell office:value-type="float" office:value="150507092" table:style-name="ce6">
            <text:p>150,507,092</text:p>
          </table:table-cell>
          <table:table-cell office:value-type="float" office:value="29241096" table:style-name="ce6">
            <text:p>29,241,096</text:p>
          </table:table-cell>
          <table:table-cell office:value-type="float" office:value="266720990" table:style-name="ce6">
            <text:p>266,720,990</text:p>
          </table:table-cell>
          <table:table-cell office:value-type="float" office:value="4942089" table:style-name="ce6">
            <text:p>4,942,089</text:p>
          </table:table-cell>
          <table:table-cell office:value-type="float" office:value="325626" table:style-name="ce6">
            <text:p>325,626</text:p>
          </table:table-cell>
          <table:table-cell office:value-type="float" office:value="3850000" table:style-name="ce6">
            <text:p>3,850,000</text:p>
          </table:table-cell>
          <table:table-cell office:value-type="float" office:value="464029064" table:style-name="ce6">
            <text:p>464,029,064</text:p>
          </table:table-cell>
          <table:table-cell office:value-type="float" office:value="36743264" table:style-name="ce6">
            <text:p>36,743,264</text:p>
          </table:table-cell>
          <table:table-cell office:value-type="float" office:value="64662163" table:style-name="ce6">
            <text:p>64,662,163</text:p>
          </table:table-cell>
          <table:table-cell office:value-type="float" office:value="0" table:style-name="ce5">
            <text:p>0</text:p>
          </table:table-cell>
          <table:table-cell office:value-type="float" office:value="169107" table:style-name="ce6">
            <text:p>169,107</text:p>
          </table:table-cell>
          <table:table-cell office:value-type="float" office:value="123764" table:style-name="ce6">
            <text:p>123,764</text:p>
          </table:table-cell>
          <table:table-cell office:value-type="float" office:value="60739" table:style-name="ce6">
            <text:p>60,739</text:p>
          </table:table-cell>
          <table:table-cell office:value-type="float" office:value="64894295" table:style-name="ce6">
            <text:p>64,894,295</text:p>
          </table:table-cell>
          <table:table-cell office:value-type="float" office:value="28151031" table:style-name="ce6">
            <text:p>28,151,031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204891" table:style-name="ce6">
            <text:p>5,204,891</text:p>
          </table:table-cell>
          <table:table-cell office:value-type="float" office:value="63884549" table:style-name="ce6">
            <text:p>63,884,549</text:p>
          </table:table-cell>
          <table:table-cell office:value-type="float" office:value="0" table:style-name="ce5">
            <text:p>0</text:p>
          </table:table-cell>
          <table:table-cell office:value-type="float" office:value="34196467" table:style-name="ce6">
            <text:p>34,196,467</text:p>
          </table:table-cell>
          <table:table-cell office:value-type="float" office:value="213349404" table:style-name="ce6">
            <text:p>213,349,404</text:p>
          </table:table-cell>
          <table:table-cell office:value-type="float" office:value="262465414" table:style-name="ce6">
            <text:p>262,465,414</text:p>
          </table:table-cell>
          <table:table-cell office:value-type="float" office:value="0" table:style-name="ce5">
            <text:p>0</text:p>
          </table:table-cell>
          <table:table-cell office:value-type="float" office:value="579100725" table:style-name="ce6">
            <text:p>579,100,725</text:p>
          </table:table-cell>
          <table:table-cell office:value-type="float" office:value="30746895" table:style-name="ce6">
            <text:p>30,746,895</text:p>
          </table:table-cell>
          <table:table-cell office:value-type="float" office:value="16846936" table:style-name="ce6">
            <text:p>16,846,936</text:p>
          </table:table-cell>
          <table:table-cell office:value-type="float" office:value="6350873" table:style-name="ce6">
            <text:p>6,350,873</text:p>
          </table:table-cell>
          <table:table-cell office:value-type="float" office:value="1331183" table:style-name="ce6">
            <text:p>1,331,183</text:p>
          </table:table-cell>
          <table:table-cell office:value-type="float" office:value="7293779" table:style-name="ce6">
            <text:p>7,293,779</text:p>
          </table:table-cell>
          <table:table-cell office:value-type="float" office:value="298166" table:style-name="ce6">
            <text:p>298,166</text:p>
          </table:table-cell>
          <table:table-cell office:value-type="float" office:value="31524605" table:style-name="ce6">
            <text:p>31,524,605</text:p>
          </table:table-cell>
          <table:table-cell office:value-type="float" office:value="777710" table:style-name="ce6">
            <text:p>777,710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44216" table:style-name="ce6">
            <text:p>7,444,216</text:p>
          </table:table-cell>
          <table:table-cell office:value-type="float" office:value="272068217" table:style-name="ce6">
            <text:p>272,068,217</text:p>
          </table:table-cell>
          <table:table-cell office:value-type="float" office:value="0" table:style-name="ce5">
            <text:p>0</text:p>
          </table:table-cell>
          <table:table-cell office:value-type="float" office:value="29116155" table:style-name="ce6">
            <text:p>29,116,155</text:p>
          </table:table-cell>
          <table:table-cell office:value-type="float" office:value="662443423" table:style-name="ce6">
            <text:p>662,443,423</text:p>
          </table:table-cell>
          <table:table-cell office:value-type="float" office:value="219705062" table:style-name="ce6">
            <text:p>219,705,062</text:p>
          </table:table-cell>
          <table:table-cell office:value-type="float" office:value="0" table:style-name="ce5">
            <text:p>0</text:p>
          </table:table-cell>
          <table:table-cell office:value-type="float" office:value="1190777073" table:style-name="ce6">
            <text:p>1,190,777,073</text:p>
          </table:table-cell>
          <table:table-cell office:value-type="float" office:value="74073324" table:style-name="ce6">
            <text:p>74,073,324</text:p>
          </table:table-cell>
          <table:table-cell office:value-type="float" office:value="40764553" table:style-name="ce6">
            <text:p>40,764,553</text:p>
          </table:table-cell>
          <table:table-cell office:value-type="float" office:value="12136167" table:style-name="ce6">
            <text:p>12,136,167</text:p>
          </table:table-cell>
          <table:table-cell office:value-type="float" office:value="3757426" table:style-name="ce6">
            <text:p>3,757,426</text:p>
          </table:table-cell>
          <table:table-cell office:value-type="float" office:value="20212832" table:style-name="ce6">
            <text:p>20,212,832</text:p>
          </table:table-cell>
          <table:table-cell office:value-type="float" office:value="55048" table:style-name="ce6">
            <text:p>55,048</text:p>
          </table:table-cell>
          <table:table-cell office:value-type="float" office:value="76815930" table:style-name="ce6">
            <text:p>76,815,930</text:p>
          </table:table-cell>
          <table:table-cell office:value-type="float" office:value="2742606" table:style-name="ce6">
            <text:p>2,742,606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41946" table:style-name="ce6">
            <text:p>141,946</text:p>
          </table:table-cell>
          <table:table-cell office:value-type="float" office:value="15163213" table:style-name="ce6">
            <text:p>15,163,213</text:p>
          </table:table-cell>
          <table:table-cell office:value-type="float" office:value="0" table:style-name="ce5">
            <text:p>0</text:p>
          </table:table-cell>
          <table:table-cell office:value-type="float" office:value="1434281" table:style-name="ce6">
            <text:p>1,434,281</text:p>
          </table:table-cell>
          <table:table-cell office:value-type="float" office:value="24513128" table:style-name="ce6">
            <text:p>24,513,128</text:p>
          </table:table-cell>
          <table:table-cell office:value-type="float" office:value="8232298" table:style-name="ce6">
            <text:p>8,232,298</text:p>
          </table:table-cell>
          <table:table-cell office:value-type="float" office:value="0" table:style-name="ce5">
            <text:p>0</text:p>
          </table:table-cell>
          <table:table-cell office:value-type="float" office:value="49484866" table:style-name="ce6">
            <text:p>49,484,866</text:p>
          </table:table-cell>
          <table:table-cell office:value-type="float" office:value="3246691" table:style-name="ce6">
            <text:p>3,246,691</text:p>
          </table:table-cell>
          <table:table-cell office:value-type="float" office:value="1750877" table:style-name="ce6">
            <text:p>1,750,877</text:p>
          </table:table-cell>
          <table:table-cell office:value-type="float" office:value="552669" table:style-name="ce6">
            <text:p>552,669</text:p>
          </table:table-cell>
          <table:table-cell office:value-type="float" office:value="214653" table:style-name="ce6">
            <text:p>214,653</text:p>
          </table:table-cell>
          <table:table-cell office:value-type="float" office:value="944282" table:style-name="ce6">
            <text:p>944,282</text:p>
          </table:table-cell>
          <table:table-cell office:value-type="float" office:value="178" table:style-name="ce5">
            <text:p>178</text:p>
          </table:table-cell>
          <table:table-cell office:value-type="float" office:value="3462303" table:style-name="ce6">
            <text:p>3,462,303</text:p>
          </table:table-cell>
          <table:table-cell office:value-type="float" office:value="215612" table:style-name="ce6">
            <text:p>215,612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74724126" table:style-name="ce8">
            <text:p>374,724,126</text:p>
          </table:table-cell>
          <table:table-cell office:value-type="float" office:value="5057406292" table:style-name="ce8">
            <text:p>5,057,406,292</text:p>
          </table:table-cell>
          <table:table-cell office:value-type="float" office:value="134536907" table:style-name="ce8">
            <text:p>134,536,907</text:p>
          </table:table-cell>
          <table:table-cell office:value-type="float" office:value="6358195184" table:style-name="ce8">
            <text:p>6,358,195,184</text:p>
          </table:table-cell>
          <table:table-cell office:value-type="float" office:value="12943914304" table:style-name="ce8">
            <text:p>12,943,914,304</text:p>
          </table:table-cell>
          <table:table-cell office:value-type="float" office:value="11465265500" table:style-name="ce8">
            <text:p>11,465,265,500</text:p>
          </table:table-cell>
          <table:table-cell office:value-type="float" office:value="90987207" table:style-name="ce8">
            <text:p>90,987,207</text:p>
          </table:table-cell>
          <table:table-cell office:value-type="float" office:value="36425029520" table:style-name="ce8">
            <text:p>36,425,029,520</text:p>
          </table:table-cell>
          <table:table-cell office:value-type="float" office:value="2067448780" table:style-name="ce8">
            <text:p>2,067,448,780</text:p>
          </table:table-cell>
          <table:table-cell office:value-type="float" office:value="1790286224" table:style-name="ce8">
            <text:p>1,790,286,224</text:p>
          </table:table-cell>
          <table:table-cell office:value-type="float" office:value="19039709" table:style-name="ce8">
            <text:p>19,039,709</text:p>
          </table:table-cell>
          <table:table-cell office:value-type="float" office:value="86715508" table:style-name="ce8">
            <text:p>86,715,508</text:p>
          </table:table-cell>
          <table:table-cell office:value-type="float" office:value="244696430" table:style-name="ce8">
            <text:p>244,696,430</text:p>
          </table:table-cell>
          <table:table-cell office:value-type="float" office:value="28191588" table:style-name="ce8">
            <text:p>28,191,588</text:p>
          </table:table-cell>
          <table:table-cell office:value-type="float" office:value="2112546283" table:style-name="ce8">
            <text:p>2,112,546,283</text:p>
          </table:table-cell>
          <table:table-cell office:value-type="float" office:value="45097503" table:style-name="ce8">
            <text:p>45,097,503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office:value-type="float" office:value="10806" table:style-name="ce2">
            <text:p>10806</text:p>
          </table:table-cell>
          <table:table-cell office:value-type="string" table:style-name="ce2">
            <text:p>本國銀行</text:p>
          </table:table-cell>
          <table:table-cell office:value-type="float" office:value="352924860" table:style-name="ce4">
            <text:p>352,924,860</text:p>
          </table:table-cell>
          <table:table-cell office:value-type="float" office:value="4468786421" table:style-name="ce4">
            <text:p>4,468,786,421</text:p>
          </table:table-cell>
          <table:table-cell office:value-type="float" office:value="112319270" table:style-name="ce4">
            <text:p>112,319,270</text:p>
          </table:table-cell>
          <table:table-cell office:value-type="float" office:value="5886063417" table:style-name="ce4">
            <text:p>5,886,063,417</text:p>
          </table:table-cell>
          <table:table-cell office:value-type="float" office:value="12035891043" table:style-name="ce4">
            <text:p>12,035,891,043</text:p>
          </table:table-cell>
          <table:table-cell office:value-type="float" office:value="10992228395" table:style-name="ce4">
            <text:p>10,992,228,395</text:p>
          </table:table-cell>
          <table:table-cell office:value-type="float" office:value="86839901" table:style-name="ce4">
            <text:p>86,839,901</text:p>
          </table:table-cell>
          <table:table-cell office:value-type="float" office:value="33935053307" table:style-name="ce4">
            <text:p>33,935,053,307</text:p>
          </table:table-cell>
          <table:table-cell office:value-type="float" office:value="1909565082" table:style-name="ce4">
            <text:p>1,909,565,082</text:p>
          </table:table-cell>
          <table:table-cell office:value-type="float" office:value="1642962276" table:style-name="ce4">
            <text:p>1,642,962,276</text:p>
          </table:table-cell>
          <table:table-cell office:value-type="float" office:value="0" table:style-name="ce2">
            <text:p>0</text:p>
          </table:table-cell>
          <table:table-cell office:value-type="float" office:value="87412220" table:style-name="ce4">
            <text:p>87,412,220</text:p>
          </table:table-cell>
          <table:table-cell office:value-type="float" office:value="217287069" table:style-name="ce4">
            <text:p>217,287,069</text:p>
          </table:table-cell>
          <table:table-cell office:value-type="float" office:value="29579994" table:style-name="ce4">
            <text:p>29,579,994</text:p>
          </table:table-cell>
          <table:table-cell office:value-type="float" office:value="1918081571" table:style-name="ce4">
            <text:p>1,918,081,571</text:p>
          </table:table-cell>
          <table:table-cell office:value-type="float" office:value="8516489" table:style-name="ce4">
            <text:p>8,516,489</text:p>
          </table:table-cell>
          <table:table-cell table:number-columns-repeated="1006" table:style-name="ce3"/>
          <table:table-cell table:number-columns-repeated="15360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034790" table:style-name="ce6">
            <text:p>9,034,790</text:p>
          </table:table-cell>
          <table:table-cell office:value-type="float" office:value="145281065" table:style-name="ce6">
            <text:p>145,281,065</text:p>
          </table:table-cell>
          <table:table-cell office:value-type="float" office:value="29310996" table:style-name="ce6">
            <text:p>29,310,996</text:p>
          </table:table-cell>
          <table:table-cell office:value-type="float" office:value="266526073" table:style-name="ce6">
            <text:p>266,526,073</text:p>
          </table:table-cell>
          <table:table-cell office:value-type="float" office:value="5066967" table:style-name="ce6">
            <text:p>5,066,967</text:p>
          </table:table-cell>
          <table:table-cell office:value-type="float" office:value="322984" table:style-name="ce6">
            <text:p>322,984</text:p>
          </table:table-cell>
          <table:table-cell office:value-type="float" office:value="4016667" table:style-name="ce6">
            <text:p>4,016,667</text:p>
          </table:table-cell>
          <table:table-cell office:value-type="float" office:value="459559542" table:style-name="ce6">
            <text:p>459,559,542</text:p>
          </table:table-cell>
          <table:table-cell office:value-type="float" office:value="36318952" table:style-name="ce6">
            <text:p>36,318,952</text:p>
          </table:table-cell>
          <table:table-cell office:value-type="float" office:value="67530151" table:style-name="ce6">
            <text:p>67,530,151</text:p>
          </table:table-cell>
          <table:table-cell office:value-type="float" office:value="0" table:style-name="ce5">
            <text:p>0</text:p>
          </table:table-cell>
          <table:table-cell office:value-type="float" office:value="150529" table:style-name="ce6">
            <text:p>150,529</text:p>
          </table:table-cell>
          <table:table-cell office:value-type="float" office:value="123131" table:style-name="ce6">
            <text:p>123,131</text:p>
          </table:table-cell>
          <table:table-cell office:value-type="float" office:value="68377" table:style-name="ce6">
            <text:p>68,377</text:p>
          </table:table-cell>
          <table:table-cell office:value-type="float" office:value="67735434" table:style-name="ce6">
            <text:p>67,735,434</text:p>
          </table:table-cell>
          <table:table-cell office:value-type="float" office:value="31416482" table:style-name="ce6">
            <text:p>31,416,48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197769" table:style-name="ce6">
            <text:p>5,197,769</text:p>
          </table:table-cell>
          <table:table-cell office:value-type="float" office:value="63825825" table:style-name="ce6">
            <text:p>63,825,825</text:p>
          </table:table-cell>
          <table:table-cell office:value-type="float" office:value="0" table:style-name="ce5">
            <text:p>0</text:p>
          </table:table-cell>
          <table:table-cell office:value-type="float" office:value="34347776" table:style-name="ce6">
            <text:p>34,347,776</text:p>
          </table:table-cell>
          <table:table-cell office:value-type="float" office:value="212578547" table:style-name="ce6">
            <text:p>212,578,547</text:p>
          </table:table-cell>
          <table:table-cell office:value-type="float" office:value="263663515" table:style-name="ce6">
            <text:p>263,663,515</text:p>
          </table:table-cell>
          <table:table-cell office:value-type="float" office:value="0" table:style-name="ce5">
            <text:p>0</text:p>
          </table:table-cell>
          <table:table-cell office:value-type="float" office:value="579613432" table:style-name="ce6">
            <text:p>579,613,432</text:p>
          </table:table-cell>
          <table:table-cell office:value-type="float" office:value="30753487" table:style-name="ce6">
            <text:p>30,753,487</text:p>
          </table:table-cell>
          <table:table-cell office:value-type="float" office:value="16910799" table:style-name="ce6">
            <text:p>16,910,799</text:p>
          </table:table-cell>
          <table:table-cell office:value-type="float" office:value="6626054" table:style-name="ce6">
            <text:p>6,626,054</text:p>
          </table:table-cell>
          <table:table-cell office:value-type="float" office:value="1372246" table:style-name="ce6">
            <text:p>1,372,246</text:p>
          </table:table-cell>
          <table:table-cell office:value-type="float" office:value="7323450" table:style-name="ce6">
            <text:p>7,323,450</text:p>
          </table:table-cell>
          <table:table-cell office:value-type="float" office:value="314424" table:style-name="ce6">
            <text:p>314,424</text:p>
          </table:table-cell>
          <table:table-cell office:value-type="float" office:value="31918125" table:style-name="ce6">
            <text:p>31,918,125</text:p>
          </table:table-cell>
          <table:table-cell office:value-type="float" office:value="1164638" table:style-name="ce6">
            <text:p>1,164,63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81010" table:style-name="ce6">
            <text:p>7,481,010</text:p>
          </table:table-cell>
          <table:table-cell office:value-type="float" office:value="273364510" table:style-name="ce6">
            <text:p>273,364,510</text:p>
          </table:table-cell>
          <table:table-cell office:value-type="float" office:value="0" table:style-name="ce5">
            <text:p>0</text:p>
          </table:table-cell>
          <table:table-cell office:value-type="float" office:value="30271045" table:style-name="ce6">
            <text:p>30,271,045</text:p>
          </table:table-cell>
          <table:table-cell office:value-type="float" office:value="666136628" table:style-name="ce6">
            <text:p>666,136,628</text:p>
          </table:table-cell>
          <table:table-cell office:value-type="float" office:value="220699058" table:style-name="ce6">
            <text:p>220,699,058</text:p>
          </table:table-cell>
          <table:table-cell office:value-type="float" office:value="0" table:style-name="ce5">
            <text:p>0</text:p>
          </table:table-cell>
          <table:table-cell office:value-type="float" office:value="1197952251" table:style-name="ce6">
            <text:p>1,197,952,251</text:p>
          </table:table-cell>
          <table:table-cell office:value-type="float" office:value="74504622" table:style-name="ce6">
            <text:p>74,504,622</text:p>
          </table:table-cell>
          <table:table-cell office:value-type="float" office:value="40740244" table:style-name="ce6">
            <text:p>40,740,244</text:p>
          </table:table-cell>
          <table:table-cell office:value-type="float" office:value="12563593" table:style-name="ce6">
            <text:p>12,563,593</text:p>
          </table:table-cell>
          <table:table-cell office:value-type="float" office:value="3860401" table:style-name="ce6">
            <text:p>3,860,401</text:p>
          </table:table-cell>
          <table:table-cell office:value-type="float" office:value="19964674" table:style-name="ce6">
            <text:p>19,964,674</text:p>
          </table:table-cell>
          <table:table-cell office:value-type="float" office:value="53709" table:style-name="ce6">
            <text:p>53,709</text:p>
          </table:table-cell>
          <table:table-cell office:value-type="float" office:value="77075203" table:style-name="ce6">
            <text:p>77,075,203</text:p>
          </table:table-cell>
          <table:table-cell office:value-type="float" office:value="2570581" table:style-name="ce6">
            <text:p>2,570,58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9843" table:style-name="ce6">
            <text:p>139,843</text:p>
          </table:table-cell>
          <table:table-cell office:value-type="float" office:value="15269380" table:style-name="ce6">
            <text:p>15,269,380</text:p>
          </table:table-cell>
          <table:table-cell office:value-type="float" office:value="0" table:style-name="ce5">
            <text:p>0</text:p>
          </table:table-cell>
          <table:table-cell office:value-type="float" office:value="1379598" table:style-name="ce6">
            <text:p>1,379,598</text:p>
          </table:table-cell>
          <table:table-cell office:value-type="float" office:value="24647128" table:style-name="ce6">
            <text:p>24,647,128</text:p>
          </table:table-cell>
          <table:table-cell office:value-type="float" office:value="8317311" table:style-name="ce6">
            <text:p>8,317,311</text:p>
          </table:table-cell>
          <table:table-cell office:value-type="float" office:value="0" table:style-name="ce5">
            <text:p>0</text:p>
          </table:table-cell>
          <table:table-cell office:value-type="float" office:value="49753260" table:style-name="ce6">
            <text:p>49,753,260</text:p>
          </table:table-cell>
          <table:table-cell office:value-type="float" office:value="3264876" table:style-name="ce6">
            <text:p>3,264,876</text:p>
          </table:table-cell>
          <table:table-cell office:value-type="float" office:value="1784668" table:style-name="ce6">
            <text:p>1,784,668</text:p>
          </table:table-cell>
          <table:table-cell office:value-type="float" office:value="537592" table:style-name="ce6">
            <text:p>537,592</text:p>
          </table:table-cell>
          <table:table-cell office:value-type="float" office:value="220414" table:style-name="ce6">
            <text:p>220,414</text:p>
          </table:table-cell>
          <table:table-cell office:value-type="float" office:value="990596" table:style-name="ce6">
            <text:p>990,596</text:p>
          </table:table-cell>
          <table:table-cell office:value-type="float" office:value="32" table:style-name="ce5">
            <text:p>32</text:p>
          </table:table-cell>
          <table:table-cell office:value-type="float" office:value="3533238" table:style-name="ce6">
            <text:p>3,533,238</text:p>
          </table:table-cell>
          <table:table-cell office:value-type="float" office:value="268362" table:style-name="ce6">
            <text:p>268,36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74778272" table:style-name="ce8">
            <text:p>374,778,272</text:p>
          </table:table-cell>
          <table:table-cell office:value-type="float" office:value="4966527201" table:style-name="ce8">
            <text:p>4,966,527,201</text:p>
          </table:table-cell>
          <table:table-cell office:value-type="float" office:value="141630266" table:style-name="ce8">
            <text:p>141,630,266</text:p>
          </table:table-cell>
          <table:table-cell office:value-type="float" office:value="6218587909" table:style-name="ce8">
            <text:p>6,218,587,909</text:p>
          </table:table-cell>
          <table:table-cell office:value-type="float" office:value="12944320313" table:style-name="ce8">
            <text:p>12,944,320,313</text:p>
          </table:table-cell>
          <table:table-cell office:value-type="float" office:value="11485231263" table:style-name="ce8">
            <text:p>11,485,231,263</text:p>
          </table:table-cell>
          <table:table-cell office:value-type="float" office:value="90856568" table:style-name="ce8">
            <text:p>90,856,568</text:p>
          </table:table-cell>
          <table:table-cell office:value-type="float" office:value="36221931792" table:style-name="ce8">
            <text:p>36,221,931,792</text:p>
          </table:table-cell>
          <table:table-cell office:value-type="float" office:value="2054407019" table:style-name="ce8">
            <text:p>2,054,407,019</text:p>
          </table:table-cell>
          <table:table-cell office:value-type="float" office:value="1769928138" table:style-name="ce8">
            <text:p>1,769,928,138</text:p>
          </table:table-cell>
          <table:table-cell office:value-type="float" office:value="19727239" table:style-name="ce8">
            <text:p>19,727,239</text:p>
          </table:table-cell>
          <table:table-cell office:value-type="float" office:value="93015810" table:style-name="ce8">
            <text:p>93,015,810</text:p>
          </table:table-cell>
          <table:table-cell office:value-type="float" office:value="245688920" table:style-name="ce8">
            <text:p>245,688,920</text:p>
          </table:table-cell>
          <table:table-cell office:value-type="float" office:value="30016536" table:style-name="ce8">
            <text:p>30,016,536</text:p>
          </table:table-cell>
          <table:table-cell office:value-type="float" office:value="2098343571" table:style-name="ce8">
            <text:p>2,098,343,571</text:p>
          </table:table-cell>
          <table:table-cell office:value-type="float" office:value="43936552" table:style-name="ce8">
            <text:p>43,936,552</text:p>
          </table:table-cell>
          <table:table-cell table:number-columns-repeated="16366"/>
        </table:table-row>
        <table:table-row table:style-name="ro1">
          <table:table-cell office:value-type="float" office:value="10807" table:style-name="ce2">
            <text:p>10807</text:p>
          </table:table-cell>
          <table:table-cell office:value-type="string" table:style-name="ce2">
            <text:p>本國銀行</text:p>
          </table:table-cell>
          <table:table-cell office:value-type="float" office:value="358340881" table:style-name="ce4">
            <text:p>358,340,881</text:p>
          </table:table-cell>
          <table:table-cell office:value-type="float" office:value="4499647954" table:style-name="ce4">
            <text:p>4,499,647,954</text:p>
          </table:table-cell>
          <table:table-cell office:value-type="float" office:value="109717466" table:style-name="ce4">
            <text:p>109,717,466</text:p>
          </table:table-cell>
          <table:table-cell office:value-type="float" office:value="5831741023" table:style-name="ce4">
            <text:p>5,831,741,023</text:p>
          </table:table-cell>
          <table:table-cell office:value-type="float" office:value="12162231623" table:style-name="ce4">
            <text:p>12,162,231,623</text:p>
          </table:table-cell>
          <table:table-cell office:value-type="float" office:value="11028115363" table:style-name="ce4">
            <text:p>11,028,115,363</text:p>
          </table:table-cell>
          <table:table-cell office:value-type="float" office:value="89109514" table:style-name="ce4">
            <text:p>89,109,514</text:p>
          </table:table-cell>
          <table:table-cell office:value-type="float" office:value="34078903824" table:style-name="ce4">
            <text:p>34,078,903,824</text:p>
          </table:table-cell>
          <table:table-cell office:value-type="float" office:value="1918023033" table:style-name="ce4">
            <text:p>1,918,023,033</text:p>
          </table:table-cell>
          <table:table-cell office:value-type="float" office:value="1650532022" table:style-name="ce4">
            <text:p>1,650,532,022</text:p>
          </table:table-cell>
          <table:table-cell office:value-type="float" office:value="0" table:style-name="ce2">
            <text:p>0</text:p>
          </table:table-cell>
          <table:table-cell office:value-type="float" office:value="84739240" table:style-name="ce4">
            <text:p>84,739,240</text:p>
          </table:table-cell>
          <table:table-cell office:value-type="float" office:value="214811158" table:style-name="ce4">
            <text:p>214,811,158</text:p>
          </table:table-cell>
          <table:table-cell office:value-type="float" office:value="26716327" table:style-name="ce4">
            <text:p>26,716,327</text:p>
          </table:table-cell>
          <table:table-cell office:value-type="float" office:value="1923366093" table:style-name="ce4">
            <text:p>1,923,366,093</text:p>
          </table:table-cell>
          <table:table-cell office:value-type="float" office:value="5343060" table:style-name="ce4">
            <text:p>5,343,06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7310687" table:style-name="ce6">
            <text:p>7,310,687</text:p>
          </table:table-cell>
          <table:table-cell office:value-type="float" office:value="156590389" table:style-name="ce6">
            <text:p>156,590,389</text:p>
          </table:table-cell>
          <table:table-cell office:value-type="float" office:value="31175702" table:style-name="ce6">
            <text:p>31,175,702</text:p>
          </table:table-cell>
          <table:table-cell office:value-type="float" office:value="263776044" table:style-name="ce6">
            <text:p>263,776,044</text:p>
          </table:table-cell>
          <table:table-cell office:value-type="float" office:value="4861628" table:style-name="ce6">
            <text:p>4,861,628</text:p>
          </table:table-cell>
          <table:table-cell office:value-type="float" office:value="327356" table:style-name="ce6">
            <text:p>327,356</text:p>
          </table:table-cell>
          <table:table-cell office:value-type="float" office:value="2801613" table:style-name="ce6">
            <text:p>2,801,613</text:p>
          </table:table-cell>
          <table:table-cell office:value-type="float" office:value="466843419" table:style-name="ce6">
            <text:p>466,843,419</text:p>
          </table:table-cell>
          <table:table-cell office:value-type="float" office:value="37737643" table:style-name="ce6">
            <text:p>37,737,643</text:p>
          </table:table-cell>
          <table:table-cell office:value-type="float" office:value="69487551" table:style-name="ce6">
            <text:p>69,487,551</text:p>
          </table:table-cell>
          <table:table-cell office:value-type="float" office:value="0" table:style-name="ce5">
            <text:p>0</text:p>
          </table:table-cell>
          <table:table-cell office:value-type="float" office:value="218855" table:style-name="ce6">
            <text:p>218,855</text:p>
          </table:table-cell>
          <table:table-cell office:value-type="float" office:value="122203" table:style-name="ce6">
            <text:p>122,203</text:p>
          </table:table-cell>
          <table:table-cell office:value-type="float" office:value="65346" table:style-name="ce6">
            <text:p>65,346</text:p>
          </table:table-cell>
          <table:table-cell office:value-type="float" office:value="69763263" table:style-name="ce6">
            <text:p>69,763,263</text:p>
          </table:table-cell>
          <table:table-cell office:value-type="float" office:value="32025620" table:style-name="ce6">
            <text:p>32,025,62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175830" table:style-name="ce6">
            <text:p>5,175,830</text:p>
          </table:table-cell>
          <table:table-cell office:value-type="float" office:value="64903877" table:style-name="ce6">
            <text:p>64,903,877</text:p>
          </table:table-cell>
          <table:table-cell office:value-type="float" office:value="0" table:style-name="ce5">
            <text:p>0</text:p>
          </table:table-cell>
          <table:table-cell office:value-type="float" office:value="34002331" table:style-name="ce6">
            <text:p>34,002,331</text:p>
          </table:table-cell>
          <table:table-cell office:value-type="float" office:value="214409416" table:style-name="ce6">
            <text:p>214,409,416</text:p>
          </table:table-cell>
          <table:table-cell office:value-type="float" office:value="264680567" table:style-name="ce6">
            <text:p>264,680,567</text:p>
          </table:table-cell>
          <table:table-cell office:value-type="float" office:value="0" table:style-name="ce5">
            <text:p>0</text:p>
          </table:table-cell>
          <table:table-cell office:value-type="float" office:value="583172021" table:style-name="ce6">
            <text:p>583,172,021</text:p>
          </table:table-cell>
          <table:table-cell office:value-type="float" office:value="30980612" table:style-name="ce6">
            <text:p>30,980,612</text:p>
          </table:table-cell>
          <table:table-cell office:value-type="float" office:value="16914424" table:style-name="ce6">
            <text:p>16,914,424</text:p>
          </table:table-cell>
          <table:table-cell office:value-type="float" office:value="6448995" table:style-name="ce6">
            <text:p>6,448,995</text:p>
          </table:table-cell>
          <table:table-cell office:value-type="float" office:value="1355946" table:style-name="ce6">
            <text:p>1,355,946</text:p>
          </table:table-cell>
          <table:table-cell office:value-type="float" office:value="7371982" table:style-name="ce6">
            <text:p>7,371,982</text:p>
          </table:table-cell>
          <table:table-cell office:value-type="float" office:value="350890" table:style-name="ce6">
            <text:p>350,890</text:p>
          </table:table-cell>
          <table:table-cell office:value-type="float" office:value="31740457" table:style-name="ce6">
            <text:p>31,740,457</text:p>
          </table:table-cell>
          <table:table-cell office:value-type="float" office:value="759845" table:style-name="ce6">
            <text:p>759,84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296928" table:style-name="ce6">
            <text:p>7,296,928</text:p>
          </table:table-cell>
          <table:table-cell office:value-type="float" office:value="275491231" table:style-name="ce6">
            <text:p>275,491,231</text:p>
          </table:table-cell>
          <table:table-cell office:value-type="float" office:value="0" table:style-name="ce5">
            <text:p>0</text:p>
          </table:table-cell>
          <table:table-cell office:value-type="float" office:value="29462206" table:style-name="ce6">
            <text:p>29,462,206</text:p>
          </table:table-cell>
          <table:table-cell office:value-type="float" office:value="672805942" table:style-name="ce6">
            <text:p>672,805,942</text:p>
          </table:table-cell>
          <table:table-cell office:value-type="float" office:value="219610307" table:style-name="ce6">
            <text:p>219,610,307</text:p>
          </table:table-cell>
          <table:table-cell office:value-type="float" office:value="0" table:style-name="ce5">
            <text:p>0</text:p>
          </table:table-cell>
          <table:table-cell office:value-type="float" office:value="1204666614" table:style-name="ce6">
            <text:p>1,204,666,614</text:p>
          </table:table-cell>
          <table:table-cell office:value-type="float" office:value="74975538" table:style-name="ce6">
            <text:p>74,975,538</text:p>
          </table:table-cell>
          <table:table-cell office:value-type="float" office:value="40976695" table:style-name="ce6">
            <text:p>40,976,695</text:p>
          </table:table-cell>
          <table:table-cell office:value-type="float" office:value="12821327" table:style-name="ce6">
            <text:p>12,821,327</text:p>
          </table:table-cell>
          <table:table-cell office:value-type="float" office:value="3837976" table:style-name="ce6">
            <text:p>3,837,976</text:p>
          </table:table-cell>
          <table:table-cell office:value-type="float" office:value="19934662" table:style-name="ce6">
            <text:p>19,934,662</text:p>
          </table:table-cell>
          <table:table-cell office:value-type="float" office:value="55197" table:style-name="ce6">
            <text:p>55,197</text:p>
          </table:table-cell>
          <table:table-cell office:value-type="float" office:value="77515463" table:style-name="ce6">
            <text:p>77,515,463</text:p>
          </table:table-cell>
          <table:table-cell office:value-type="float" office:value="2539925" table:style-name="ce6">
            <text:p>2,539,92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2814" table:style-name="ce6">
            <text:p>132,814</text:p>
          </table:table-cell>
          <table:table-cell office:value-type="float" office:value="15332317" table:style-name="ce6">
            <text:p>15,332,317</text:p>
          </table:table-cell>
          <table:table-cell office:value-type="float" office:value="0" table:style-name="ce5">
            <text:p>0</text:p>
          </table:table-cell>
          <table:table-cell office:value-type="float" office:value="1327916" table:style-name="ce6">
            <text:p>1,327,916</text:p>
          </table:table-cell>
          <table:table-cell office:value-type="float" office:value="24731599" table:style-name="ce6">
            <text:p>24,731,599</text:p>
          </table:table-cell>
          <table:table-cell office:value-type="float" office:value="8471028" table:style-name="ce6">
            <text:p>8,471,028</text:p>
          </table:table-cell>
          <table:table-cell office:value-type="float" office:value="0" table:style-name="ce5">
            <text:p>0</text:p>
          </table:table-cell>
          <table:table-cell office:value-type="float" office:value="49995674" table:style-name="ce6">
            <text:p>49,995,674</text:p>
          </table:table-cell>
          <table:table-cell office:value-type="float" office:value="3278486" table:style-name="ce6">
            <text:p>3,278,486</text:p>
          </table:table-cell>
          <table:table-cell office:value-type="float" office:value="1795136" table:style-name="ce6">
            <text:p>1,795,136</text:p>
          </table:table-cell>
          <table:table-cell office:value-type="float" office:value="521653" table:style-name="ce6">
            <text:p>521,653</text:p>
          </table:table-cell>
          <table:table-cell office:value-type="float" office:value="218496" table:style-name="ce6">
            <text:p>218,496</text:p>
          </table:table-cell>
          <table:table-cell office:value-type="float" office:value="1007354" table:style-name="ce6">
            <text:p>1,007,354</text:p>
          </table:table-cell>
          <table:table-cell office:value-type="float" office:value="390" table:style-name="ce5">
            <text:p>390</text:p>
          </table:table-cell>
          <table:table-cell office:value-type="float" office:value="3542249" table:style-name="ce6">
            <text:p>3,542,249</text:p>
          </table:table-cell>
          <table:table-cell office:value-type="float" office:value="263763" table:style-name="ce6">
            <text:p>263,76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78257140" table:style-name="ce8">
            <text:p>378,257,140</text:p>
          </table:table-cell>
          <table:table-cell office:value-type="float" office:value="5011965768" table:style-name="ce8">
            <text:p>5,011,965,768</text:p>
          </table:table-cell>
          <table:table-cell office:value-type="float" office:value="140893168" table:style-name="ce8">
            <text:p>140,893,168</text:p>
          </table:table-cell>
          <table:table-cell office:value-type="float" office:value="6160309520" table:style-name="ce8">
            <text:p>6,160,309,520</text:p>
          </table:table-cell>
          <table:table-cell office:value-type="float" office:value="13079040208" table:style-name="ce8">
            <text:p>13,079,040,208</text:p>
          </table:table-cell>
          <table:table-cell office:value-type="float" office:value="11521204621" table:style-name="ce8">
            <text:p>11,521,204,621</text:p>
          </table:table-cell>
          <table:table-cell office:value-type="float" office:value="91911127" table:style-name="ce8">
            <text:p>91,911,127</text:p>
          </table:table-cell>
          <table:table-cell office:value-type="float" office:value="36383581552" table:style-name="ce8">
            <text:p>36,383,581,552</text:p>
          </table:table-cell>
          <table:table-cell office:value-type="float" office:value="2064995312" table:style-name="ce8">
            <text:p>2,064,995,312</text:p>
          </table:table-cell>
          <table:table-cell office:value-type="float" office:value="1779705828" table:style-name="ce8">
            <text:p>1,779,705,828</text:p>
          </table:table-cell>
          <table:table-cell office:value-type="float" office:value="19791975" table:style-name="ce8">
            <text:p>19,791,975</text:p>
          </table:table-cell>
          <table:table-cell office:value-type="float" office:value="90370513" table:style-name="ce8">
            <text:p>90,370,513</text:p>
          </table:table-cell>
          <table:table-cell office:value-type="float" office:value="243247359" table:style-name="ce8">
            <text:p>243,247,359</text:p>
          </table:table-cell>
          <table:table-cell office:value-type="float" office:value="27188150" table:style-name="ce8">
            <text:p>27,188,150</text:p>
          </table:table-cell>
          <table:table-cell office:value-type="float" office:value="2105927525" table:style-name="ce8">
            <text:p>2,105,927,525</text:p>
          </table:table-cell>
          <table:table-cell office:value-type="float" office:value="40932213" table:style-name="ce8">
            <text:p>40,932,213</text:p>
          </table:table-cell>
          <table:table-cell table:number-columns-repeated="16366"/>
        </table:table-row>
        <table:table-row table:style-name="ro1">
          <table:table-cell office:value-type="float" office:value="10808" table:style-name="ce2">
            <text:p>10808</text:p>
          </table:table-cell>
          <table:table-cell office:value-type="string" table:style-name="ce2">
            <text:p>本國銀行</text:p>
          </table:table-cell>
          <table:table-cell office:value-type="float" office:value="371069564" table:style-name="ce4">
            <text:p>371,069,564</text:p>
          </table:table-cell>
          <table:table-cell office:value-type="float" office:value="4626043742" table:style-name="ce4">
            <text:p>4,626,043,742</text:p>
          </table:table-cell>
          <table:table-cell office:value-type="float" office:value="130396502" table:style-name="ce4">
            <text:p>130,396,502</text:p>
          </table:table-cell>
          <table:table-cell office:value-type="float" office:value="5722724110" table:style-name="ce4">
            <text:p>5,722,724,110</text:p>
          </table:table-cell>
          <table:table-cell office:value-type="float" office:value="12289834849" table:style-name="ce4">
            <text:p>12,289,834,849</text:p>
          </table:table-cell>
          <table:table-cell office:value-type="float" office:value="11077359922" table:style-name="ce4">
            <text:p>11,077,359,922</text:p>
          </table:table-cell>
          <table:table-cell office:value-type="float" office:value="75704996" table:style-name="ce4">
            <text:p>75,704,996</text:p>
          </table:table-cell>
          <table:table-cell office:value-type="float" office:value="34293133685" table:style-name="ce4">
            <text:p>34,293,133,685</text:p>
          </table:table-cell>
          <table:table-cell office:value-type="float" office:value="1942101030" table:style-name="ce4">
            <text:p>1,942,101,030</text:p>
          </table:table-cell>
          <table:table-cell office:value-type="float" office:value="1660034529" table:style-name="ce4">
            <text:p>1,660,034,529</text:p>
          </table:table-cell>
          <table:table-cell office:value-type="float" office:value="0" table:style-name="ce2">
            <text:p>0</text:p>
          </table:table-cell>
          <table:table-cell office:value-type="float" office:value="100682865" table:style-name="ce4">
            <text:p>100,682,865</text:p>
          </table:table-cell>
          <table:table-cell office:value-type="float" office:value="213936740" table:style-name="ce4">
            <text:p>213,936,740</text:p>
          </table:table-cell>
          <table:table-cell office:value-type="float" office:value="27321975" table:style-name="ce4">
            <text:p>27,321,975</text:p>
          </table:table-cell>
          <table:table-cell office:value-type="float" office:value="1947332159" table:style-name="ce4">
            <text:p>1,947,332,159</text:p>
          </table:table-cell>
          <table:table-cell office:value-type="float" office:value="5231129" table:style-name="ce4">
            <text:p>5,231,12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7448984" table:style-name="ce6">
            <text:p>7,448,984</text:p>
          </table:table-cell>
          <table:table-cell office:value-type="float" office:value="158777300" table:style-name="ce6">
            <text:p>158,777,300</text:p>
          </table:table-cell>
          <table:table-cell office:value-type="float" office:value="40805261" table:style-name="ce6">
            <text:p>40,805,261</text:p>
          </table:table-cell>
          <table:table-cell office:value-type="float" office:value="242870944" table:style-name="ce6">
            <text:p>242,870,944</text:p>
          </table:table-cell>
          <table:table-cell office:value-type="float" office:value="5397284" table:style-name="ce6">
            <text:p>5,397,284</text:p>
          </table:table-cell>
          <table:table-cell office:value-type="float" office:value="338765" table:style-name="ce6">
            <text:p>338,765</text:p>
          </table:table-cell>
          <table:table-cell office:value-type="float" office:value="2514516" table:style-name="ce6">
            <text:p>2,514,516</text:p>
          </table:table-cell>
          <table:table-cell office:value-type="float" office:value="458153054" table:style-name="ce6">
            <text:p>458,153,054</text:p>
          </table:table-cell>
          <table:table-cell office:value-type="float" office:value="39339708" table:style-name="ce6">
            <text:p>39,339,708</text:p>
          </table:table-cell>
          <table:table-cell office:value-type="float" office:value="73241907" table:style-name="ce6">
            <text:p>73,241,907</text:p>
          </table:table-cell>
          <table:table-cell office:value-type="float" office:value="0" table:style-name="ce5">
            <text:p>0</text:p>
          </table:table-cell>
          <table:table-cell office:value-type="float" office:value="557407" table:style-name="ce6">
            <text:p>557,407</text:p>
          </table:table-cell>
          <table:table-cell office:value-type="float" office:value="108414" table:style-name="ce6">
            <text:p>108,414</text:p>
          </table:table-cell>
          <table:table-cell office:value-type="float" office:value="58554" table:style-name="ce6">
            <text:p>58,554</text:p>
          </table:table-cell>
          <table:table-cell office:value-type="float" office:value="73849174" table:style-name="ce6">
            <text:p>73,849,174</text:p>
          </table:table-cell>
          <table:table-cell office:value-type="float" office:value="34509466" table:style-name="ce6">
            <text:p>34,509,46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270123" table:style-name="ce6">
            <text:p>5,270,123</text:p>
          </table:table-cell>
          <table:table-cell office:value-type="float" office:value="65072987" table:style-name="ce6">
            <text:p>65,072,987</text:p>
          </table:table-cell>
          <table:table-cell office:value-type="float" office:value="0" table:style-name="ce5">
            <text:p>0</text:p>
          </table:table-cell>
          <table:table-cell office:value-type="float" office:value="34115016" table:style-name="ce6">
            <text:p>34,115,016</text:p>
          </table:table-cell>
          <table:table-cell office:value-type="float" office:value="215914326" table:style-name="ce6">
            <text:p>215,914,326</text:p>
          </table:table-cell>
          <table:table-cell office:value-type="float" office:value="265442128" table:style-name="ce6">
            <text:p>265,442,128</text:p>
          </table:table-cell>
          <table:table-cell office:value-type="float" office:value="0" table:style-name="ce5">
            <text:p>0</text:p>
          </table:table-cell>
          <table:table-cell office:value-type="float" office:value="585814580" table:style-name="ce6">
            <text:p>585,814,580</text:p>
          </table:table-cell>
          <table:table-cell office:value-type="float" office:value="31126143" table:style-name="ce6">
            <text:p>31,126,143</text:p>
          </table:table-cell>
          <table:table-cell office:value-type="float" office:value="17035140" table:style-name="ce6">
            <text:p>17,035,140</text:p>
          </table:table-cell>
          <table:table-cell office:value-type="float" office:value="6449701" table:style-name="ce6">
            <text:p>6,449,701</text:p>
          </table:table-cell>
          <table:table-cell office:value-type="float" office:value="1410422" table:style-name="ce6">
            <text:p>1,410,422</text:p>
          </table:table-cell>
          <table:table-cell office:value-type="float" office:value="7320770" table:style-name="ce6">
            <text:p>7,320,770</text:p>
          </table:table-cell>
          <table:table-cell office:value-type="float" office:value="335583" table:style-name="ce6">
            <text:p>335,583</text:p>
          </table:table-cell>
          <table:table-cell office:value-type="float" office:value="31880450" table:style-name="ce6">
            <text:p>31,880,450</text:p>
          </table:table-cell>
          <table:table-cell office:value-type="float" office:value="754307" table:style-name="ce6">
            <text:p>754,30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286866" table:style-name="ce6">
            <text:p>7,286,866</text:p>
          </table:table-cell>
          <table:table-cell office:value-type="float" office:value="276373044" table:style-name="ce6">
            <text:p>276,373,044</text:p>
          </table:table-cell>
          <table:table-cell office:value-type="float" office:value="0" table:style-name="ce5">
            <text:p>0</text:p>
          </table:table-cell>
          <table:table-cell office:value-type="float" office:value="28703853" table:style-name="ce6">
            <text:p>28,703,853</text:p>
          </table:table-cell>
          <table:table-cell office:value-type="float" office:value="674941722" table:style-name="ce6">
            <text:p>674,941,722</text:p>
          </table:table-cell>
          <table:table-cell office:value-type="float" office:value="218872659" table:style-name="ce6">
            <text:p>218,872,659</text:p>
          </table:table-cell>
          <table:table-cell office:value-type="float" office:value="0" table:style-name="ce5">
            <text:p>0</text:p>
          </table:table-cell>
          <table:table-cell office:value-type="float" office:value="1206178144" table:style-name="ce6">
            <text:p>1,206,178,144</text:p>
          </table:table-cell>
          <table:table-cell office:value-type="float" office:value="75110690" table:style-name="ce6">
            <text:p>75,110,690</text:p>
          </table:table-cell>
          <table:table-cell office:value-type="float" office:value="41227106" table:style-name="ce6">
            <text:p>41,227,106</text:p>
          </table:table-cell>
          <table:table-cell office:value-type="float" office:value="12685545" table:style-name="ce6">
            <text:p>12,685,545</text:p>
          </table:table-cell>
          <table:table-cell office:value-type="float" office:value="3933705" table:style-name="ce6">
            <text:p>3,933,705</text:p>
          </table:table-cell>
          <table:table-cell office:value-type="float" office:value="19871362" table:style-name="ce6">
            <text:p>19,871,362</text:p>
          </table:table-cell>
          <table:table-cell office:value-type="float" office:value="56798" table:style-name="ce6">
            <text:p>56,798</text:p>
          </table:table-cell>
          <table:table-cell office:value-type="float" office:value="77660920" table:style-name="ce6">
            <text:p>77,660,920</text:p>
          </table:table-cell>
          <table:table-cell office:value-type="float" office:value="2550230" table:style-name="ce6">
            <text:p>2,550,23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40626" table:style-name="ce6">
            <text:p>140,626</text:p>
          </table:table-cell>
          <table:table-cell office:value-type="float" office:value="15543646" table:style-name="ce6">
            <text:p>15,543,646</text:p>
          </table:table-cell>
          <table:table-cell office:value-type="float" office:value="0" table:style-name="ce5">
            <text:p>0</text:p>
          </table:table-cell>
          <table:table-cell office:value-type="float" office:value="1238191" table:style-name="ce6">
            <text:p>1,238,191</text:p>
          </table:table-cell>
          <table:table-cell office:value-type="float" office:value="24637631" table:style-name="ce6">
            <text:p>24,637,631</text:p>
          </table:table-cell>
          <table:table-cell office:value-type="float" office:value="8655504" table:style-name="ce6">
            <text:p>8,655,504</text:p>
          </table:table-cell>
          <table:table-cell office:value-type="float" office:value="0" table:style-name="ce5">
            <text:p>0</text:p>
          </table:table-cell>
          <table:table-cell office:value-type="float" office:value="50215598" table:style-name="ce6">
            <text:p>50,215,598</text:p>
          </table:table-cell>
          <table:table-cell office:value-type="float" office:value="3297714" table:style-name="ce6">
            <text:p>3,297,714</text:p>
          </table:table-cell>
          <table:table-cell office:value-type="float" office:value="1802882" table:style-name="ce6">
            <text:p>1,802,882</text:p>
          </table:table-cell>
          <table:table-cell office:value-type="float" office:value="562524" table:style-name="ce6">
            <text:p>562,524</text:p>
          </table:table-cell>
          <table:table-cell office:value-type="float" office:value="221065" table:style-name="ce6">
            <text:p>221,065</text:p>
          </table:table-cell>
          <table:table-cell office:value-type="float" office:value="1002082" table:style-name="ce6">
            <text:p>1,002,082</text:p>
          </table:table-cell>
          <table:table-cell office:value-type="float" office:value="49" table:style-name="ce5">
            <text:p>49</text:p>
          </table:table-cell>
          <table:table-cell office:value-type="float" office:value="3588504" table:style-name="ce6">
            <text:p>3,588,504</text:p>
          </table:table-cell>
          <table:table-cell office:value-type="float" office:value="290790" table:style-name="ce6">
            <text:p>290,790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91216163" table:style-name="ce8">
            <text:p>391,216,163</text:p>
          </table:table-cell>
          <table:table-cell office:value-type="float" office:value="5141810719" table:style-name="ce8">
            <text:p>5,141,810,719</text:p>
          </table:table-cell>
          <table:table-cell office:value-type="float" office:value="171201763" table:style-name="ce8">
            <text:p>171,201,763</text:p>
          </table:table-cell>
          <table:table-cell office:value-type="float" office:value="6029652114" table:style-name="ce8">
            <text:p>6,029,652,114</text:p>
          </table:table-cell>
          <table:table-cell office:value-type="float" office:value="13210725812" table:style-name="ce8">
            <text:p>13,210,725,812</text:p>
          </table:table-cell>
          <table:table-cell office:value-type="float" office:value="11570668978" table:style-name="ce8">
            <text:p>11,570,668,978</text:p>
          </table:table-cell>
          <table:table-cell office:value-type="float" office:value="78219512" table:style-name="ce8">
            <text:p>78,219,512</text:p>
          </table:table-cell>
          <table:table-cell office:value-type="float" office:value="36593495061" table:style-name="ce8">
            <text:p>36,593,495,061</text:p>
          </table:table-cell>
          <table:table-cell office:value-type="float" office:value="2090975285" table:style-name="ce8">
            <text:p>2,090,975,285</text:p>
          </table:table-cell>
          <table:table-cell office:value-type="float" office:value="1793341564" table:style-name="ce8">
            <text:p>1,793,341,564</text:p>
          </table:table-cell>
          <table:table-cell office:value-type="float" office:value="19697770" table:style-name="ce8">
            <text:p>19,697,770</text:p>
          </table:table-cell>
          <table:table-cell office:value-type="float" office:value="106805464" table:style-name="ce8">
            <text:p>106,805,464</text:p>
          </table:table-cell>
          <table:table-cell office:value-type="float" office:value="242239368" table:style-name="ce8">
            <text:p>242,239,368</text:p>
          </table:table-cell>
          <table:table-cell office:value-type="float" office:value="27772959" table:style-name="ce8">
            <text:p>27,772,959</text:p>
          </table:table-cell>
          <table:table-cell office:value-type="float" office:value="2134311207" table:style-name="ce8">
            <text:p>2,134,311,207</text:p>
          </table:table-cell>
          <table:table-cell office:value-type="float" office:value="43335922" table:style-name="ce8">
            <text:p>43,335,922</text:p>
          </table:table-cell>
          <table:table-cell table:number-columns-repeated="16366"/>
        </table:table-row>
        <table:table-row table:style-name="ro1">
          <table:table-cell office:value-type="float" office:value="10809" table:style-name="ce2">
            <text:p>10809</text:p>
          </table:table-cell>
          <table:table-cell office:value-type="string" table:style-name="ce2">
            <text:p>本國銀行</text:p>
          </table:table-cell>
          <table:table-cell office:value-type="float" office:value="360384958" table:style-name="ce4">
            <text:p>360,384,958</text:p>
          </table:table-cell>
          <table:table-cell office:value-type="float" office:value="4561329809" table:style-name="ce4">
            <text:p>4,561,329,809</text:p>
          </table:table-cell>
          <table:table-cell office:value-type="float" office:value="129443581" table:style-name="ce4">
            <text:p>129,443,581</text:p>
          </table:table-cell>
          <table:table-cell office:value-type="float" office:value="5677769925" table:style-name="ce4">
            <text:p>5,677,769,925</text:p>
          </table:table-cell>
          <table:table-cell office:value-type="float" office:value="12363668634" table:style-name="ce4">
            <text:p>12,363,668,634</text:p>
          </table:table-cell>
          <table:table-cell office:value-type="float" office:value="11129184910" table:style-name="ce4">
            <text:p>11,129,184,910</text:p>
          </table:table-cell>
          <table:table-cell office:value-type="float" office:value="71201899" table:style-name="ce4">
            <text:p>71,201,899</text:p>
          </table:table-cell>
          <table:table-cell office:value-type="float" office:value="34292983716" table:style-name="ce4">
            <text:p>34,292,983,716</text:p>
          </table:table-cell>
          <table:table-cell office:value-type="float" office:value="1940392852" table:style-name="ce4">
            <text:p>1,940,392,852</text:p>
          </table:table-cell>
          <table:table-cell office:value-type="float" office:value="1668467610" table:style-name="ce4">
            <text:p>1,668,467,610</text:p>
          </table:table-cell>
          <table:table-cell office:value-type="float" office:value="0" table:style-name="ce2">
            <text:p>0</text:p>
          </table:table-cell>
          <table:table-cell office:value-type="float" office:value="92206006" table:style-name="ce4">
            <text:p>92,206,006</text:p>
          </table:table-cell>
          <table:table-cell office:value-type="float" office:value="217747409" table:style-name="ce4">
            <text:p>217,747,409</text:p>
          </table:table-cell>
          <table:table-cell office:value-type="float" office:value="28363954" table:style-name="ce4">
            <text:p>28,363,954</text:p>
          </table:table-cell>
          <table:table-cell office:value-type="float" office:value="1950057071" table:style-name="ce4">
            <text:p>1,950,057,071</text:p>
          </table:table-cell>
          <table:table-cell office:value-type="float" office:value="9664219" table:style-name="ce4">
            <text:p>9,664,21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7383939" table:style-name="ce6">
            <text:p>7,383,939</text:p>
          </table:table-cell>
          <table:table-cell office:value-type="float" office:value="154586373" table:style-name="ce6">
            <text:p>154,586,373</text:p>
          </table:table-cell>
          <table:table-cell office:value-type="float" office:value="37562416" table:style-name="ce6">
            <text:p>37,562,416</text:p>
          </table:table-cell>
          <table:table-cell office:value-type="float" office:value="242174708" table:style-name="ce6">
            <text:p>242,174,708</text:p>
          </table:table-cell>
          <table:table-cell office:value-type="float" office:value="5087734" table:style-name="ce6">
            <text:p>5,087,734</text:p>
          </table:table-cell>
          <table:table-cell office:value-type="float" office:value="369604" table:style-name="ce6">
            <text:p>369,604</text:p>
          </table:table-cell>
          <table:table-cell office:value-type="float" office:value="2753333" table:style-name="ce6">
            <text:p>2,753,333</text:p>
          </table:table-cell>
          <table:table-cell office:value-type="float" office:value="449918107" table:style-name="ce6">
            <text:p>449,918,107</text:p>
          </table:table-cell>
          <table:table-cell office:value-type="float" office:value="37894095" table:style-name="ce6">
            <text:p>37,894,095</text:p>
          </table:table-cell>
          <table:table-cell office:value-type="float" office:value="75247594" table:style-name="ce6">
            <text:p>75,247,594</text:p>
          </table:table-cell>
          <table:table-cell office:value-type="float" office:value="0" table:style-name="ce5">
            <text:p>0</text:p>
          </table:table-cell>
          <table:table-cell office:value-type="float" office:value="433975" table:style-name="ce6">
            <text:p>433,975</text:p>
          </table:table-cell>
          <table:table-cell office:value-type="float" office:value="118804" table:style-name="ce6">
            <text:p>118,804</text:p>
          </table:table-cell>
          <table:table-cell office:value-type="float" office:value="99525" table:style-name="ce6">
            <text:p>99,525</text:p>
          </table:table-cell>
          <table:table-cell office:value-type="float" office:value="75700848" table:style-name="ce6">
            <text:p>75,700,848</text:p>
          </table:table-cell>
          <table:table-cell office:value-type="float" office:value="37806753" table:style-name="ce6">
            <text:p>37,806,75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408318" table:style-name="ce6">
            <text:p>5,408,318</text:p>
          </table:table-cell>
          <table:table-cell office:value-type="float" office:value="65582914" table:style-name="ce6">
            <text:p>65,582,914</text:p>
          </table:table-cell>
          <table:table-cell office:value-type="float" office:value="0" table:style-name="ce5">
            <text:p>0</text:p>
          </table:table-cell>
          <table:table-cell office:value-type="float" office:value="34549585" table:style-name="ce6">
            <text:p>34,549,585</text:p>
          </table:table-cell>
          <table:table-cell office:value-type="float" office:value="218591234" table:style-name="ce6">
            <text:p>218,591,234</text:p>
          </table:table-cell>
          <table:table-cell office:value-type="float" office:value="266169756" table:style-name="ce6">
            <text:p>266,169,756</text:p>
          </table:table-cell>
          <table:table-cell office:value-type="float" office:value="0" table:style-name="ce5">
            <text:p>0</text:p>
          </table:table-cell>
          <table:table-cell office:value-type="float" office:value="590301807" table:style-name="ce6">
            <text:p>590,301,807</text:p>
          </table:table-cell>
          <table:table-cell office:value-type="float" office:value="31388916" table:style-name="ce6">
            <text:p>31,388,916</text:p>
          </table:table-cell>
          <table:table-cell office:value-type="float" office:value="17119388" table:style-name="ce6">
            <text:p>17,119,388</text:p>
          </table:table-cell>
          <table:table-cell office:value-type="float" office:value="6956796" table:style-name="ce6">
            <text:p>6,956,796</text:p>
          </table:table-cell>
          <table:table-cell office:value-type="float" office:value="1382073" table:style-name="ce6">
            <text:p>1,382,073</text:p>
          </table:table-cell>
          <table:table-cell office:value-type="float" office:value="7413928" table:style-name="ce6">
            <text:p>7,413,928</text:p>
          </table:table-cell>
          <table:table-cell office:value-type="float" office:value="277002" table:style-name="ce6">
            <text:p>277,002</text:p>
          </table:table-cell>
          <table:table-cell office:value-type="float" office:value="32595183" table:style-name="ce6">
            <text:p>32,595,183</text:p>
          </table:table-cell>
          <table:table-cell office:value-type="float" office:value="1206267" table:style-name="ce6">
            <text:p>1,206,26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504059" table:style-name="ce6">
            <text:p>7,504,059</text:p>
          </table:table-cell>
          <table:table-cell office:value-type="float" office:value="276595670" table:style-name="ce6">
            <text:p>276,595,670</text:p>
          </table:table-cell>
          <table:table-cell office:value-type="float" office:value="0" table:style-name="ce5">
            <text:p>0</text:p>
          </table:table-cell>
          <table:table-cell office:value-type="float" office:value="30510561" table:style-name="ce6">
            <text:p>30,510,561</text:p>
          </table:table-cell>
          <table:table-cell office:value-type="float" office:value="676613818" table:style-name="ce6">
            <text:p>676,613,818</text:p>
          </table:table-cell>
          <table:table-cell office:value-type="float" office:value="217976099" table:style-name="ce6">
            <text:p>217,976,099</text:p>
          </table:table-cell>
          <table:table-cell office:value-type="float" office:value="0" table:style-name="ce5">
            <text:p>0</text:p>
          </table:table-cell>
          <table:table-cell office:value-type="float" office:value="1209200207" table:style-name="ce6">
            <text:p>1,209,200,207</text:p>
          </table:table-cell>
          <table:table-cell office:value-type="float" office:value="75302258" table:style-name="ce6">
            <text:p>75,302,258</text:p>
          </table:table-cell>
          <table:table-cell office:value-type="float" office:value="41311051" table:style-name="ce6">
            <text:p>41,311,051</text:p>
          </table:table-cell>
          <table:table-cell office:value-type="float" office:value="12642888" table:style-name="ce6">
            <text:p>12,642,888</text:p>
          </table:table-cell>
          <table:table-cell office:value-type="float" office:value="4082187" table:style-name="ce6">
            <text:p>4,082,187</text:p>
          </table:table-cell>
          <table:table-cell office:value-type="float" office:value="20053091" table:style-name="ce6">
            <text:p>20,053,091</text:p>
          </table:table-cell>
          <table:table-cell office:value-type="float" office:value="49583" table:style-name="ce6">
            <text:p>49,583</text:p>
          </table:table-cell>
          <table:table-cell office:value-type="float" office:value="78039634" table:style-name="ce6">
            <text:p>78,039,634</text:p>
          </table:table-cell>
          <table:table-cell office:value-type="float" office:value="2737376" table:style-name="ce6">
            <text:p>2,737,37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45602" table:style-name="ce6">
            <text:p>145,602</text:p>
          </table:table-cell>
          <table:table-cell office:value-type="float" office:value="15591625" table:style-name="ce6">
            <text:p>15,591,625</text:p>
          </table:table-cell>
          <table:table-cell office:value-type="float" office:value="0" table:style-name="ce5">
            <text:p>0</text:p>
          </table:table-cell>
          <table:table-cell office:value-type="float" office:value="1241730" table:style-name="ce6">
            <text:p>1,241,730</text:p>
          </table:table-cell>
          <table:table-cell office:value-type="float" office:value="24794198" table:style-name="ce6">
            <text:p>24,794,198</text:p>
          </table:table-cell>
          <table:table-cell office:value-type="float" office:value="8682249" table:style-name="ce6">
            <text:p>8,682,249</text:p>
          </table:table-cell>
          <table:table-cell office:value-type="float" office:value="0" table:style-name="ce5">
            <text:p>0</text:p>
          </table:table-cell>
          <table:table-cell office:value-type="float" office:value="50455404" table:style-name="ce6">
            <text:p>50,455,404</text:p>
          </table:table-cell>
          <table:table-cell office:value-type="float" office:value="3312788" table:style-name="ce6">
            <text:p>3,312,788</text:p>
          </table:table-cell>
          <table:table-cell office:value-type="float" office:value="1813691" table:style-name="ce6">
            <text:p>1,813,691</text:p>
          </table:table-cell>
          <table:table-cell office:value-type="float" office:value="572056" table:style-name="ce6">
            <text:p>572,056</text:p>
          </table:table-cell>
          <table:table-cell office:value-type="float" office:value="218446" table:style-name="ce6">
            <text:p>218,446</text:p>
          </table:table-cell>
          <table:table-cell office:value-type="float" office:value="964883" table:style-name="ce6">
            <text:p>964,883</text:p>
          </table:table-cell>
          <table:table-cell office:value-type="float" office:value="97" table:style-name="ce5">
            <text:p>97</text:p>
          </table:table-cell>
          <table:table-cell office:value-type="float" office:value="3568979" table:style-name="ce6">
            <text:p>3,568,979</text:p>
          </table:table-cell>
          <table:table-cell office:value-type="float" office:value="256191" table:style-name="ce6">
            <text:p>256,191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80826876" table:style-name="ce8">
            <text:p>380,826,876</text:p>
          </table:table-cell>
          <table:table-cell office:value-type="float" office:value="5073686391" table:style-name="ce8">
            <text:p>5,073,686,391</text:p>
          </table:table-cell>
          <table:table-cell office:value-type="float" office:value="167005997" table:style-name="ce8">
            <text:p>167,005,997</text:p>
          </table:table-cell>
          <table:table-cell office:value-type="float" office:value="5986246509" table:style-name="ce8">
            <text:p>5,986,246,509</text:p>
          </table:table-cell>
          <table:table-cell office:value-type="float" office:value="13288755618" table:style-name="ce8">
            <text:p>13,288,755,618</text:p>
          </table:table-cell>
          <table:table-cell office:value-type="float" office:value="11622382618" table:style-name="ce8">
            <text:p>11,622,382,618</text:p>
          </table:table-cell>
          <table:table-cell office:value-type="float" office:value="73955232" table:style-name="ce8">
            <text:p>73,955,232</text:p>
          </table:table-cell>
          <table:table-cell office:value-type="float" office:value="36592859241" table:style-name="ce8">
            <text:p>36,592,859,241</text:p>
          </table:table-cell>
          <table:table-cell office:value-type="float" office:value="2088290909" table:style-name="ce8">
            <text:p>2,088,290,909</text:p>
          </table:table-cell>
          <table:table-cell office:value-type="float" office:value="1803959334" table:style-name="ce8">
            <text:p>1,803,959,334</text:p>
          </table:table-cell>
          <table:table-cell office:value-type="float" office:value="20171740" table:style-name="ce8">
            <text:p>20,171,740</text:p>
          </table:table-cell>
          <table:table-cell office:value-type="float" office:value="98322687" table:style-name="ce8">
            <text:p>98,322,687</text:p>
          </table:table-cell>
          <table:table-cell office:value-type="float" office:value="246298115" table:style-name="ce8">
            <text:p>246,298,115</text:p>
          </table:table-cell>
          <table:table-cell office:value-type="float" office:value="28790161" table:style-name="ce8">
            <text:p>28,790,161</text:p>
          </table:table-cell>
          <table:table-cell office:value-type="float" office:value="2139961715" table:style-name="ce8">
            <text:p>2,139,961,715</text:p>
          </table:table-cell>
          <table:table-cell office:value-type="float" office:value="51670806" table:style-name="ce8">
            <text:p>51,670,806</text:p>
          </table:table-cell>
          <table:table-cell table:number-columns-repeated="16366"/>
        </table:table-row>
        <table:table-row table:style-name="ro1">
          <table:table-cell office:value-type="float" office:value="10810" table:style-name="ce2">
            <text:p>10810</text:p>
          </table:table-cell>
          <table:table-cell office:value-type="string" table:style-name="ce2">
            <text:p>本國銀行</text:p>
          </table:table-cell>
          <table:table-cell office:value-type="float" office:value="347662386" table:style-name="ce4">
            <text:p>347,662,386</text:p>
          </table:table-cell>
          <table:table-cell office:value-type="float" office:value="4537542575" table:style-name="ce4">
            <text:p>4,537,542,575</text:p>
          </table:table-cell>
          <table:table-cell office:value-type="float" office:value="121809063" table:style-name="ce4">
            <text:p>121,809,063</text:p>
          </table:table-cell>
          <table:table-cell office:value-type="float" office:value="5663852736" table:style-name="ce4">
            <text:p>5,663,852,736</text:p>
          </table:table-cell>
          <table:table-cell office:value-type="float" office:value="12333167372" table:style-name="ce4">
            <text:p>12,333,167,372</text:p>
          </table:table-cell>
          <table:table-cell office:value-type="float" office:value="11158725985" table:style-name="ce4">
            <text:p>11,158,725,985</text:p>
          </table:table-cell>
          <table:table-cell office:value-type="float" office:value="86875965" table:style-name="ce4">
            <text:p>86,875,965</text:p>
          </table:table-cell>
          <table:table-cell office:value-type="float" office:value="34249636082" table:style-name="ce4">
            <text:p>34,249,636,082</text:p>
          </table:table-cell>
          <table:table-cell office:value-type="float" office:value="1931908906" table:style-name="ce4">
            <text:p>1,931,908,906</text:p>
          </table:table-cell>
          <table:table-cell office:value-type="float" office:value="1654579547" table:style-name="ce4">
            <text:p>1,654,579,547</text:p>
          </table:table-cell>
          <table:table-cell office:value-type="float" office:value="0" table:style-name="ce2">
            <text:p>0</text:p>
          </table:table-cell>
          <table:table-cell office:value-type="float" office:value="95870610" table:style-name="ce4">
            <text:p>95,870,610</text:p>
          </table:table-cell>
          <table:table-cell office:value-type="float" office:value="218465414" table:style-name="ce4">
            <text:p>218,465,414</text:p>
          </table:table-cell>
          <table:table-cell office:value-type="float" office:value="29712501" table:style-name="ce4">
            <text:p>29,712,501</text:p>
          </table:table-cell>
          <table:table-cell office:value-type="float" office:value="1939203070" table:style-name="ce4">
            <text:p>1,939,203,070</text:p>
          </table:table-cell>
          <table:table-cell office:value-type="float" office:value="7294164" table:style-name="ce4">
            <text:p>7,294,16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7209854" table:style-name="ce6">
            <text:p>7,209,854</text:p>
          </table:table-cell>
          <table:table-cell office:value-type="float" office:value="156451517" table:style-name="ce6">
            <text:p>156,451,517</text:p>
          </table:table-cell>
          <table:table-cell office:value-type="float" office:value="37473266" table:style-name="ce6">
            <text:p>37,473,266</text:p>
          </table:table-cell>
          <table:table-cell office:value-type="float" office:value="250533104" table:style-name="ce6">
            <text:p>250,533,104</text:p>
          </table:table-cell>
          <table:table-cell office:value-type="float" office:value="5050992" table:style-name="ce6">
            <text:p>5,050,992</text:p>
          </table:table-cell>
          <table:table-cell office:value-type="float" office:value="398775" table:style-name="ce6">
            <text:p>398,775</text:p>
          </table:table-cell>
          <table:table-cell office:value-type="float" office:value="3270000" table:style-name="ce6">
            <text:p>3,270,000</text:p>
          </table:table-cell>
          <table:table-cell office:value-type="float" office:value="460387508" table:style-name="ce6">
            <text:p>460,387,508</text:p>
          </table:table-cell>
          <table:table-cell office:value-type="float" office:value="38425322" table:style-name="ce6">
            <text:p>38,425,322</text:p>
          </table:table-cell>
          <table:table-cell office:value-type="float" office:value="71899882" table:style-name="ce6">
            <text:p>71,899,882</text:p>
          </table:table-cell>
          <table:table-cell office:value-type="float" office:value="0" table:style-name="ce5">
            <text:p>0</text:p>
          </table:table-cell>
          <table:table-cell office:value-type="float" office:value="416356" table:style-name="ce6">
            <text:p>416,356</text:p>
          </table:table-cell>
          <table:table-cell office:value-type="float" office:value="116958" table:style-name="ce6">
            <text:p>116,958</text:p>
          </table:table-cell>
          <table:table-cell office:value-type="float" office:value="62261" table:style-name="ce6">
            <text:p>62,261</text:p>
          </table:table-cell>
          <table:table-cell office:value-type="float" office:value="72370935" table:style-name="ce6">
            <text:p>72,370,935</text:p>
          </table:table-cell>
          <table:table-cell office:value-type="float" office:value="33945613" table:style-name="ce6">
            <text:p>33,945,61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325499" table:style-name="ce6">
            <text:p>5,325,499</text:p>
          </table:table-cell>
          <table:table-cell office:value-type="float" office:value="65999647" table:style-name="ce6">
            <text:p>65,999,647</text:p>
          </table:table-cell>
          <table:table-cell office:value-type="float" office:value="0" table:style-name="ce5">
            <text:p>0</text:p>
          </table:table-cell>
          <table:table-cell office:value-type="float" office:value="35353729" table:style-name="ce6">
            <text:p>35,353,729</text:p>
          </table:table-cell>
          <table:table-cell office:value-type="float" office:value="219165256" table:style-name="ce6">
            <text:p>219,165,256</text:p>
          </table:table-cell>
          <table:table-cell office:value-type="float" office:value="266606508" table:style-name="ce6">
            <text:p>266,606,508</text:p>
          </table:table-cell>
          <table:table-cell office:value-type="float" office:value="0" table:style-name="ce5">
            <text:p>0</text:p>
          </table:table-cell>
          <table:table-cell office:value-type="float" office:value="592450639" table:style-name="ce6">
            <text:p>592,450,639</text:p>
          </table:table-cell>
          <table:table-cell office:value-type="float" office:value="31509991" table:style-name="ce6">
            <text:p>31,509,991</text:p>
          </table:table-cell>
          <table:table-cell office:value-type="float" office:value="17263908" table:style-name="ce6">
            <text:p>17,263,908</text:p>
          </table:table-cell>
          <table:table-cell office:value-type="float" office:value="6761834" table:style-name="ce6">
            <text:p>6,761,834</text:p>
          </table:table-cell>
          <table:table-cell office:value-type="float" office:value="1455901" table:style-name="ce6">
            <text:p>1,455,901</text:p>
          </table:table-cell>
          <table:table-cell office:value-type="float" office:value="7496745" table:style-name="ce6">
            <text:p>7,496,745</text:p>
          </table:table-cell>
          <table:table-cell office:value-type="float" office:value="298112" table:style-name="ce6">
            <text:p>298,112</text:p>
          </table:table-cell>
          <table:table-cell office:value-type="float" office:value="32680276" table:style-name="ce6">
            <text:p>32,680,276</text:p>
          </table:table-cell>
          <table:table-cell office:value-type="float" office:value="1170285" table:style-name="ce6">
            <text:p>1,170,28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53921" table:style-name="ce6">
            <text:p>7,453,921</text:p>
          </table:table-cell>
          <table:table-cell office:value-type="float" office:value="277022401" table:style-name="ce6">
            <text:p>277,022,401</text:p>
          </table:table-cell>
          <table:table-cell office:value-type="float" office:value="0" table:style-name="ce5">
            <text:p>0</text:p>
          </table:table-cell>
          <table:table-cell office:value-type="float" office:value="30089337" table:style-name="ce6">
            <text:p>30,089,337</text:p>
          </table:table-cell>
          <table:table-cell office:value-type="float" office:value="677782437" table:style-name="ce6">
            <text:p>677,782,437</text:p>
          </table:table-cell>
          <table:table-cell office:value-type="float" office:value="218307749" table:style-name="ce6">
            <text:p>218,307,749</text:p>
          </table:table-cell>
          <table:table-cell office:value-type="float" office:value="0" table:style-name="ce5">
            <text:p>0</text:p>
          </table:table-cell>
          <table:table-cell office:value-type="float" office:value="1210655845" table:style-name="ce6">
            <text:p>1,210,655,845</text:p>
          </table:table-cell>
          <table:table-cell office:value-type="float" office:value="75395055" table:style-name="ce6">
            <text:p>75,395,055</text:p>
          </table:table-cell>
          <table:table-cell office:value-type="float" office:value="41416394" table:style-name="ce6">
            <text:p>41,416,394</text:p>
          </table:table-cell>
          <table:table-cell office:value-type="float" office:value="12620316" table:style-name="ce6">
            <text:p>12,620,316</text:p>
          </table:table-cell>
          <table:table-cell office:value-type="float" office:value="4141887" table:style-name="ce6">
            <text:p>4,141,887</text:p>
          </table:table-cell>
          <table:table-cell office:value-type="float" office:value="19970856" table:style-name="ce6">
            <text:p>19,970,856</text:p>
          </table:table-cell>
          <table:table-cell office:value-type="float" office:value="52340" table:style-name="ce6">
            <text:p>52,340</text:p>
          </table:table-cell>
          <table:table-cell office:value-type="float" office:value="78097113" table:style-name="ce6">
            <text:p>78,097,113</text:p>
          </table:table-cell>
          <table:table-cell office:value-type="float" office:value="2702058" table:style-name="ce6">
            <text:p>2,702,05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45489" table:style-name="ce6">
            <text:p>145,489</text:p>
          </table:table-cell>
          <table:table-cell office:value-type="float" office:value="15505758" table:style-name="ce6">
            <text:p>15,505,758</text:p>
          </table:table-cell>
          <table:table-cell office:value-type="float" office:value="0" table:style-name="ce5">
            <text:p>0</text:p>
          </table:table-cell>
          <table:table-cell office:value-type="float" office:value="1287749" table:style-name="ce6">
            <text:p>1,287,749</text:p>
          </table:table-cell>
          <table:table-cell office:value-type="float" office:value="25014861" table:style-name="ce6">
            <text:p>25,014,861</text:p>
          </table:table-cell>
          <table:table-cell office:value-type="float" office:value="8735172" table:style-name="ce6">
            <text:p>8,735,172</text:p>
          </table:table-cell>
          <table:table-cell office:value-type="float" office:value="0" table:style-name="ce5">
            <text:p>0</text:p>
          </table:table-cell>
          <table:table-cell office:value-type="float" office:value="50689029" table:style-name="ce6">
            <text:p>50,689,029</text:p>
          </table:table-cell>
          <table:table-cell office:value-type="float" office:value="3320944" table:style-name="ce6">
            <text:p>3,320,944</text:p>
          </table:table-cell>
          <table:table-cell office:value-type="float" office:value="1822034" table:style-name="ce6">
            <text:p>1,822,034</text:p>
          </table:table-cell>
          <table:table-cell office:value-type="float" office:value="567178" table:style-name="ce6">
            <text:p>567,178</text:p>
          </table:table-cell>
          <table:table-cell office:value-type="float" office:value="226670" table:style-name="ce6">
            <text:p>226,670</text:p>
          </table:table-cell>
          <table:table-cell office:value-type="float" office:value="984670" table:style-name="ce6">
            <text:p>984,670</text:p>
          </table:table-cell>
          <table:table-cell office:value-type="float" office:value="51" table:style-name="ce5">
            <text:p>51</text:p>
          </table:table-cell>
          <table:table-cell office:value-type="float" office:value="3600501" table:style-name="ce6">
            <text:p>3,600,501</text:p>
          </table:table-cell>
          <table:table-cell office:value-type="float" office:value="279557" table:style-name="ce6">
            <text:p>279,557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67797149" table:style-name="ce8">
            <text:p>367,797,149</text:p>
          </table:table-cell>
          <table:table-cell office:value-type="float" office:value="5052521898" table:style-name="ce8">
            <text:p>5,052,521,898</text:p>
          </table:table-cell>
          <table:table-cell office:value-type="float" office:value="159282329" table:style-name="ce8">
            <text:p>159,282,329</text:p>
          </table:table-cell>
          <table:table-cell office:value-type="float" office:value="5981116655" table:style-name="ce8">
            <text:p>5,981,116,655</text:p>
          </table:table-cell>
          <table:table-cell office:value-type="float" office:value="13260180918" table:style-name="ce8">
            <text:p>13,260,180,918</text:p>
          </table:table-cell>
          <table:table-cell office:value-type="float" office:value="11652774189" table:style-name="ce8">
            <text:p>11,652,774,189</text:p>
          </table:table-cell>
          <table:table-cell office:value-type="float" office:value="90145965" table:style-name="ce8">
            <text:p>90,145,965</text:p>
          </table:table-cell>
          <table:table-cell office:value-type="float" office:value="36563819103" table:style-name="ce8">
            <text:p>36,563,819,103</text:p>
          </table:table-cell>
          <table:table-cell office:value-type="float" office:value="2080560218" table:style-name="ce8">
            <text:p>2,080,560,218</text:p>
          </table:table-cell>
          <table:table-cell office:value-type="float" office:value="1786981765" table:style-name="ce8">
            <text:p>1,786,981,765</text:p>
          </table:table-cell>
          <table:table-cell office:value-type="float" office:value="19949328" table:style-name="ce8">
            <text:p>19,949,328</text:p>
          </table:table-cell>
          <table:table-cell office:value-type="float" office:value="102111424" table:style-name="ce8">
            <text:p>102,111,424</text:p>
          </table:table-cell>
          <table:table-cell office:value-type="float" office:value="247034643" table:style-name="ce8">
            <text:p>247,034,643</text:p>
          </table:table-cell>
          <table:table-cell office:value-type="float" office:value="30125265" table:style-name="ce8">
            <text:p>30,125,265</text:p>
          </table:table-cell>
          <table:table-cell office:value-type="float" office:value="2125951895" table:style-name="ce8">
            <text:p>2,125,951,895</text:p>
          </table:table-cell>
          <table:table-cell office:value-type="float" office:value="45391677" table:style-name="ce8">
            <text:p>45,391,677</text:p>
          </table:table-cell>
          <table:table-cell table:number-columns-repeated="16366"/>
        </table:table-row>
        <table:table-row table:style-name="ro1">
          <table:table-cell office:value-type="float" office:value="10811" table:style-name="ce2">
            <text:p>10811</text:p>
          </table:table-cell>
          <table:table-cell office:value-type="string" table:style-name="ce2">
            <text:p>本國銀行</text:p>
          </table:table-cell>
          <table:table-cell office:value-type="float" office:value="362807690" table:style-name="ce4">
            <text:p>362,807,690</text:p>
          </table:table-cell>
          <table:table-cell office:value-type="float" office:value="4620810708" table:style-name="ce4">
            <text:p>4,620,810,708</text:p>
          </table:table-cell>
          <table:table-cell office:value-type="float" office:value="111911057" table:style-name="ce4">
            <text:p>111,911,057</text:p>
          </table:table-cell>
          <table:table-cell office:value-type="float" office:value="5736600744" table:style-name="ce4">
            <text:p>5,736,600,744</text:p>
          </table:table-cell>
          <table:table-cell office:value-type="float" office:value="12343632712" table:style-name="ce4">
            <text:p>12,343,632,712</text:p>
          </table:table-cell>
          <table:table-cell office:value-type="float" office:value="11167128897" table:style-name="ce4">
            <text:p>11,167,128,897</text:p>
          </table:table-cell>
          <table:table-cell office:value-type="float" office:value="114730095" table:style-name="ce4">
            <text:p>114,730,095</text:p>
          </table:table-cell>
          <table:table-cell office:value-type="float" office:value="34457621903" table:style-name="ce4">
            <text:p>34,457,621,903</text:p>
          </table:table-cell>
          <table:table-cell office:value-type="float" office:value="1944430284" table:style-name="ce4">
            <text:p>1,944,430,284</text:p>
          </table:table-cell>
          <table:table-cell office:value-type="float" office:value="1679914443" table:style-name="ce4">
            <text:p>1,679,914,443</text:p>
          </table:table-cell>
          <table:table-cell office:value-type="float" office:value="0" table:style-name="ce2">
            <text:p>0</text:p>
          </table:table-cell>
          <table:table-cell office:value-type="float" office:value="86924662" table:style-name="ce4">
            <text:p>86,924,662</text:p>
          </table:table-cell>
          <table:table-cell office:value-type="float" office:value="214340892" table:style-name="ce4">
            <text:p>214,340,892</text:p>
          </table:table-cell>
          <table:table-cell office:value-type="float" office:value="31519251" table:style-name="ce4">
            <text:p>31,519,251</text:p>
          </table:table-cell>
          <table:table-cell office:value-type="float" office:value="1949660746" table:style-name="ce4">
            <text:p>1,949,660,746</text:p>
          </table:table-cell>
          <table:table-cell office:value-type="float" office:value="5230462" table:style-name="ce4">
            <text:p>5,230,46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7988366" table:style-name="ce6">
            <text:p>7,988,366</text:p>
          </table:table-cell>
          <table:table-cell office:value-type="float" office:value="156825802" table:style-name="ce6">
            <text:p>156,825,802</text:p>
          </table:table-cell>
          <table:table-cell office:value-type="float" office:value="36202164" table:style-name="ce6">
            <text:p>36,202,164</text:p>
          </table:table-cell>
          <table:table-cell office:value-type="float" office:value="259041954" table:style-name="ce6">
            <text:p>259,041,954</text:p>
          </table:table-cell>
          <table:table-cell office:value-type="float" office:value="5055571" table:style-name="ce6">
            <text:p>5,055,571</text:p>
          </table:table-cell>
          <table:table-cell office:value-type="float" office:value="394717" table:style-name="ce6">
            <text:p>394,717</text:p>
          </table:table-cell>
          <table:table-cell office:value-type="float" office:value="3353333" table:style-name="ce6">
            <text:p>3,353,333</text:p>
          </table:table-cell>
          <table:table-cell office:value-type="float" office:value="468861907" table:style-name="ce6">
            <text:p>468,861,907</text:p>
          </table:table-cell>
          <table:table-cell office:value-type="float" office:value="38893163" table:style-name="ce6">
            <text:p>38,893,163</text:p>
          </table:table-cell>
          <table:table-cell office:value-type="float" office:value="69212494" table:style-name="ce6">
            <text:p>69,212,494</text:p>
          </table:table-cell>
          <table:table-cell office:value-type="float" office:value="0" table:style-name="ce5">
            <text:p>0</text:p>
          </table:table-cell>
          <table:table-cell office:value-type="float" office:value="147167" table:style-name="ce6">
            <text:p>147,167</text:p>
          </table:table-cell>
          <table:table-cell office:value-type="float" office:value="120888" table:style-name="ce6">
            <text:p>120,888</text:p>
          </table:table-cell>
          <table:table-cell office:value-type="float" office:value="51275" table:style-name="ce6">
            <text:p>51,275</text:p>
          </table:table-cell>
          <table:table-cell office:value-type="float" office:value="69429274" table:style-name="ce6">
            <text:p>69,429,274</text:p>
          </table:table-cell>
          <table:table-cell office:value-type="float" office:value="30536111" table:style-name="ce6">
            <text:p>30,536,11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393706" table:style-name="ce6">
            <text:p>5,393,706</text:p>
          </table:table-cell>
          <table:table-cell office:value-type="float" office:value="67130465" table:style-name="ce6">
            <text:p>67,130,465</text:p>
          </table:table-cell>
          <table:table-cell office:value-type="float" office:value="0" table:style-name="ce5">
            <text:p>0</text:p>
          </table:table-cell>
          <table:table-cell office:value-type="float" office:value="35764830" table:style-name="ce6">
            <text:p>35,764,830</text:p>
          </table:table-cell>
          <table:table-cell office:value-type="float" office:value="220585981" table:style-name="ce6">
            <text:p>220,585,981</text:p>
          </table:table-cell>
          <table:table-cell office:value-type="float" office:value="266740153" table:style-name="ce6">
            <text:p>266,740,153</text:p>
          </table:table-cell>
          <table:table-cell office:value-type="float" office:value="0" table:style-name="ce5">
            <text:p>0</text:p>
          </table:table-cell>
          <table:table-cell office:value-type="float" office:value="595615135" table:style-name="ce6">
            <text:p>595,615,135</text:p>
          </table:table-cell>
          <table:table-cell office:value-type="float" office:value="31731897" table:style-name="ce6">
            <text:p>31,731,897</text:p>
          </table:table-cell>
          <table:table-cell office:value-type="float" office:value="17330503" table:style-name="ce6">
            <text:p>17,330,503</text:p>
          </table:table-cell>
          <table:table-cell office:value-type="float" office:value="6574180" table:style-name="ce6">
            <text:p>6,574,180</text:p>
          </table:table-cell>
          <table:table-cell office:value-type="float" office:value="1384261" table:style-name="ce6">
            <text:p>1,384,261</text:p>
          </table:table-cell>
          <table:table-cell office:value-type="float" office:value="7468187" table:style-name="ce6">
            <text:p>7,468,187</text:p>
          </table:table-cell>
          <table:table-cell office:value-type="float" office:value="328196" table:style-name="ce6">
            <text:p>328,196</text:p>
          </table:table-cell>
          <table:table-cell office:value-type="float" office:value="32428935" table:style-name="ce6">
            <text:p>32,428,935</text:p>
          </table:table-cell>
          <table:table-cell office:value-type="float" office:value="697038" table:style-name="ce6">
            <text:p>697,03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558171" table:style-name="ce6">
            <text:p>7,558,171</text:p>
          </table:table-cell>
          <table:table-cell office:value-type="float" office:value="279164225" table:style-name="ce6">
            <text:p>279,164,225</text:p>
          </table:table-cell>
          <table:table-cell office:value-type="float" office:value="0" table:style-name="ce5">
            <text:p>0</text:p>
          </table:table-cell>
          <table:table-cell office:value-type="float" office:value="29380899" table:style-name="ce6">
            <text:p>29,380,899</text:p>
          </table:table-cell>
          <table:table-cell office:value-type="float" office:value="680170882" table:style-name="ce6">
            <text:p>680,170,882</text:p>
          </table:table-cell>
          <table:table-cell office:value-type="float" office:value="218205764" table:style-name="ce6">
            <text:p>218,205,764</text:p>
          </table:table-cell>
          <table:table-cell office:value-type="float" office:value="0" table:style-name="ce5">
            <text:p>0</text:p>
          </table:table-cell>
          <table:table-cell office:value-type="float" office:value="1214479941" table:style-name="ce6">
            <text:p>1,214,479,941</text:p>
          </table:table-cell>
          <table:table-cell office:value-type="float" office:value="75707509" table:style-name="ce6">
            <text:p>75,707,509</text:p>
          </table:table-cell>
          <table:table-cell office:value-type="float" office:value="41467526" table:style-name="ce6">
            <text:p>41,467,526</text:p>
          </table:table-cell>
          <table:table-cell office:value-type="float" office:value="12819938" table:style-name="ce6">
            <text:p>12,819,938</text:p>
          </table:table-cell>
          <table:table-cell office:value-type="float" office:value="4161150" table:style-name="ce6">
            <text:p>4,161,150</text:p>
          </table:table-cell>
          <table:table-cell office:value-type="float" office:value="20058350" table:style-name="ce6">
            <text:p>20,058,350</text:p>
          </table:table-cell>
          <table:table-cell office:value-type="float" office:value="53864" table:style-name="ce6">
            <text:p>53,864</text:p>
          </table:table-cell>
          <table:table-cell office:value-type="float" office:value="78453100" table:style-name="ce6">
            <text:p>78,453,100</text:p>
          </table:table-cell>
          <table:table-cell office:value-type="float" office:value="2745591" table:style-name="ce6">
            <text:p>2,745,59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49125" table:style-name="ce6">
            <text:p>149,125</text:p>
          </table:table-cell>
          <table:table-cell office:value-type="float" office:value="15631672" table:style-name="ce6">
            <text:p>15,631,672</text:p>
          </table:table-cell>
          <table:table-cell office:value-type="float" office:value="0" table:style-name="ce5">
            <text:p>0</text:p>
          </table:table-cell>
          <table:table-cell office:value-type="float" office:value="1304472" table:style-name="ce6">
            <text:p>1,304,472</text:p>
          </table:table-cell>
          <table:table-cell office:value-type="float" office:value="25299043" table:style-name="ce6">
            <text:p>25,299,043</text:p>
          </table:table-cell>
          <table:table-cell office:value-type="float" office:value="8809406" table:style-name="ce6">
            <text:p>8,809,406</text:p>
          </table:table-cell>
          <table:table-cell office:value-type="float" office:value="0" table:style-name="ce5">
            <text:p>0</text:p>
          </table:table-cell>
          <table:table-cell office:value-type="float" office:value="51193718" table:style-name="ce6">
            <text:p>51,193,718</text:p>
          </table:table-cell>
          <table:table-cell office:value-type="float" office:value="3353074" table:style-name="ce6">
            <text:p>3,353,074</text:p>
          </table:table-cell>
          <table:table-cell office:value-type="float" office:value="1826474" table:style-name="ce6">
            <text:p>1,826,474</text:p>
          </table:table-cell>
          <table:table-cell office:value-type="float" office:value="568827" table:style-name="ce6">
            <text:p>568,827</text:p>
          </table:table-cell>
          <table:table-cell office:value-type="float" office:value="225679" table:style-name="ce6">
            <text:p>225,679</text:p>
          </table:table-cell>
          <table:table-cell office:value-type="float" office:value="993747" table:style-name="ce6">
            <text:p>993,747</text:p>
          </table:table-cell>
          <table:table-cell office:value-type="float" office:value="86" table:style-name="ce5">
            <text:p>86</text:p>
          </table:table-cell>
          <table:table-cell office:value-type="float" office:value="3614641" table:style-name="ce6">
            <text:p>3,614,641</text:p>
          </table:table-cell>
          <table:table-cell office:value-type="float" office:value="261567" table:style-name="ce6">
            <text:p>261,567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83897058" table:style-name="ce8">
            <text:p>383,897,058</text:p>
          </table:table-cell>
          <table:table-cell office:value-type="float" office:value="5139562872" table:style-name="ce8">
            <text:p>5,139,562,872</text:p>
          </table:table-cell>
          <table:table-cell office:value-type="float" office:value="148113221" table:style-name="ce8">
            <text:p>148,113,221</text:p>
          </table:table-cell>
          <table:table-cell office:value-type="float" office:value="6062092899" table:style-name="ce8">
            <text:p>6,062,092,899</text:p>
          </table:table-cell>
          <table:table-cell office:value-type="float" office:value="13274744189" table:style-name="ce8">
            <text:p>13,274,744,189</text:p>
          </table:table-cell>
          <table:table-cell office:value-type="float" office:value="11661278937" table:style-name="ce8">
            <text:p>11,661,278,937</text:p>
          </table:table-cell>
          <table:table-cell office:value-type="float" office:value="118083428" table:style-name="ce8">
            <text:p>118,083,428</text:p>
          </table:table-cell>
          <table:table-cell office:value-type="float" office:value="36787772604" table:style-name="ce8">
            <text:p>36,787,772,604</text:p>
          </table:table-cell>
          <table:table-cell office:value-type="float" office:value="2094115927" table:style-name="ce8">
            <text:p>2,094,115,927</text:p>
          </table:table-cell>
          <table:table-cell office:value-type="float" office:value="1809751440" table:style-name="ce8">
            <text:p>1,809,751,440</text:p>
          </table:table-cell>
          <table:table-cell office:value-type="float" office:value="19962945" table:style-name="ce8">
            <text:p>19,962,945</text:p>
          </table:table-cell>
          <table:table-cell office:value-type="float" office:value="92842919" table:style-name="ce8">
            <text:p>92,842,919</text:p>
          </table:table-cell>
          <table:table-cell office:value-type="float" office:value="242982064" table:style-name="ce8">
            <text:p>242,982,064</text:p>
          </table:table-cell>
          <table:table-cell office:value-type="float" office:value="31952672" table:style-name="ce8">
            <text:p>31,952,672</text:p>
          </table:table-cell>
          <table:table-cell office:value-type="float" office:value="2133586696" table:style-name="ce8">
            <text:p>2,133,586,696</text:p>
          </table:table-cell>
          <table:table-cell office:value-type="float" office:value="39470769" table:style-name="ce8">
            <text:p>39,470,769</text:p>
          </table:table-cell>
          <table:table-cell table:number-columns-repeated="16366"/>
        </table:table-row>
        <table:table-row table:style-name="ro1">
          <table:table-cell office:value-type="float" office:value="10812" table:style-name="ce2">
            <text:p>10812</text:p>
          </table:table-cell>
          <table:table-cell office:value-type="string" table:style-name="ce2">
            <text:p>本國銀行</text:p>
          </table:table-cell>
          <table:table-cell office:value-type="float" office:value="390431756" table:style-name="ce4">
            <text:p>390,431,756</text:p>
          </table:table-cell>
          <table:table-cell office:value-type="float" office:value="4737232234" table:style-name="ce4">
            <text:p>4,737,232,234</text:p>
          </table:table-cell>
          <table:table-cell office:value-type="float" office:value="100949472" table:style-name="ce4">
            <text:p>100,949,472</text:p>
          </table:table-cell>
          <table:table-cell office:value-type="float" office:value="5756405968" table:style-name="ce4">
            <text:p>5,756,405,968</text:p>
          </table:table-cell>
          <table:table-cell office:value-type="float" office:value="12358428329" table:style-name="ce4">
            <text:p>12,358,428,329</text:p>
          </table:table-cell>
          <table:table-cell office:value-type="float" office:value="11172402839" table:style-name="ce4">
            <text:p>11,172,402,839</text:p>
          </table:table-cell>
          <table:table-cell office:value-type="float" office:value="129627171" table:style-name="ce4">
            <text:p>129,627,171</text:p>
          </table:table-cell>
          <table:table-cell office:value-type="float" office:value="34645477769" table:style-name="ce4">
            <text:p>34,645,477,769</text:p>
          </table:table-cell>
          <table:table-cell office:value-type="float" office:value="1957239479" table:style-name="ce4">
            <text:p>1,957,239,479</text:p>
          </table:table-cell>
          <table:table-cell office:value-type="float" office:value="1679936106" table:style-name="ce4">
            <text:p>1,679,936,106</text:p>
          </table:table-cell>
          <table:table-cell office:value-type="float" office:value="0" table:style-name="ce2">
            <text:p>0</text:p>
          </table:table-cell>
          <table:table-cell office:value-type="float" office:value="89707254" table:style-name="ce4">
            <text:p>89,707,254</text:p>
          </table:table-cell>
          <table:table-cell office:value-type="float" office:value="239135203" table:style-name="ce4">
            <text:p>239,135,203</text:p>
          </table:table-cell>
          <table:table-cell office:value-type="float" office:value="43618443" table:style-name="ce4">
            <text:p>43,618,443</text:p>
          </table:table-cell>
          <table:table-cell office:value-type="float" office:value="1965160120" table:style-name="ce4">
            <text:p>1,965,160,120</text:p>
          </table:table-cell>
          <table:table-cell office:value-type="float" office:value="7920641" table:style-name="ce4">
            <text:p>7,920,64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440339" table:style-name="ce6">
            <text:p>8,440,339</text:p>
          </table:table-cell>
          <table:table-cell office:value-type="float" office:value="159811853" table:style-name="ce6">
            <text:p>159,811,853</text:p>
          </table:table-cell>
          <table:table-cell office:value-type="float" office:value="32550334" table:style-name="ce6">
            <text:p>32,550,334</text:p>
          </table:table-cell>
          <table:table-cell office:value-type="float" office:value="268823730" table:style-name="ce6">
            <text:p>268,823,730</text:p>
          </table:table-cell>
          <table:table-cell office:value-type="float" office:value="5012496" table:style-name="ce6">
            <text:p>5,012,496</text:p>
          </table:table-cell>
          <table:table-cell office:value-type="float" office:value="385327" table:style-name="ce6">
            <text:p>385,327</text:p>
          </table:table-cell>
          <table:table-cell office:value-type="float" office:value="3770000" table:style-name="ce6">
            <text:p>3,770,000</text:p>
          </table:table-cell>
          <table:table-cell office:value-type="float" office:value="478794079" table:style-name="ce6">
            <text:p>478,794,079</text:p>
          </table:table-cell>
          <table:table-cell office:value-type="float" office:value="38587314" table:style-name="ce6">
            <text:p>38,587,314</text:p>
          </table:table-cell>
          <table:table-cell office:value-type="float" office:value="78362843" table:style-name="ce6">
            <text:p>78,362,843</text:p>
          </table:table-cell>
          <table:table-cell office:value-type="float" office:value="0" table:style-name="ce5">
            <text:p>0</text:p>
          </table:table-cell>
          <table:table-cell office:value-type="float" office:value="150334" table:style-name="ce6">
            <text:p>150,334</text:p>
          </table:table-cell>
          <table:table-cell office:value-type="float" office:value="106676" table:style-name="ce6">
            <text:p>106,676</text:p>
          </table:table-cell>
          <table:table-cell office:value-type="float" office:value="45644" table:style-name="ce6">
            <text:p>45,644</text:p>
          </table:table-cell>
          <table:table-cell office:value-type="float" office:value="78574209" table:style-name="ce6">
            <text:p>78,574,209</text:p>
          </table:table-cell>
          <table:table-cell office:value-type="float" office:value="39986895" table:style-name="ce6">
            <text:p>39,986,89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514925" table:style-name="ce6">
            <text:p>5,514,925</text:p>
          </table:table-cell>
          <table:table-cell office:value-type="float" office:value="67740443" table:style-name="ce6">
            <text:p>67,740,443</text:p>
          </table:table-cell>
          <table:table-cell office:value-type="float" office:value="0" table:style-name="ce5">
            <text:p>0</text:p>
          </table:table-cell>
          <table:table-cell office:value-type="float" office:value="35472605" table:style-name="ce6">
            <text:p>35,472,605</text:p>
          </table:table-cell>
          <table:table-cell office:value-type="float" office:value="220699329" table:style-name="ce6">
            <text:p>220,699,329</text:p>
          </table:table-cell>
          <table:table-cell office:value-type="float" office:value="266712350" table:style-name="ce6">
            <text:p>266,712,350</text:p>
          </table:table-cell>
          <table:table-cell office:value-type="float" office:value="0" table:style-name="ce5">
            <text:p>0</text:p>
          </table:table-cell>
          <table:table-cell office:value-type="float" office:value="596139652" table:style-name="ce6">
            <text:p>596,139,652</text:p>
          </table:table-cell>
          <table:table-cell office:value-type="float" office:value="31795069" table:style-name="ce6">
            <text:p>31,795,069</text:p>
          </table:table-cell>
          <table:table-cell office:value-type="float" office:value="17452549" table:style-name="ce6">
            <text:p>17,452,549</text:p>
          </table:table-cell>
          <table:table-cell office:value-type="float" office:value="6528349" table:style-name="ce6">
            <text:p>6,528,349</text:p>
          </table:table-cell>
          <table:table-cell office:value-type="float" office:value="1413414" table:style-name="ce6">
            <text:p>1,413,414</text:p>
          </table:table-cell>
          <table:table-cell office:value-type="float" office:value="8073232" table:style-name="ce6">
            <text:p>8,073,232</text:p>
          </table:table-cell>
          <table:table-cell office:value-type="float" office:value="353533" table:style-name="ce6">
            <text:p>353,533</text:p>
          </table:table-cell>
          <table:table-cell office:value-type="float" office:value="33114011" table:style-name="ce6">
            <text:p>33,114,011</text:p>
          </table:table-cell>
          <table:table-cell office:value-type="float" office:value="1318942" table:style-name="ce6">
            <text:p>1,318,94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681462" table:style-name="ce6">
            <text:p>7,681,462</text:p>
          </table:table-cell>
          <table:table-cell office:value-type="float" office:value="282473569" table:style-name="ce6">
            <text:p>282,473,569</text:p>
          </table:table-cell>
          <table:table-cell office:value-type="float" office:value="0" table:style-name="ce5">
            <text:p>0</text:p>
          </table:table-cell>
          <table:table-cell office:value-type="float" office:value="29445481" table:style-name="ce6">
            <text:p>29,445,481</text:p>
          </table:table-cell>
          <table:table-cell office:value-type="float" office:value="683546235" table:style-name="ce6">
            <text:p>683,546,235</text:p>
          </table:table-cell>
          <table:table-cell office:value-type="float" office:value="219388201" table:style-name="ce6">
            <text:p>219,388,201</text:p>
          </table:table-cell>
          <table:table-cell office:value-type="float" office:value="0" table:style-name="ce5">
            <text:p>0</text:p>
          </table:table-cell>
          <table:table-cell office:value-type="float" office:value="1222534948" table:style-name="ce6">
            <text:p>1,222,534,948</text:p>
          </table:table-cell>
          <table:table-cell office:value-type="float" office:value="76280413" table:style-name="ce6">
            <text:p>76,280,413</text:p>
          </table:table-cell>
          <table:table-cell office:value-type="float" office:value="41638686" table:style-name="ce6">
            <text:p>41,638,686</text:p>
          </table:table-cell>
          <table:table-cell office:value-type="float" office:value="12400584" table:style-name="ce6">
            <text:p>12,400,584</text:p>
          </table:table-cell>
          <table:table-cell office:value-type="float" office:value="4195227" table:style-name="ce6">
            <text:p>4,195,227</text:p>
          </table:table-cell>
          <table:table-cell office:value-type="float" office:value="21249171" table:style-name="ce6">
            <text:p>21,249,171</text:p>
          </table:table-cell>
          <table:table-cell office:value-type="float" office:value="65244" table:style-name="ce6">
            <text:p>65,244</text:p>
          </table:table-cell>
          <table:table-cell office:value-type="float" office:value="79418424" table:style-name="ce6">
            <text:p>79,418,424</text:p>
          </table:table-cell>
          <table:table-cell office:value-type="float" office:value="3138011" table:style-name="ce6">
            <text:p>3,138,01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47960" table:style-name="ce6">
            <text:p>147,960</text:p>
          </table:table-cell>
          <table:table-cell office:value-type="float" office:value="15820342" table:style-name="ce6">
            <text:p>15,820,342</text:p>
          </table:table-cell>
          <table:table-cell office:value-type="float" office:value="0" table:style-name="ce5">
            <text:p>0</text:p>
          </table:table-cell>
          <table:table-cell office:value-type="float" office:value="1361127" table:style-name="ce6">
            <text:p>1,361,127</text:p>
          </table:table-cell>
          <table:table-cell office:value-type="float" office:value="25481739" table:style-name="ce6">
            <text:p>25,481,739</text:p>
          </table:table-cell>
          <table:table-cell office:value-type="float" office:value="8834594" table:style-name="ce6">
            <text:p>8,834,594</text:p>
          </table:table-cell>
          <table:table-cell office:value-type="float" office:value="0" table:style-name="ce5">
            <text:p>0</text:p>
          </table:table-cell>
          <table:table-cell office:value-type="float" office:value="51645762" table:style-name="ce6">
            <text:p>51,645,762</text:p>
          </table:table-cell>
          <table:table-cell office:value-type="float" office:value="3385283" table:style-name="ce6">
            <text:p>3,385,283</text:p>
          </table:table-cell>
          <table:table-cell office:value-type="float" office:value="1843947" table:style-name="ce6">
            <text:p>1,843,947</text:p>
          </table:table-cell>
          <table:table-cell office:value-type="float" office:value="550560" table:style-name="ce6">
            <text:p>550,560</text:p>
          </table:table-cell>
          <table:table-cell office:value-type="float" office:value="232358" table:style-name="ce6">
            <text:p>232,358</text:p>
          </table:table-cell>
          <table:table-cell office:value-type="float" office:value="1097053" table:style-name="ce6">
            <text:p>1,097,053</text:p>
          </table:table-cell>
          <table:table-cell office:value-type="float" office:value="95" table:style-name="ce5">
            <text:p>95</text:p>
          </table:table-cell>
          <table:table-cell office:value-type="float" office:value="3723823" table:style-name="ce6">
            <text:p>3,723,823</text:p>
          </table:table-cell>
          <table:table-cell office:value-type="float" office:value="338540" table:style-name="ce6">
            <text:p>338,540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12216442" table:style-name="ce8">
            <text:p>412,216,442</text:p>
          </table:table-cell>
          <table:table-cell office:value-type="float" office:value="5263078441" table:style-name="ce8">
            <text:p>5,263,078,441</text:p>
          </table:table-cell>
          <table:table-cell office:value-type="float" office:value="133499806" table:style-name="ce8">
            <text:p>133,499,806</text:p>
          </table:table-cell>
          <table:table-cell office:value-type="float" office:value="6091508911" table:style-name="ce8">
            <text:p>6,091,508,911</text:p>
          </table:table-cell>
          <table:table-cell office:value-type="float" office:value="13293168128" table:style-name="ce8">
            <text:p>13,293,168,128</text:p>
          </table:table-cell>
          <table:table-cell office:value-type="float" office:value="11667723311" table:style-name="ce8">
            <text:p>11,667,723,311</text:p>
          </table:table-cell>
          <table:table-cell office:value-type="float" office:value="133397171" table:style-name="ce8">
            <text:p>133,397,171</text:p>
          </table:table-cell>
          <table:table-cell office:value-type="float" office:value="36994592210" table:style-name="ce8">
            <text:p>36,994,592,210</text:p>
          </table:table-cell>
          <table:table-cell office:value-type="float" office:value="2107287558" table:style-name="ce8">
            <text:p>2,107,287,558</text:p>
          </table:table-cell>
          <table:table-cell office:value-type="float" office:value="1819234131" table:style-name="ce8">
            <text:p>1,819,234,131</text:p>
          </table:table-cell>
          <table:table-cell office:value-type="float" office:value="19479493" table:style-name="ce8">
            <text:p>19,479,493</text:p>
          </table:table-cell>
          <table:table-cell office:value-type="float" office:value="95698587" table:style-name="ce8">
            <text:p>95,698,587</text:p>
          </table:table-cell>
          <table:table-cell office:value-type="float" office:value="269661335" table:style-name="ce8">
            <text:p>269,661,335</text:p>
          </table:table-cell>
          <table:table-cell office:value-type="float" office:value="44082959" table:style-name="ce8">
            <text:p>44,082,959</text:p>
          </table:table-cell>
          <table:table-cell office:value-type="float" office:value="2159990587" table:style-name="ce8">
            <text:p>2,159,990,587</text:p>
          </table:table-cell>
          <table:table-cell office:value-type="float" office:value="52703029" table:style-name="ce8">
            <text:p>52,703,029</text:p>
          </table:table-cell>
          <table:table-cell table:number-columns-repeated="16366"/>
        </table:table-row>
        <table:table-row table:style-name="ro1">
          <table:table-cell office:value-type="float" office:value="10901" table:style-name="ce2">
            <text:p>10901</text:p>
          </table:table-cell>
          <table:table-cell office:value-type="string" table:style-name="ce2">
            <text:p>本國銀行</text:p>
          </table:table-cell>
          <table:table-cell office:value-type="float" office:value="400979366" table:style-name="ce4">
            <text:p>400,979,366</text:p>
          </table:table-cell>
          <table:table-cell office:value-type="float" office:value="4678140117" table:style-name="ce4">
            <text:p>4,678,140,117</text:p>
          </table:table-cell>
          <table:table-cell office:value-type="float" office:value="105487623" table:style-name="ce4">
            <text:p>105,487,623</text:p>
          </table:table-cell>
          <table:table-cell office:value-type="float" office:value="5745142098" table:style-name="ce4">
            <text:p>5,745,142,098</text:p>
          </table:table-cell>
          <table:table-cell office:value-type="float" office:value="12595891035" table:style-name="ce4">
            <text:p>12,595,891,035</text:p>
          </table:table-cell>
          <table:table-cell office:value-type="float" office:value="11184755802" table:style-name="ce4">
            <text:p>11,184,755,802</text:p>
          </table:table-cell>
          <table:table-cell office:value-type="float" office:value="145424855" table:style-name="ce4">
            <text:p>145,424,855</text:p>
          </table:table-cell>
          <table:table-cell office:value-type="float" office:value="34855820896" table:style-name="ce4">
            <text:p>34,855,820,896</text:p>
          </table:table-cell>
          <table:table-cell office:value-type="float" office:value="1967496005" table:style-name="ce4">
            <text:p>1,967,496,005</text:p>
          </table:table-cell>
          <table:table-cell office:value-type="float" office:value="1538455383" table:style-name="ce4">
            <text:p>1,538,455,383</text:p>
          </table:table-cell>
          <table:table-cell office:value-type="float" office:value="0" table:style-name="ce2">
            <text:p>0</text:p>
          </table:table-cell>
          <table:table-cell office:value-type="float" office:value="120088169" table:style-name="ce4">
            <text:p>120,088,169</text:p>
          </table:table-cell>
          <table:table-cell office:value-type="float" office:value="354446304" table:style-name="ce4">
            <text:p>354,446,304</text:p>
          </table:table-cell>
          <table:table-cell office:value-type="float" office:value="34869796" table:style-name="ce4">
            <text:p>34,869,796</text:p>
          </table:table-cell>
          <table:table-cell office:value-type="float" office:value="1978120060" table:style-name="ce4">
            <text:p>1,978,120,060</text:p>
          </table:table-cell>
          <table:table-cell office:value-type="float" office:value="10624055" table:style-name="ce4">
            <text:p>10,624,05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308372" table:style-name="ce6">
            <text:p>8,308,372</text:p>
          </table:table-cell>
          <table:table-cell office:value-type="float" office:value="154089566" table:style-name="ce6">
            <text:p>154,089,566</text:p>
          </table:table-cell>
          <table:table-cell office:value-type="float" office:value="31743674" table:style-name="ce6">
            <text:p>31,743,674</text:p>
          </table:table-cell>
          <table:table-cell office:value-type="float" office:value="270271003" table:style-name="ce6">
            <text:p>270,271,003</text:p>
          </table:table-cell>
          <table:table-cell office:value-type="float" office:value="5045154" table:style-name="ce6">
            <text:p>5,045,154</text:p>
          </table:table-cell>
          <table:table-cell office:value-type="float" office:value="407404" table:style-name="ce6">
            <text:p>407,404</text:p>
          </table:table-cell>
          <table:table-cell office:value-type="float" office:value="5592580" table:style-name="ce6">
            <text:p>5,592,580</text:p>
          </table:table-cell>
          <table:table-cell office:value-type="float" office:value="475457753" table:style-name="ce6">
            <text:p>475,457,753</text:p>
          </table:table-cell>
          <table:table-cell office:value-type="float" office:value="38001466" table:style-name="ce6">
            <text:p>38,001,466</text:p>
          </table:table-cell>
          <table:table-cell office:value-type="float" office:value="70682985" table:style-name="ce6">
            <text:p>70,682,985</text:p>
          </table:table-cell>
          <table:table-cell office:value-type="float" office:value="0" table:style-name="ce5">
            <text:p>0</text:p>
          </table:table-cell>
          <table:table-cell office:value-type="float" office:value="165613" table:style-name="ce6">
            <text:p>165,613</text:p>
          </table:table-cell>
          <table:table-cell office:value-type="float" office:value="133347" table:style-name="ce6">
            <text:p>133,347</text:p>
          </table:table-cell>
          <table:table-cell office:value-type="float" office:value="82133" table:style-name="ce6">
            <text:p>82,133</text:p>
          </table:table-cell>
          <table:table-cell office:value-type="float" office:value="70899812" table:style-name="ce6">
            <text:p>70,899,812</text:p>
          </table:table-cell>
          <table:table-cell office:value-type="float" office:value="32898346" table:style-name="ce6">
            <text:p>32,898,34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855824" table:style-name="ce6">
            <text:p>5,855,824</text:p>
          </table:table-cell>
          <table:table-cell office:value-type="float" office:value="66562806" table:style-name="ce6">
            <text:p>66,562,806</text:p>
          </table:table-cell>
          <table:table-cell office:value-type="float" office:value="0" table:style-name="ce5">
            <text:p>0</text:p>
          </table:table-cell>
          <table:table-cell office:value-type="float" office:value="35267815" table:style-name="ce6">
            <text:p>35,267,815</text:p>
          </table:table-cell>
          <table:table-cell office:value-type="float" office:value="222902133" table:style-name="ce6">
            <text:p>222,902,133</text:p>
          </table:table-cell>
          <table:table-cell office:value-type="float" office:value="267550903" table:style-name="ce6">
            <text:p>267,550,903</text:p>
          </table:table-cell>
          <table:table-cell office:value-type="float" office:value="0" table:style-name="ce5">
            <text:p>0</text:p>
          </table:table-cell>
          <table:table-cell office:value-type="float" office:value="598139481" table:style-name="ce6">
            <text:p>598,139,481</text:p>
          </table:table-cell>
          <table:table-cell office:value-type="float" office:value="31861058" table:style-name="ce6">
            <text:p>31,861,058</text:p>
          </table:table-cell>
          <table:table-cell office:value-type="float" office:value="17485053" table:style-name="ce6">
            <text:p>17,485,053</text:p>
          </table:table-cell>
          <table:table-cell office:value-type="float" office:value="4564834" table:style-name="ce6">
            <text:p>4,564,834</text:p>
          </table:table-cell>
          <table:table-cell office:value-type="float" office:value="1740622" table:style-name="ce6">
            <text:p>1,740,622</text:p>
          </table:table-cell>
          <table:table-cell office:value-type="float" office:value="11511630" table:style-name="ce6">
            <text:p>11,511,630</text:p>
          </table:table-cell>
          <table:table-cell office:value-type="float" office:value="361000" table:style-name="ce6">
            <text:p>361,000</text:p>
          </table:table-cell>
          <table:table-cell office:value-type="float" office:value="34941139" table:style-name="ce6">
            <text:p>34,941,139</text:p>
          </table:table-cell>
          <table:table-cell office:value-type="float" office:value="3080081" table:style-name="ce6">
            <text:p>3,080,08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904670" table:style-name="ce6">
            <text:p>7,904,670</text:p>
          </table:table-cell>
          <table:table-cell office:value-type="float" office:value="281457232" table:style-name="ce6">
            <text:p>281,457,232</text:p>
          </table:table-cell>
          <table:table-cell office:value-type="float" office:value="0" table:style-name="ce5">
            <text:p>0</text:p>
          </table:table-cell>
          <table:table-cell office:value-type="float" office:value="31325549" table:style-name="ce6">
            <text:p>31,325,549</text:p>
          </table:table-cell>
          <table:table-cell office:value-type="float" office:value="687044015" table:style-name="ce6">
            <text:p>687,044,015</text:p>
          </table:table-cell>
          <table:table-cell office:value-type="float" office:value="221726450" table:style-name="ce6">
            <text:p>221,726,450</text:p>
          </table:table-cell>
          <table:table-cell office:value-type="float" office:value="0" table:style-name="ce5">
            <text:p>0</text:p>
          </table:table-cell>
          <table:table-cell office:value-type="float" office:value="1229457916" table:style-name="ce6">
            <text:p>1,229,457,916</text:p>
          </table:table-cell>
          <table:table-cell office:value-type="float" office:value="76584949" table:style-name="ce6">
            <text:p>76,584,949</text:p>
          </table:table-cell>
          <table:table-cell office:value-type="float" office:value="41933131" table:style-name="ce6">
            <text:p>41,933,131</text:p>
          </table:table-cell>
          <table:table-cell office:value-type="float" office:value="7558989" table:style-name="ce6">
            <text:p>7,558,989</text:p>
          </table:table-cell>
          <table:table-cell office:value-type="float" office:value="4919597" table:style-name="ce6">
            <text:p>4,919,597</text:p>
          </table:table-cell>
          <table:table-cell office:value-type="float" office:value="29054454" table:style-name="ce6">
            <text:p>29,054,454</text:p>
          </table:table-cell>
          <table:table-cell office:value-type="float" office:value="66500" table:style-name="ce6">
            <text:p>66,500</text:p>
          </table:table-cell>
          <table:table-cell office:value-type="float" office:value="83399671" table:style-name="ce6">
            <text:p>83,399,671</text:p>
          </table:table-cell>
          <table:table-cell office:value-type="float" office:value="6814722" table:style-name="ce6">
            <text:p>6,814,72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47971" table:style-name="ce6">
            <text:p>147,971</text:p>
          </table:table-cell>
          <table:table-cell office:value-type="float" office:value="16206599" table:style-name="ce6">
            <text:p>16,206,599</text:p>
          </table:table-cell>
          <table:table-cell office:value-type="float" office:value="0" table:style-name="ce5">
            <text:p>0</text:p>
          </table:table-cell>
          <table:table-cell office:value-type="float" office:value="1474548" table:style-name="ce6">
            <text:p>1,474,548</text:p>
          </table:table-cell>
          <table:table-cell office:value-type="float" office:value="25502712" table:style-name="ce6">
            <text:p>25,502,712</text:p>
          </table:table-cell>
          <table:table-cell office:value-type="float" office:value="8837012" table:style-name="ce6">
            <text:p>8,837,012</text:p>
          </table:table-cell>
          <table:table-cell office:value-type="float" office:value="0" table:style-name="ce5">
            <text:p>0</text:p>
          </table:table-cell>
          <table:table-cell office:value-type="float" office:value="52168842" table:style-name="ce6">
            <text:p>52,168,842</text:p>
          </table:table-cell>
          <table:table-cell office:value-type="float" office:value="3429962" table:style-name="ce6">
            <text:p>3,429,962</text:p>
          </table:table-cell>
          <table:table-cell office:value-type="float" office:value="1860708" table:style-name="ce6">
            <text:p>1,860,708</text:p>
          </table:table-cell>
          <table:table-cell office:value-type="float" office:value="472464" table:style-name="ce6">
            <text:p>472,464</text:p>
          </table:table-cell>
          <table:table-cell office:value-type="float" office:value="298108" table:style-name="ce6">
            <text:p>298,108</text:p>
          </table:table-cell>
          <table:table-cell office:value-type="float" office:value="1296453" table:style-name="ce6">
            <text:p>1,296,453</text:p>
          </table:table-cell>
          <table:table-cell office:value-type="float" office:value="68" table:style-name="ce5">
            <text:p>68</text:p>
          </table:table-cell>
          <table:table-cell office:value-type="float" office:value="3927665" table:style-name="ce6">
            <text:p>3,927,665</text:p>
          </table:table-cell>
          <table:table-cell office:value-type="float" office:value="497703" table:style-name="ce6">
            <text:p>497,70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23196203" table:style-name="ce8">
            <text:p>423,196,203</text:p>
          </table:table-cell>
          <table:table-cell office:value-type="float" office:value="5196456320" table:style-name="ce8">
            <text:p>5,196,456,320</text:p>
          </table:table-cell>
          <table:table-cell office:value-type="float" office:value="137231297" table:style-name="ce8">
            <text:p>137,231,297</text:p>
          </table:table-cell>
          <table:table-cell office:value-type="float" office:value="6083481013" table:style-name="ce8">
            <text:p>6,083,481,013</text:p>
          </table:table-cell>
          <table:table-cell office:value-type="float" office:value="13536385049" table:style-name="ce8">
            <text:p>13,536,385,049</text:p>
          </table:table-cell>
          <table:table-cell office:value-type="float" office:value="11683277571" table:style-name="ce8">
            <text:p>11,683,277,571</text:p>
          </table:table-cell>
          <table:table-cell office:value-type="float" office:value="151017435" table:style-name="ce8">
            <text:p>151,017,435</text:p>
          </table:table-cell>
          <table:table-cell office:value-type="float" office:value="37211044888" table:style-name="ce8">
            <text:p>37,211,044,888</text:p>
          </table:table-cell>
          <table:table-cell office:value-type="float" office:value="2117373440" table:style-name="ce8">
            <text:p>2,117,373,440</text:p>
          </table:table-cell>
          <table:table-cell office:value-type="float" office:value="1670417260" table:style-name="ce8">
            <text:p>1,670,417,260</text:p>
          </table:table-cell>
          <table:table-cell office:value-type="float" office:value="12596287" table:style-name="ce8">
            <text:p>12,596,287</text:p>
          </table:table-cell>
          <table:table-cell office:value-type="float" office:value="127212109" table:style-name="ce8">
            <text:p>127,212,109</text:p>
          </table:table-cell>
          <table:table-cell office:value-type="float" office:value="396442188" table:style-name="ce8">
            <text:p>396,442,188</text:p>
          </table:table-cell>
          <table:table-cell office:value-type="float" office:value="35379497" table:style-name="ce8">
            <text:p>35,379,497</text:p>
          </table:table-cell>
          <table:table-cell office:value-type="float" office:value="2171288347" table:style-name="ce8">
            <text:p>2,171,288,347</text:p>
          </table:table-cell>
          <table:table-cell office:value-type="float" office:value="53914907" table:style-name="ce8">
            <text:p>53,914,907</text:p>
          </table:table-cell>
          <table:table-cell table:number-columns-repeated="16366"/>
        </table:table-row>
        <table:table-row table:style-name="ro1">
          <table:table-cell office:value-type="float" office:value="10902" table:style-name="ce2">
            <text:p>10902</text:p>
          </table:table-cell>
          <table:table-cell office:value-type="string" table:style-name="ce2">
            <text:p>本國銀行</text:p>
          </table:table-cell>
          <table:table-cell office:value-type="float" office:value="361506070" table:style-name="ce4">
            <text:p>361,506,070</text:p>
          </table:table-cell>
          <table:table-cell office:value-type="float" office:value="4705047258" table:style-name="ce4">
            <text:p>4,705,047,258</text:p>
          </table:table-cell>
          <table:table-cell office:value-type="float" office:value="102134860" table:style-name="ce4">
            <text:p>102,134,860</text:p>
          </table:table-cell>
          <table:table-cell office:value-type="float" office:value="5897598888" table:style-name="ce4">
            <text:p>5,897,598,888</text:p>
          </table:table-cell>
          <table:table-cell office:value-type="float" office:value="12809177420" table:style-name="ce4">
            <text:p>12,809,177,420</text:p>
          </table:table-cell>
          <table:table-cell office:value-type="float" office:value="11213053454" table:style-name="ce4">
            <text:p>11,213,053,454</text:p>
          </table:table-cell>
          <table:table-cell office:value-type="float" office:value="166701309" table:style-name="ce4">
            <text:p>166,701,309</text:p>
          </table:table-cell>
          <table:table-cell office:value-type="float" office:value="35255219259" table:style-name="ce4">
            <text:p>35,255,219,259</text:p>
          </table:table-cell>
          <table:table-cell office:value-type="float" office:value="1986999307" table:style-name="ce4">
            <text:p>1,986,999,307</text:p>
          </table:table-cell>
          <table:table-cell office:value-type="float" office:value="1677749217" table:style-name="ce4">
            <text:p>1,677,749,217</text:p>
          </table:table-cell>
          <table:table-cell office:value-type="float" office:value="0" table:style-name="ce2">
            <text:p>0</text:p>
          </table:table-cell>
          <table:table-cell office:value-type="float" office:value="90763505" table:style-name="ce4">
            <text:p>90,763,505</text:p>
          </table:table-cell>
          <table:table-cell office:value-type="float" office:value="256416074" table:style-name="ce4">
            <text:p>256,416,074</text:p>
          </table:table-cell>
          <table:table-cell office:value-type="float" office:value="29168447" table:style-name="ce4">
            <text:p>29,168,447</text:p>
          </table:table-cell>
          <table:table-cell office:value-type="float" office:value="1995760349" table:style-name="ce4">
            <text:p>1,995,760,349</text:p>
          </table:table-cell>
          <table:table-cell office:value-type="float" office:value="8761042" table:style-name="ce4">
            <text:p>8,761,04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081818" table:style-name="ce6">
            <text:p>8,081,818</text:p>
          </table:table-cell>
          <table:table-cell office:value-type="float" office:value="149822488" table:style-name="ce6">
            <text:p>149,822,488</text:p>
          </table:table-cell>
          <table:table-cell office:value-type="float" office:value="30002430" table:style-name="ce6">
            <text:p>30,002,430</text:p>
          </table:table-cell>
          <table:table-cell office:value-type="float" office:value="281063501" table:style-name="ce6">
            <text:p>281,063,501</text:p>
          </table:table-cell>
          <table:table-cell office:value-type="float" office:value="5263206" table:style-name="ce6">
            <text:p>5,263,206</text:p>
          </table:table-cell>
          <table:table-cell office:value-type="float" office:value="394080" table:style-name="ce6">
            <text:p>394,080</text:p>
          </table:table-cell>
          <table:table-cell office:value-type="float" office:value="7270000" table:style-name="ce6">
            <text:p>7,270,000</text:p>
          </table:table-cell>
          <table:table-cell office:value-type="float" office:value="481897523" table:style-name="ce6">
            <text:p>481,897,523</text:p>
          </table:table-cell>
          <table:table-cell office:value-type="float" office:value="37736466" table:style-name="ce6">
            <text:p>37,736,466</text:p>
          </table:table-cell>
          <table:table-cell office:value-type="float" office:value="69793585" table:style-name="ce6">
            <text:p>69,793,585</text:p>
          </table:table-cell>
          <table:table-cell office:value-type="float" office:value="0" table:style-name="ce5">
            <text:p>0</text:p>
          </table:table-cell>
          <table:table-cell office:value-type="float" office:value="144849" table:style-name="ce6">
            <text:p>144,849</text:p>
          </table:table-cell>
          <table:table-cell office:value-type="float" office:value="128006" table:style-name="ce6">
            <text:p>128,006</text:p>
          </table:table-cell>
          <table:table-cell office:value-type="float" office:value="59369" table:style-name="ce6">
            <text:p>59,369</text:p>
          </table:table-cell>
          <table:table-cell office:value-type="float" office:value="70007071" table:style-name="ce6">
            <text:p>70,007,071</text:p>
          </table:table-cell>
          <table:table-cell office:value-type="float" office:value="32270605" table:style-name="ce6">
            <text:p>32,270,60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371846" table:style-name="ce6">
            <text:p>5,371,846</text:p>
          </table:table-cell>
          <table:table-cell office:value-type="float" office:value="66317955" table:style-name="ce6">
            <text:p>66,317,955</text:p>
          </table:table-cell>
          <table:table-cell office:value-type="float" office:value="0" table:style-name="ce5">
            <text:p>0</text:p>
          </table:table-cell>
          <table:table-cell office:value-type="float" office:value="34747953" table:style-name="ce6">
            <text:p>34,747,953</text:p>
          </table:table-cell>
          <table:table-cell office:value-type="float" office:value="224599893" table:style-name="ce6">
            <text:p>224,599,893</text:p>
          </table:table-cell>
          <table:table-cell office:value-type="float" office:value="268915950" table:style-name="ce6">
            <text:p>268,915,950</text:p>
          </table:table-cell>
          <table:table-cell office:value-type="float" office:value="0" table:style-name="ce5">
            <text:p>0</text:p>
          </table:table-cell>
          <table:table-cell office:value-type="float" office:value="599953597" table:style-name="ce6">
            <text:p>599,953,597</text:p>
          </table:table-cell>
          <table:table-cell office:value-type="float" office:value="31907084" table:style-name="ce6">
            <text:p>31,907,084</text:p>
          </table:table-cell>
          <table:table-cell office:value-type="float" office:value="17523588" table:style-name="ce6">
            <text:p>17,523,588</text:p>
          </table:table-cell>
          <table:table-cell office:value-type="float" office:value="6123155" table:style-name="ce6">
            <text:p>6,123,155</text:p>
          </table:table-cell>
          <table:table-cell office:value-type="float" office:value="1442973" table:style-name="ce6">
            <text:p>1,442,973</text:p>
          </table:table-cell>
          <table:table-cell office:value-type="float" office:value="8297883" table:style-name="ce6">
            <text:p>8,297,883</text:p>
          </table:table-cell>
          <table:table-cell office:value-type="float" office:value="299108" table:style-name="ce6">
            <text:p>299,108</text:p>
          </table:table-cell>
          <table:table-cell office:value-type="float" office:value="33088491" table:style-name="ce6">
            <text:p>33,088,491</text:p>
          </table:table-cell>
          <table:table-cell office:value-type="float" office:value="1181407" table:style-name="ce6">
            <text:p>1,181,40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282616" table:style-name="ce6">
            <text:p>7,282,616</text:p>
          </table:table-cell>
          <table:table-cell office:value-type="float" office:value="283023941" table:style-name="ce6">
            <text:p>283,023,941</text:p>
          </table:table-cell>
          <table:table-cell office:value-type="float" office:value="0" table:style-name="ce5">
            <text:p>0</text:p>
          </table:table-cell>
          <table:table-cell office:value-type="float" office:value="28459497" table:style-name="ce6">
            <text:p>28,459,497</text:p>
          </table:table-cell>
          <table:table-cell office:value-type="float" office:value="691915074" table:style-name="ce6">
            <text:p>691,915,074</text:p>
          </table:table-cell>
          <table:table-cell office:value-type="float" office:value="221252586" table:style-name="ce6">
            <text:p>221,252,586</text:p>
          </table:table-cell>
          <table:table-cell office:value-type="float" office:value="0" table:style-name="ce5">
            <text:p>0</text:p>
          </table:table-cell>
          <table:table-cell office:value-type="float" office:value="1231933714" table:style-name="ce6">
            <text:p>1,231,933,714</text:p>
          </table:table-cell>
          <table:table-cell office:value-type="float" office:value="76776889" table:style-name="ce6">
            <text:p>76,776,889</text:p>
          </table:table-cell>
          <table:table-cell office:value-type="float" office:value="42123108" table:style-name="ce6">
            <text:p>42,123,108</text:p>
          </table:table-cell>
          <table:table-cell office:value-type="float" office:value="11073578" table:style-name="ce6">
            <text:p>11,073,578</text:p>
          </table:table-cell>
          <table:table-cell office:value-type="float" office:value="4010924" table:style-name="ce6">
            <text:p>4,010,924</text:p>
          </table:table-cell>
          <table:table-cell office:value-type="float" office:value="23297578" table:style-name="ce6">
            <text:p>23,297,578</text:p>
          </table:table-cell>
          <table:table-cell office:value-type="float" office:value="48512" table:style-name="ce6">
            <text:p>48,512</text:p>
          </table:table-cell>
          <table:table-cell office:value-type="float" office:value="80456676" table:style-name="ce6">
            <text:p>80,456,676</text:p>
          </table:table-cell>
          <table:table-cell office:value-type="float" office:value="3679787" table:style-name="ce6">
            <text:p>3,679,78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46246" table:style-name="ce6">
            <text:p>146,246</text:p>
          </table:table-cell>
          <table:table-cell office:value-type="float" office:value="16513691" table:style-name="ce6">
            <text:p>16,513,691</text:p>
          </table:table-cell>
          <table:table-cell office:value-type="float" office:value="0" table:style-name="ce5">
            <text:p>0</text:p>
          </table:table-cell>
          <table:table-cell office:value-type="float" office:value="1429010" table:style-name="ce6">
            <text:p>1,429,010</text:p>
          </table:table-cell>
          <table:table-cell office:value-type="float" office:value="25713815" table:style-name="ce6">
            <text:p>25,713,815</text:p>
          </table:table-cell>
          <table:table-cell office:value-type="float" office:value="8904266" table:style-name="ce6">
            <text:p>8,904,266</text:p>
          </table:table-cell>
          <table:table-cell office:value-type="float" office:value="0" table:style-name="ce5">
            <text:p>0</text:p>
          </table:table-cell>
          <table:table-cell office:value-type="float" office:value="52707028" table:style-name="ce6">
            <text:p>52,707,028</text:p>
          </table:table-cell>
          <table:table-cell office:value-type="float" office:value="3471813" table:style-name="ce6">
            <text:p>3,471,813</text:p>
          </table:table-cell>
          <table:table-cell office:value-type="float" office:value="1886237" table:style-name="ce6">
            <text:p>1,886,237</text:p>
          </table:table-cell>
          <table:table-cell office:value-type="float" office:value="575188" table:style-name="ce6">
            <text:p>575,188</text:p>
          </table:table-cell>
          <table:table-cell office:value-type="float" office:value="222122" table:style-name="ce6">
            <text:p>222,122</text:p>
          </table:table-cell>
          <table:table-cell office:value-type="float" office:value="1211716" table:style-name="ce6">
            <text:p>1,211,716</text:p>
          </table:table-cell>
          <table:table-cell office:value-type="float" office:value="15" table:style-name="ce5">
            <text:p>15</text:p>
          </table:table-cell>
          <table:table-cell office:value-type="float" office:value="3895248" table:style-name="ce6">
            <text:p>3,895,248</text:p>
          </table:table-cell>
          <table:table-cell office:value-type="float" office:value="423435" table:style-name="ce6">
            <text:p>423,435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82388596" table:style-name="ce8">
            <text:p>382,388,596</text:p>
          </table:table-cell>
          <table:table-cell office:value-type="float" office:value="5220725333" table:style-name="ce8">
            <text:p>5,220,725,333</text:p>
          </table:table-cell>
          <table:table-cell office:value-type="float" office:value="132137290" table:style-name="ce8">
            <text:p>132,137,290</text:p>
          </table:table-cell>
          <table:table-cell office:value-type="float" office:value="6243298849" table:style-name="ce8">
            <text:p>6,243,298,849</text:p>
          </table:table-cell>
          <table:table-cell office:value-type="float" office:value="13756669408" table:style-name="ce8">
            <text:p>13,756,669,408</text:p>
          </table:table-cell>
          <table:table-cell office:value-type="float" office:value="11712520336" table:style-name="ce8">
            <text:p>11,712,520,336</text:p>
          </table:table-cell>
          <table:table-cell office:value-type="float" office:value="173971309" table:style-name="ce8">
            <text:p>173,971,309</text:p>
          </table:table-cell>
          <table:table-cell office:value-type="float" office:value="37621711121" table:style-name="ce8">
            <text:p>37,621,711,121</text:p>
          </table:table-cell>
          <table:table-cell office:value-type="float" office:value="2136891559" table:style-name="ce8">
            <text:p>2,136,891,559</text:p>
          </table:table-cell>
          <table:table-cell office:value-type="float" office:value="1809075735" table:style-name="ce8">
            <text:p>1,809,075,735</text:p>
          </table:table-cell>
          <table:table-cell office:value-type="float" office:value="17771921" table:style-name="ce8">
            <text:p>17,771,921</text:p>
          </table:table-cell>
          <table:table-cell office:value-type="float" office:value="96584373" table:style-name="ce8">
            <text:p>96,584,373</text:p>
          </table:table-cell>
          <table:table-cell office:value-type="float" office:value="289351257" table:style-name="ce8">
            <text:p>289,351,257</text:p>
          </table:table-cell>
          <table:table-cell office:value-type="float" office:value="29575451" table:style-name="ce8">
            <text:p>29,575,451</text:p>
          </table:table-cell>
          <table:table-cell office:value-type="float" office:value="2183207835" table:style-name="ce8">
            <text:p>2,183,207,835</text:p>
          </table:table-cell>
          <table:table-cell office:value-type="float" office:value="46316276" table:style-name="ce8">
            <text:p>46,316,276</text:p>
          </table:table-cell>
          <table:table-cell table:number-columns-repeated="16366"/>
        </table:table-row>
        <table:table-row table:style-name="ro1">
          <table:table-cell office:value-type="float" office:value="10903" table:style-name="ce2">
            <text:p>10903</text:p>
          </table:table-cell>
          <table:table-cell office:value-type="string" table:style-name="ce2">
            <text:p>本國銀行</text:p>
          </table:table-cell>
          <table:table-cell office:value-type="float" office:value="360052467" table:style-name="ce4">
            <text:p>360,052,467</text:p>
          </table:table-cell>
          <table:table-cell office:value-type="float" office:value="4781240800" table:style-name="ce4">
            <text:p>4,781,240,800</text:p>
          </table:table-cell>
          <table:table-cell office:value-type="float" office:value="120370215" table:style-name="ce4">
            <text:p>120,370,215</text:p>
          </table:table-cell>
          <table:table-cell office:value-type="float" office:value="5863856754" table:style-name="ce4">
            <text:p>5,863,856,754</text:p>
          </table:table-cell>
          <table:table-cell office:value-type="float" office:value="12777674204" table:style-name="ce4">
            <text:p>12,777,674,204</text:p>
          </table:table-cell>
          <table:table-cell office:value-type="float" office:value="11207728746" table:style-name="ce4">
            <text:p>11,207,728,746</text:p>
          </table:table-cell>
          <table:table-cell office:value-type="float" office:value="174139779" table:style-name="ce4">
            <text:p>174,139,779</text:p>
          </table:table-cell>
          <table:table-cell office:value-type="float" office:value="35285062965" table:style-name="ce4">
            <text:p>35,285,062,965</text:p>
          </table:table-cell>
          <table:table-cell office:value-type="float" office:value="2000589061" table:style-name="ce4">
            <text:p>2,000,589,061</text:p>
          </table:table-cell>
          <table:table-cell office:value-type="float" office:value="1757026997" table:style-name="ce4">
            <text:p>1,757,026,997</text:p>
          </table:table-cell>
          <table:table-cell office:value-type="float" office:value="0" table:style-name="ce2">
            <text:p>0</text:p>
          </table:table-cell>
          <table:table-cell office:value-type="float" office:value="95875434" table:style-name="ce4">
            <text:p>95,875,434</text:p>
          </table:table-cell>
          <table:table-cell office:value-type="float" office:value="228585331" table:style-name="ce4">
            <text:p>228,585,331</text:p>
          </table:table-cell>
          <table:table-cell office:value-type="float" office:value="28893659" table:style-name="ce4">
            <text:p>28,893,659</text:p>
          </table:table-cell>
          <table:table-cell office:value-type="float" office:value="2052594103" table:style-name="ce4">
            <text:p>2,052,594,103</text:p>
          </table:table-cell>
          <table:table-cell office:value-type="float" office:value="52005042" table:style-name="ce4">
            <text:p>52,005,04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538085" table:style-name="ce6">
            <text:p>9,538,085</text:p>
          </table:table-cell>
          <table:table-cell office:value-type="float" office:value="147694683" table:style-name="ce6">
            <text:p>147,694,683</text:p>
          </table:table-cell>
          <table:table-cell office:value-type="float" office:value="34489356" table:style-name="ce6">
            <text:p>34,489,356</text:p>
          </table:table-cell>
          <table:table-cell office:value-type="float" office:value="303940752" table:style-name="ce6">
            <text:p>303,940,752</text:p>
          </table:table-cell>
          <table:table-cell office:value-type="float" office:value="5064393" table:style-name="ce6">
            <text:p>5,064,393</text:p>
          </table:table-cell>
          <table:table-cell office:value-type="float" office:value="403710" table:style-name="ce6">
            <text:p>403,710</text:p>
          </table:table-cell>
          <table:table-cell office:value-type="float" office:value="7124839" table:style-name="ce6">
            <text:p>7,124,839</text:p>
          </table:table-cell>
          <table:table-cell office:value-type="float" office:value="508255818" table:style-name="ce6">
            <text:p>508,255,818</text:p>
          </table:table-cell>
          <table:table-cell office:value-type="float" office:value="40029734" table:style-name="ce6">
            <text:p>40,029,734</text:p>
          </table:table-cell>
          <table:table-cell office:value-type="float" office:value="92460175" table:style-name="ce6">
            <text:p>92,460,175</text:p>
          </table:table-cell>
          <table:table-cell office:value-type="float" office:value="0" table:style-name="ce5">
            <text:p>0</text:p>
          </table:table-cell>
          <table:table-cell office:value-type="float" office:value="195397" table:style-name="ce6">
            <text:p>195,397</text:p>
          </table:table-cell>
          <table:table-cell office:value-type="float" office:value="120227" table:style-name="ce6">
            <text:p>120,227</text:p>
          </table:table-cell>
          <table:table-cell office:value-type="float" office:value="72613" table:style-name="ce6">
            <text:p>72,613</text:p>
          </table:table-cell>
          <table:table-cell office:value-type="float" office:value="92703186" table:style-name="ce6">
            <text:p>92,703,186</text:p>
          </table:table-cell>
          <table:table-cell office:value-type="float" office:value="52673452" table:style-name="ce6">
            <text:p>52,673,45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215919" table:style-name="ce6">
            <text:p>5,215,919</text:p>
          </table:table-cell>
          <table:table-cell office:value-type="float" office:value="66836943" table:style-name="ce6">
            <text:p>66,836,943</text:p>
          </table:table-cell>
          <table:table-cell office:value-type="float" office:value="0" table:style-name="ce5">
            <text:p>0</text:p>
          </table:table-cell>
          <table:table-cell office:value-type="float" office:value="34799986" table:style-name="ce6">
            <text:p>34,799,986</text:p>
          </table:table-cell>
          <table:table-cell office:value-type="float" office:value="223457255" table:style-name="ce6">
            <text:p>223,457,255</text:p>
          </table:table-cell>
          <table:table-cell office:value-type="float" office:value="269845720" table:style-name="ce6">
            <text:p>269,845,720</text:p>
          </table:table-cell>
          <table:table-cell office:value-type="float" office:value="0" table:style-name="ce5">
            <text:p>0</text:p>
          </table:table-cell>
          <table:table-cell office:value-type="float" office:value="600155823" table:style-name="ce6">
            <text:p>600,155,823</text:p>
          </table:table-cell>
          <table:table-cell office:value-type="float" office:value="31917994" table:style-name="ce6">
            <text:p>31,917,994</text:p>
          </table:table-cell>
          <table:table-cell office:value-type="float" office:value="17548904" table:style-name="ce6">
            <text:p>17,548,904</text:p>
          </table:table-cell>
          <table:table-cell office:value-type="float" office:value="6152352" table:style-name="ce6">
            <text:p>6,152,352</text:p>
          </table:table-cell>
          <table:table-cell office:value-type="float" office:value="1441466" table:style-name="ce6">
            <text:p>1,441,466</text:p>
          </table:table-cell>
          <table:table-cell office:value-type="float" office:value="7667642" table:style-name="ce6">
            <text:p>7,667,642</text:p>
          </table:table-cell>
          <table:table-cell office:value-type="float" office:value="283711" table:style-name="ce6">
            <text:p>283,711</text:p>
          </table:table-cell>
          <table:table-cell office:value-type="float" office:value="32526653" table:style-name="ce6">
            <text:p>32,526,653</text:p>
          </table:table-cell>
          <table:table-cell office:value-type="float" office:value="608659" table:style-name="ce6">
            <text:p>608,65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284276" table:style-name="ce6">
            <text:p>7,284,276</text:p>
          </table:table-cell>
          <table:table-cell office:value-type="float" office:value="282880133" table:style-name="ce6">
            <text:p>282,880,133</text:p>
          </table:table-cell>
          <table:table-cell office:value-type="float" office:value="0" table:style-name="ce5">
            <text:p>0</text:p>
          </table:table-cell>
          <table:table-cell office:value-type="float" office:value="26490263" table:style-name="ce6">
            <text:p>26,490,263</text:p>
          </table:table-cell>
          <table:table-cell office:value-type="float" office:value="691427121" table:style-name="ce6">
            <text:p>691,427,121</text:p>
          </table:table-cell>
          <table:table-cell office:value-type="float" office:value="220308277" table:style-name="ce6">
            <text:p>220,308,277</text:p>
          </table:table-cell>
          <table:table-cell office:value-type="float" office:value="0" table:style-name="ce5">
            <text:p>0</text:p>
          </table:table-cell>
          <table:table-cell office:value-type="float" office:value="1228390070" table:style-name="ce6">
            <text:p>1,228,390,070</text:p>
          </table:table-cell>
          <table:table-cell office:value-type="float" office:value="76599930" table:style-name="ce6">
            <text:p>76,599,930</text:p>
          </table:table-cell>
          <table:table-cell office:value-type="float" office:value="42225963" table:style-name="ce6">
            <text:p>42,225,963</text:p>
          </table:table-cell>
          <table:table-cell office:value-type="float" office:value="12330575" table:style-name="ce6">
            <text:p>12,330,575</text:p>
          </table:table-cell>
          <table:table-cell office:value-type="float" office:value="4157886" table:style-name="ce6">
            <text:p>4,157,886</text:p>
          </table:table-cell>
          <table:table-cell office:value-type="float" office:value="20738691" table:style-name="ce6">
            <text:p>20,738,691</text:p>
          </table:table-cell>
          <table:table-cell office:value-type="float" office:value="63800" table:style-name="ce6">
            <text:p>63,800</text:p>
          </table:table-cell>
          <table:table-cell office:value-type="float" office:value="79389315" table:style-name="ce6">
            <text:p>79,389,315</text:p>
          </table:table-cell>
          <table:table-cell office:value-type="float" office:value="2789385" table:style-name="ce6">
            <text:p>2,789,38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41324" table:style-name="ce6">
            <text:p>141,324</text:p>
          </table:table-cell>
          <table:table-cell office:value-type="float" office:value="16525122" table:style-name="ce6">
            <text:p>16,525,122</text:p>
          </table:table-cell>
          <table:table-cell office:value-type="float" office:value="0" table:style-name="ce5">
            <text:p>0</text:p>
          </table:table-cell>
          <table:table-cell office:value-type="float" office:value="1385390" table:style-name="ce6">
            <text:p>1,385,390</text:p>
          </table:table-cell>
          <table:table-cell office:value-type="float" office:value="25794486" table:style-name="ce6">
            <text:p>25,794,486</text:p>
          </table:table-cell>
          <table:table-cell office:value-type="float" office:value="8834297" table:style-name="ce6">
            <text:p>8,834,297</text:p>
          </table:table-cell>
          <table:table-cell office:value-type="float" office:value="0" table:style-name="ce5">
            <text:p>0</text:p>
          </table:table-cell>
          <table:table-cell office:value-type="float" office:value="52680619" table:style-name="ce6">
            <text:p>52,680,619</text:p>
          </table:table-cell>
          <table:table-cell office:value-type="float" office:value="3471867" table:style-name="ce6">
            <text:p>3,471,867</text:p>
          </table:table-cell>
          <table:table-cell office:value-type="float" office:value="1909392" table:style-name="ce6">
            <text:p>1,909,392</text:p>
          </table:table-cell>
          <table:table-cell office:value-type="float" office:value="568791" table:style-name="ce6">
            <text:p>568,791</text:p>
          </table:table-cell>
          <table:table-cell office:value-type="float" office:value="232754" table:style-name="ce6">
            <text:p>232,754</text:p>
          </table:table-cell>
          <table:table-cell office:value-type="float" office:value="1035970" table:style-name="ce6">
            <text:p>1,035,970</text:p>
          </table:table-cell>
          <table:table-cell office:value-type="float" office:value="120" table:style-name="ce5">
            <text:p>120</text:p>
          </table:table-cell>
          <table:table-cell office:value-type="float" office:value="3746787" table:style-name="ce6">
            <text:p>3,746,787</text:p>
          </table:table-cell>
          <table:table-cell office:value-type="float" office:value="274920" table:style-name="ce6">
            <text:p>274,920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82232071" table:style-name="ce8">
            <text:p>382,232,071</text:p>
          </table:table-cell>
          <table:table-cell office:value-type="float" office:value="5295177681" table:style-name="ce8">
            <text:p>5,295,177,681</text:p>
          </table:table-cell>
          <table:table-cell office:value-type="float" office:value="154859571" table:style-name="ce8">
            <text:p>154,859,571</text:p>
          </table:table-cell>
          <table:table-cell office:value-type="float" office:value="6230473145" table:style-name="ce8">
            <text:p>6,230,473,145</text:p>
          </table:table-cell>
          <table:table-cell office:value-type="float" office:value="13723417459" table:style-name="ce8">
            <text:p>13,723,417,459</text:p>
          </table:table-cell>
          <table:table-cell office:value-type="float" office:value="11707120750" table:style-name="ce8">
            <text:p>11,707,120,750</text:p>
          </table:table-cell>
          <table:table-cell office:value-type="float" office:value="181264618" table:style-name="ce8">
            <text:p>181,264,618</text:p>
          </table:table-cell>
          <table:table-cell office:value-type="float" office:value="37674545295" table:style-name="ce8">
            <text:p>37,674,545,295</text:p>
          </table:table-cell>
          <table:table-cell office:value-type="float" office:value="2152608586" table:style-name="ce8">
            <text:p>2,152,608,586</text:p>
          </table:table-cell>
          <table:table-cell office:value-type="float" office:value="1911171431" table:style-name="ce8">
            <text:p>1,911,171,431</text:p>
          </table:table-cell>
          <table:table-cell office:value-type="float" office:value="19051718" table:style-name="ce8">
            <text:p>19,051,718</text:p>
          </table:table-cell>
          <table:table-cell office:value-type="float" office:value="101902937" table:style-name="ce8">
            <text:p>101,902,937</text:p>
          </table:table-cell>
          <table:table-cell office:value-type="float" office:value="258147861" table:style-name="ce8">
            <text:p>258,147,861</text:p>
          </table:table-cell>
          <table:table-cell office:value-type="float" office:value="29313903" table:style-name="ce8">
            <text:p>29,313,903</text:p>
          </table:table-cell>
          <table:table-cell office:value-type="float" office:value="2260960044" table:style-name="ce8">
            <text:p>2,260,960,044</text:p>
          </table:table-cell>
          <table:table-cell office:value-type="float" office:value="108351458" table:style-name="ce8">
            <text:p>108,351,458</text:p>
          </table:table-cell>
          <table:table-cell table:number-columns-repeated="16366"/>
        </table:table-row>
        <table:table-row table:style-name="ro1">
          <table:table-cell office:value-type="float" office:value="10904" table:style-name="ce2">
            <text:p>10904</text:p>
          </table:table-cell>
          <table:table-cell office:value-type="string" table:style-name="ce2">
            <text:p>本國銀行</text:p>
          </table:table-cell>
          <table:table-cell office:value-type="float" office:value="367925735" table:style-name="ce4">
            <text:p>367,925,735</text:p>
          </table:table-cell>
          <table:table-cell office:value-type="float" office:value="4822584716" table:style-name="ce4">
            <text:p>4,822,584,716</text:p>
          </table:table-cell>
          <table:table-cell office:value-type="float" office:value="124731601" table:style-name="ce4">
            <text:p>124,731,601</text:p>
          </table:table-cell>
          <table:table-cell office:value-type="float" office:value="5825463468" table:style-name="ce4">
            <text:p>5,825,463,468</text:p>
          </table:table-cell>
          <table:table-cell office:value-type="float" office:value="12924704596" table:style-name="ce4">
            <text:p>12,924,704,596</text:p>
          </table:table-cell>
          <table:table-cell office:value-type="float" office:value="11170123604" table:style-name="ce4">
            <text:p>11,170,123,604</text:p>
          </table:table-cell>
          <table:table-cell office:value-type="float" office:value="160625842" table:style-name="ce4">
            <text:p>160,625,842</text:p>
          </table:table-cell>
          <table:table-cell office:value-type="float" office:value="35396159562" table:style-name="ce4">
            <text:p>35,396,159,562</text:p>
          </table:table-cell>
          <table:table-cell office:value-type="float" office:value="2012916482" table:style-name="ce4">
            <text:p>2,012,916,482</text:p>
          </table:table-cell>
          <table:table-cell office:value-type="float" office:value="1724536968" table:style-name="ce4">
            <text:p>1,724,536,968</text:p>
          </table:table-cell>
          <table:table-cell office:value-type="float" office:value="0" table:style-name="ce2">
            <text:p>0</text:p>
          </table:table-cell>
          <table:table-cell office:value-type="float" office:value="99892212" table:style-name="ce4">
            <text:p>99,892,212</text:p>
          </table:table-cell>
          <table:table-cell office:value-type="float" office:value="223065879" table:style-name="ce4">
            <text:p>223,065,879</text:p>
          </table:table-cell>
          <table:table-cell office:value-type="float" office:value="26377559" table:style-name="ce4">
            <text:p>26,377,559</text:p>
          </table:table-cell>
          <table:table-cell office:value-type="float" office:value="2021117500" table:style-name="ce4">
            <text:p>2,021,117,500</text:p>
          </table:table-cell>
          <table:table-cell office:value-type="float" office:value="8201018" table:style-name="ce4">
            <text:p>8,201,01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715230" table:style-name="ce6">
            <text:p>8,715,230</text:p>
          </table:table-cell>
          <table:table-cell office:value-type="float" office:value="137669274" table:style-name="ce6">
            <text:p>137,669,274</text:p>
          </table:table-cell>
          <table:table-cell office:value-type="float" office:value="35635115" table:style-name="ce6">
            <text:p>35,635,115</text:p>
          </table:table-cell>
          <table:table-cell office:value-type="float" office:value="309557393" table:style-name="ce6">
            <text:p>309,557,393</text:p>
          </table:table-cell>
          <table:table-cell office:value-type="float" office:value="5249970" table:style-name="ce6">
            <text:p>5,249,970</text:p>
          </table:table-cell>
          <table:table-cell office:value-type="float" office:value="408624" table:style-name="ce6">
            <text:p>408,624</text:p>
          </table:table-cell>
          <table:table-cell office:value-type="float" office:value="7403333" table:style-name="ce6">
            <text:p>7,403,333</text:p>
          </table:table-cell>
          <table:table-cell office:value-type="float" office:value="504638939" table:style-name="ce6">
            <text:p>504,638,939</text:p>
          </table:table-cell>
          <table:table-cell office:value-type="float" office:value="39530072" table:style-name="ce6">
            <text:p>39,530,072</text:p>
          </table:table-cell>
          <table:table-cell office:value-type="float" office:value="89035521" table:style-name="ce6">
            <text:p>89,035,521</text:p>
          </table:table-cell>
          <table:table-cell office:value-type="float" office:value="0" table:style-name="ce5">
            <text:p>0</text:p>
          </table:table-cell>
          <table:table-cell office:value-type="float" office:value="378957" table:style-name="ce6">
            <text:p>378,957</text:p>
          </table:table-cell>
          <table:table-cell office:value-type="float" office:value="120976" table:style-name="ce6">
            <text:p>120,976</text:p>
          </table:table-cell>
          <table:table-cell office:value-type="float" office:value="42707" table:style-name="ce6">
            <text:p>42,707</text:p>
          </table:table-cell>
          <table:table-cell office:value-type="float" office:value="89492747" table:style-name="ce6">
            <text:p>89,492,747</text:p>
          </table:table-cell>
          <table:table-cell office:value-type="float" office:value="49962675" table:style-name="ce6">
            <text:p>49,962,67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110151" table:style-name="ce6">
            <text:p>5,110,151</text:p>
          </table:table-cell>
          <table:table-cell office:value-type="float" office:value="67517092" table:style-name="ce6">
            <text:p>67,517,092</text:p>
          </table:table-cell>
          <table:table-cell office:value-type="float" office:value="0" table:style-name="ce5">
            <text:p>0</text:p>
          </table:table-cell>
          <table:table-cell office:value-type="float" office:value="34391021" table:style-name="ce6">
            <text:p>34,391,021</text:p>
          </table:table-cell>
          <table:table-cell office:value-type="float" office:value="225495133" table:style-name="ce6">
            <text:p>225,495,133</text:p>
          </table:table-cell>
          <table:table-cell office:value-type="float" office:value="269281095" table:style-name="ce6">
            <text:p>269,281,095</text:p>
          </table:table-cell>
          <table:table-cell office:value-type="float" office:value="0" table:style-name="ce5">
            <text:p>0</text:p>
          </table:table-cell>
          <table:table-cell office:value-type="float" office:value="601794492" table:style-name="ce6">
            <text:p>601,794,492</text:p>
          </table:table-cell>
          <table:table-cell office:value-type="float" office:value="32042166" table:style-name="ce6">
            <text:p>32,042,166</text:p>
          </table:table-cell>
          <table:table-cell office:value-type="float" office:value="17554503" table:style-name="ce6">
            <text:p>17,554,503</text:p>
          </table:table-cell>
          <table:table-cell office:value-type="float" office:value="6707271" table:style-name="ce6">
            <text:p>6,707,271</text:p>
          </table:table-cell>
          <table:table-cell office:value-type="float" office:value="1544062" table:style-name="ce6">
            <text:p>1,544,062</text:p>
          </table:table-cell>
          <table:table-cell office:value-type="float" office:value="7647438" table:style-name="ce6">
            <text:p>7,647,438</text:p>
          </table:table-cell>
          <table:table-cell office:value-type="float" office:value="293165" table:style-name="ce6">
            <text:p>293,165</text:p>
          </table:table-cell>
          <table:table-cell office:value-type="float" office:value="33160109" table:style-name="ce6">
            <text:p>33,160,109</text:p>
          </table:table-cell>
          <table:table-cell office:value-type="float" office:value="1117943" table:style-name="ce6">
            <text:p>1,117,94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162975" table:style-name="ce6">
            <text:p>7,162,975</text:p>
          </table:table-cell>
          <table:table-cell office:value-type="float" office:value="283904400" table:style-name="ce6">
            <text:p>283,904,400</text:p>
          </table:table-cell>
          <table:table-cell office:value-type="float" office:value="0" table:style-name="ce5">
            <text:p>0</text:p>
          </table:table-cell>
          <table:table-cell office:value-type="float" office:value="26650518" table:style-name="ce6">
            <text:p>26,650,518</text:p>
          </table:table-cell>
          <table:table-cell office:value-type="float" office:value="694095673" table:style-name="ce6">
            <text:p>694,095,673</text:p>
          </table:table-cell>
          <table:table-cell office:value-type="float" office:value="220136514" table:style-name="ce6">
            <text:p>220,136,514</text:p>
          </table:table-cell>
          <table:table-cell office:value-type="float" office:value="0" table:style-name="ce5">
            <text:p>0</text:p>
          </table:table-cell>
          <table:table-cell office:value-type="float" office:value="1231950080" table:style-name="ce6">
            <text:p>1,231,950,080</text:p>
          </table:table-cell>
          <table:table-cell office:value-type="float" office:value="76834926" table:style-name="ce6">
            <text:p>76,834,926</text:p>
          </table:table-cell>
          <table:table-cell office:value-type="float" office:value="42137383" table:style-name="ce6">
            <text:p>42,137,383</text:p>
          </table:table-cell>
          <table:table-cell office:value-type="float" office:value="12510658" table:style-name="ce6">
            <text:p>12,510,658</text:p>
          </table:table-cell>
          <table:table-cell office:value-type="float" office:value="4200637" table:style-name="ce6">
            <text:p>4,200,637</text:p>
          </table:table-cell>
          <table:table-cell office:value-type="float" office:value="20797805" table:style-name="ce6">
            <text:p>20,797,805</text:p>
          </table:table-cell>
          <table:table-cell office:value-type="float" office:value="86301" table:style-name="ce6">
            <text:p>86,301</text:p>
          </table:table-cell>
          <table:table-cell office:value-type="float" office:value="79560182" table:style-name="ce6">
            <text:p>79,560,182</text:p>
          </table:table-cell>
          <table:table-cell office:value-type="float" office:value="2725256" table:style-name="ce6">
            <text:p>2,725,25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8725" table:style-name="ce6">
            <text:p>138,725</text:p>
          </table:table-cell>
          <table:table-cell office:value-type="float" office:value="16611141" table:style-name="ce6">
            <text:p>16,611,141</text:p>
          </table:table-cell>
          <table:table-cell office:value-type="float" office:value="0" table:style-name="ce5">
            <text:p>0</text:p>
          </table:table-cell>
          <table:table-cell office:value-type="float" office:value="1417941" table:style-name="ce6">
            <text:p>1,417,941</text:p>
          </table:table-cell>
          <table:table-cell office:value-type="float" office:value="25942985" table:style-name="ce6">
            <text:p>25,942,985</text:p>
          </table:table-cell>
          <table:table-cell office:value-type="float" office:value="8787924" table:style-name="ce6">
            <text:p>8,787,924</text:p>
          </table:table-cell>
          <table:table-cell office:value-type="float" office:value="0" table:style-name="ce5">
            <text:p>0</text:p>
          </table:table-cell>
          <table:table-cell office:value-type="float" office:value="52898716" table:style-name="ce6">
            <text:p>52,898,716</text:p>
          </table:table-cell>
          <table:table-cell office:value-type="float" office:value="3487931" table:style-name="ce6">
            <text:p>3,487,931</text:p>
          </table:table-cell>
          <table:table-cell office:value-type="float" office:value="1909579" table:style-name="ce6">
            <text:p>1,909,579</text:p>
          </table:table-cell>
          <table:table-cell office:value-type="float" office:value="578880" table:style-name="ce6">
            <text:p>578,880</text:p>
          </table:table-cell>
          <table:table-cell office:value-type="float" office:value="226103" table:style-name="ce6">
            <text:p>226,103</text:p>
          </table:table-cell>
          <table:table-cell office:value-type="float" office:value="1032504" table:style-name="ce6">
            <text:p>1,032,504</text:p>
          </table:table-cell>
          <table:table-cell office:value-type="float" office:value="71" table:style-name="ce5">
            <text:p>71</text:p>
          </table:table-cell>
          <table:table-cell office:value-type="float" office:value="3746995" table:style-name="ce6">
            <text:p>3,746,995</text:p>
          </table:table-cell>
          <table:table-cell office:value-type="float" office:value="259064" table:style-name="ce6">
            <text:p>259,06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89052816" table:style-name="ce8">
            <text:p>389,052,816</text:p>
          </table:table-cell>
          <table:table-cell office:value-type="float" office:value="5328286623" table:style-name="ce8">
            <text:p>5,328,286,623</text:p>
          </table:table-cell>
          <table:table-cell office:value-type="float" office:value="160366716" table:style-name="ce8">
            <text:p>160,366,716</text:p>
          </table:table-cell>
          <table:table-cell office:value-type="float" office:value="6197480341" table:style-name="ce8">
            <text:p>6,197,480,341</text:p>
          </table:table-cell>
          <table:table-cell office:value-type="float" office:value="13875488357" table:style-name="ce8">
            <text:p>13,875,488,357</text:p>
          </table:table-cell>
          <table:table-cell office:value-type="float" office:value="11668737761" table:style-name="ce8">
            <text:p>11,668,737,761</text:p>
          </table:table-cell>
          <table:table-cell office:value-type="float" office:value="168029175" table:style-name="ce8">
            <text:p>168,029,175</text:p>
          </table:table-cell>
          <table:table-cell office:value-type="float" office:value="37787441789" table:style-name="ce8">
            <text:p>37,787,441,789</text:p>
          </table:table-cell>
          <table:table-cell office:value-type="float" office:value="2164811577" table:style-name="ce8">
            <text:p>2,164,811,577</text:p>
          </table:table-cell>
          <table:table-cell office:value-type="float" office:value="1875173954" table:style-name="ce8">
            <text:p>1,875,173,954</text:p>
          </table:table-cell>
          <table:table-cell office:value-type="float" office:value="19796809" table:style-name="ce8">
            <text:p>19,796,809</text:p>
          </table:table-cell>
          <table:table-cell office:value-type="float" office:value="106241971" table:style-name="ce8">
            <text:p>106,241,971</text:p>
          </table:table-cell>
          <table:table-cell office:value-type="float" office:value="252664602" table:style-name="ce8">
            <text:p>252,664,602</text:p>
          </table:table-cell>
          <table:table-cell office:value-type="float" office:value="26799803" table:style-name="ce8">
            <text:p>26,799,803</text:p>
          </table:table-cell>
          <table:table-cell office:value-type="float" office:value="2227077533" table:style-name="ce8">
            <text:p>2,227,077,533</text:p>
          </table:table-cell>
          <table:table-cell office:value-type="float" office:value="62265956" table:style-name="ce8">
            <text:p>62,265,956</text:p>
          </table:table-cell>
          <table:table-cell table:number-columns-repeated="16366"/>
        </table:table-row>
        <table:table-row table:style-name="ro1">
          <table:table-cell office:value-type="float" office:value="10905" table:style-name="ce2">
            <text:p>10905</text:p>
          </table:table-cell>
          <table:table-cell office:value-type="string" table:style-name="ce2">
            <text:p>本國銀行</text:p>
          </table:table-cell>
          <table:table-cell office:value-type="float" office:value="370206449" table:style-name="ce4">
            <text:p>370,206,449</text:p>
          </table:table-cell>
          <table:table-cell office:value-type="float" office:value="4904198876" table:style-name="ce4">
            <text:p>4,904,198,876</text:p>
          </table:table-cell>
          <table:table-cell office:value-type="float" office:value="111894818" table:style-name="ce4">
            <text:p>111,894,818</text:p>
          </table:table-cell>
          <table:table-cell office:value-type="float" office:value="5905890459" table:style-name="ce4">
            <text:p>5,905,890,459</text:p>
          </table:table-cell>
          <table:table-cell office:value-type="float" office:value="13004791904" table:style-name="ce4">
            <text:p>13,004,791,904</text:p>
          </table:table-cell>
          <table:table-cell office:value-type="float" office:value="11145503813" table:style-name="ce4">
            <text:p>11,145,503,813</text:p>
          </table:table-cell>
          <table:table-cell office:value-type="float" office:value="138024566" table:style-name="ce4">
            <text:p>138,024,566</text:p>
          </table:table-cell>
          <table:table-cell office:value-type="float" office:value="35580510885" table:style-name="ce4">
            <text:p>35,580,510,885</text:p>
          </table:table-cell>
          <table:table-cell office:value-type="float" office:value="2019175947" table:style-name="ce4">
            <text:p>2,019,175,947</text:p>
          </table:table-cell>
          <table:table-cell office:value-type="float" office:value="1744097432" table:style-name="ce4">
            <text:p>1,744,097,432</text:p>
          </table:table-cell>
          <table:table-cell office:value-type="float" office:value="0" table:style-name="ce2">
            <text:p>0</text:p>
          </table:table-cell>
          <table:table-cell office:value-type="float" office:value="97576224" table:style-name="ce4">
            <text:p>97,576,224</text:p>
          </table:table-cell>
          <table:table-cell office:value-type="float" office:value="217244054" table:style-name="ce4">
            <text:p>217,244,054</text:p>
          </table:table-cell>
          <table:table-cell office:value-type="float" office:value="28429511" table:style-name="ce4">
            <text:p>28,429,511</text:p>
          </table:table-cell>
          <table:table-cell office:value-type="float" office:value="2030488199" table:style-name="ce4">
            <text:p>2,030,488,199</text:p>
          </table:table-cell>
          <table:table-cell office:value-type="float" office:value="11312252" table:style-name="ce4">
            <text:p>11,312,25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251572" table:style-name="ce6">
            <text:p>9,251,572</text:p>
          </table:table-cell>
          <table:table-cell office:value-type="float" office:value="135265589" table:style-name="ce6">
            <text:p>135,265,589</text:p>
          </table:table-cell>
          <table:table-cell office:value-type="float" office:value="32526353" table:style-name="ce6">
            <text:p>32,526,353</text:p>
          </table:table-cell>
          <table:table-cell office:value-type="float" office:value="278478827" table:style-name="ce6">
            <text:p>278,478,827</text:p>
          </table:table-cell>
          <table:table-cell office:value-type="float" office:value="5328954" table:style-name="ce6">
            <text:p>5,328,954</text:p>
          </table:table-cell>
          <table:table-cell office:value-type="float" office:value="414745" table:style-name="ce6">
            <text:p>414,745</text:p>
          </table:table-cell>
          <table:table-cell office:value-type="float" office:value="7846775" table:style-name="ce6">
            <text:p>7,846,775</text:p>
          </table:table-cell>
          <table:table-cell office:value-type="float" office:value="469112815" table:style-name="ce6">
            <text:p>469,112,815</text:p>
          </table:table-cell>
          <table:table-cell office:value-type="float" office:value="36974309" table:style-name="ce6">
            <text:p>36,974,309</text:p>
          </table:table-cell>
          <table:table-cell office:value-type="float" office:value="77362781" table:style-name="ce6">
            <text:p>77,362,781</text:p>
          </table:table-cell>
          <table:table-cell office:value-type="float" office:value="0" table:style-name="ce5">
            <text:p>0</text:p>
          </table:table-cell>
          <table:table-cell office:value-type="float" office:value="528827" table:style-name="ce6">
            <text:p>528,827</text:p>
          </table:table-cell>
          <table:table-cell office:value-type="float" office:value="117373" table:style-name="ce6">
            <text:p>117,373</text:p>
          </table:table-cell>
          <table:table-cell office:value-type="float" office:value="46294" table:style-name="ce6">
            <text:p>46,294</text:p>
          </table:table-cell>
          <table:table-cell office:value-type="float" office:value="77962687" table:style-name="ce6">
            <text:p>77,962,687</text:p>
          </table:table-cell>
          <table:table-cell office:value-type="float" office:value="40988378" table:style-name="ce6">
            <text:p>40,988,37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330240" table:style-name="ce6">
            <text:p>5,330,240</text:p>
          </table:table-cell>
          <table:table-cell office:value-type="float" office:value="68771392" table:style-name="ce6">
            <text:p>68,771,392</text:p>
          </table:table-cell>
          <table:table-cell office:value-type="float" office:value="0" table:style-name="ce5">
            <text:p>0</text:p>
          </table:table-cell>
          <table:table-cell office:value-type="float" office:value="34042891" table:style-name="ce6">
            <text:p>34,042,891</text:p>
          </table:table-cell>
          <table:table-cell office:value-type="float" office:value="227421984" table:style-name="ce6">
            <text:p>227,421,984</text:p>
          </table:table-cell>
          <table:table-cell office:value-type="float" office:value="268748416" table:style-name="ce6">
            <text:p>268,748,416</text:p>
          </table:table-cell>
          <table:table-cell office:value-type="float" office:value="0" table:style-name="ce5">
            <text:p>0</text:p>
          </table:table-cell>
          <table:table-cell office:value-type="float" office:value="604314923" table:style-name="ce6">
            <text:p>604,314,923</text:p>
          </table:table-cell>
          <table:table-cell office:value-type="float" office:value="32255690" table:style-name="ce6">
            <text:p>32,255,690</text:p>
          </table:table-cell>
          <table:table-cell office:value-type="float" office:value="17623198" table:style-name="ce6">
            <text:p>17,623,198</text:p>
          </table:table-cell>
          <table:table-cell office:value-type="float" office:value="6591217" table:style-name="ce6">
            <text:p>6,591,217</text:p>
          </table:table-cell>
          <table:table-cell office:value-type="float" office:value="1515010" table:style-name="ce6">
            <text:p>1,515,010</text:p>
          </table:table-cell>
          <table:table-cell office:value-type="float" office:value="7606498" table:style-name="ce6">
            <text:p>7,606,498</text:p>
          </table:table-cell>
          <table:table-cell office:value-type="float" office:value="301143" table:style-name="ce6">
            <text:p>301,143</text:p>
          </table:table-cell>
          <table:table-cell office:value-type="float" office:value="33034780" table:style-name="ce6">
            <text:p>33,034,780</text:p>
          </table:table-cell>
          <table:table-cell office:value-type="float" office:value="779090" table:style-name="ce6">
            <text:p>779,09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359280" table:style-name="ce6">
            <text:p>7,359,280</text:p>
          </table:table-cell>
          <table:table-cell office:value-type="float" office:value="288210255" table:style-name="ce6">
            <text:p>288,210,255</text:p>
          </table:table-cell>
          <table:table-cell office:value-type="float" office:value="0" table:style-name="ce5">
            <text:p>0</text:p>
          </table:table-cell>
          <table:table-cell office:value-type="float" office:value="25988936" table:style-name="ce6">
            <text:p>25,988,936</text:p>
          </table:table-cell>
          <table:table-cell office:value-type="float" office:value="700517776" table:style-name="ce6">
            <text:p>700,517,776</text:p>
          </table:table-cell>
          <table:table-cell office:value-type="float" office:value="217946129" table:style-name="ce6">
            <text:p>217,946,129</text:p>
          </table:table-cell>
          <table:table-cell office:value-type="float" office:value="0" table:style-name="ce5">
            <text:p>0</text:p>
          </table:table-cell>
          <table:table-cell office:value-type="float" office:value="1240022376" table:style-name="ce6">
            <text:p>1,240,022,376</text:p>
          </table:table-cell>
          <table:table-cell office:value-type="float" office:value="77509451" table:style-name="ce6">
            <text:p>77,509,451</text:p>
          </table:table-cell>
          <table:table-cell office:value-type="float" office:value="42259509" table:style-name="ce6">
            <text:p>42,259,509</text:p>
          </table:table-cell>
          <table:table-cell office:value-type="float" office:value="13029251" table:style-name="ce6">
            <text:p>13,029,251</text:p>
          </table:table-cell>
          <table:table-cell office:value-type="float" office:value="4319133" table:style-name="ce6">
            <text:p>4,319,133</text:p>
          </table:table-cell>
          <table:table-cell office:value-type="float" office:value="20503352" table:style-name="ce6">
            <text:p>20,503,352</text:p>
          </table:table-cell>
          <table:table-cell office:value-type="float" office:value="105709" table:style-name="ce6">
            <text:p>105,709</text:p>
          </table:table-cell>
          <table:table-cell office:value-type="float" office:value="80005536" table:style-name="ce6">
            <text:p>80,005,536</text:p>
          </table:table-cell>
          <table:table-cell office:value-type="float" office:value="2496085" table:style-name="ce6">
            <text:p>2,496,08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6313" table:style-name="ce6">
            <text:p>136,313</text:p>
          </table:table-cell>
          <table:table-cell office:value-type="float" office:value="17458052" table:style-name="ce6">
            <text:p>17,458,052</text:p>
          </table:table-cell>
          <table:table-cell office:value-type="float" office:value="0" table:style-name="ce5">
            <text:p>0</text:p>
          </table:table-cell>
          <table:table-cell office:value-type="float" office:value="1373955" table:style-name="ce6">
            <text:p>1,373,955</text:p>
          </table:table-cell>
          <table:table-cell office:value-type="float" office:value="26845985" table:style-name="ce6">
            <text:p>26,845,985</text:p>
          </table:table-cell>
          <table:table-cell office:value-type="float" office:value="8799805" table:style-name="ce6">
            <text:p>8,799,805</text:p>
          </table:table-cell>
          <table:table-cell office:value-type="float" office:value="0" table:style-name="ce5">
            <text:p>0</text:p>
          </table:table-cell>
          <table:table-cell office:value-type="float" office:value="54614110" table:style-name="ce6">
            <text:p>54,614,110</text:p>
          </table:table-cell>
          <table:table-cell office:value-type="float" office:value="3618398" table:style-name="ce6">
            <text:p>3,618,398</text:p>
          </table:table-cell>
          <table:table-cell office:value-type="float" office:value="1918288" table:style-name="ce6">
            <text:p>1,918,288</text:p>
          </table:table-cell>
          <table:table-cell office:value-type="float" office:value="708158" table:style-name="ce6">
            <text:p>708,158</text:p>
          </table:table-cell>
          <table:table-cell office:value-type="float" office:value="235068" table:style-name="ce6">
            <text:p>235,068</text:p>
          </table:table-cell>
          <table:table-cell office:value-type="float" office:value="1062425" table:style-name="ce6">
            <text:p>1,062,425</text:p>
          </table:table-cell>
          <table:table-cell office:value-type="float" office:value="67" table:style-name="ce5">
            <text:p>67</text:p>
          </table:table-cell>
          <table:table-cell office:value-type="float" office:value="3923872" table:style-name="ce6">
            <text:p>3,923,872</text:p>
          </table:table-cell>
          <table:table-cell office:value-type="float" office:value="305474" table:style-name="ce6">
            <text:p>305,47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92283854" table:style-name="ce8">
            <text:p>392,283,854</text:p>
          </table:table-cell>
          <table:table-cell office:value-type="float" office:value="5413904164" table:style-name="ce8">
            <text:p>5,413,904,164</text:p>
          </table:table-cell>
          <table:table-cell office:value-type="float" office:value="144421171" table:style-name="ce8">
            <text:p>144,421,171</text:p>
          </table:table-cell>
          <table:table-cell office:value-type="float" office:value="6245775068" table:style-name="ce8">
            <text:p>6,245,775,068</text:p>
          </table:table-cell>
          <table:table-cell office:value-type="float" office:value="13964906603" table:style-name="ce8">
            <text:p>13,964,906,603</text:p>
          </table:table-cell>
          <table:table-cell office:value-type="float" office:value="11641412908" table:style-name="ce8">
            <text:p>11,641,412,908</text:p>
          </table:table-cell>
          <table:table-cell office:value-type="float" office:value="145871341" table:style-name="ce8">
            <text:p>145,871,341</text:p>
          </table:table-cell>
          <table:table-cell office:value-type="float" office:value="37948575109" table:style-name="ce8">
            <text:p>37,948,575,109</text:p>
          </table:table-cell>
          <table:table-cell office:value-type="float" office:value="2169533795" table:style-name="ce8">
            <text:p>2,169,533,795</text:p>
          </table:table-cell>
          <table:table-cell office:value-type="float" office:value="1883261208" table:style-name="ce8">
            <text:p>1,883,261,208</text:p>
          </table:table-cell>
          <table:table-cell office:value-type="float" office:value="20328626" table:style-name="ce8">
            <text:p>20,328,626</text:p>
          </table:table-cell>
          <table:table-cell office:value-type="float" office:value="104174262" table:style-name="ce8">
            <text:p>104,174,262</text:p>
          </table:table-cell>
          <table:table-cell office:value-type="float" office:value="246533702" table:style-name="ce8">
            <text:p>246,533,702</text:p>
          </table:table-cell>
          <table:table-cell office:value-type="float" office:value="28882724" table:style-name="ce8">
            <text:p>28,882,724</text:p>
          </table:table-cell>
          <table:table-cell office:value-type="float" office:value="2225415074" table:style-name="ce8">
            <text:p>2,225,415,074</text:p>
          </table:table-cell>
          <table:table-cell office:value-type="float" office:value="55881279" table:style-name="ce8">
            <text:p>55,881,279</text:p>
          </table:table-cell>
          <table:table-cell table:number-columns-repeated="16366"/>
        </table:table-row>
        <table:table-row table:style-name="ro1">
          <table:table-cell office:value-type="float" office:value="10906" table:style-name="ce2">
            <text:p>10906</text:p>
          </table:table-cell>
          <table:table-cell office:value-type="string" table:style-name="ce2">
            <text:p>本國銀行</text:p>
          </table:table-cell>
          <table:table-cell office:value-type="float" office:value="361515747" table:style-name="ce4">
            <text:p>361,515,747</text:p>
          </table:table-cell>
          <table:table-cell office:value-type="float" office:value="5006779160" table:style-name="ce4">
            <text:p>5,006,779,160</text:p>
          </table:table-cell>
          <table:table-cell office:value-type="float" office:value="105627733" table:style-name="ce4">
            <text:p>105,627,733</text:p>
          </table:table-cell>
          <table:table-cell office:value-type="float" office:value="5946001462" table:style-name="ce4">
            <text:p>5,946,001,462</text:p>
          </table:table-cell>
          <table:table-cell office:value-type="float" office:value="13184982004" table:style-name="ce4">
            <text:p>13,184,982,004</text:p>
          </table:table-cell>
          <table:table-cell office:value-type="float" office:value="11117621590" table:style-name="ce4">
            <text:p>11,117,621,590</text:p>
          </table:table-cell>
          <table:table-cell office:value-type="float" office:value="146231631" table:style-name="ce4">
            <text:p>146,231,631</text:p>
          </table:table-cell>
          <table:table-cell office:value-type="float" office:value="35868759327" table:style-name="ce4">
            <text:p>35,868,759,327</text:p>
          </table:table-cell>
          <table:table-cell office:value-type="float" office:value="2037080249" table:style-name="ce4">
            <text:p>2,037,080,249</text:p>
          </table:table-cell>
          <table:table-cell office:value-type="float" office:value="1756545298" table:style-name="ce4">
            <text:p>1,756,545,298</text:p>
          </table:table-cell>
          <table:table-cell office:value-type="float" office:value="0" table:style-name="ce2">
            <text:p>0</text:p>
          </table:table-cell>
          <table:table-cell office:value-type="float" office:value="101634817" table:style-name="ce4">
            <text:p>101,634,817</text:p>
          </table:table-cell>
          <table:table-cell office:value-type="float" office:value="221307168" table:style-name="ce4">
            <text:p>221,307,168</text:p>
          </table:table-cell>
          <table:table-cell office:value-type="float" office:value="29061646" table:style-name="ce4">
            <text:p>29,061,646</text:p>
          </table:table-cell>
          <table:table-cell office:value-type="float" office:value="2050425637" table:style-name="ce4">
            <text:p>2,050,425,637</text:p>
          </table:table-cell>
          <table:table-cell office:value-type="float" office:value="13345388" table:style-name="ce4">
            <text:p>13,345,38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668732" table:style-name="ce6">
            <text:p>9,668,732</text:p>
          </table:table-cell>
          <table:table-cell office:value-type="float" office:value="133590739" table:style-name="ce6">
            <text:p>133,590,739</text:p>
          </table:table-cell>
          <table:table-cell office:value-type="float" office:value="29279602" table:style-name="ce6">
            <text:p>29,279,602</text:p>
          </table:table-cell>
          <table:table-cell office:value-type="float" office:value="272719203" table:style-name="ce6">
            <text:p>272,719,203</text:p>
          </table:table-cell>
          <table:table-cell office:value-type="float" office:value="5169652" table:style-name="ce6">
            <text:p>5,169,652</text:p>
          </table:table-cell>
          <table:table-cell office:value-type="float" office:value="417920" table:style-name="ce6">
            <text:p>417,920</text:p>
          </table:table-cell>
          <table:table-cell office:value-type="float" office:value="7616667" table:style-name="ce6">
            <text:p>7,616,667</text:p>
          </table:table-cell>
          <table:table-cell office:value-type="float" office:value="458462515" table:style-name="ce6">
            <text:p>458,462,515</text:p>
          </table:table-cell>
          <table:table-cell office:value-type="float" office:value="35735626" table:style-name="ce6">
            <text:p>35,735,626</text:p>
          </table:table-cell>
          <table:table-cell office:value-type="float" office:value="77600420" table:style-name="ce6">
            <text:p>77,600,420</text:p>
          </table:table-cell>
          <table:table-cell office:value-type="float" office:value="0" table:style-name="ce5">
            <text:p>0</text:p>
          </table:table-cell>
          <table:table-cell office:value-type="float" office:value="303844" table:style-name="ce6">
            <text:p>303,844</text:p>
          </table:table-cell>
          <table:table-cell office:value-type="float" office:value="117561" table:style-name="ce6">
            <text:p>117,561</text:p>
          </table:table-cell>
          <table:table-cell office:value-type="float" office:value="40791" table:style-name="ce6">
            <text:p>40,791</text:p>
          </table:table-cell>
          <table:table-cell office:value-type="float" office:value="77981034" table:style-name="ce6">
            <text:p>77,981,034</text:p>
          </table:table-cell>
          <table:table-cell office:value-type="float" office:value="42245408" table:style-name="ce6">
            <text:p>42,245,40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146837" table:style-name="ce6">
            <text:p>5,146,837</text:p>
          </table:table-cell>
          <table:table-cell office:value-type="float" office:value="70135974" table:style-name="ce6">
            <text:p>70,135,974</text:p>
          </table:table-cell>
          <table:table-cell office:value-type="float" office:value="0" table:style-name="ce5">
            <text:p>0</text:p>
          </table:table-cell>
          <table:table-cell office:value-type="float" office:value="33680046" table:style-name="ce6">
            <text:p>33,680,046</text:p>
          </table:table-cell>
          <table:table-cell office:value-type="float" office:value="229966809" table:style-name="ce6">
            <text:p>229,966,809</text:p>
          </table:table-cell>
          <table:table-cell office:value-type="float" office:value="268505623" table:style-name="ce6">
            <text:p>268,505,623</text:p>
          </table:table-cell>
          <table:table-cell office:value-type="float" office:value="0" table:style-name="ce5">
            <text:p>0</text:p>
          </table:table-cell>
          <table:table-cell office:value-type="float" office:value="607435289" table:style-name="ce6">
            <text:p>607,435,289</text:p>
          </table:table-cell>
          <table:table-cell office:value-type="float" office:value="32481470" table:style-name="ce6">
            <text:p>32,481,470</text:p>
          </table:table-cell>
          <table:table-cell office:value-type="float" office:value="17740636" table:style-name="ce6">
            <text:p>17,740,636</text:p>
          </table:table-cell>
          <table:table-cell office:value-type="float" office:value="6918573" table:style-name="ce6">
            <text:p>6,918,573</text:p>
          </table:table-cell>
          <table:table-cell office:value-type="float" office:value="1589562" table:style-name="ce6">
            <text:p>1,589,562</text:p>
          </table:table-cell>
          <table:table-cell office:value-type="float" office:value="7582674" table:style-name="ce6">
            <text:p>7,582,674</text:p>
          </table:table-cell>
          <table:table-cell office:value-type="float" office:value="310918" table:style-name="ce6">
            <text:p>310,918</text:p>
          </table:table-cell>
          <table:table-cell office:value-type="float" office:value="33520527" table:style-name="ce6">
            <text:p>33,520,527</text:p>
          </table:table-cell>
          <table:table-cell office:value-type="float" office:value="1039057" table:style-name="ce6">
            <text:p>1,039,05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227140" table:style-name="ce6">
            <text:p>7,227,140</text:p>
          </table:table-cell>
          <table:table-cell office:value-type="float" office:value="292551130" table:style-name="ce6">
            <text:p>292,551,130</text:p>
          </table:table-cell>
          <table:table-cell office:value-type="float" office:value="0" table:style-name="ce5">
            <text:p>0</text:p>
          </table:table-cell>
          <table:table-cell office:value-type="float" office:value="25326156" table:style-name="ce6">
            <text:p>25,326,156</text:p>
          </table:table-cell>
          <table:table-cell office:value-type="float" office:value="710594442" table:style-name="ce6">
            <text:p>710,594,442</text:p>
          </table:table-cell>
          <table:table-cell office:value-type="float" office:value="215170786" table:style-name="ce6">
            <text:p>215,170,786</text:p>
          </table:table-cell>
          <table:table-cell office:value-type="float" office:value="0" table:style-name="ce5">
            <text:p>0</text:p>
          </table:table-cell>
          <table:table-cell office:value-type="float" office:value="1250869654" table:style-name="ce6">
            <text:p>1,250,869,654</text:p>
          </table:table-cell>
          <table:table-cell office:value-type="float" office:value="78329632" table:style-name="ce6">
            <text:p>78,329,632</text:p>
          </table:table-cell>
          <table:table-cell office:value-type="float" office:value="42627821" table:style-name="ce6">
            <text:p>42,627,821</text:p>
          </table:table-cell>
          <table:table-cell office:value-type="float" office:value="13544548" table:style-name="ce6">
            <text:p>13,544,548</text:p>
          </table:table-cell>
          <table:table-cell office:value-type="float" office:value="4501947" table:style-name="ce6">
            <text:p>4,501,947</text:p>
          </table:table-cell>
          <table:table-cell office:value-type="float" office:value="20181745" table:style-name="ce6">
            <text:p>20,181,745</text:p>
          </table:table-cell>
          <table:table-cell office:value-type="float" office:value="116178" table:style-name="ce6">
            <text:p>116,178</text:p>
          </table:table-cell>
          <table:table-cell office:value-type="float" office:value="80739883" table:style-name="ce6">
            <text:p>80,739,883</text:p>
          </table:table-cell>
          <table:table-cell office:value-type="float" office:value="2410251" table:style-name="ce6">
            <text:p>2,410,25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7770" table:style-name="ce6">
            <text:p>137,770</text:p>
          </table:table-cell>
          <table:table-cell office:value-type="float" office:value="17966306" table:style-name="ce6">
            <text:p>17,966,306</text:p>
          </table:table-cell>
          <table:table-cell office:value-type="float" office:value="0" table:style-name="ce5">
            <text:p>0</text:p>
          </table:table-cell>
          <table:table-cell office:value-type="float" office:value="1377732" table:style-name="ce6">
            <text:p>1,377,732</text:p>
          </table:table-cell>
          <table:table-cell office:value-type="float" office:value="27691031" table:style-name="ce6">
            <text:p>27,691,031</text:p>
          </table:table-cell>
          <table:table-cell office:value-type="float" office:value="8922297" table:style-name="ce6">
            <text:p>8,922,297</text:p>
          </table:table-cell>
          <table:table-cell office:value-type="float" office:value="0" table:style-name="ce5">
            <text:p>0</text:p>
          </table:table-cell>
          <table:table-cell office:value-type="float" office:value="56095136" table:style-name="ce6">
            <text:p>56,095,136</text:p>
          </table:table-cell>
          <table:table-cell office:value-type="float" office:value="3719802" table:style-name="ce6">
            <text:p>3,719,802</text:p>
          </table:table-cell>
          <table:table-cell office:value-type="float" office:value="1989004" table:style-name="ce6">
            <text:p>1,989,004</text:p>
          </table:table-cell>
          <table:table-cell office:value-type="float" office:value="708960" table:style-name="ce6">
            <text:p>708,960</text:p>
          </table:table-cell>
          <table:table-cell office:value-type="float" office:value="238719" table:style-name="ce6">
            <text:p>238,719</text:p>
          </table:table-cell>
          <table:table-cell office:value-type="float" office:value="1190579" table:style-name="ce6">
            <text:p>1,190,579</text:p>
          </table:table-cell>
          <table:table-cell office:value-type="float" office:value="56" table:style-name="ce5">
            <text:p>56</text:p>
          </table:table-cell>
          <table:table-cell office:value-type="float" office:value="4127206" table:style-name="ce6">
            <text:p>4,127,206</text:p>
          </table:table-cell>
          <table:table-cell office:value-type="float" office:value="407404" table:style-name="ce6">
            <text:p>407,40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83696226" table:style-name="ce8">
            <text:p>383,696,226</text:p>
          </table:table-cell>
          <table:table-cell office:value-type="float" office:value="5521023309" table:style-name="ce8">
            <text:p>5,521,023,309</text:p>
          </table:table-cell>
          <table:table-cell office:value-type="float" office:value="134907335" table:style-name="ce8">
            <text:p>134,907,335</text:p>
          </table:table-cell>
          <table:table-cell office:value-type="float" office:value="6279104599" table:style-name="ce8">
            <text:p>6,279,104,599</text:p>
          </table:table-cell>
          <table:table-cell office:value-type="float" office:value="14158403938" table:style-name="ce8">
            <text:p>14,158,403,938</text:p>
          </table:table-cell>
          <table:table-cell office:value-type="float" office:value="11610638216" table:style-name="ce8">
            <text:p>11,610,638,216</text:p>
          </table:table-cell>
          <table:table-cell office:value-type="float" office:value="153848298" table:style-name="ce8">
            <text:p>153,848,298</text:p>
          </table:table-cell>
          <table:table-cell office:value-type="float" office:value="38241621921" table:style-name="ce8">
            <text:p>38,241,621,921</text:p>
          </table:table-cell>
          <table:table-cell office:value-type="float" office:value="2187346779" table:style-name="ce8">
            <text:p>2,187,346,779</text:p>
          </table:table-cell>
          <table:table-cell office:value-type="float" office:value="1896503179" table:style-name="ce8">
            <text:p>1,896,503,179</text:p>
          </table:table-cell>
          <table:table-cell office:value-type="float" office:value="21172081" table:style-name="ce8">
            <text:p>21,172,081</text:p>
          </table:table-cell>
          <table:table-cell office:value-type="float" office:value="108268889" table:style-name="ce8">
            <text:p>108,268,889</text:p>
          </table:table-cell>
          <table:table-cell office:value-type="float" office:value="250379727" table:style-name="ce8">
            <text:p>250,379,727</text:p>
          </table:table-cell>
          <table:table-cell office:value-type="float" office:value="29529589" table:style-name="ce8">
            <text:p>29,529,589</text:p>
          </table:table-cell>
          <table:table-cell office:value-type="float" office:value="2246794287" table:style-name="ce8">
            <text:p>2,246,794,287</text:p>
          </table:table-cell>
          <table:table-cell office:value-type="float" office:value="59447508" table:style-name="ce8">
            <text:p>59,447,508</text:p>
          </table:table-cell>
          <table:table-cell table:number-columns-repeated="16366"/>
        </table:table-row>
        <table:table-row table:style-name="ro1">
          <table:table-cell office:value-type="float" office:value="10907" table:style-name="ce2">
            <text:p>10907</text:p>
          </table:table-cell>
          <table:table-cell office:value-type="string" table:style-name="ce2">
            <text:p>本國銀行</text:p>
          </table:table-cell>
          <table:table-cell office:value-type="float" office:value="368603670" table:style-name="ce4">
            <text:p>368,603,670</text:p>
          </table:table-cell>
          <table:table-cell office:value-type="float" office:value="5111106987" table:style-name="ce4">
            <text:p>5,111,106,987</text:p>
          </table:table-cell>
          <table:table-cell office:value-type="float" office:value="116510075" table:style-name="ce4">
            <text:p>116,510,075</text:p>
          </table:table-cell>
          <table:table-cell office:value-type="float" office:value="5914140549" table:style-name="ce4">
            <text:p>5,914,140,549</text:p>
          </table:table-cell>
          <table:table-cell office:value-type="float" office:value="13398034247" table:style-name="ce4">
            <text:p>13,398,034,247</text:p>
          </table:table-cell>
          <table:table-cell office:value-type="float" office:value="11096747860" table:style-name="ce4">
            <text:p>11,096,747,860</text:p>
          </table:table-cell>
          <table:table-cell office:value-type="float" office:value="155938709" table:style-name="ce4">
            <text:p>155,938,709</text:p>
          </table:table-cell>
          <table:table-cell office:value-type="float" office:value="36161082097" table:style-name="ce4">
            <text:p>36,161,082,097</text:p>
          </table:table-cell>
          <table:table-cell office:value-type="float" office:value="2062044971" table:style-name="ce4">
            <text:p>2,062,044,971</text:p>
          </table:table-cell>
          <table:table-cell office:value-type="float" office:value="1794679232" table:style-name="ce4">
            <text:p>1,794,679,232</text:p>
          </table:table-cell>
          <table:table-cell office:value-type="float" office:value="0" table:style-name="ce2">
            <text:p>0</text:p>
          </table:table-cell>
          <table:table-cell office:value-type="float" office:value="94016134" table:style-name="ce4">
            <text:p>94,016,134</text:p>
          </table:table-cell>
          <table:table-cell office:value-type="float" office:value="219366485" table:style-name="ce4">
            <text:p>219,366,485</text:p>
          </table:table-cell>
          <table:table-cell office:value-type="float" office:value="29416107" table:style-name="ce4">
            <text:p>29,416,107</text:p>
          </table:table-cell>
          <table:table-cell office:value-type="float" office:value="2078645744" table:style-name="ce4">
            <text:p>2,078,645,744</text:p>
          </table:table-cell>
          <table:table-cell office:value-type="float" office:value="16600773" table:style-name="ce4">
            <text:p>16,600,77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414564" table:style-name="ce6">
            <text:p>8,414,564</text:p>
          </table:table-cell>
          <table:table-cell office:value-type="float" office:value="131031600" table:style-name="ce6">
            <text:p>131,031,600</text:p>
          </table:table-cell>
          <table:table-cell office:value-type="float" office:value="33943562" table:style-name="ce6">
            <text:p>33,943,562</text:p>
          </table:table-cell>
          <table:table-cell office:value-type="float" office:value="252708729" table:style-name="ce6">
            <text:p>252,708,729</text:p>
          </table:table-cell>
          <table:table-cell office:value-type="float" office:value="5446944" table:style-name="ce6">
            <text:p>5,446,944</text:p>
          </table:table-cell>
          <table:table-cell office:value-type="float" office:value="404413" table:style-name="ce6">
            <text:p>404,413</text:p>
          </table:table-cell>
          <table:table-cell office:value-type="float" office:value="8585484" table:style-name="ce6">
            <text:p>8,585,484</text:p>
          </table:table-cell>
          <table:table-cell office:value-type="float" office:value="440535296" table:style-name="ce6">
            <text:p>440,535,296</text:p>
          </table:table-cell>
          <table:table-cell office:value-type="float" office:value="35725205" table:style-name="ce6">
            <text:p>35,725,205</text:p>
          </table:table-cell>
          <table:table-cell office:value-type="float" office:value="74600509" table:style-name="ce6">
            <text:p>74,600,509</text:p>
          </table:table-cell>
          <table:table-cell office:value-type="float" office:value="0" table:style-name="ce5">
            <text:p>0</text:p>
          </table:table-cell>
          <table:table-cell office:value-type="float" office:value="293412" table:style-name="ce6">
            <text:p>293,412</text:p>
          </table:table-cell>
          <table:table-cell office:value-type="float" office:value="118945" table:style-name="ce6">
            <text:p>118,945</text:p>
          </table:table-cell>
          <table:table-cell office:value-type="float" office:value="41511" table:style-name="ce6">
            <text:p>41,511</text:p>
          </table:table-cell>
          <table:table-cell office:value-type="float" office:value="74971355" table:style-name="ce6">
            <text:p>74,971,355</text:p>
          </table:table-cell>
          <table:table-cell office:value-type="float" office:value="39246150" table:style-name="ce6">
            <text:p>39,246,15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228773" table:style-name="ce6">
            <text:p>5,228,773</text:p>
          </table:table-cell>
          <table:table-cell office:value-type="float" office:value="71384939" table:style-name="ce6">
            <text:p>71,384,939</text:p>
          </table:table-cell>
          <table:table-cell office:value-type="float" office:value="0" table:style-name="ce5">
            <text:p>0</text:p>
          </table:table-cell>
          <table:table-cell office:value-type="float" office:value="33873489" table:style-name="ce6">
            <text:p>33,873,489</text:p>
          </table:table-cell>
          <table:table-cell office:value-type="float" office:value="233750538" table:style-name="ce6">
            <text:p>233,750,538</text:p>
          </table:table-cell>
          <table:table-cell office:value-type="float" office:value="268360347" table:style-name="ce6">
            <text:p>268,360,347</text:p>
          </table:table-cell>
          <table:table-cell office:value-type="float" office:value="0" table:style-name="ce5">
            <text:p>0</text:p>
          </table:table-cell>
          <table:table-cell office:value-type="float" office:value="612598086" table:style-name="ce6">
            <text:p>612,598,086</text:p>
          </table:table-cell>
          <table:table-cell office:value-type="float" office:value="32824335" table:style-name="ce6">
            <text:p>32,824,335</text:p>
          </table:table-cell>
          <table:table-cell office:value-type="float" office:value="17856803" table:style-name="ce6">
            <text:p>17,856,803</text:p>
          </table:table-cell>
          <table:table-cell office:value-type="float" office:value="7137384" table:style-name="ce6">
            <text:p>7,137,384</text:p>
          </table:table-cell>
          <table:table-cell office:value-type="float" office:value="1532398" table:style-name="ce6">
            <text:p>1,532,398</text:p>
          </table:table-cell>
          <table:table-cell office:value-type="float" office:value="7538533" table:style-name="ce6">
            <text:p>7,538,533</text:p>
          </table:table-cell>
          <table:table-cell office:value-type="float" office:value="378748" table:style-name="ce6">
            <text:p>378,748</text:p>
          </table:table-cell>
          <table:table-cell office:value-type="float" office:value="33686370" table:style-name="ce6">
            <text:p>33,686,370</text:p>
          </table:table-cell>
          <table:table-cell office:value-type="float" office:value="862035" table:style-name="ce6">
            <text:p>862,03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385960" table:style-name="ce6">
            <text:p>7,385,960</text:p>
          </table:table-cell>
          <table:table-cell office:value-type="float" office:value="295570653" table:style-name="ce6">
            <text:p>295,570,653</text:p>
          </table:table-cell>
          <table:table-cell office:value-type="float" office:value="0" table:style-name="ce5">
            <text:p>0</text:p>
          </table:table-cell>
          <table:table-cell office:value-type="float" office:value="24252379" table:style-name="ce6">
            <text:p>24,252,379</text:p>
          </table:table-cell>
          <table:table-cell office:value-type="float" office:value="721101319" table:style-name="ce6">
            <text:p>721,101,319</text:p>
          </table:table-cell>
          <table:table-cell office:value-type="float" office:value="212492449" table:style-name="ce6">
            <text:p>212,492,449</text:p>
          </table:table-cell>
          <table:table-cell office:value-type="float" office:value="0" table:style-name="ce5">
            <text:p>0</text:p>
          </table:table-cell>
          <table:table-cell office:value-type="float" office:value="1260802760" table:style-name="ce6">
            <text:p>1,260,802,760</text:p>
          </table:table-cell>
          <table:table-cell office:value-type="float" office:value="79058904" table:style-name="ce6">
            <text:p>79,058,904</text:p>
          </table:table-cell>
          <table:table-cell office:value-type="float" office:value="43050554" table:style-name="ce6">
            <text:p>43,050,554</text:p>
          </table:table-cell>
          <table:table-cell office:value-type="float" office:value="13711515" table:style-name="ce6">
            <text:p>13,711,515</text:p>
          </table:table-cell>
          <table:table-cell office:value-type="float" office:value="4460703" table:style-name="ce6">
            <text:p>4,460,703</text:p>
          </table:table-cell>
          <table:table-cell office:value-type="float" office:value="20405931" table:style-name="ce6">
            <text:p>20,405,931</text:p>
          </table:table-cell>
          <table:table-cell office:value-type="float" office:value="92659" table:style-name="ce6">
            <text:p>92,659</text:p>
          </table:table-cell>
          <table:table-cell office:value-type="float" office:value="81536044" table:style-name="ce6">
            <text:p>81,536,044</text:p>
          </table:table-cell>
          <table:table-cell office:value-type="float" office:value="2477140" table:style-name="ce6">
            <text:p>2,477,14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47148" table:style-name="ce6">
            <text:p>147,148</text:p>
          </table:table-cell>
          <table:table-cell office:value-type="float" office:value="18139484" table:style-name="ce6">
            <text:p>18,139,484</text:p>
          </table:table-cell>
          <table:table-cell office:value-type="float" office:value="0" table:style-name="ce5">
            <text:p>0</text:p>
          </table:table-cell>
          <table:table-cell office:value-type="float" office:value="1398979" table:style-name="ce6">
            <text:p>1,398,979</text:p>
          </table:table-cell>
          <table:table-cell office:value-type="float" office:value="27797649" table:style-name="ce6">
            <text:p>27,797,649</text:p>
          </table:table-cell>
          <table:table-cell office:value-type="float" office:value="8944044" table:style-name="ce6">
            <text:p>8,944,044</text:p>
          </table:table-cell>
          <table:table-cell office:value-type="float" office:value="0" table:style-name="ce5">
            <text:p>0</text:p>
          </table:table-cell>
          <table:table-cell office:value-type="float" office:value="56427304" table:style-name="ce6">
            <text:p>56,427,304</text:p>
          </table:table-cell>
          <table:table-cell office:value-type="float" office:value="3745536" table:style-name="ce6">
            <text:p>3,745,536</text:p>
          </table:table-cell>
          <table:table-cell office:value-type="float" office:value="2041649" table:style-name="ce6">
            <text:p>2,041,649</text:p>
          </table:table-cell>
          <table:table-cell office:value-type="float" office:value="647777" table:style-name="ce6">
            <text:p>647,777</text:p>
          </table:table-cell>
          <table:table-cell office:value-type="float" office:value="241389" table:style-name="ce6">
            <text:p>241,389</text:p>
          </table:table-cell>
          <table:table-cell office:value-type="float" office:value="1328489" table:style-name="ce6">
            <text:p>1,328,489</text:p>
          </table:table-cell>
          <table:table-cell office:value-type="float" office:value="22" table:style-name="ce5">
            <text:p>22</text:p>
          </table:table-cell>
          <table:table-cell office:value-type="float" office:value="4259282" table:style-name="ce6">
            <text:p>4,259,282</text:p>
          </table:table-cell>
          <table:table-cell office:value-type="float" office:value="513746" table:style-name="ce6">
            <text:p>513,746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89780115" table:style-name="ce8">
            <text:p>389,780,115</text:p>
          </table:table-cell>
          <table:table-cell office:value-type="float" office:value="5627233663" table:style-name="ce8">
            <text:p>5,627,233,663</text:p>
          </table:table-cell>
          <table:table-cell office:value-type="float" office:value="150453637" table:style-name="ce8">
            <text:p>150,453,637</text:p>
          </table:table-cell>
          <table:table-cell office:value-type="float" office:value="6226374125" table:style-name="ce8">
            <text:p>6,226,374,125</text:p>
          </table:table-cell>
          <table:table-cell office:value-type="float" office:value="14386130697" table:style-name="ce8">
            <text:p>14,386,130,697</text:p>
          </table:table-cell>
          <table:table-cell office:value-type="float" office:value="11586949113" table:style-name="ce8">
            <text:p>11,586,949,113</text:p>
          </table:table-cell>
          <table:table-cell office:value-type="float" office:value="164524193" table:style-name="ce8">
            <text:p>164,524,193</text:p>
          </table:table-cell>
          <table:table-cell office:value-type="float" office:value="38531445543" table:style-name="ce8">
            <text:p>38,531,445,543</text:p>
          </table:table-cell>
          <table:table-cell office:value-type="float" office:value="2213398951" table:style-name="ce8">
            <text:p>2,213,398,951</text:p>
          </table:table-cell>
          <table:table-cell office:value-type="float" office:value="1932228747" table:style-name="ce8">
            <text:p>1,932,228,747</text:p>
          </table:table-cell>
          <table:table-cell office:value-type="float" office:value="21496676" table:style-name="ce8">
            <text:p>21,496,676</text:p>
          </table:table-cell>
          <table:table-cell office:value-type="float" office:value="100544036" table:style-name="ce8">
            <text:p>100,544,036</text:p>
          </table:table-cell>
          <table:table-cell office:value-type="float" office:value="248758383" table:style-name="ce8">
            <text:p>248,758,383</text:p>
          </table:table-cell>
          <table:table-cell office:value-type="float" office:value="29929047" table:style-name="ce8">
            <text:p>29,929,047</text:p>
          </table:table-cell>
          <table:table-cell office:value-type="float" office:value="2273098795" table:style-name="ce8">
            <text:p>2,273,098,795</text:p>
          </table:table-cell>
          <table:table-cell office:value-type="float" office:value="59699844" table:style-name="ce8">
            <text:p>59,699,844</text:p>
          </table:table-cell>
          <table:table-cell table:number-columns-repeated="16366"/>
        </table:table-row>
        <table:table-row table:style-name="ro1">
          <table:table-cell office:value-type="float" office:value="10908" table:style-name="ce2">
            <text:p>10908</text:p>
          </table:table-cell>
          <table:table-cell office:value-type="string" table:style-name="ce2">
            <text:p>本國銀行</text:p>
          </table:table-cell>
          <table:table-cell office:value-type="float" office:value="382862321" table:style-name="ce4">
            <text:p>382,862,321</text:p>
          </table:table-cell>
          <table:table-cell office:value-type="float" office:value="5290617464" table:style-name="ce4">
            <text:p>5,290,617,464</text:p>
          </table:table-cell>
          <table:table-cell office:value-type="float" office:value="137714489" table:style-name="ce4">
            <text:p>137,714,489</text:p>
          </table:table-cell>
          <table:table-cell office:value-type="float" office:value="5874908490" table:style-name="ce4">
            <text:p>5,874,908,490</text:p>
          </table:table-cell>
          <table:table-cell office:value-type="float" office:value="13597021659" table:style-name="ce4">
            <text:p>13,597,021,659</text:p>
          </table:table-cell>
          <table:table-cell office:value-type="float" office:value="11088578642" table:style-name="ce4">
            <text:p>11,088,578,642</text:p>
          </table:table-cell>
          <table:table-cell office:value-type="float" office:value="161209310" table:style-name="ce4">
            <text:p>161,209,310</text:p>
          </table:table-cell>
          <table:table-cell office:value-type="float" office:value="36532912375" table:style-name="ce4">
            <text:p>36,532,912,375</text:p>
          </table:table-cell>
          <table:table-cell office:value-type="float" office:value="2099054493" table:style-name="ce4">
            <text:p>2,099,054,493</text:p>
          </table:table-cell>
          <table:table-cell office:value-type="float" office:value="1815500051" table:style-name="ce4">
            <text:p>1,815,500,051</text:p>
          </table:table-cell>
          <table:table-cell office:value-type="float" office:value="0" table:style-name="ce2">
            <text:p>0</text:p>
          </table:table-cell>
          <table:table-cell office:value-type="float" office:value="99789126" table:style-name="ce4">
            <text:p>99,789,126</text:p>
          </table:table-cell>
          <table:table-cell office:value-type="float" office:value="216666525" table:style-name="ce4">
            <text:p>216,666,525</text:p>
          </table:table-cell>
          <table:table-cell office:value-type="float" office:value="30611587" table:style-name="ce4">
            <text:p>30,611,587</text:p>
          </table:table-cell>
          <table:table-cell office:value-type="float" office:value="2101344115" table:style-name="ce4">
            <text:p>2,101,344,115</text:p>
          </table:table-cell>
          <table:table-cell office:value-type="float" office:value="2289622" table:style-name="ce4">
            <text:p>2,289,62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413770" table:style-name="ce6">
            <text:p>8,413,770</text:p>
          </table:table-cell>
          <table:table-cell office:value-type="float" office:value="133889241" table:style-name="ce6">
            <text:p>133,889,241</text:p>
          </table:table-cell>
          <table:table-cell office:value-type="float" office:value="47930404" table:style-name="ce6">
            <text:p>47,930,404</text:p>
          </table:table-cell>
          <table:table-cell office:value-type="float" office:value="260553202" table:style-name="ce6">
            <text:p>260,553,202</text:p>
          </table:table-cell>
          <table:table-cell office:value-type="float" office:value="4875884" table:style-name="ce6">
            <text:p>4,875,884</text:p>
          </table:table-cell>
          <table:table-cell office:value-type="float" office:value="391540" table:style-name="ce6">
            <text:p>391,540</text:p>
          </table:table-cell>
          <table:table-cell office:value-type="float" office:value="8650000" table:style-name="ce6">
            <text:p>8,650,000</text:p>
          </table:table-cell>
          <table:table-cell office:value-type="float" office:value="464704041" table:style-name="ce6">
            <text:p>464,704,041</text:p>
          </table:table-cell>
          <table:table-cell office:value-type="float" office:value="41616867" table:style-name="ce6">
            <text:p>41,616,867</text:p>
          </table:table-cell>
          <table:table-cell office:value-type="float" office:value="84623753" table:style-name="ce6">
            <text:p>84,623,753</text:p>
          </table:table-cell>
          <table:table-cell office:value-type="float" office:value="0" table:style-name="ce5">
            <text:p>0</text:p>
          </table:table-cell>
          <table:table-cell office:value-type="float" office:value="306429" table:style-name="ce6">
            <text:p>306,429</text:p>
          </table:table-cell>
          <table:table-cell office:value-type="float" office:value="108293" table:style-name="ce6">
            <text:p>108,293</text:p>
          </table:table-cell>
          <table:table-cell office:value-type="float" office:value="28586" table:style-name="ce6">
            <text:p>28,586</text:p>
          </table:table-cell>
          <table:table-cell office:value-type="float" office:value="85009889" table:style-name="ce6">
            <text:p>85,009,889</text:p>
          </table:table-cell>
          <table:table-cell office:value-type="float" office:value="43393022" table:style-name="ce6">
            <text:p>43,393,02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359707" table:style-name="ce6">
            <text:p>5,359,707</text:p>
          </table:table-cell>
          <table:table-cell office:value-type="float" office:value="73301348" table:style-name="ce6">
            <text:p>73,301,348</text:p>
          </table:table-cell>
          <table:table-cell office:value-type="float" office:value="0" table:style-name="ce5">
            <text:p>0</text:p>
          </table:table-cell>
          <table:table-cell office:value-type="float" office:value="34165352" table:style-name="ce6">
            <text:p>34,165,352</text:p>
          </table:table-cell>
          <table:table-cell office:value-type="float" office:value="235908752" table:style-name="ce6">
            <text:p>235,908,752</text:p>
          </table:table-cell>
          <table:table-cell office:value-type="float" office:value="268221174" table:style-name="ce6">
            <text:p>268,221,174</text:p>
          </table:table-cell>
          <table:table-cell office:value-type="float" office:value="0" table:style-name="ce5">
            <text:p>0</text:p>
          </table:table-cell>
          <table:table-cell office:value-type="float" office:value="616956333" table:style-name="ce6">
            <text:p>616,956,333</text:p>
          </table:table-cell>
          <table:table-cell office:value-type="float" office:value="33153466" table:style-name="ce6">
            <text:p>33,153,466</text:p>
          </table:table-cell>
          <table:table-cell office:value-type="float" office:value="18053390" table:style-name="ce6">
            <text:p>18,053,390</text:p>
          </table:table-cell>
          <table:table-cell office:value-type="float" office:value="8305338" table:style-name="ce6">
            <text:p>8,305,338</text:p>
          </table:table-cell>
          <table:table-cell office:value-type="float" office:value="1563339" table:style-name="ce6">
            <text:p>1,563,339</text:p>
          </table:table-cell>
          <table:table-cell office:value-type="float" office:value="7529001" table:style-name="ce6">
            <text:p>7,529,001</text:p>
          </table:table-cell>
          <table:table-cell office:value-type="float" office:value="327738" table:style-name="ce6">
            <text:p>327,738</text:p>
          </table:table-cell>
          <table:table-cell office:value-type="float" office:value="35123330" table:style-name="ce6">
            <text:p>35,123,330</text:p>
          </table:table-cell>
          <table:table-cell office:value-type="float" office:value="1969864" table:style-name="ce6">
            <text:p>1,969,86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15636" table:style-name="ce6">
            <text:p>7,415,636</text:p>
          </table:table-cell>
          <table:table-cell office:value-type="float" office:value="299116189" table:style-name="ce6">
            <text:p>299,116,189</text:p>
          </table:table-cell>
          <table:table-cell office:value-type="float" office:value="0" table:style-name="ce5">
            <text:p>0</text:p>
          </table:table-cell>
          <table:table-cell office:value-type="float" office:value="23578130" table:style-name="ce6">
            <text:p>23,578,130</text:p>
          </table:table-cell>
          <table:table-cell office:value-type="float" office:value="728498585" table:style-name="ce6">
            <text:p>728,498,585</text:p>
          </table:table-cell>
          <table:table-cell office:value-type="float" office:value="210512196" table:style-name="ce6">
            <text:p>210,512,196</text:p>
          </table:table-cell>
          <table:table-cell office:value-type="float" office:value="0" table:style-name="ce5">
            <text:p>0</text:p>
          </table:table-cell>
          <table:table-cell office:value-type="float" office:value="1269120736" table:style-name="ce6">
            <text:p>1,269,120,736</text:p>
          </table:table-cell>
          <table:table-cell office:value-type="float" office:value="79702614" table:style-name="ce6">
            <text:p>79,702,614</text:p>
          </table:table-cell>
          <table:table-cell office:value-type="float" office:value="43479387" table:style-name="ce6">
            <text:p>43,479,387</text:p>
          </table:table-cell>
          <table:table-cell office:value-type="float" office:value="13834799" table:style-name="ce6">
            <text:p>13,834,799</text:p>
          </table:table-cell>
          <table:table-cell office:value-type="float" office:value="4412024" table:style-name="ce6">
            <text:p>4,412,024</text:p>
          </table:table-cell>
          <table:table-cell office:value-type="float" office:value="20434407" table:style-name="ce6">
            <text:p>20,434,407</text:p>
          </table:table-cell>
          <table:table-cell office:value-type="float" office:value="81122" table:style-name="ce6">
            <text:p>81,122</text:p>
          </table:table-cell>
          <table:table-cell office:value-type="float" office:value="82079495" table:style-name="ce6">
            <text:p>82,079,495</text:p>
          </table:table-cell>
          <table:table-cell office:value-type="float" office:value="2376881" table:style-name="ce6">
            <text:p>2,376,88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36104" table:style-name="ce6">
            <text:p>136,104</text:p>
          </table:table-cell>
          <table:table-cell office:value-type="float" office:value="18259496" table:style-name="ce6">
            <text:p>18,259,496</text:p>
          </table:table-cell>
          <table:table-cell office:value-type="float" office:value="0" table:style-name="ce5">
            <text:p>0</text:p>
          </table:table-cell>
          <table:table-cell office:value-type="float" office:value="1392873" table:style-name="ce6">
            <text:p>1,392,873</text:p>
          </table:table-cell>
          <table:table-cell office:value-type="float" office:value="27851583" table:style-name="ce6">
            <text:p>27,851,583</text:p>
          </table:table-cell>
          <table:table-cell office:value-type="float" office:value="9031538" table:style-name="ce6">
            <text:p>9,031,538</text:p>
          </table:table-cell>
          <table:table-cell office:value-type="float" office:value="0" table:style-name="ce5">
            <text:p>0</text:p>
          </table:table-cell>
          <table:table-cell office:value-type="float" office:value="56671594" table:style-name="ce6">
            <text:p>56,671,594</text:p>
          </table:table-cell>
          <table:table-cell office:value-type="float" office:value="3762240" table:style-name="ce6">
            <text:p>3,762,240</text:p>
          </table:table-cell>
          <table:table-cell office:value-type="float" office:value="2059949" table:style-name="ce6">
            <text:p>2,059,949</text:p>
          </table:table-cell>
          <table:table-cell office:value-type="float" office:value="651882" table:style-name="ce6">
            <text:p>651,882</text:p>
          </table:table-cell>
          <table:table-cell office:value-type="float" office:value="243479" table:style-name="ce6">
            <text:p>243,479</text:p>
          </table:table-cell>
          <table:table-cell office:value-type="float" office:value="1237941" table:style-name="ce6">
            <text:p>1,237,941</text:p>
          </table:table-cell>
          <table:table-cell office:value-type="float" office:value="12" table:style-name="ce5">
            <text:p>12</text:p>
          </table:table-cell>
          <table:table-cell office:value-type="float" office:value="4193239" table:style-name="ce6">
            <text:p>4,193,239</text:p>
          </table:table-cell>
          <table:table-cell office:value-type="float" office:value="430999" table:style-name="ce6">
            <text:p>430,999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04187538" table:style-name="ce8">
            <text:p>404,187,538</text:p>
          </table:table-cell>
          <table:table-cell office:value-type="float" office:value="5815183738" table:style-name="ce8">
            <text:p>5,815,183,738</text:p>
          </table:table-cell>
          <table:table-cell office:value-type="float" office:value="185644893" table:style-name="ce8">
            <text:p>185,644,893</text:p>
          </table:table-cell>
          <table:table-cell office:value-type="float" office:value="6194598047" table:style-name="ce8">
            <text:p>6,194,598,047</text:p>
          </table:table-cell>
          <table:table-cell office:value-type="float" office:value="14594156463" table:style-name="ce8">
            <text:p>14,594,156,463</text:p>
          </table:table-cell>
          <table:table-cell office:value-type="float" office:value="11576735090" table:style-name="ce8">
            <text:p>11,576,735,090</text:p>
          </table:table-cell>
          <table:table-cell office:value-type="float" office:value="169859310" table:style-name="ce8">
            <text:p>169,859,310</text:p>
          </table:table-cell>
          <table:table-cell office:value-type="float" office:value="38940365079" table:style-name="ce8">
            <text:p>38,940,365,079</text:p>
          </table:table-cell>
          <table:table-cell office:value-type="float" office:value="2257289680" table:style-name="ce8">
            <text:p>2,257,289,680</text:p>
          </table:table-cell>
          <table:table-cell office:value-type="float" office:value="1963716530" table:style-name="ce8">
            <text:p>1,963,716,530</text:p>
          </table:table-cell>
          <table:table-cell office:value-type="float" office:value="22792019" table:style-name="ce8">
            <text:p>22,792,019</text:p>
          </table:table-cell>
          <table:table-cell office:value-type="float" office:value="106314397" table:style-name="ce8">
            <text:p>106,314,397</text:p>
          </table:table-cell>
          <table:table-cell office:value-type="float" office:value="245976167" table:style-name="ce8">
            <text:p>245,976,167</text:p>
          </table:table-cell>
          <table:table-cell office:value-type="float" office:value="31049045" table:style-name="ce8">
            <text:p>31,049,045</text:p>
          </table:table-cell>
          <table:table-cell office:value-type="float" office:value="2307750068" table:style-name="ce8">
            <text:p>2,307,750,068</text:p>
          </table:table-cell>
          <table:table-cell office:value-type="float" office:value="50460388" table:style-name="ce8">
            <text:p>50,460,388</text:p>
          </table:table-cell>
          <table:table-cell table:number-columns-repeated="16366"/>
        </table:table-row>
        <table:table-row table:style-name="ro1">
          <table:table-cell office:value-type="float" office:value="10909" table:style-name="ce2">
            <text:p>10909</text:p>
          </table:table-cell>
          <table:table-cell office:value-type="string" table:style-name="ce2">
            <text:p>本國銀行</text:p>
          </table:table-cell>
          <table:table-cell office:value-type="float" office:value="370821380" table:style-name="ce4">
            <text:p>370,821,380</text:p>
          </table:table-cell>
          <table:table-cell office:value-type="float" office:value="5413698621" table:style-name="ce4">
            <text:p>5,413,698,621</text:p>
          </table:table-cell>
          <table:table-cell office:value-type="float" office:value="134025543" table:style-name="ce4">
            <text:p>134,025,543</text:p>
          </table:table-cell>
          <table:table-cell office:value-type="float" office:value="5911602959" table:style-name="ce4">
            <text:p>5,911,602,959</text:p>
          </table:table-cell>
          <table:table-cell office:value-type="float" office:value="13680823431" table:style-name="ce4">
            <text:p>13,680,823,431</text:p>
          </table:table-cell>
          <table:table-cell office:value-type="float" office:value="11083545017" table:style-name="ce4">
            <text:p>11,083,545,017</text:p>
          </table:table-cell>
          <table:table-cell office:value-type="float" office:value="169248908" table:style-name="ce4">
            <text:p>169,248,908</text:p>
          </table:table-cell>
          <table:table-cell office:value-type="float" office:value="36763765859" table:style-name="ce4">
            <text:p>36,763,765,859</text:p>
          </table:table-cell>
          <table:table-cell office:value-type="float" office:value="2116503513" table:style-name="ce4">
            <text:p>2,116,503,513</text:p>
          </table:table-cell>
          <table:table-cell office:value-type="float" office:value="1844299575" table:style-name="ce4">
            <text:p>1,844,299,575</text:p>
          </table:table-cell>
          <table:table-cell office:value-type="float" office:value="0" table:style-name="ce4">
            <text:p>0</text:p>
          </table:table-cell>
          <table:table-cell office:value-type="float" office:value="104265262" table:style-name="ce4">
            <text:p>104,265,262</text:p>
          </table:table-cell>
          <table:table-cell office:value-type="float" office:value="220344850" table:style-name="ce4">
            <text:p>220,344,850</text:p>
          </table:table-cell>
          <table:table-cell office:value-type="float" office:value="31013682" table:style-name="ce4">
            <text:p>31,013,682</text:p>
          </table:table-cell>
          <table:table-cell office:value-type="float" office:value="2137896005" table:style-name="ce4">
            <text:p>2,137,896,005</text:p>
          </table:table-cell>
          <table:table-cell office:value-type="float" office:value="21392492" table:style-name="ce4">
            <text:p>21,392,49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822237" table:style-name="ce6">
            <text:p>8,822,237</text:p>
          </table:table-cell>
          <table:table-cell office:value-type="float" office:value="142463867" table:style-name="ce6">
            <text:p>142,463,867</text:p>
          </table:table-cell>
          <table:table-cell office:value-type="float" office:value="40676946" table:style-name="ce6">
            <text:p>40,676,946</text:p>
          </table:table-cell>
          <table:table-cell office:value-type="float" office:value="268725589" table:style-name="ce6">
            <text:p>268,725,589</text:p>
          </table:table-cell>
          <table:table-cell office:value-type="float" office:value="4797107" table:style-name="ce6">
            <text:p>4,797,107</text:p>
          </table:table-cell>
          <table:table-cell office:value-type="float" office:value="395201" table:style-name="ce6">
            <text:p>395,201</text:p>
          </table:table-cell>
          <table:table-cell office:value-type="float" office:value="8650000" table:style-name="ce6">
            <text:p>8,650,000</text:p>
          </table:table-cell>
          <table:table-cell office:value-type="float" office:value="474530947" table:style-name="ce6">
            <text:p>474,530,947</text:p>
          </table:table-cell>
          <table:table-cell office:value-type="float" office:value="39386274" table:style-name="ce6">
            <text:p>39,386,274</text:p>
          </table:table-cell>
          <table:table-cell office:value-type="float" office:value="83262019" table:style-name="ce6">
            <text:p>83,262,019</text:p>
          </table:table-cell>
          <table:table-cell office:value-type="float" office:value="0" table:style-name="ce6">
            <text:p>0</text:p>
          </table:table-cell>
          <table:table-cell office:value-type="float" office:value="325039" table:style-name="ce6">
            <text:p>325,039</text:p>
          </table:table-cell>
          <table:table-cell office:value-type="float" office:value="125501" table:style-name="ce6">
            <text:p>125,501</text:p>
          </table:table-cell>
          <table:table-cell office:value-type="float" office:value="45889" table:style-name="ce6">
            <text:p>45,889</text:p>
          </table:table-cell>
          <table:table-cell office:value-type="float" office:value="83666670" table:style-name="ce6">
            <text:p>83,666,670</text:p>
          </table:table-cell>
          <table:table-cell office:value-type="float" office:value="44280396" table:style-name="ce6">
            <text:p>44,280,39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639207" table:style-name="ce6">
            <text:p>5,639,207</text:p>
          </table:table-cell>
          <table:table-cell office:value-type="float" office:value="74174036" table:style-name="ce6">
            <text:p>74,174,036</text:p>
          </table:table-cell>
          <table:table-cell office:value-type="float" office:value="0" table:style-name="ce6">
            <text:p>0</text:p>
          </table:table-cell>
          <table:table-cell office:value-type="float" office:value="34477230" table:style-name="ce6">
            <text:p>34,477,230</text:p>
          </table:table-cell>
          <table:table-cell office:value-type="float" office:value="238102409" table:style-name="ce6">
            <text:p>238,102,409</text:p>
          </table:table-cell>
          <table:table-cell office:value-type="float" office:value="267939313" table:style-name="ce6">
            <text:p>267,939,313</text:p>
          </table:table-cell>
          <table:table-cell office:value-type="float" office:value="0" table:style-name="ce6">
            <text:p>0</text:p>
          </table:table-cell>
          <table:table-cell office:value-type="float" office:value="620332195" table:style-name="ce6">
            <text:p>620,332,195</text:p>
          </table:table-cell>
          <table:table-cell office:value-type="float" office:value="33393788" table:style-name="ce6">
            <text:p>33,393,788</text:p>
          </table:table-cell>
          <table:table-cell office:value-type="float" office:value="18234413" table:style-name="ce6">
            <text:p>18,234,413</text:p>
          </table:table-cell>
          <table:table-cell office:value-type="float" office:value="7208821" table:style-name="ce6">
            <text:p>7,208,821</text:p>
          </table:table-cell>
          <table:table-cell office:value-type="float" office:value="1603254" table:style-name="ce6">
            <text:p>1,603,254</text:p>
          </table:table-cell>
          <table:table-cell office:value-type="float" office:value="7499739" table:style-name="ce6">
            <text:p>7,499,739</text:p>
          </table:table-cell>
          <table:table-cell office:value-type="float" office:value="329752" table:style-name="ce6">
            <text:p>329,752</text:p>
          </table:table-cell>
          <table:table-cell office:value-type="float" office:value="34216475" table:style-name="ce6">
            <text:p>34,216,475</text:p>
          </table:table-cell>
          <table:table-cell office:value-type="float" office:value="822687" table:style-name="ce6">
            <text:p>822,68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367353" table:style-name="ce6">
            <text:p>7,367,353</text:p>
          </table:table-cell>
          <table:table-cell office:value-type="float" office:value="301958971" table:style-name="ce6">
            <text:p>301,958,971</text:p>
          </table:table-cell>
          <table:table-cell office:value-type="float" office:value="0" table:style-name="ce6">
            <text:p>0</text:p>
          </table:table-cell>
          <table:table-cell office:value-type="float" office:value="22559617" table:style-name="ce6">
            <text:p>22,559,617</text:p>
          </table:table-cell>
          <table:table-cell office:value-type="float" office:value="735318184" table:style-name="ce6">
            <text:p>735,318,184</text:p>
          </table:table-cell>
          <table:table-cell office:value-type="float" office:value="208506621" table:style-name="ce6">
            <text:p>208,506,621</text:p>
          </table:table-cell>
          <table:table-cell office:value-type="float" office:value="0" table:style-name="ce6">
            <text:p>0</text:p>
          </table:table-cell>
          <table:table-cell office:value-type="float" office:value="1275710746" table:style-name="ce6">
            <text:p>1,275,710,746</text:p>
          </table:table-cell>
          <table:table-cell office:value-type="float" office:value="80219237" table:style-name="ce6">
            <text:p>80,219,237</text:p>
          </table:table-cell>
          <table:table-cell office:value-type="float" office:value="43835816" table:style-name="ce6">
            <text:p>43,835,816</text:p>
          </table:table-cell>
          <table:table-cell office:value-type="float" office:value="14082872" table:style-name="ce6">
            <text:p>14,082,872</text:p>
          </table:table-cell>
          <table:table-cell office:value-type="float" office:value="4556955" table:style-name="ce6">
            <text:p>4,556,955</text:p>
          </table:table-cell>
          <table:table-cell office:value-type="float" office:value="20412088" table:style-name="ce6">
            <text:p>20,412,088</text:p>
          </table:table-cell>
          <table:table-cell office:value-type="float" office:value="87386" table:style-name="ce6">
            <text:p>87,386</text:p>
          </table:table-cell>
          <table:table-cell office:value-type="float" office:value="82800345" table:style-name="ce6">
            <text:p>82,800,345</text:p>
          </table:table-cell>
          <table:table-cell office:value-type="float" office:value="2581108" table:style-name="ce6">
            <text:p>2,581,10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44909" table:style-name="ce6">
            <text:p>144,909</text:p>
          </table:table-cell>
          <table:table-cell office:value-type="float" office:value="18172846" table:style-name="ce6">
            <text:p>18,172,846</text:p>
          </table:table-cell>
          <table:table-cell office:value-type="float" office:value="0" table:style-name="ce6">
            <text:p>0</text:p>
          </table:table-cell>
          <table:table-cell office:value-type="float" office:value="1442293" table:style-name="ce6">
            <text:p>1,442,293</text:p>
          </table:table-cell>
          <table:table-cell office:value-type="float" office:value="27960993" table:style-name="ce6">
            <text:p>27,960,993</text:p>
          </table:table-cell>
          <table:table-cell office:value-type="float" office:value="8957067" table:style-name="ce6">
            <text:p>8,957,067</text:p>
          </table:table-cell>
          <table:table-cell office:value-type="float" office:value="0" table:style-name="ce6">
            <text:p>0</text:p>
          </table:table-cell>
          <table:table-cell office:value-type="float" office:value="56678108" table:style-name="ce6">
            <text:p>56,678,108</text:p>
          </table:table-cell>
          <table:table-cell office:value-type="float" office:value="3760229" table:style-name="ce6">
            <text:p>3,760,229</text:p>
          </table:table-cell>
          <table:table-cell office:value-type="float" office:value="2069014" table:style-name="ce6">
            <text:p>2,069,014</text:p>
          </table:table-cell>
          <table:table-cell office:value-type="float" office:value="659963" table:style-name="ce6">
            <text:p>659,963</text:p>
          </table:table-cell>
          <table:table-cell office:value-type="float" office:value="245601" table:style-name="ce6">
            <text:p>245,601</text:p>
          </table:table-cell>
          <table:table-cell office:value-type="float" office:value="1114065" table:style-name="ce6">
            <text:p>1,114,065</text:p>
          </table:table-cell>
          <table:table-cell office:value-type="float" office:value="480" table:style-name="ce6">
            <text:p>480</text:p>
          </table:table-cell>
          <table:table-cell office:value-type="float" office:value="4088163" table:style-name="ce6">
            <text:p>4,088,163</text:p>
          </table:table-cell>
          <table:table-cell office:value-type="float" office:value="327934" table:style-name="ce6">
            <text:p>327,93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92795086" table:style-name="ce8">
            <text:p>392,795,086</text:p>
          </table:table-cell>
          <table:table-cell office:value-type="float" office:value="5950468341" table:style-name="ce8">
            <text:p>5,950,468,341</text:p>
          </table:table-cell>
          <table:table-cell office:value-type="float" office:value="174702489" table:style-name="ce8">
            <text:p>174,702,489</text:p>
          </table:table-cell>
          <table:table-cell office:value-type="float" office:value="6238807688" table:style-name="ce8">
            <text:p>6,238,807,688</text:p>
          </table:table-cell>
          <table:table-cell office:value-type="float" office:value="14687002124" table:style-name="ce8">
            <text:p>14,687,002,124</text:p>
          </table:table-cell>
          <table:table-cell office:value-type="float" office:value="11569343219" table:style-name="ce8">
            <text:p>11,569,343,219</text:p>
          </table:table-cell>
          <table:table-cell office:value-type="float" office:value="177898908" table:style-name="ce8">
            <text:p>177,898,908</text:p>
          </table:table-cell>
          <table:table-cell office:value-type="float" office:value="39191017855" table:style-name="ce8">
            <text:p>39,191,017,855</text:p>
          </table:table-cell>
          <table:table-cell office:value-type="float" office:value="2273263041" table:style-name="ce8">
            <text:p>2,273,263,041</text:p>
          </table:table-cell>
          <table:table-cell office:value-type="float" office:value="1991700837" table:style-name="ce8">
            <text:p>1,991,700,837</text:p>
          </table:table-cell>
          <table:table-cell office:value-type="float" office:value="21951656" table:style-name="ce8">
            <text:p>21,951,656</text:p>
          </table:table-cell>
          <table:table-cell office:value-type="float" office:value="110996111" table:style-name="ce8">
            <text:p>110,996,111</text:p>
          </table:table-cell>
          <table:table-cell office:value-type="float" office:value="249496243" table:style-name="ce8">
            <text:p>249,496,243</text:p>
          </table:table-cell>
          <table:table-cell office:value-type="float" office:value="31477189" table:style-name="ce8">
            <text:p>31,477,189</text:p>
          </table:table-cell>
          <table:table-cell office:value-type="float" office:value="2342667658" table:style-name="ce8">
            <text:p>2,342,667,658</text:p>
          </table:table-cell>
          <table:table-cell office:value-type="float" office:value="69404617" table:style-name="ce8">
            <text:p>69,404,617</text:p>
          </table:table-cell>
          <table:table-cell table:number-columns-repeated="16366"/>
        </table:table-row>
        <table:table-row table:style-name="ro1">
          <table:table-cell office:value-type="float" office:value="10910" table:style-name="ce2">
            <text:p>10910</text:p>
          </table:table-cell>
          <table:table-cell office:value-type="string" table:style-name="ce2">
            <text:p>本國銀行</text:p>
          </table:table-cell>
          <table:table-cell office:value-type="float" office:value="369577139" table:style-name="ce4">
            <text:p>369,577,139</text:p>
          </table:table-cell>
          <table:table-cell office:value-type="float" office:value="5453727519" table:style-name="ce4">
            <text:p>5,453,727,519</text:p>
          </table:table-cell>
          <table:table-cell office:value-type="float" office:value="120343947" table:style-name="ce4">
            <text:p>120,343,947</text:p>
          </table:table-cell>
          <table:table-cell office:value-type="float" office:value="5959892800" table:style-name="ce4">
            <text:p>5,959,892,800</text:p>
          </table:table-cell>
          <table:table-cell office:value-type="float" office:value="13735077590" table:style-name="ce4">
            <text:p>13,735,077,590</text:p>
          </table:table-cell>
          <table:table-cell office:value-type="float" office:value="11063037576" table:style-name="ce4">
            <text:p>11,063,037,576</text:p>
          </table:table-cell>
          <table:table-cell office:value-type="float" office:value="177361199" table:style-name="ce4">
            <text:p>177,361,199</text:p>
          </table:table-cell>
          <table:table-cell office:value-type="float" office:value="36879017770" table:style-name="ce4">
            <text:p>36,879,017,770</text:p>
          </table:table-cell>
          <table:table-cell office:value-type="float" office:value="2115931089" table:style-name="ce4">
            <text:p>2,115,931,089</text:p>
          </table:table-cell>
          <table:table-cell office:value-type="float" office:value="1822331994" table:style-name="ce4">
            <text:p>1,822,331,994</text:p>
          </table:table-cell>
          <table:table-cell office:value-type="float" office:value="0" table:style-name="ce4">
            <text:p>0</text:p>
          </table:table-cell>
          <table:table-cell office:value-type="float" office:value="103878569" table:style-name="ce4">
            <text:p>103,878,569</text:p>
          </table:table-cell>
          <table:table-cell office:value-type="float" office:value="222013813" table:style-name="ce4">
            <text:p>222,013,813</text:p>
          </table:table-cell>
          <table:table-cell office:value-type="float" office:value="30593367" table:style-name="ce4">
            <text:p>30,593,367</text:p>
          </table:table-cell>
          <table:table-cell office:value-type="float" office:value="2117631009" table:style-name="ce4">
            <text:p>2,117,631,009</text:p>
          </table:table-cell>
          <table:table-cell office:value-type="float" office:value="1699920" table:style-name="ce4">
            <text:p>1,699,92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111813" table:style-name="ce6">
            <text:p>9,111,813</text:p>
          </table:table-cell>
          <table:table-cell office:value-type="float" office:value="150984132" table:style-name="ce6">
            <text:p>150,984,132</text:p>
          </table:table-cell>
          <table:table-cell office:value-type="float" office:value="39474179" table:style-name="ce6">
            <text:p>39,474,179</text:p>
          </table:table-cell>
          <table:table-cell office:value-type="float" office:value="262173747" table:style-name="ce6">
            <text:p>262,173,747</text:p>
          </table:table-cell>
          <table:table-cell office:value-type="float" office:value="4705065" table:style-name="ce6">
            <text:p>4,705,065</text:p>
          </table:table-cell>
          <table:table-cell office:value-type="float" office:value="407249" table:style-name="ce6">
            <text:p>407,249</text:p>
          </table:table-cell>
          <table:table-cell office:value-type="float" office:value="8650000" table:style-name="ce6">
            <text:p>8,650,000</text:p>
          </table:table-cell>
          <table:table-cell office:value-type="float" office:value="475506185" table:style-name="ce6">
            <text:p>475,506,185</text:p>
          </table:table-cell>
          <table:table-cell office:value-type="float" office:value="39569044" table:style-name="ce6">
            <text:p>39,569,044</text:p>
          </table:table-cell>
          <table:table-cell office:value-type="float" office:value="86555751" table:style-name="ce6">
            <text:p>86,555,751</text:p>
          </table:table-cell>
          <table:table-cell office:value-type="float" office:value="0" table:style-name="ce6">
            <text:p>0</text:p>
          </table:table-cell>
          <table:table-cell office:value-type="float" office:value="355078" table:style-name="ce6">
            <text:p>355,078</text:p>
          </table:table-cell>
          <table:table-cell office:value-type="float" office:value="116717" table:style-name="ce6">
            <text:p>116,717</text:p>
          </table:table-cell>
          <table:table-cell office:value-type="float" office:value="33331" table:style-name="ce6">
            <text:p>33,331</text:p>
          </table:table-cell>
          <table:table-cell office:value-type="float" office:value="86994215" table:style-name="ce6">
            <text:p>86,994,215</text:p>
          </table:table-cell>
          <table:table-cell office:value-type="float" office:value="47425171" table:style-name="ce6">
            <text:p>47,425,17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863179" table:style-name="ce6">
            <text:p>5,863,179</text:p>
          </table:table-cell>
          <table:table-cell office:value-type="float" office:value="74882316" table:style-name="ce6">
            <text:p>74,882,316</text:p>
          </table:table-cell>
          <table:table-cell office:value-type="float" office:value="0" table:style-name="ce6">
            <text:p>0</text:p>
          </table:table-cell>
          <table:table-cell office:value-type="float" office:value="35210568" table:style-name="ce6">
            <text:p>35,210,568</text:p>
          </table:table-cell>
          <table:table-cell office:value-type="float" office:value="239881163" table:style-name="ce6">
            <text:p>239,881,163</text:p>
          </table:table-cell>
          <table:table-cell office:value-type="float" office:value="268266002" table:style-name="ce6">
            <text:p>268,266,002</text:p>
          </table:table-cell>
          <table:table-cell office:value-type="float" office:value="0" table:style-name="ce6">
            <text:p>0</text:p>
          </table:table-cell>
          <table:table-cell office:value-type="float" office:value="624103228" table:style-name="ce6">
            <text:p>624,103,228</text:p>
          </table:table-cell>
          <table:table-cell office:value-type="float" office:value="33634670" table:style-name="ce6">
            <text:p>33,634,670</text:p>
          </table:table-cell>
          <table:table-cell office:value-type="float" office:value="18362325" table:style-name="ce6">
            <text:p>18,362,325</text:p>
          </table:table-cell>
          <table:table-cell office:value-type="float" office:value="7586479" table:style-name="ce6">
            <text:p>7,586,479</text:p>
          </table:table-cell>
          <table:table-cell office:value-type="float" office:value="1615913" table:style-name="ce6">
            <text:p>1,615,913</text:p>
          </table:table-cell>
          <table:table-cell office:value-type="float" office:value="7524258" table:style-name="ce6">
            <text:p>7,524,258</text:p>
          </table:table-cell>
          <table:table-cell office:value-type="float" office:value="361810" table:style-name="ce6">
            <text:p>361,810</text:p>
          </table:table-cell>
          <table:table-cell office:value-type="float" office:value="34727165" table:style-name="ce6">
            <text:p>34,727,165</text:p>
          </table:table-cell>
          <table:table-cell office:value-type="float" office:value="1092495" table:style-name="ce6">
            <text:p>1,092,49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635396" table:style-name="ce6">
            <text:p>7,635,396</text:p>
          </table:table-cell>
          <table:table-cell office:value-type="float" office:value="303619839" table:style-name="ce6">
            <text:p>303,619,839</text:p>
          </table:table-cell>
          <table:table-cell office:value-type="float" office:value="0" table:style-name="ce6">
            <text:p>0</text:p>
          </table:table-cell>
          <table:table-cell office:value-type="float" office:value="21940678" table:style-name="ce6">
            <text:p>21,940,678</text:p>
          </table:table-cell>
          <table:table-cell office:value-type="float" office:value="738176736" table:style-name="ce6">
            <text:p>738,176,736</text:p>
          </table:table-cell>
          <table:table-cell office:value-type="float" office:value="206952857" table:style-name="ce6">
            <text:p>206,952,857</text:p>
          </table:table-cell>
          <table:table-cell office:value-type="float" office:value="0" table:style-name="ce6">
            <text:p>0</text:p>
          </table:table-cell>
          <table:table-cell office:value-type="float" office:value="1278325506" table:style-name="ce6">
            <text:p>1,278,325,506</text:p>
          </table:table-cell>
          <table:table-cell office:value-type="float" office:value="80474527" table:style-name="ce6">
            <text:p>80,474,527</text:p>
          </table:table-cell>
          <table:table-cell office:value-type="float" office:value="44111526" table:style-name="ce6">
            <text:p>44,111,526</text:p>
          </table:table-cell>
          <table:table-cell office:value-type="float" office:value="13898890" table:style-name="ce6">
            <text:p>13,898,890</text:p>
          </table:table-cell>
          <table:table-cell office:value-type="float" office:value="4600007" table:style-name="ce6">
            <text:p>4,600,007</text:p>
          </table:table-cell>
          <table:table-cell office:value-type="float" office:value="20388742" table:style-name="ce6">
            <text:p>20,388,742</text:p>
          </table:table-cell>
          <table:table-cell office:value-type="float" office:value="80235" table:style-name="ce6">
            <text:p>80,235</text:p>
          </table:table-cell>
          <table:table-cell office:value-type="float" office:value="82918930" table:style-name="ce6">
            <text:p>82,918,930</text:p>
          </table:table-cell>
          <table:table-cell office:value-type="float" office:value="2444403" table:style-name="ce6">
            <text:p>2,444,40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59286" table:style-name="ce6">
            <text:p>159,286</text:p>
          </table:table-cell>
          <table:table-cell office:value-type="float" office:value="18591895" table:style-name="ce6">
            <text:p>18,591,895</text:p>
          </table:table-cell>
          <table:table-cell office:value-type="float" office:value="0" table:style-name="ce6">
            <text:p>0</text:p>
          </table:table-cell>
          <table:table-cell office:value-type="float" office:value="1226119" table:style-name="ce6">
            <text:p>1,226,119</text:p>
          </table:table-cell>
          <table:table-cell office:value-type="float" office:value="28166423" table:style-name="ce6">
            <text:p>28,166,423</text:p>
          </table:table-cell>
          <table:table-cell office:value-type="float" office:value="8721917" table:style-name="ce6">
            <text:p>8,721,917</text:p>
          </table:table-cell>
          <table:table-cell office:value-type="float" office:value="0" table:style-name="ce6">
            <text:p>0</text:p>
          </table:table-cell>
          <table:table-cell office:value-type="float" office:value="56865640" table:style-name="ce6">
            <text:p>56,865,640</text:p>
          </table:table-cell>
          <table:table-cell office:value-type="float" office:value="3793819" table:style-name="ce6">
            <text:p>3,793,819</text:p>
          </table:table-cell>
          <table:table-cell office:value-type="float" office:value="2068222" table:style-name="ce6">
            <text:p>2,068,222</text:p>
          </table:table-cell>
          <table:table-cell office:value-type="float" office:value="679495" table:style-name="ce6">
            <text:p>679,495</text:p>
          </table:table-cell>
          <table:table-cell office:value-type="float" office:value="237547" table:style-name="ce6">
            <text:p>237,547</text:p>
          </table:table-cell>
          <table:table-cell office:value-type="float" office:value="1147252" table:style-name="ce6">
            <text:p>1,147,252</text:p>
          </table:table-cell>
          <table:table-cell office:value-type="float" office:value="109" table:style-name="ce6">
            <text:p>109</text:p>
          </table:table-cell>
          <table:table-cell office:value-type="float" office:value="4132407" table:style-name="ce6">
            <text:p>4,132,407</text:p>
          </table:table-cell>
          <table:table-cell office:value-type="float" office:value="338588" table:style-name="ce6">
            <text:p>338,588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92346813" table:style-name="ce8">
            <text:p>392,346,813</text:p>
          </table:table-cell>
          <table:table-cell office:value-type="float" office:value="6001805701" table:style-name="ce8">
            <text:p>6,001,805,701</text:p>
          </table:table-cell>
          <table:table-cell office:value-type="float" office:value="159818126" table:style-name="ce8">
            <text:p>159,818,126</text:p>
          </table:table-cell>
          <table:table-cell office:value-type="float" office:value="6280443912" table:style-name="ce8">
            <text:p>6,280,443,912</text:p>
          </table:table-cell>
          <table:table-cell office:value-type="float" office:value="14746006977" table:style-name="ce8">
            <text:p>14,746,006,977</text:p>
          </table:table-cell>
          <table:table-cell office:value-type="float" office:value="11547385601" table:style-name="ce8">
            <text:p>11,547,385,601</text:p>
          </table:table-cell>
          <table:table-cell office:value-type="float" office:value="186011199" table:style-name="ce8">
            <text:p>186,011,199</text:p>
          </table:table-cell>
          <table:table-cell office:value-type="float" office:value="39313818329" table:style-name="ce8">
            <text:p>39,313,818,329</text:p>
          </table:table-cell>
          <table:table-cell office:value-type="float" office:value="2273403149" table:style-name="ce8">
            <text:p>2,273,403,149</text:p>
          </table:table-cell>
          <table:table-cell office:value-type="float" office:value="1973429818" table:style-name="ce8">
            <text:p>1,973,429,818</text:p>
          </table:table-cell>
          <table:table-cell office:value-type="float" office:value="22164864" table:style-name="ce8">
            <text:p>22,164,864</text:p>
          </table:table-cell>
          <table:table-cell office:value-type="float" office:value="110687114" table:style-name="ce8">
            <text:p>110,687,114</text:p>
          </table:table-cell>
          <table:table-cell office:value-type="float" office:value="251190782" table:style-name="ce8">
            <text:p>251,190,782</text:p>
          </table:table-cell>
          <table:table-cell office:value-type="float" office:value="31068852" table:style-name="ce8">
            <text:p>31,068,852</text:p>
          </table:table-cell>
          <table:table-cell office:value-type="float" office:value="2326403726" table:style-name="ce8">
            <text:p>2,326,403,726</text:p>
          </table:table-cell>
          <table:table-cell office:value-type="float" office:value="53000577" table:style-name="ce8">
            <text:p>53,000,577</text:p>
          </table:table-cell>
          <table:table-cell table:number-columns-repeated="16366"/>
        </table:table-row>
        <table:table-row table:style-name="ro1">
          <table:table-cell office:value-type="float" office:value="10911" table:style-name="ce2">
            <text:p>10911</text:p>
          </table:table-cell>
          <table:table-cell office:value-type="string" table:style-name="ce2">
            <text:p>本國銀行</text:p>
          </table:table-cell>
          <table:table-cell office:value-type="float" office:value="374649962" table:style-name="ce4">
            <text:p>374,649,962</text:p>
          </table:table-cell>
          <table:table-cell office:value-type="float" office:value="5560267648" table:style-name="ce4">
            <text:p>5,560,267,648</text:p>
          </table:table-cell>
          <table:table-cell office:value-type="float" office:value="126780348" table:style-name="ce4">
            <text:p>126,780,348</text:p>
          </table:table-cell>
          <table:table-cell office:value-type="float" office:value="6071013195" table:style-name="ce4">
            <text:p>6,071,013,195</text:p>
          </table:table-cell>
          <table:table-cell office:value-type="float" office:value="13914641939" table:style-name="ce4">
            <text:p>13,914,641,939</text:p>
          </table:table-cell>
          <table:table-cell office:value-type="float" office:value="11044112514" table:style-name="ce4">
            <text:p>11,044,112,514</text:p>
          </table:table-cell>
          <table:table-cell office:value-type="float" office:value="188237880" table:style-name="ce4">
            <text:p>188,237,880</text:p>
          </table:table-cell>
          <table:table-cell office:value-type="float" office:value="37279703486" table:style-name="ce4">
            <text:p>37,279,703,486</text:p>
          </table:table-cell>
          <table:table-cell office:value-type="float" office:value="2143827842" table:style-name="ce4">
            <text:p>2,143,827,842</text:p>
          </table:table-cell>
          <table:table-cell office:value-type="float" office:value="1871029953" table:style-name="ce4">
            <text:p>1,871,029,953</text:p>
          </table:table-cell>
          <table:table-cell office:value-type="float" office:value="0" table:style-name="ce4">
            <text:p>0</text:p>
          </table:table-cell>
          <table:table-cell office:value-type="float" office:value="98164837" table:style-name="ce4">
            <text:p>98,164,837</text:p>
          </table:table-cell>
          <table:table-cell office:value-type="float" office:value="218255628" table:style-name="ce4">
            <text:p>218,255,628</text:p>
          </table:table-cell>
          <table:table-cell office:value-type="float" office:value="34298581" table:style-name="ce4">
            <text:p>34,298,581</text:p>
          </table:table-cell>
          <table:table-cell office:value-type="float" office:value="2153151837" table:style-name="ce4">
            <text:p>2,153,151,837</text:p>
          </table:table-cell>
          <table:table-cell office:value-type="float" office:value="9323995" table:style-name="ce4">
            <text:p>9,323,99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265395" table:style-name="ce6">
            <text:p>8,265,395</text:p>
          </table:table-cell>
          <table:table-cell office:value-type="float" office:value="179938282" table:style-name="ce6">
            <text:p>179,938,282</text:p>
          </table:table-cell>
          <table:table-cell office:value-type="float" office:value="27338229" table:style-name="ce6">
            <text:p>27,338,229</text:p>
          </table:table-cell>
          <table:table-cell office:value-type="float" office:value="262752518" table:style-name="ce6">
            <text:p>262,752,518</text:p>
          </table:table-cell>
          <table:table-cell office:value-type="float" office:value="5325263" table:style-name="ce6">
            <text:p>5,325,263</text:p>
          </table:table-cell>
          <table:table-cell office:value-type="float" office:value="410487" table:style-name="ce6">
            <text:p>410,487</text:p>
          </table:table-cell>
          <table:table-cell office:value-type="float" office:value="8650000" table:style-name="ce6">
            <text:p>8,650,000</text:p>
          </table:table-cell>
          <table:table-cell office:value-type="float" office:value="492680174" table:style-name="ce6">
            <text:p>492,680,174</text:p>
          </table:table-cell>
          <table:table-cell office:value-type="float" office:value="39336326" table:style-name="ce6">
            <text:p>39,336,326</text:p>
          </table:table-cell>
          <table:table-cell office:value-type="float" office:value="82966326" table:style-name="ce6">
            <text:p>82,966,326</text:p>
          </table:table-cell>
          <table:table-cell office:value-type="float" office:value="0" table:style-name="ce6">
            <text:p>0</text:p>
          </table:table-cell>
          <table:table-cell office:value-type="float" office:value="449545" table:style-name="ce6">
            <text:p>449,545</text:p>
          </table:table-cell>
          <table:table-cell office:value-type="float" office:value="112283" table:style-name="ce6">
            <text:p>112,283</text:p>
          </table:table-cell>
          <table:table-cell office:value-type="float" office:value="48940" table:style-name="ce6">
            <text:p>48,940</text:p>
          </table:table-cell>
          <table:table-cell office:value-type="float" office:value="83479214" table:style-name="ce6">
            <text:p>83,479,214</text:p>
          </table:table-cell>
          <table:table-cell office:value-type="float" office:value="44142888" table:style-name="ce6">
            <text:p>44,142,88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832679" table:style-name="ce6">
            <text:p>5,832,679</text:p>
          </table:table-cell>
          <table:table-cell office:value-type="float" office:value="76672528" table:style-name="ce6">
            <text:p>76,672,528</text:p>
          </table:table-cell>
          <table:table-cell office:value-type="float" office:value="0" table:style-name="ce6">
            <text:p>0</text:p>
          </table:table-cell>
          <table:table-cell office:value-type="float" office:value="35772251" table:style-name="ce6">
            <text:p>35,772,251</text:p>
          </table:table-cell>
          <table:table-cell office:value-type="float" office:value="243724281" table:style-name="ce6">
            <text:p>243,724,281</text:p>
          </table:table-cell>
          <table:table-cell office:value-type="float" office:value="268403391" table:style-name="ce6">
            <text:p>268,403,391</text:p>
          </table:table-cell>
          <table:table-cell office:value-type="float" office:value="0" table:style-name="ce6">
            <text:p>0</text:p>
          </table:table-cell>
          <table:table-cell office:value-type="float" office:value="630405130" table:style-name="ce6">
            <text:p>630,405,130</text:p>
          </table:table-cell>
          <table:table-cell office:value-type="float" office:value="34051339" table:style-name="ce6">
            <text:p>34,051,339</text:p>
          </table:table-cell>
          <table:table-cell office:value-type="float" office:value="18499074" table:style-name="ce6">
            <text:p>18,499,074</text:p>
          </table:table-cell>
          <table:table-cell office:value-type="float" office:value="8156069" table:style-name="ce6">
            <text:p>8,156,069</text:p>
          </table:table-cell>
          <table:table-cell office:value-type="float" office:value="1563644" table:style-name="ce6">
            <text:p>1,563,644</text:p>
          </table:table-cell>
          <table:table-cell office:value-type="float" office:value="7528551" table:style-name="ce6">
            <text:p>7,528,551</text:p>
          </table:table-cell>
          <table:table-cell office:value-type="float" office:value="354080" table:style-name="ce6">
            <text:p>354,080</text:p>
          </table:table-cell>
          <table:table-cell office:value-type="float" office:value="35393258" table:style-name="ce6">
            <text:p>35,393,258</text:p>
          </table:table-cell>
          <table:table-cell office:value-type="float" office:value="1341919" table:style-name="ce6">
            <text:p>1,341,91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708530" table:style-name="ce6">
            <text:p>7,708,530</text:p>
          </table:table-cell>
          <table:table-cell office:value-type="float" office:value="307726689" table:style-name="ce6">
            <text:p>307,726,689</text:p>
          </table:table-cell>
          <table:table-cell office:value-type="float" office:value="0" table:style-name="ce6">
            <text:p>0</text:p>
          </table:table-cell>
          <table:table-cell office:value-type="float" office:value="21433149" table:style-name="ce6">
            <text:p>21,433,149</text:p>
          </table:table-cell>
          <table:table-cell office:value-type="float" office:value="747773456" table:style-name="ce6">
            <text:p>747,773,456</text:p>
          </table:table-cell>
          <table:table-cell office:value-type="float" office:value="205585483" table:style-name="ce6">
            <text:p>205,585,483</text:p>
          </table:table-cell>
          <table:table-cell office:value-type="float" office:value="0" table:style-name="ce6">
            <text:p>0</text:p>
          </table:table-cell>
          <table:table-cell office:value-type="float" office:value="1290227307" table:style-name="ce6">
            <text:p>1,290,227,307</text:p>
          </table:table-cell>
          <table:table-cell office:value-type="float" office:value="81331586" table:style-name="ce6">
            <text:p>81,331,586</text:p>
          </table:table-cell>
          <table:table-cell office:value-type="float" office:value="44261030" table:style-name="ce6">
            <text:p>44,261,030</text:p>
          </table:table-cell>
          <table:table-cell office:value-type="float" office:value="14436086" table:style-name="ce6">
            <text:p>14,436,086</text:p>
          </table:table-cell>
          <table:table-cell office:value-type="float" office:value="4614472" table:style-name="ce6">
            <text:p>4,614,472</text:p>
          </table:table-cell>
          <table:table-cell office:value-type="float" office:value="20502213" table:style-name="ce6">
            <text:p>20,502,213</text:p>
          </table:table-cell>
          <table:table-cell office:value-type="float" office:value="80488" table:style-name="ce6">
            <text:p>80,488</text:p>
          </table:table-cell>
          <table:table-cell office:value-type="float" office:value="83733313" table:style-name="ce6">
            <text:p>83,733,313</text:p>
          </table:table-cell>
          <table:table-cell office:value-type="float" office:value="2401727" table:style-name="ce6">
            <text:p>2,401,72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49769" table:style-name="ce6">
            <text:p>149,769</text:p>
          </table:table-cell>
          <table:table-cell office:value-type="float" office:value="18529556" table:style-name="ce6">
            <text:p>18,529,556</text:p>
          </table:table-cell>
          <table:table-cell office:value-type="float" office:value="0" table:style-name="ce6">
            <text:p>0</text:p>
          </table:table-cell>
          <table:table-cell office:value-type="float" office:value="1084065" table:style-name="ce6">
            <text:p>1,084,065</text:p>
          </table:table-cell>
          <table:table-cell office:value-type="float" office:value="28519640" table:style-name="ce6">
            <text:p>28,519,640</text:p>
          </table:table-cell>
          <table:table-cell office:value-type="float" office:value="8658310" table:style-name="ce6">
            <text:p>8,658,310</text:p>
          </table:table-cell>
          <table:table-cell office:value-type="float" office:value="0" table:style-name="ce6">
            <text:p>0</text:p>
          </table:table-cell>
          <table:table-cell office:value-type="float" office:value="56941340" table:style-name="ce6">
            <text:p>56,941,340</text:p>
          </table:table-cell>
          <table:table-cell office:value-type="float" office:value="3796483" table:style-name="ce6">
            <text:p>3,796,483</text:p>
          </table:table-cell>
          <table:table-cell office:value-type="float" office:value="2086686" table:style-name="ce6">
            <text:p>2,086,686</text:p>
          </table:table-cell>
          <table:table-cell office:value-type="float" office:value="663051" table:style-name="ce6">
            <text:p>663,051</text:p>
          </table:table-cell>
          <table:table-cell office:value-type="float" office:value="243292" table:style-name="ce6">
            <text:p>243,292</text:p>
          </table:table-cell>
          <table:table-cell office:value-type="float" office:value="1145085" table:style-name="ce6">
            <text:p>1,145,085</text:p>
          </table:table-cell>
          <table:table-cell office:value-type="float" office:value="2" table:style-name="ce6">
            <text:p>2</text:p>
          </table:table-cell>
          <table:table-cell office:value-type="float" office:value="4138112" table:style-name="ce6">
            <text:p>4,138,112</text:p>
          </table:table-cell>
          <table:table-cell office:value-type="float" office:value="341629" table:style-name="ce6">
            <text:p>341,629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396606335" table:style-name="ce8">
            <text:p>396,606,335</text:p>
          </table:table-cell>
          <table:table-cell office:value-type="float" office:value="6143134703" table:style-name="ce8">
            <text:p>6,143,134,703</text:p>
          </table:table-cell>
          <table:table-cell office:value-type="float" office:value="154118577" table:style-name="ce8">
            <text:p>154,118,577</text:p>
          </table:table-cell>
          <table:table-cell office:value-type="float" office:value="6392055178" table:style-name="ce8">
            <text:p>6,392,055,178</text:p>
          </table:table-cell>
          <table:table-cell office:value-type="float" office:value="14939984579" table:style-name="ce8">
            <text:p>14,939,984,579</text:p>
          </table:table-cell>
          <table:table-cell office:value-type="float" office:value="11527170185" table:style-name="ce8">
            <text:p>11,527,170,185</text:p>
          </table:table-cell>
          <table:table-cell office:value-type="float" office:value="196887880" table:style-name="ce8">
            <text:p>196,887,880</text:p>
          </table:table-cell>
          <table:table-cell office:value-type="float" office:value="39749957437" table:style-name="ce8">
            <text:p>39,749,957,437</text:p>
          </table:table-cell>
          <table:table-cell office:value-type="float" office:value="2302343576" table:style-name="ce8">
            <text:p>2,302,343,576</text:p>
          </table:table-cell>
          <table:table-cell office:value-type="float" office:value="2018843069" table:style-name="ce8">
            <text:p>2,018,843,069</text:p>
          </table:table-cell>
          <table:table-cell office:value-type="float" office:value="23255206" table:style-name="ce8">
            <text:p>23,255,206</text:p>
          </table:table-cell>
          <table:table-cell office:value-type="float" office:value="105035790" table:style-name="ce8">
            <text:p>105,035,790</text:p>
          </table:table-cell>
          <table:table-cell office:value-type="float" office:value="247543760" table:style-name="ce8">
            <text:p>247,543,760</text:p>
          </table:table-cell>
          <table:table-cell office:value-type="float" office:value="34782091" table:style-name="ce8">
            <text:p>34,782,091</text:p>
          </table:table-cell>
          <table:table-cell office:value-type="float" office:value="2359895734" table:style-name="ce8">
            <text:p>2,359,895,734</text:p>
          </table:table-cell>
          <table:table-cell office:value-type="float" office:value="57552158" table:style-name="ce8">
            <text:p>57,552,158</text:p>
          </table:table-cell>
          <table:table-cell table:number-columns-repeated="16366"/>
        </table:table-row>
        <table:table-row table:style-name="ro1">
          <table:table-cell office:value-type="float" office:value="10912" table:style-name="ce2">
            <text:p>10912</text:p>
          </table:table-cell>
          <table:table-cell office:value-type="string" table:style-name="ce2">
            <text:p>本國銀行</text:p>
          </table:table-cell>
          <table:table-cell office:value-type="float" office:value="389234737" table:style-name="ce4">
            <text:p>389,234,737</text:p>
          </table:table-cell>
          <table:table-cell office:value-type="float" office:value="5791658519" table:style-name="ce4">
            <text:p>5,791,658,519</text:p>
          </table:table-cell>
          <table:table-cell office:value-type="float" office:value="147429858" table:style-name="ce4">
            <text:p>147,429,858</text:p>
          </table:table-cell>
          <table:table-cell office:value-type="float" office:value="6160959991" table:style-name="ce4">
            <text:p>6,160,959,991</text:p>
          </table:table-cell>
          <table:table-cell office:value-type="float" office:value="14149516583" table:style-name="ce4">
            <text:p>14,149,516,583</text:p>
          </table:table-cell>
          <table:table-cell office:value-type="float" office:value="11022697798" table:style-name="ce4">
            <text:p>11,022,697,798</text:p>
          </table:table-cell>
          <table:table-cell office:value-type="float" office:value="184326915" table:style-name="ce4">
            <text:p>184,326,915</text:p>
          </table:table-cell>
          <table:table-cell office:value-type="float" office:value="37845824401" table:style-name="ce4">
            <text:p>37,845,824,401</text:p>
          </table:table-cell>
          <table:table-cell office:value-type="float" office:value="2196993492" table:style-name="ce4">
            <text:p>2,196,993,492</text:p>
          </table:table-cell>
          <table:table-cell office:value-type="float" office:value="1946227844" table:style-name="ce4">
            <text:p>1,946,227,844</text:p>
          </table:table-cell>
          <table:table-cell office:value-type="float" office:value="0" table:style-name="ce4">
            <text:p>0</text:p>
          </table:table-cell>
          <table:table-cell office:value-type="float" office:value="103487428" table:style-name="ce4">
            <text:p>103,487,428</text:p>
          </table:table-cell>
          <table:table-cell office:value-type="float" office:value="219962155" table:style-name="ce4">
            <text:p>219,962,155</text:p>
          </table:table-cell>
          <table:table-cell office:value-type="float" office:value="46810128" table:style-name="ce4">
            <text:p>46,810,128</text:p>
          </table:table-cell>
          <table:table-cell office:value-type="float" office:value="2222867299" table:style-name="ce4">
            <text:p>2,222,867,299</text:p>
          </table:table-cell>
          <table:table-cell office:value-type="float" office:value="25873807" table:style-name="ce4">
            <text:p>25,873,80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345212" table:style-name="ce6">
            <text:p>9,345,212</text:p>
          </table:table-cell>
          <table:table-cell office:value-type="float" office:value="194721757" table:style-name="ce6">
            <text:p>194,721,757</text:p>
          </table:table-cell>
          <table:table-cell office:value-type="float" office:value="16206367" table:style-name="ce6">
            <text:p>16,206,367</text:p>
          </table:table-cell>
          <table:table-cell office:value-type="float" office:value="261540002" table:style-name="ce6">
            <text:p>261,540,002</text:p>
          </table:table-cell>
          <table:table-cell office:value-type="float" office:value="6093688" table:style-name="ce6">
            <text:p>6,093,688</text:p>
          </table:table-cell>
          <table:table-cell office:value-type="float" office:value="408894" table:style-name="ce6">
            <text:p>408,894</text:p>
          </table:table-cell>
          <table:table-cell office:value-type="float" office:value="8650000" table:style-name="ce6">
            <text:p>8,650,000</text:p>
          </table:table-cell>
          <table:table-cell office:value-type="float" office:value="496965920" table:style-name="ce6">
            <text:p>496,965,920</text:p>
          </table:table-cell>
          <table:table-cell office:value-type="float" office:value="38022162" table:style-name="ce6">
            <text:p>38,022,162</text:p>
          </table:table-cell>
          <table:table-cell office:value-type="float" office:value="80343312" table:style-name="ce6">
            <text:p>80,343,312</text:p>
          </table:table-cell>
          <table:table-cell office:value-type="float" office:value="0" table:style-name="ce6">
            <text:p>0</text:p>
          </table:table-cell>
          <table:table-cell office:value-type="float" office:value="457727" table:style-name="ce6">
            <text:p>457,727</text:p>
          </table:table-cell>
          <table:table-cell office:value-type="float" office:value="121103" table:style-name="ce6">
            <text:p>121,103</text:p>
          </table:table-cell>
          <table:table-cell office:value-type="float" office:value="34187" table:style-name="ce6">
            <text:p>34,187</text:p>
          </table:table-cell>
          <table:table-cell office:value-type="float" office:value="80887955" table:style-name="ce6">
            <text:p>80,887,955</text:p>
          </table:table-cell>
          <table:table-cell office:value-type="float" office:value="42865793" table:style-name="ce6">
            <text:p>42,865,79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929212" table:style-name="ce6">
            <text:p>5,929,212</text:p>
          </table:table-cell>
          <table:table-cell office:value-type="float" office:value="78694520" table:style-name="ce6">
            <text:p>78,694,520</text:p>
          </table:table-cell>
          <table:table-cell office:value-type="float" office:value="0" table:style-name="ce6">
            <text:p>0</text:p>
          </table:table-cell>
          <table:table-cell office:value-type="float" office:value="36586564" table:style-name="ce6">
            <text:p>36,586,564</text:p>
          </table:table-cell>
          <table:table-cell office:value-type="float" office:value="247647311" table:style-name="ce6">
            <text:p>247,647,311</text:p>
          </table:table-cell>
          <table:table-cell office:value-type="float" office:value="268058382" table:style-name="ce6">
            <text:p>268,058,382</text:p>
          </table:table-cell>
          <table:table-cell office:value-type="float" office:value="0" table:style-name="ce6">
            <text:p>0</text:p>
          </table:table-cell>
          <table:table-cell office:value-type="float" office:value="636915989" table:style-name="ce6">
            <text:p>636,915,989</text:p>
          </table:table-cell>
          <table:table-cell office:value-type="float" office:value="34502047" table:style-name="ce6">
            <text:p>34,502,047</text:p>
          </table:table-cell>
          <table:table-cell office:value-type="float" office:value="18728244" table:style-name="ce6">
            <text:p>18,728,244</text:p>
          </table:table-cell>
          <table:table-cell office:value-type="float" office:value="9057844" table:style-name="ce6">
            <text:p>9,057,844</text:p>
          </table:table-cell>
          <table:table-cell office:value-type="float" office:value="1641015" table:style-name="ce6">
            <text:p>1,641,015</text:p>
          </table:table-cell>
          <table:table-cell office:value-type="float" office:value="7736997" table:style-name="ce6">
            <text:p>7,736,997</text:p>
          </table:table-cell>
          <table:table-cell office:value-type="float" office:value="429609" table:style-name="ce6">
            <text:p>429,609</text:p>
          </table:table-cell>
          <table:table-cell office:value-type="float" office:value="36734491" table:style-name="ce6">
            <text:p>36,734,491</text:p>
          </table:table-cell>
          <table:table-cell office:value-type="float" office:value="2232444" table:style-name="ce6">
            <text:p>2,232,44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703592" table:style-name="ce6">
            <text:p>7,703,592</text:p>
          </table:table-cell>
          <table:table-cell office:value-type="float" office:value="312555870" table:style-name="ce6">
            <text:p>312,555,870</text:p>
          </table:table-cell>
          <table:table-cell office:value-type="float" office:value="0" table:style-name="ce6">
            <text:p>0</text:p>
          </table:table-cell>
          <table:table-cell office:value-type="float" office:value="21378894" table:style-name="ce6">
            <text:p>21,378,894</text:p>
          </table:table-cell>
          <table:table-cell office:value-type="float" office:value="757259309" table:style-name="ce6">
            <text:p>757,259,309</text:p>
          </table:table-cell>
          <table:table-cell office:value-type="float" office:value="204156928" table:style-name="ce6">
            <text:p>204,156,928</text:p>
          </table:table-cell>
          <table:table-cell office:value-type="float" office:value="0" table:style-name="ce6">
            <text:p>0</text:p>
          </table:table-cell>
          <table:table-cell office:value-type="float" office:value="1303054593" table:style-name="ce6">
            <text:p>1,303,054,593</text:p>
          </table:table-cell>
          <table:table-cell office:value-type="float" office:value="82264966" table:style-name="ce6">
            <text:p>82,264,966</text:p>
          </table:table-cell>
          <table:table-cell office:value-type="float" office:value="44726389" table:style-name="ce6">
            <text:p>44,726,389</text:p>
          </table:table-cell>
          <table:table-cell office:value-type="float" office:value="14766241" table:style-name="ce6">
            <text:p>14,766,241</text:p>
          </table:table-cell>
          <table:table-cell office:value-type="float" office:value="4701947" table:style-name="ce6">
            <text:p>4,701,947</text:p>
          </table:table-cell>
          <table:table-cell office:value-type="float" office:value="20628387" table:style-name="ce6">
            <text:p>20,628,387</text:p>
          </table:table-cell>
          <table:table-cell office:value-type="float" office:value="108520" table:style-name="ce6">
            <text:p>108,520</text:p>
          </table:table-cell>
          <table:table-cell office:value-type="float" office:value="84714444" table:style-name="ce6">
            <text:p>84,714,444</text:p>
          </table:table-cell>
          <table:table-cell office:value-type="float" office:value="2449478" table:style-name="ce6">
            <text:p>2,449,47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47522" table:style-name="ce6">
            <text:p>147,522</text:p>
          </table:table-cell>
          <table:table-cell office:value-type="float" office:value="18569562" table:style-name="ce6">
            <text:p>18,569,562</text:p>
          </table:table-cell>
          <table:table-cell office:value-type="float" office:value="0" table:style-name="ce6">
            <text:p>0</text:p>
          </table:table-cell>
          <table:table-cell office:value-type="float" office:value="1128932" table:style-name="ce6">
            <text:p>1,128,932</text:p>
          </table:table-cell>
          <table:table-cell office:value-type="float" office:value="28826504" table:style-name="ce6">
            <text:p>28,826,504</text:p>
          </table:table-cell>
          <table:table-cell office:value-type="float" office:value="8637627" table:style-name="ce6">
            <text:p>8,637,627</text:p>
          </table:table-cell>
          <table:table-cell office:value-type="float" office:value="0" table:style-name="ce6">
            <text:p>0</text:p>
          </table:table-cell>
          <table:table-cell office:value-type="float" office:value="57310147" table:style-name="ce6">
            <text:p>57,310,147</text:p>
          </table:table-cell>
          <table:table-cell office:value-type="float" office:value="3818446" table:style-name="ce6">
            <text:p>3,818,446</text:p>
          </table:table-cell>
          <table:table-cell office:value-type="float" office:value="2088135" table:style-name="ce6">
            <text:p>2,088,135</text:p>
          </table:table-cell>
          <table:table-cell office:value-type="float" office:value="673595" table:style-name="ce6">
            <text:p>673,595</text:p>
          </table:table-cell>
          <table:table-cell office:value-type="float" office:value="251241" table:style-name="ce6">
            <text:p>251,241</text:p>
          </table:table-cell>
          <table:table-cell office:value-type="float" office:value="1157142" table:style-name="ce6">
            <text:p>1,157,142</text:p>
          </table:table-cell>
          <table:table-cell office:value-type="float" office:value="3" table:style-name="ce6">
            <text:p>3</text:p>
          </table:table-cell>
          <table:table-cell office:value-type="float" office:value="4170110" table:style-name="ce6">
            <text:p>4,170,110</text:p>
          </table:table-cell>
          <table:table-cell office:value-type="float" office:value="351664" table:style-name="ce6">
            <text:p>351,66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12360275" table:style-name="ce8">
            <text:p>412,360,275</text:p>
          </table:table-cell>
          <table:table-cell office:value-type="float" office:value="6396200228" table:style-name="ce8">
            <text:p>6,396,200,228</text:p>
          </table:table-cell>
          <table:table-cell office:value-type="float" office:value="163636225" table:style-name="ce8">
            <text:p>163,636,225</text:p>
          </table:table-cell>
          <table:table-cell office:value-type="float" office:value="6481594383" table:style-name="ce8">
            <text:p>6,481,594,383</text:p>
          </table:table-cell>
          <table:table-cell office:value-type="float" office:value="15189343395" table:style-name="ce8">
            <text:p>15,189,343,395</text:p>
          </table:table-cell>
          <table:table-cell office:value-type="float" office:value="11503959629" table:style-name="ce8">
            <text:p>11,503,959,629</text:p>
          </table:table-cell>
          <table:table-cell office:value-type="float" office:value="192976915" table:style-name="ce8">
            <text:p>192,976,915</text:p>
          </table:table-cell>
          <table:table-cell office:value-type="float" office:value="40340071050" table:style-name="ce8">
            <text:p>40,340,071,050</text:p>
          </table:table-cell>
          <table:table-cell office:value-type="float" office:value="2355601113" table:style-name="ce8">
            <text:p>2,355,601,113</text:p>
          </table:table-cell>
          <table:table-cell office:value-type="float" office:value="2092113924" table:style-name="ce8">
            <text:p>2,092,113,924</text:p>
          </table:table-cell>
          <table:table-cell office:value-type="float" office:value="24497680" table:style-name="ce8">
            <text:p>24,497,680</text:p>
          </table:table-cell>
          <table:table-cell office:value-type="float" office:value="110539358" table:style-name="ce8">
            <text:p>110,539,358</text:p>
          </table:table-cell>
          <table:table-cell office:value-type="float" office:value="249605784" table:style-name="ce8">
            <text:p>249,605,784</text:p>
          </table:table-cell>
          <table:table-cell office:value-type="float" office:value="47382447" table:style-name="ce8">
            <text:p>47,382,447</text:p>
          </table:table-cell>
          <table:table-cell office:value-type="float" office:value="2429374299" table:style-name="ce8">
            <text:p>2,429,374,299</text:p>
          </table:table-cell>
          <table:table-cell office:value-type="float" office:value="73773186" table:style-name="ce8">
            <text:p>73,773,186</text:p>
          </table:table-cell>
          <table:table-cell table:number-columns-repeated="16366"/>
        </table:table-row>
        <table:table-row table:style-name="ro1">
          <table:table-cell office:value-type="float" office:value="11001" table:style-name="ce2">
            <text:p>11001</text:p>
          </table:table-cell>
          <table:table-cell office:value-type="string" table:style-name="ce2">
            <text:p>本國銀行</text:p>
          </table:table-cell>
          <table:table-cell office:value-type="float" office:value="411064025" table:style-name="ce13">
            <text:p>411,064,025</text:p>
          </table:table-cell>
          <table:table-cell office:value-type="float" office:value="5988394219" table:style-name="ce14">
            <text:p>5,988,394,219</text:p>
          </table:table-cell>
          <table:table-cell office:value-type="float" office:value="156580694" table:style-name="ce14">
            <text:p>156,580,694</text:p>
          </table:table-cell>
          <table:table-cell office:value-type="float" office:value="6255879856" table:style-name="ce14">
            <text:p>6,255,879,856</text:p>
          </table:table-cell>
          <table:table-cell office:value-type="float" office:value="14528412242" table:style-name="ce14">
            <text:p>14,528,412,242</text:p>
          </table:table-cell>
          <table:table-cell office:value-type="float" office:value="10998912136" table:style-name="ce14">
            <text:p>10,998,912,136</text:p>
          </table:table-cell>
          <table:table-cell office:value-type="float" office:value="188905718" table:style-name="ce14">
            <text:p>188,905,718</text:p>
          </table:table-cell>
          <table:table-cell office:value-type="float" office:value="38528148890" table:style-name="ce14">
            <text:p>38,528,148,890</text:p>
          </table:table-cell>
          <table:table-cell office:value-type="float" office:value="2247639142" table:style-name="ce14">
            <text:p>2,247,639,142</text:p>
          </table:table-cell>
          <table:table-cell office:value-type="float" office:value="1875569048" table:style-name="ce14">
            <text:p>1,875,569,048</text:p>
          </table:table-cell>
          <table:table-cell office:value-type="float" office:value="0" table:style-name="ce14">
            <text:p>0</text:p>
          </table:table-cell>
          <table:table-cell office:value-type="float" office:value="98874778" table:style-name="ce14">
            <text:p>98,874,778</text:p>
          </table:table-cell>
          <table:table-cell office:value-type="float" office:value="315808092" table:style-name="ce14">
            <text:p>315,808,092</text:p>
          </table:table-cell>
          <table:table-cell office:value-type="float" office:value="38847091" table:style-name="ce14">
            <text:p>38,847,091</text:p>
          </table:table-cell>
          <table:table-cell office:value-type="float" office:value="2251404827" table:style-name="ce14">
            <text:p>2,251,404,827</text:p>
          </table:table-cell>
          <table:table-cell office:value-type="float" office:value="3765685" table:style-name="ce15">
            <text:p>3,765,68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10028475" table:style-name="ce16">
            <text:p>10,028,475</text:p>
          </table:table-cell>
          <table:table-cell office:value-type="float" office:value="200924078" table:style-name="ce17">
            <text:p>200,924,078</text:p>
          </table:table-cell>
          <table:table-cell office:value-type="float" office:value="20650619" table:style-name="ce17">
            <text:p>20,650,619</text:p>
          </table:table-cell>
          <table:table-cell office:value-type="float" office:value="244924999" table:style-name="ce17">
            <text:p>244,924,999</text:p>
          </table:table-cell>
          <table:table-cell office:value-type="float" office:value="5857055" table:style-name="ce17">
            <text:p>5,857,055</text:p>
          </table:table-cell>
          <table:table-cell office:value-type="float" office:value="412703" table:style-name="ce17">
            <text:p>412,703</text:p>
          </table:table-cell>
          <table:table-cell office:value-type="float" office:value="8472581" table:style-name="ce17">
            <text:p>8,472,581</text:p>
          </table:table-cell>
          <table:table-cell office:value-type="float" office:value="491270510" table:style-name="ce17">
            <text:p>491,270,510</text:p>
          </table:table-cell>
          <table:table-cell office:value-type="float" office:value="40693314" table:style-name="ce17">
            <text:p>40,693,314</text:p>
          </table:table-cell>
          <table:table-cell office:value-type="float" office:value="83990319" table:style-name="ce17">
            <text:p>83,990,319</text:p>
          </table:table-cell>
          <table:table-cell office:value-type="float" office:value="0" table:style-name="ce17">
            <text:p>0</text:p>
          </table:table-cell>
          <table:table-cell office:value-type="float" office:value="457914" table:style-name="ce17">
            <text:p>457,914</text:p>
          </table:table-cell>
          <table:table-cell office:value-type="float" office:value="116391" table:style-name="ce17">
            <text:p>116,391</text:p>
          </table:table-cell>
          <table:table-cell office:value-type="float" office:value="69947" table:style-name="ce17">
            <text:p>69,947</text:p>
          </table:table-cell>
          <table:table-cell office:value-type="float" office:value="84494677" table:style-name="ce17">
            <text:p>84,494,677</text:p>
          </table:table-cell>
          <table:table-cell office:value-type="float" office:value="43801363" table:style-name="ce18">
            <text:p>43,801,36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213597" table:style-name="ce16">
            <text:p>6,213,597</text:p>
          </table:table-cell>
          <table:table-cell office:value-type="float" office:value="80722166" table:style-name="ce17">
            <text:p>80,722,166</text:p>
          </table:table-cell>
          <table:table-cell office:value-type="float" office:value="0" table:style-name="ce17">
            <text:p>0</text:p>
          </table:table-cell>
          <table:table-cell office:value-type="float" office:value="36708944" table:style-name="ce17">
            <text:p>36,708,944</text:p>
          </table:table-cell>
          <table:table-cell office:value-type="float" office:value="252298117" table:style-name="ce17">
            <text:p>252,298,117</text:p>
          </table:table-cell>
          <table:table-cell office:value-type="float" office:value="268464444" table:style-name="ce17">
            <text:p>268,464,444</text:p>
          </table:table-cell>
          <table:table-cell office:value-type="float" office:value="0" table:style-name="ce17">
            <text:p>0</text:p>
          </table:table-cell>
          <table:table-cell office:value-type="float" office:value="644407268" table:style-name="ce17">
            <text:p>644,407,268</text:p>
          </table:table-cell>
          <table:table-cell office:value-type="float" office:value="35008971" table:style-name="ce17">
            <text:p>35,008,971</text:p>
          </table:table-cell>
          <table:table-cell office:value-type="float" office:value="18976133" table:style-name="ce17">
            <text:p>18,976,133</text:p>
          </table:table-cell>
          <table:table-cell office:value-type="float" office:value="7051446" table:style-name="ce17">
            <text:p>7,051,446</text:p>
          </table:table-cell>
          <table:table-cell office:value-type="float" office:value="1587019" table:style-name="ce17">
            <text:p>1,587,019</text:p>
          </table:table-cell>
          <table:table-cell office:value-type="float" office:value="10917644" table:style-name="ce17">
            <text:p>10,917,644</text:p>
          </table:table-cell>
          <table:table-cell office:value-type="float" office:value="401054" table:style-name="ce17">
            <text:p>401,054</text:p>
          </table:table-cell>
          <table:table-cell office:value-type="float" office:value="38131188" table:style-name="ce17">
            <text:p>38,131,188</text:p>
          </table:table-cell>
          <table:table-cell office:value-type="float" office:value="3122217" table:style-name="ce18">
            <text:p>3,122,21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911520" table:style-name="ce16">
            <text:p>7,911,520</text:p>
          </table:table-cell>
          <table:table-cell office:value-type="float" office:value="316169280" table:style-name="ce17">
            <text:p>316,169,280</text:p>
          </table:table-cell>
          <table:table-cell office:value-type="float" office:value="0" table:style-name="ce17">
            <text:p>0</text:p>
          </table:table-cell>
          <table:table-cell office:value-type="float" office:value="23167122" table:style-name="ce17">
            <text:p>23,167,122</text:p>
          </table:table-cell>
          <table:table-cell office:value-type="float" office:value="766131815" table:style-name="ce17">
            <text:p>766,131,815</text:p>
          </table:table-cell>
          <table:table-cell office:value-type="float" office:value="203719010" table:style-name="ce17">
            <text:p>203,719,010</text:p>
          </table:table-cell>
          <table:table-cell office:value-type="float" office:value="0" table:style-name="ce17">
            <text:p>0</text:p>
          </table:table-cell>
          <table:table-cell office:value-type="float" office:value="1317098747" table:style-name="ce17">
            <text:p>1,317,098,747</text:p>
          </table:table-cell>
          <table:table-cell office:value-type="float" office:value="83200401" table:style-name="ce17">
            <text:p>83,200,401</text:p>
          </table:table-cell>
          <table:table-cell office:value-type="float" office:value="45242185" table:style-name="ce17">
            <text:p>45,242,185</text:p>
          </table:table-cell>
          <table:table-cell office:value-type="float" office:value="10672951" table:style-name="ce17">
            <text:p>10,672,951</text:p>
          </table:table-cell>
          <table:table-cell office:value-type="float" office:value="4386429" table:style-name="ce17">
            <text:p>4,386,429</text:p>
          </table:table-cell>
          <table:table-cell office:value-type="float" office:value="29097145" table:style-name="ce17">
            <text:p>29,097,145</text:p>
          </table:table-cell>
          <table:table-cell office:value-type="float" office:value="108855" table:style-name="ce17">
            <text:p>108,855</text:p>
          </table:table-cell>
          <table:table-cell office:value-type="float" office:value="89289855" table:style-name="ce17">
            <text:p>89,289,855</text:p>
          </table:table-cell>
          <table:table-cell office:value-type="float" office:value="6089454" table:style-name="ce18">
            <text:p>6,089,45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49044" table:style-name="ce16">
            <text:p>149,044</text:p>
          </table:table-cell>
          <table:table-cell office:value-type="float" office:value="18808213" table:style-name="ce17">
            <text:p>18,808,213</text:p>
          </table:table-cell>
          <table:table-cell office:value-type="float" office:value="0" table:style-name="ce17">
            <text:p>0</text:p>
          </table:table-cell>
          <table:table-cell office:value-type="float" office:value="1397722" table:style-name="ce17">
            <text:p>1,397,722</text:p>
          </table:table-cell>
          <table:table-cell office:value-type="float" office:value="28995533" table:style-name="ce17">
            <text:p>28,995,533</text:p>
          </table:table-cell>
          <table:table-cell office:value-type="float" office:value="8518428" table:style-name="ce17">
            <text:p>8,518,428</text:p>
          </table:table-cell>
          <table:table-cell office:value-type="float" office:value="0" table:style-name="ce17">
            <text:p>0</text:p>
          </table:table-cell>
          <table:table-cell office:value-type="float" office:value="57868940" table:style-name="ce17">
            <text:p>57,868,940</text:p>
          </table:table-cell>
          <table:table-cell office:value-type="float" office:value="3859900" table:style-name="ce17">
            <text:p>3,859,900</text:p>
          </table:table-cell>
          <table:table-cell office:value-type="float" office:value="2100099" table:style-name="ce17">
            <text:p>2,100,099</text:p>
          </table:table-cell>
          <table:table-cell office:value-type="float" office:value="621050" table:style-name="ce17">
            <text:p>621,050</text:p>
          </table:table-cell>
          <table:table-cell office:value-type="float" office:value="240455" table:style-name="ce17">
            <text:p>240,455</text:p>
          </table:table-cell>
          <table:table-cell office:value-type="float" office:value="1463389" table:style-name="ce17">
            <text:p>1,463,389</text:p>
          </table:table-cell>
          <table:table-cell office:value-type="float" office:value="27" table:style-name="ce17">
            <text:p>27</text:p>
          </table:table-cell>
          <table:table-cell office:value-type="float" office:value="4424966" table:style-name="ce17">
            <text:p>4,424,966</text:p>
          </table:table-cell>
          <table:table-cell office:value-type="float" office:value="565066" table:style-name="ce18">
            <text:p>565,066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35366661" table:style-name="ce19">
            <text:p>435,366,661</text:p>
          </table:table-cell>
          <table:table-cell office:value-type="float" office:value="6605017956" table:style-name="ce20">
            <text:p>6,605,017,956</text:p>
          </table:table-cell>
          <table:table-cell office:value-type="float" office:value="177231313" table:style-name="ce20">
            <text:p>177,231,313</text:p>
          </table:table-cell>
          <table:table-cell office:value-type="float" office:value="6562078643" table:style-name="ce20">
            <text:p>6,562,078,643</text:p>
          </table:table-cell>
          <table:table-cell office:value-type="float" office:value="15581694762" table:style-name="ce20">
            <text:p>15,581,694,762</text:p>
          </table:table-cell>
          <table:table-cell office:value-type="float" office:value="11480026721" table:style-name="ce20">
            <text:p>11,480,026,721</text:p>
          </table:table-cell>
          <table:table-cell office:value-type="float" office:value="197378299" table:style-name="ce20">
            <text:p>197,378,299</text:p>
          </table:table-cell>
          <table:table-cell office:value-type="float" office:value="41038794355" table:style-name="ce20">
            <text:p>41,038,794,355</text:p>
          </table:table-cell>
          <table:table-cell office:value-type="float" office:value="2410401728" table:style-name="ce20">
            <text:p>2,410,401,728</text:p>
          </table:table-cell>
          <table:table-cell office:value-type="float" office:value="2025877784" table:style-name="ce20">
            <text:p>2,025,877,784</text:p>
          </table:table-cell>
          <table:table-cell office:value-type="float" office:value="18345447" table:style-name="ce20">
            <text:p>18,345,447</text:p>
          </table:table-cell>
          <table:table-cell office:value-type="float" office:value="105546595" table:style-name="ce20">
            <text:p>105,546,595</text:p>
          </table:table-cell>
          <table:table-cell office:value-type="float" office:value="357402661" table:style-name="ce20">
            <text:p>357,402,661</text:p>
          </table:table-cell>
          <table:table-cell office:value-type="float" office:value="39426974" table:style-name="ce20">
            <text:p>39,426,974</text:p>
          </table:table-cell>
          <table:table-cell office:value-type="float" office:value="2467745513" table:style-name="ce20">
            <text:p>2,467,745,513</text:p>
          </table:table-cell>
          <table:table-cell office:value-type="float" office:value="57343785" table:style-name="ce21">
            <text:p>57,343,785</text:p>
          </table:table-cell>
          <table:table-cell table:number-columns-repeated="16366"/>
        </table:table-row>
        <table:table-row table:style-name="ro1">
          <table:table-cell office:value-type="float" office:value="11002" table:style-name="ce2">
            <text:p>11002</text:p>
          </table:table-cell>
          <table:table-cell office:value-type="string" table:style-name="ce2">
            <text:p>本國銀行</text:p>
          </table:table-cell>
          <table:table-cell office:value-type="float" office:value="408845579" table:style-name="ce13">
            <text:p>408,845,579</text:p>
          </table:table-cell>
          <table:table-cell office:value-type="float" office:value="5804398649" table:style-name="ce14">
            <text:p>5,804,398,649</text:p>
          </table:table-cell>
          <table:table-cell office:value-type="float" office:value="149900843" table:style-name="ce14">
            <text:p>149,900,843</text:p>
          </table:table-cell>
          <table:table-cell office:value-type="float" office:value="6311235419" table:style-name="ce14">
            <text:p>6,311,235,419</text:p>
          </table:table-cell>
          <table:table-cell office:value-type="float" office:value="14832719448" table:style-name="ce14">
            <text:p>14,832,719,448</text:p>
          </table:table-cell>
          <table:table-cell office:value-type="float" office:value="11028980150" table:style-name="ce14">
            <text:p>11,028,980,150</text:p>
          </table:table-cell>
          <table:table-cell office:value-type="float" office:value="192679386" table:style-name="ce14">
            <text:p>192,679,386</text:p>
          </table:table-cell>
          <table:table-cell office:value-type="float" office:value="38728759474" table:style-name="ce14">
            <text:p>38,728,759,474</text:p>
          </table:table-cell>
          <table:table-cell office:value-type="float" office:value="2245089968" table:style-name="ce14">
            <text:p>2,245,089,968</text:p>
          </table:table-cell>
          <table:table-cell office:value-type="float" office:value="1785948893" table:style-name="ce14">
            <text:p>1,785,948,893</text:p>
          </table:table-cell>
          <table:table-cell office:value-type="float" office:value="0" table:style-name="ce14">
            <text:p>0</text:p>
          </table:table-cell>
          <table:table-cell office:value-type="float" office:value="185289055" table:style-name="ce14">
            <text:p>185,289,055</text:p>
          </table:table-cell>
          <table:table-cell office:value-type="float" office:value="313740091" table:style-name="ce14">
            <text:p>313,740,091</text:p>
          </table:table-cell>
          <table:table-cell office:value-type="float" office:value="31395976" table:style-name="ce14">
            <text:p>31,395,976</text:p>
          </table:table-cell>
          <table:table-cell office:value-type="float" office:value="2253582063" table:style-name="ce14">
            <text:p>2,253,582,063</text:p>
          </table:table-cell>
          <table:table-cell office:value-type="float" office:value="8492095" table:style-name="ce15">
            <text:p>8,492,09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351125" table:style-name="ce16">
            <text:p>9,351,125</text:p>
          </table:table-cell>
          <table:table-cell office:value-type="float" office:value="207144053" table:style-name="ce17">
            <text:p>207,144,053</text:p>
          </table:table-cell>
          <table:table-cell office:value-type="float" office:value="19912127" table:style-name="ce17">
            <text:p>19,912,127</text:p>
          </table:table-cell>
          <table:table-cell office:value-type="float" office:value="237455310" table:style-name="ce17">
            <text:p>237,455,310</text:p>
          </table:table-cell>
          <table:table-cell office:value-type="float" office:value="5690297" table:style-name="ce17">
            <text:p>5,690,297</text:p>
          </table:table-cell>
          <table:table-cell office:value-type="float" office:value="421435" table:style-name="ce17">
            <text:p>421,435</text:p>
          </table:table-cell>
          <table:table-cell office:value-type="float" office:value="8150000" table:style-name="ce17">
            <text:p>8,150,000</text:p>
          </table:table-cell>
          <table:table-cell office:value-type="float" office:value="488124347" table:style-name="ce17">
            <text:p>488,124,347</text:p>
          </table:table-cell>
          <table:table-cell office:value-type="float" office:value="40865413" table:style-name="ce17">
            <text:p>40,865,413</text:p>
          </table:table-cell>
          <table:table-cell office:value-type="float" office:value="79836663" table:style-name="ce17">
            <text:p>79,836,663</text:p>
          </table:table-cell>
          <table:table-cell office:value-type="float" office:value="0" table:style-name="ce17">
            <text:p>0</text:p>
          </table:table-cell>
          <table:table-cell office:value-type="float" office:value="588347" table:style-name="ce17">
            <text:p>588,347</text:p>
          </table:table-cell>
          <table:table-cell office:value-type="float" office:value="106708" table:style-name="ce17">
            <text:p>106,708</text:p>
          </table:table-cell>
          <table:table-cell office:value-type="float" office:value="92796" table:style-name="ce17">
            <text:p>92,796</text:p>
          </table:table-cell>
          <table:table-cell office:value-type="float" office:value="80438922" table:style-name="ce17">
            <text:p>80,438,922</text:p>
          </table:table-cell>
          <table:table-cell office:value-type="float" office:value="39573509" table:style-name="ce18">
            <text:p>39,573,50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312461" table:style-name="ce16">
            <text:p>6,312,461</text:p>
          </table:table-cell>
          <table:table-cell office:value-type="float" office:value="78817603" table:style-name="ce17">
            <text:p>78,817,603</text:p>
          </table:table-cell>
          <table:table-cell office:value-type="float" office:value="0" table:style-name="ce17">
            <text:p>0</text:p>
          </table:table-cell>
          <table:table-cell office:value-type="float" office:value="37121460" table:style-name="ce17">
            <text:p>37,121,460</text:p>
          </table:table-cell>
          <table:table-cell office:value-type="float" office:value="253765589" table:style-name="ce17">
            <text:p>253,765,589</text:p>
          </table:table-cell>
          <table:table-cell office:value-type="float" office:value="269432161" table:style-name="ce17">
            <text:p>269,432,161</text:p>
          </table:table-cell>
          <table:table-cell office:value-type="float" office:value="0" table:style-name="ce17">
            <text:p>0</text:p>
          </table:table-cell>
          <table:table-cell office:value-type="float" office:value="645449274" table:style-name="ce17">
            <text:p>645,449,274</text:p>
          </table:table-cell>
          <table:table-cell office:value-type="float" office:value="34973476" table:style-name="ce17">
            <text:p>34,973,476</text:p>
          </table:table-cell>
          <table:table-cell office:value-type="float" office:value="19254939" table:style-name="ce17">
            <text:p>19,254,939</text:p>
          </table:table-cell>
          <table:table-cell office:value-type="float" office:value="5850706" table:style-name="ce17">
            <text:p>5,850,706</text:p>
          </table:table-cell>
          <table:table-cell office:value-type="float" office:value="2255572" table:style-name="ce17">
            <text:p>2,255,572</text:p>
          </table:table-cell>
          <table:table-cell office:value-type="float" office:value="9914683" table:style-name="ce17">
            <text:p>9,914,683</text:p>
          </table:table-cell>
          <table:table-cell office:value-type="float" office:value="325795" table:style-name="ce17">
            <text:p>325,795</text:p>
          </table:table-cell>
          <table:table-cell office:value-type="float" office:value="36950105" table:style-name="ce17">
            <text:p>36,950,105</text:p>
          </table:table-cell>
          <table:table-cell office:value-type="float" office:value="1976629" table:style-name="ce18">
            <text:p>1,976,62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981031" table:style-name="ce16">
            <text:p>7,981,031</text:p>
          </table:table-cell>
          <table:table-cell office:value-type="float" office:value="313805803" table:style-name="ce17">
            <text:p>313,805,803</text:p>
          </table:table-cell>
          <table:table-cell office:value-type="float" office:value="0" table:style-name="ce17">
            <text:p>0</text:p>
          </table:table-cell>
          <table:table-cell office:value-type="float" office:value="24646288" table:style-name="ce17">
            <text:p>24,646,288</text:p>
          </table:table-cell>
          <table:table-cell office:value-type="float" office:value="769511193" table:style-name="ce17">
            <text:p>769,511,193</text:p>
          </table:table-cell>
          <table:table-cell office:value-type="float" office:value="203475919" table:style-name="ce17">
            <text:p>203,475,919</text:p>
          </table:table-cell>
          <table:table-cell office:value-type="float" office:value="0" table:style-name="ce17">
            <text:p>0</text:p>
          </table:table-cell>
          <table:table-cell office:value-type="float" office:value="1319420234" table:style-name="ce17">
            <text:p>1,319,420,234</text:p>
          </table:table-cell>
          <table:table-cell office:value-type="float" office:value="83226948" table:style-name="ce17">
            <text:p>83,226,948</text:p>
          </table:table-cell>
          <table:table-cell office:value-type="float" office:value="45757468" table:style-name="ce17">
            <text:p>45,757,468</text:p>
          </table:table-cell>
          <table:table-cell office:value-type="float" office:value="10278532" table:style-name="ce17">
            <text:p>10,278,532</text:p>
          </table:table-cell>
          <table:table-cell office:value-type="float" office:value="6621302" table:style-name="ce17">
            <text:p>6,621,302</text:p>
          </table:table-cell>
          <table:table-cell office:value-type="float" office:value="26223134" table:style-name="ce17">
            <text:p>26,223,134</text:p>
          </table:table-cell>
          <table:table-cell office:value-type="float" office:value="70402" table:style-name="ce17">
            <text:p>70,402</text:p>
          </table:table-cell>
          <table:table-cell office:value-type="float" office:value="88810034" table:style-name="ce17">
            <text:p>88,810,034</text:p>
          </table:table-cell>
          <table:table-cell office:value-type="float" office:value="5583086" table:style-name="ce18">
            <text:p>5,583,08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50591" table:style-name="ce16">
            <text:p>150,591</text:p>
          </table:table-cell>
          <table:table-cell office:value-type="float" office:value="18880209" table:style-name="ce17">
            <text:p>18,880,209</text:p>
          </table:table-cell>
          <table:table-cell office:value-type="float" office:value="0" table:style-name="ce17">
            <text:p>0</text:p>
          </table:table-cell>
          <table:table-cell office:value-type="float" office:value="1519170" table:style-name="ce17">
            <text:p>1,519,170</text:p>
          </table:table-cell>
          <table:table-cell office:value-type="float" office:value="28851120" table:style-name="ce17">
            <text:p>28,851,120</text:p>
          </table:table-cell>
          <table:table-cell office:value-type="float" office:value="8426444" table:style-name="ce17">
            <text:p>8,426,444</text:p>
          </table:table-cell>
          <table:table-cell office:value-type="float" office:value="0" table:style-name="ce17">
            <text:p>0</text:p>
          </table:table-cell>
          <table:table-cell office:value-type="float" office:value="57827534" table:style-name="ce17">
            <text:p>57,827,534</text:p>
          </table:table-cell>
          <table:table-cell office:value-type="float" office:value="3861559" table:style-name="ce17">
            <text:p>3,861,559</text:p>
          </table:table-cell>
          <table:table-cell office:value-type="float" office:value="2122426" table:style-name="ce17">
            <text:p>2,122,426</text:p>
          </table:table-cell>
          <table:table-cell office:value-type="float" office:value="513394" table:style-name="ce17">
            <text:p>513,394</text:p>
          </table:table-cell>
          <table:table-cell office:value-type="float" office:value="431243" table:style-name="ce17">
            <text:p>431,243</text:p>
          </table:table-cell>
          <table:table-cell office:value-type="float" office:value="1369033" table:style-name="ce17">
            <text:p>1,369,033</text:p>
          </table:table-cell>
          <table:table-cell office:value-type="float" office:value="9" table:style-name="ce17">
            <text:p>9</text:p>
          </table:table-cell>
          <table:table-cell office:value-type="float" office:value="4436087" table:style-name="ce17">
            <text:p>4,436,087</text:p>
          </table:table-cell>
          <table:table-cell office:value-type="float" office:value="574528" table:style-name="ce18">
            <text:p>574,528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32640787" table:style-name="ce19">
            <text:p>432,640,787</text:p>
          </table:table-cell>
          <table:table-cell office:value-type="float" office:value="6423046317" table:style-name="ce20">
            <text:p>6,423,046,317</text:p>
          </table:table-cell>
          <table:table-cell office:value-type="float" office:value="169812970" table:style-name="ce20">
            <text:p>169,812,970</text:p>
          </table:table-cell>
          <table:table-cell office:value-type="float" office:value="6611977647" table:style-name="ce20">
            <text:p>6,611,977,647</text:p>
          </table:table-cell>
          <table:table-cell office:value-type="float" office:value="15890537647" table:style-name="ce20">
            <text:p>15,890,537,647</text:p>
          </table:table-cell>
          <table:table-cell office:value-type="float" office:value="11510736109" table:style-name="ce20">
            <text:p>11,510,736,109</text:p>
          </table:table-cell>
          <table:table-cell office:value-type="float" office:value="200829386" table:style-name="ce20">
            <text:p>200,829,386</text:p>
          </table:table-cell>
          <table:table-cell office:value-type="float" office:value="41239580863" table:style-name="ce20">
            <text:p>41,239,580,863</text:p>
          </table:table-cell>
          <table:table-cell office:value-type="float" office:value="2408017364" table:style-name="ce20">
            <text:p>2,408,017,364</text:p>
          </table:table-cell>
          <table:table-cell office:value-type="float" office:value="1932920389" table:style-name="ce20">
            <text:p>1,932,920,389</text:p>
          </table:table-cell>
          <table:table-cell office:value-type="float" office:value="16642632" table:style-name="ce20">
            <text:p>16,642,632</text:p>
          </table:table-cell>
          <table:table-cell office:value-type="float" office:value="195185519" table:style-name="ce20">
            <text:p>195,185,519</text:p>
          </table:table-cell>
          <table:table-cell office:value-type="float" office:value="351353649" table:style-name="ce20">
            <text:p>351,353,649</text:p>
          </table:table-cell>
          <table:table-cell office:value-type="float" office:value="31884978" table:style-name="ce20">
            <text:p>31,884,978</text:p>
          </table:table-cell>
          <table:table-cell office:value-type="float" office:value="2464217211" table:style-name="ce20">
            <text:p>2,464,217,211</text:p>
          </table:table-cell>
          <table:table-cell office:value-type="float" office:value="56199847" table:style-name="ce21">
            <text:p>56,199,847</text:p>
          </table:table-cell>
          <table:table-cell table:number-columns-repeated="16366"/>
        </table:table-row>
        <table:table-row table:style-name="ro1">
          <table:table-cell office:value-type="float" office:value="11003" table:style-name="ce2">
            <text:p>11003</text:p>
          </table:table-cell>
          <table:table-cell office:value-type="string" table:style-name="ce2">
            <text:p>本國銀行</text:p>
          </table:table-cell>
          <table:table-cell office:value-type="float" office:value="399876689" table:style-name="ce13">
            <text:p>399,876,689</text:p>
          </table:table-cell>
          <table:table-cell office:value-type="float" office:value="6006029450" table:style-name="ce14">
            <text:p>6,006,029,450</text:p>
          </table:table-cell>
          <table:table-cell office:value-type="float" office:value="164820318" table:style-name="ce14">
            <text:p>164,820,318</text:p>
          </table:table-cell>
          <table:table-cell office:value-type="float" office:value="6397972894" table:style-name="ce14">
            <text:p>6,397,972,894</text:p>
          </table:table-cell>
          <table:table-cell office:value-type="float" office:value="14834942754" table:style-name="ce14">
            <text:p>14,834,942,754</text:p>
          </table:table-cell>
          <table:table-cell office:value-type="float" office:value="11033415992" table:style-name="ce14">
            <text:p>11,033,415,992</text:p>
          </table:table-cell>
          <table:table-cell office:value-type="float" office:value="198234174" table:style-name="ce14">
            <text:p>198,234,174</text:p>
          </table:table-cell>
          <table:table-cell office:value-type="float" office:value="39035292271" table:style-name="ce14">
            <text:p>39,035,292,271</text:p>
          </table:table-cell>
          <table:table-cell office:value-type="float" office:value="2278506788" table:style-name="ce14">
            <text:p>2,278,506,788</text:p>
          </table:table-cell>
          <table:table-cell office:value-type="float" office:value="1932356116" table:style-name="ce14">
            <text:p>1,932,356,116</text:p>
          </table:table-cell>
          <table:table-cell office:value-type="float" office:value="0" table:style-name="ce14">
            <text:p>0</text:p>
          </table:table-cell>
          <table:table-cell office:value-type="float" office:value="145014727" table:style-name="ce14">
            <text:p>145,014,727</text:p>
          </table:table-cell>
          <table:table-cell office:value-type="float" office:value="244132147" table:style-name="ce14">
            <text:p>244,132,147</text:p>
          </table:table-cell>
          <table:table-cell office:value-type="float" office:value="32796129" table:style-name="ce14">
            <text:p>32,796,129</text:p>
          </table:table-cell>
          <table:table-cell office:value-type="float" office:value="2288706861" table:style-name="ce14">
            <text:p>2,288,706,861</text:p>
          </table:table-cell>
          <table:table-cell office:value-type="float" office:value="10200073" table:style-name="ce15">
            <text:p>10,200,07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10249803" table:style-name="ce16">
            <text:p>10,249,803</text:p>
          </table:table-cell>
          <table:table-cell office:value-type="float" office:value="211603906" table:style-name="ce17">
            <text:p>211,603,906</text:p>
          </table:table-cell>
          <table:table-cell office:value-type="float" office:value="18684476" table:style-name="ce17">
            <text:p>18,684,476</text:p>
          </table:table-cell>
          <table:table-cell office:value-type="float" office:value="238585807" table:style-name="ce17">
            <text:p>238,585,807</text:p>
          </table:table-cell>
          <table:table-cell office:value-type="float" office:value="5686169" table:style-name="ce17">
            <text:p>5,686,169</text:p>
          </table:table-cell>
          <table:table-cell office:value-type="float" office:value="428503" table:style-name="ce17">
            <text:p>428,503</text:p>
          </table:table-cell>
          <table:table-cell office:value-type="float" office:value="8150000" table:style-name="ce17">
            <text:p>8,150,000</text:p>
          </table:table-cell>
          <table:table-cell office:value-type="float" office:value="493388664" table:style-name="ce17">
            <text:p>493,388,664</text:p>
          </table:table-cell>
          <table:table-cell office:value-type="float" office:value="39369813" table:style-name="ce17">
            <text:p>39,369,813</text:p>
          </table:table-cell>
          <table:table-cell office:value-type="float" office:value="82350413" table:style-name="ce17">
            <text:p>82,350,413</text:p>
          </table:table-cell>
          <table:table-cell office:value-type="float" office:value="0" table:style-name="ce17">
            <text:p>0</text:p>
          </table:table-cell>
          <table:table-cell office:value-type="float" office:value="486071" table:style-name="ce17">
            <text:p>486,071</text:p>
          </table:table-cell>
          <table:table-cell office:value-type="float" office:value="86510" table:style-name="ce17">
            <text:p>86,510</text:p>
          </table:table-cell>
          <table:table-cell office:value-type="float" office:value="234037" table:style-name="ce17">
            <text:p>234,037</text:p>
          </table:table-cell>
          <table:table-cell office:value-type="float" office:value="82688957" table:style-name="ce17">
            <text:p>82,688,957</text:p>
          </table:table-cell>
          <table:table-cell office:value-type="float" office:value="43319144" table:style-name="ce18">
            <text:p>43,319,14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974403" table:style-name="ce16">
            <text:p>5,974,403</text:p>
          </table:table-cell>
          <table:table-cell office:value-type="float" office:value="79878779" table:style-name="ce17">
            <text:p>79,878,779</text:p>
          </table:table-cell>
          <table:table-cell office:value-type="float" office:value="0" table:style-name="ce17">
            <text:p>0</text:p>
          </table:table-cell>
          <table:table-cell office:value-type="float" office:value="36740903" table:style-name="ce17">
            <text:p>36,740,903</text:p>
          </table:table-cell>
          <table:table-cell office:value-type="float" office:value="254714147" table:style-name="ce17">
            <text:p>254,714,147</text:p>
          </table:table-cell>
          <table:table-cell office:value-type="float" office:value="270489430" table:style-name="ce17">
            <text:p>270,489,430</text:p>
          </table:table-cell>
          <table:table-cell office:value-type="float" office:value="0" table:style-name="ce17">
            <text:p>0</text:p>
          </table:table-cell>
          <table:table-cell office:value-type="float" office:value="647797662" table:style-name="ce17">
            <text:p>647,797,662</text:p>
          </table:table-cell>
          <table:table-cell office:value-type="float" office:value="35116299" table:style-name="ce17">
            <text:p>35,116,299</text:p>
          </table:table-cell>
          <table:table-cell office:value-type="float" office:value="19235418" table:style-name="ce17">
            <text:p>19,235,418</text:p>
          </table:table-cell>
          <table:table-cell office:value-type="float" office:value="7242643" table:style-name="ce17">
            <text:p>7,242,643</text:p>
          </table:table-cell>
          <table:table-cell office:value-type="float" office:value="2009996" table:style-name="ce17">
            <text:p>2,009,996</text:p>
          </table:table-cell>
          <table:table-cell office:value-type="float" office:value="8188009" table:style-name="ce17">
            <text:p>8,188,009</text:p>
          </table:table-cell>
          <table:table-cell office:value-type="float" office:value="390339" table:style-name="ce17">
            <text:p>390,339</text:p>
          </table:table-cell>
          <table:table-cell office:value-type="float" office:value="36285727" table:style-name="ce17">
            <text:p>36,285,727</text:p>
          </table:table-cell>
          <table:table-cell office:value-type="float" office:value="1169428" table:style-name="ce18">
            <text:p>1,169,42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622004" table:style-name="ce16">
            <text:p>7,622,004</text:p>
          </table:table-cell>
          <table:table-cell office:value-type="float" office:value="317162434" table:style-name="ce17">
            <text:p>317,162,434</text:p>
          </table:table-cell>
          <table:table-cell office:value-type="float" office:value="0" table:style-name="ce17">
            <text:p>0</text:p>
          </table:table-cell>
          <table:table-cell office:value-type="float" office:value="23792381" table:style-name="ce17">
            <text:p>23,792,381</text:p>
          </table:table-cell>
          <table:table-cell office:value-type="float" office:value="774628542" table:style-name="ce17">
            <text:p>774,628,542</text:p>
          </table:table-cell>
          <table:table-cell office:value-type="float" office:value="199763237" table:style-name="ce17">
            <text:p>199,763,237</text:p>
          </table:table-cell>
          <table:table-cell office:value-type="float" office:value="0" table:style-name="ce17">
            <text:p>0</text:p>
          </table:table-cell>
          <table:table-cell office:value-type="float" office:value="1322968598" table:style-name="ce17">
            <text:p>1,322,968,598</text:p>
          </table:table-cell>
          <table:table-cell office:value-type="float" office:value="83606722" table:style-name="ce17">
            <text:p>83,606,722</text:p>
          </table:table-cell>
          <table:table-cell office:value-type="float" office:value="45778737" table:style-name="ce17">
            <text:p>45,778,737</text:p>
          </table:table-cell>
          <table:table-cell office:value-type="float" office:value="13162302" table:style-name="ce17">
            <text:p>13,162,302</text:p>
          </table:table-cell>
          <table:table-cell office:value-type="float" office:value="5854979" table:style-name="ce17">
            <text:p>5,854,979</text:p>
          </table:table-cell>
          <table:table-cell office:value-type="float" office:value="22303501" table:style-name="ce17">
            <text:p>22,303,501</text:p>
          </table:table-cell>
          <table:table-cell office:value-type="float" office:value="76535" table:style-name="ce17">
            <text:p>76,535</text:p>
          </table:table-cell>
          <table:table-cell office:value-type="float" office:value="87022984" table:style-name="ce17">
            <text:p>87,022,984</text:p>
          </table:table-cell>
          <table:table-cell office:value-type="float" office:value="3416262" table:style-name="ce18">
            <text:p>3,416,26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55365" table:style-name="ce16">
            <text:p>155,365</text:p>
          </table:table-cell>
          <table:table-cell office:value-type="float" office:value="19439782" table:style-name="ce17">
            <text:p>19,439,782</text:p>
          </table:table-cell>
          <table:table-cell office:value-type="float" office:value="0" table:style-name="ce17">
            <text:p>0</text:p>
          </table:table-cell>
          <table:table-cell office:value-type="float" office:value="1555878" table:style-name="ce17">
            <text:p>1,555,878</text:p>
          </table:table-cell>
          <table:table-cell office:value-type="float" office:value="29181767" table:style-name="ce17">
            <text:p>29,181,767</text:p>
          </table:table-cell>
          <table:table-cell office:value-type="float" office:value="8363659" table:style-name="ce17">
            <text:p>8,363,659</text:p>
          </table:table-cell>
          <table:table-cell office:value-type="float" office:value="0" table:style-name="ce17">
            <text:p>0</text:p>
          </table:table-cell>
          <table:table-cell office:value-type="float" office:value="58696451" table:style-name="ce17">
            <text:p>58,696,451</text:p>
          </table:table-cell>
          <table:table-cell office:value-type="float" office:value="3934284" table:style-name="ce17">
            <text:p>3,934,284</text:p>
          </table:table-cell>
          <table:table-cell office:value-type="float" office:value="2123970" table:style-name="ce17">
            <text:p>2,123,970</text:p>
          </table:table-cell>
          <table:table-cell office:value-type="float" office:value="607088" table:style-name="ce17">
            <text:p>607,088</text:p>
          </table:table-cell>
          <table:table-cell office:value-type="float" office:value="416438" table:style-name="ce17">
            <text:p>416,438</text:p>
          </table:table-cell>
          <table:table-cell office:value-type="float" office:value="1285294" table:style-name="ce17">
            <text:p>1,285,294</text:p>
          </table:table-cell>
          <table:table-cell office:value-type="float" office:value="335" table:style-name="ce17">
            <text:p>335</text:p>
          </table:table-cell>
          <table:table-cell office:value-type="float" office:value="4432455" table:style-name="ce17">
            <text:p>4,432,455</text:p>
          </table:table-cell>
          <table:table-cell office:value-type="float" office:value="498171" table:style-name="ce18">
            <text:p>498,171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23878264" table:style-name="ce19">
            <text:p>423,878,264</text:p>
          </table:table-cell>
          <table:table-cell office:value-type="float" office:value="6634114351" table:style-name="ce20">
            <text:p>6,634,114,351</text:p>
          </table:table-cell>
          <table:table-cell office:value-type="float" office:value="183504794" table:style-name="ce20">
            <text:p>183,504,794</text:p>
          </table:table-cell>
          <table:table-cell office:value-type="float" office:value="6698647863" table:style-name="ce20">
            <text:p>6,698,647,863</text:p>
          </table:table-cell>
          <table:table-cell office:value-type="float" office:value="15899153379" table:style-name="ce20">
            <text:p>15,899,153,379</text:p>
          </table:table-cell>
          <table:table-cell office:value-type="float" office:value="11512460821" table:style-name="ce20">
            <text:p>11,512,460,821</text:p>
          </table:table-cell>
          <table:table-cell office:value-type="float" office:value="206384174" table:style-name="ce20">
            <text:p>206,384,174</text:p>
          </table:table-cell>
          <table:table-cell office:value-type="float" office:value="41558143646" table:style-name="ce20">
            <text:p>41,558,143,646</text:p>
          </table:table-cell>
          <table:table-cell office:value-type="float" office:value="2440533906" table:style-name="ce20">
            <text:p>2,440,533,906</text:p>
          </table:table-cell>
          <table:table-cell office:value-type="float" office:value="2081844654" table:style-name="ce20">
            <text:p>2,081,844,654</text:p>
          </table:table-cell>
          <table:table-cell office:value-type="float" office:value="21012033" table:style-name="ce20">
            <text:p>21,012,033</text:p>
          </table:table-cell>
          <table:table-cell office:value-type="float" office:value="153782211" table:style-name="ce20">
            <text:p>153,782,211</text:p>
          </table:table-cell>
          <table:table-cell office:value-type="float" office:value="275995461" table:style-name="ce20">
            <text:p>275,995,461</text:p>
          </table:table-cell>
          <table:table-cell office:value-type="float" office:value="33497375" table:style-name="ce20">
            <text:p>33,497,375</text:p>
          </table:table-cell>
          <table:table-cell office:value-type="float" office:value="2499136984" table:style-name="ce20">
            <text:p>2,499,136,984</text:p>
          </table:table-cell>
          <table:table-cell office:value-type="float" office:value="58603078" table:style-name="ce21">
            <text:p>58,603,078</text:p>
          </table:table-cell>
          <table:table-cell table:number-columns-repeated="16366"/>
        </table:table-row>
        <table:table-row table:style-name="ro1">
          <table:table-cell office:value-type="float" office:value="11004" table:style-name="ce2">
            <text:p>11004</text:p>
          </table:table-cell>
          <table:table-cell office:value-type="string" table:style-name="ce2">
            <text:p>本國銀行</text:p>
          </table:table-cell>
          <table:table-cell office:value-type="float" office:value="395948938" table:style-name="ce13">
            <text:p>395,948,938</text:p>
          </table:table-cell>
          <table:table-cell office:value-type="float" office:value="6065157916" table:style-name="ce14">
            <text:p>6,065,157,916</text:p>
          </table:table-cell>
          <table:table-cell office:value-type="float" office:value="161394732" table:style-name="ce14">
            <text:p>161,394,732</text:p>
          </table:table-cell>
          <table:table-cell office:value-type="float" office:value="6407551849" table:style-name="ce14">
            <text:p>6,407,551,849</text:p>
          </table:table-cell>
          <table:table-cell office:value-type="float" office:value="14979457810" table:style-name="ce14">
            <text:p>14,979,457,810</text:p>
          </table:table-cell>
          <table:table-cell office:value-type="float" office:value="11024386310" table:style-name="ce14">
            <text:p>11,024,386,310</text:p>
          </table:table-cell>
          <table:table-cell office:value-type="float" office:value="208005026" table:style-name="ce14">
            <text:p>208,005,026</text:p>
          </table:table-cell>
          <table:table-cell office:value-type="float" office:value="39241902581" table:style-name="ce14">
            <text:p>39,241,902,581</text:p>
          </table:table-cell>
          <table:table-cell office:value-type="float" office:value="2290398979" table:style-name="ce14">
            <text:p>2,290,398,979</text:p>
          </table:table-cell>
          <table:table-cell office:value-type="float" office:value="1944313039" table:style-name="ce14">
            <text:p>1,944,313,039</text:p>
          </table:table-cell>
          <table:table-cell office:value-type="float" office:value="0" table:style-name="ce14">
            <text:p>0</text:p>
          </table:table-cell>
          <table:table-cell office:value-type="float" office:value="154980233" table:style-name="ce14">
            <text:p>154,980,233</text:p>
          </table:table-cell>
          <table:table-cell office:value-type="float" office:value="232395339" table:style-name="ce14">
            <text:p>232,395,339</text:p>
          </table:table-cell>
          <table:table-cell office:value-type="float" office:value="33483188" table:style-name="ce14">
            <text:p>33,483,188</text:p>
          </table:table-cell>
          <table:table-cell office:value-type="float" office:value="2298205423" table:style-name="ce14">
            <text:p>2,298,205,423</text:p>
          </table:table-cell>
          <table:table-cell office:value-type="float" office:value="7806444" table:style-name="ce15">
            <text:p>7,806,44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642704" table:style-name="ce16">
            <text:p>8,642,704</text:p>
          </table:table-cell>
          <table:table-cell office:value-type="float" office:value="158893834" table:style-name="ce17">
            <text:p>158,893,834</text:p>
          </table:table-cell>
          <table:table-cell office:value-type="float" office:value="20327914" table:style-name="ce17">
            <text:p>20,327,914</text:p>
          </table:table-cell>
          <table:table-cell office:value-type="float" office:value="245434353" table:style-name="ce17">
            <text:p>245,434,353</text:p>
          </table:table-cell>
          <table:table-cell office:value-type="float" office:value="5646652" table:style-name="ce17">
            <text:p>5,646,652</text:p>
          </table:table-cell>
          <table:table-cell office:value-type="float" office:value="432613" table:style-name="ce17">
            <text:p>432,613</text:p>
          </table:table-cell>
          <table:table-cell office:value-type="float" office:value="6550000" table:style-name="ce17">
            <text:p>6,550,000</text:p>
          </table:table-cell>
          <table:table-cell office:value-type="float" office:value="445928070" table:style-name="ce17">
            <text:p>445,928,070</text:p>
          </table:table-cell>
          <table:table-cell office:value-type="float" office:value="34945002" table:style-name="ce17">
            <text:p>34,945,002</text:p>
          </table:table-cell>
          <table:table-cell office:value-type="float" office:value="82731474" table:style-name="ce17">
            <text:p>82,731,474</text:p>
          </table:table-cell>
          <table:table-cell office:value-type="float" office:value="0" table:style-name="ce17">
            <text:p>0</text:p>
          </table:table-cell>
          <table:table-cell office:value-type="float" office:value="376794" table:style-name="ce17">
            <text:p>376,794</text:p>
          </table:table-cell>
          <table:table-cell office:value-type="float" office:value="97046" table:style-name="ce17">
            <text:p>97,046</text:p>
          </table:table-cell>
          <table:table-cell office:value-type="float" office:value="39732" table:style-name="ce17">
            <text:p>39,732</text:p>
          </table:table-cell>
          <table:table-cell office:value-type="float" office:value="83165582" table:style-name="ce17">
            <text:p>83,165,582</text:p>
          </table:table-cell>
          <table:table-cell office:value-type="float" office:value="48220580" table:style-name="ce18">
            <text:p>48,220,58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967462" table:style-name="ce16">
            <text:p>5,967,462</text:p>
          </table:table-cell>
          <table:table-cell office:value-type="float" office:value="81048130" table:style-name="ce17">
            <text:p>81,048,130</text:p>
          </table:table-cell>
          <table:table-cell office:value-type="float" office:value="0" table:style-name="ce17">
            <text:p>0</text:p>
          </table:table-cell>
          <table:table-cell office:value-type="float" office:value="37377722" table:style-name="ce17">
            <text:p>37,377,722</text:p>
          </table:table-cell>
          <table:table-cell office:value-type="float" office:value="257730553" table:style-name="ce17">
            <text:p>257,730,553</text:p>
          </table:table-cell>
          <table:table-cell office:value-type="float" office:value="271350305" table:style-name="ce17">
            <text:p>271,350,305</text:p>
          </table:table-cell>
          <table:table-cell office:value-type="float" office:value="0" table:style-name="ce17">
            <text:p>0</text:p>
          </table:table-cell>
          <table:table-cell office:value-type="float" office:value="653474172" table:style-name="ce17">
            <text:p>653,474,172</text:p>
          </table:table-cell>
          <table:table-cell office:value-type="float" office:value="35462035" table:style-name="ce17">
            <text:p>35,462,035</text:p>
          </table:table-cell>
          <table:table-cell office:value-type="float" office:value="19308732" table:style-name="ce17">
            <text:p>19,308,732</text:p>
          </table:table-cell>
          <table:table-cell office:value-type="float" office:value="7833496" table:style-name="ce17">
            <text:p>7,833,496</text:p>
          </table:table-cell>
          <table:table-cell office:value-type="float" office:value="2074101" table:style-name="ce17">
            <text:p>2,074,101</text:p>
          </table:table-cell>
          <table:table-cell office:value-type="float" office:value="7911246" table:style-name="ce17">
            <text:p>7,911,246</text:p>
          </table:table-cell>
          <table:table-cell office:value-type="float" office:value="363490" table:style-name="ce17">
            <text:p>363,490</text:p>
          </table:table-cell>
          <table:table-cell office:value-type="float" office:value="36764085" table:style-name="ce17">
            <text:p>36,764,085</text:p>
          </table:table-cell>
          <table:table-cell office:value-type="float" office:value="1302050" table:style-name="ce18">
            <text:p>1,302,05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752186" table:style-name="ce16">
            <text:p>7,752,186</text:p>
          </table:table-cell>
          <table:table-cell office:value-type="float" office:value="318537849" table:style-name="ce17">
            <text:p>318,537,849</text:p>
          </table:table-cell>
          <table:table-cell office:value-type="float" office:value="0" table:style-name="ce17">
            <text:p>0</text:p>
          </table:table-cell>
          <table:table-cell office:value-type="float" office:value="23961220" table:style-name="ce17">
            <text:p>23,961,220</text:p>
          </table:table-cell>
          <table:table-cell office:value-type="float" office:value="778159455" table:style-name="ce17">
            <text:p>778,159,455</text:p>
          </table:table-cell>
          <table:table-cell office:value-type="float" office:value="197842089" table:style-name="ce17">
            <text:p>197,842,089</text:p>
          </table:table-cell>
          <table:table-cell office:value-type="float" office:value="0" table:style-name="ce17">
            <text:p>0</text:p>
          </table:table-cell>
          <table:table-cell office:value-type="float" office:value="1326252799" table:style-name="ce17">
            <text:p>1,326,252,799</text:p>
          </table:table-cell>
          <table:table-cell office:value-type="float" office:value="83880958" table:style-name="ce17">
            <text:p>83,880,958</text:p>
          </table:table-cell>
          <table:table-cell office:value-type="float" office:value="45968103" table:style-name="ce17">
            <text:p>45,968,103</text:p>
          </table:table-cell>
          <table:table-cell office:value-type="float" office:value="13538499" table:style-name="ce17">
            <text:p>13,538,499</text:p>
          </table:table-cell>
          <table:table-cell office:value-type="float" office:value="6127841" table:style-name="ce17">
            <text:p>6,127,841</text:p>
          </table:table-cell>
          <table:table-cell office:value-type="float" office:value="21566419" table:style-name="ce17">
            <text:p>21,566,419</text:p>
          </table:table-cell>
          <table:table-cell office:value-type="float" office:value="78972" table:style-name="ce17">
            <text:p>78,972</text:p>
          </table:table-cell>
          <table:table-cell office:value-type="float" office:value="87121890" table:style-name="ce17">
            <text:p>87,121,890</text:p>
          </table:table-cell>
          <table:table-cell office:value-type="float" office:value="3240932" table:style-name="ce18">
            <text:p>3,240,93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57974" table:style-name="ce16">
            <text:p>157,974</text:p>
          </table:table-cell>
          <table:table-cell office:value-type="float" office:value="19740473" table:style-name="ce17">
            <text:p>19,740,473</text:p>
          </table:table-cell>
          <table:table-cell office:value-type="float" office:value="0" table:style-name="ce17">
            <text:p>0</text:p>
          </table:table-cell>
          <table:table-cell office:value-type="float" office:value="1434872" table:style-name="ce17">
            <text:p>1,434,872</text:p>
          </table:table-cell>
          <table:table-cell office:value-type="float" office:value="29235991" table:style-name="ce17">
            <text:p>29,235,991</text:p>
          </table:table-cell>
          <table:table-cell office:value-type="float" office:value="8360796" table:style-name="ce17">
            <text:p>8,360,796</text:p>
          </table:table-cell>
          <table:table-cell office:value-type="float" office:value="0" table:style-name="ce17">
            <text:p>0</text:p>
          </table:table-cell>
          <table:table-cell office:value-type="float" office:value="58930106" table:style-name="ce17">
            <text:p>58,930,106</text:p>
          </table:table-cell>
          <table:table-cell office:value-type="float" office:value="3960770" table:style-name="ce17">
            <text:p>3,960,770</text:p>
          </table:table-cell>
          <table:table-cell office:value-type="float" office:value="2160809" table:style-name="ce17">
            <text:p>2,160,809</text:p>
          </table:table-cell>
          <table:table-cell office:value-type="float" office:value="625288" table:style-name="ce17">
            <text:p>625,288</text:p>
          </table:table-cell>
          <table:table-cell office:value-type="float" office:value="406880" table:style-name="ce17">
            <text:p>406,880</text:p>
          </table:table-cell>
          <table:table-cell office:value-type="float" office:value="1185677" table:style-name="ce17">
            <text:p>1,185,677</text:p>
          </table:table-cell>
          <table:table-cell office:value-type="float" office:value="276" table:style-name="ce17">
            <text:p>276</text:p>
          </table:table-cell>
          <table:table-cell office:value-type="float" office:value="4378378" table:style-name="ce17">
            <text:p>4,378,378</text:p>
          </table:table-cell>
          <table:table-cell office:value-type="float" office:value="417608" table:style-name="ce18">
            <text:p>417,608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18469264" table:style-name="ce19">
            <text:p>418,469,264</text:p>
          </table:table-cell>
          <table:table-cell office:value-type="float" office:value="6643378202" table:style-name="ce20">
            <text:p>6,643,378,202</text:p>
          </table:table-cell>
          <table:table-cell office:value-type="float" office:value="181722646" table:style-name="ce20">
            <text:p>181,722,646</text:p>
          </table:table-cell>
          <table:table-cell office:value-type="float" office:value="6715760016" table:style-name="ce20">
            <text:p>6,715,760,016</text:p>
          </table:table-cell>
          <table:table-cell office:value-type="float" office:value="16050230461" table:style-name="ce20">
            <text:p>16,050,230,461</text:p>
          </table:table-cell>
          <table:table-cell office:value-type="float" office:value="11502372113" table:style-name="ce20">
            <text:p>11,502,372,113</text:p>
          </table:table-cell>
          <table:table-cell office:value-type="float" office:value="214555026" table:style-name="ce20">
            <text:p>214,555,026</text:p>
          </table:table-cell>
          <table:table-cell office:value-type="float" office:value="41726487728" table:style-name="ce20">
            <text:p>41,726,487,728</text:p>
          </table:table-cell>
          <table:table-cell office:value-type="float" office:value="2448647744" table:style-name="ce20">
            <text:p>2,448,647,744</text:p>
          </table:table-cell>
          <table:table-cell office:value-type="float" office:value="2094482157" table:style-name="ce20">
            <text:p>2,094,482,157</text:p>
          </table:table-cell>
          <table:table-cell office:value-type="float" office:value="21997283" table:style-name="ce20">
            <text:p>21,997,283</text:p>
          </table:table-cell>
          <table:table-cell office:value-type="float" office:value="163965849" table:style-name="ce20">
            <text:p>163,965,849</text:p>
          </table:table-cell>
          <table:table-cell office:value-type="float" office:value="263155727" table:style-name="ce20">
            <text:p>263,155,727</text:p>
          </table:table-cell>
          <table:table-cell office:value-type="float" office:value="33965658" table:style-name="ce20">
            <text:p>33,965,658</text:p>
          </table:table-cell>
          <table:table-cell office:value-type="float" office:value="2509635358" table:style-name="ce20">
            <text:p>2,509,635,358</text:p>
          </table:table-cell>
          <table:table-cell office:value-type="float" office:value="60987614" table:style-name="ce21">
            <text:p>60,987,614</text:p>
          </table:table-cell>
          <table:table-cell table:number-columns-repeated="16366"/>
        </table:table-row>
        <table:table-row table:style-name="ro1">
          <table:table-cell office:value-type="float" office:value="11005" table:style-name="ce2">
            <text:p>11005</text:p>
          </table:table-cell>
          <table:table-cell office:value-type="string" table:style-name="ce2">
            <text:p>本國銀行</text:p>
          </table:table-cell>
          <table:table-cell office:value-type="float" office:value="417732374" table:style-name="ce13">
            <text:p>417,732,374</text:p>
          </table:table-cell>
          <table:table-cell office:value-type="float" office:value="6163930973" table:style-name="ce14">
            <text:p>6,163,930,973</text:p>
          </table:table-cell>
          <table:table-cell office:value-type="float" office:value="179762594" table:style-name="ce14">
            <text:p>179,762,594</text:p>
          </table:table-cell>
          <table:table-cell office:value-type="float" office:value="6498532352" table:style-name="ce14">
            <text:p>6,498,532,352</text:p>
          </table:table-cell>
          <table:table-cell office:value-type="float" office:value="15025500601" table:style-name="ce14">
            <text:p>15,025,500,601</text:p>
          </table:table-cell>
          <table:table-cell office:value-type="float" office:value="10998628513" table:style-name="ce14">
            <text:p>10,998,628,513</text:p>
          </table:table-cell>
          <table:table-cell office:value-type="float" office:value="213436540" table:style-name="ce14">
            <text:p>213,436,540</text:p>
          </table:table-cell>
          <table:table-cell office:value-type="float" office:value="39497523947" table:style-name="ce14">
            <text:p>39,497,523,947</text:p>
          </table:table-cell>
          <table:table-cell office:value-type="float" office:value="2324024320" table:style-name="ce14">
            <text:p>2,324,024,320</text:p>
          </table:table-cell>
          <table:table-cell office:value-type="float" office:value="1978516178" table:style-name="ce14">
            <text:p>1,978,516,178</text:p>
          </table:table-cell>
          <table:table-cell office:value-type="float" office:value="0" table:style-name="ce14">
            <text:p>0</text:p>
          </table:table-cell>
          <table:table-cell office:value-type="float" office:value="164300580" table:style-name="ce14">
            <text:p>164,300,580</text:p>
          </table:table-cell>
          <table:table-cell office:value-type="float" office:value="225094517" table:style-name="ce14">
            <text:p>225,094,517</text:p>
          </table:table-cell>
          <table:table-cell office:value-type="float" office:value="31454743" table:style-name="ce14">
            <text:p>31,454,743</text:p>
          </table:table-cell>
          <table:table-cell office:value-type="float" office:value="2336456532" table:style-name="ce14">
            <text:p>2,336,456,532</text:p>
          </table:table-cell>
          <table:table-cell office:value-type="float" office:value="12432212" table:style-name="ce15">
            <text:p>12,432,21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154859" table:style-name="ce16">
            <text:p>9,154,859</text:p>
          </table:table-cell>
          <table:table-cell office:value-type="float" office:value="157278185" table:style-name="ce17">
            <text:p>157,278,185</text:p>
          </table:table-cell>
          <table:table-cell office:value-type="float" office:value="28069702" table:style-name="ce17">
            <text:p>28,069,702</text:p>
          </table:table-cell>
          <table:table-cell office:value-type="float" office:value="245806073" table:style-name="ce17">
            <text:p>245,806,073</text:p>
          </table:table-cell>
          <table:table-cell office:value-type="float" office:value="5578074" table:style-name="ce17">
            <text:p>5,578,074</text:p>
          </table:table-cell>
          <table:table-cell office:value-type="float" office:value="438971" table:style-name="ce17">
            <text:p>438,971</text:p>
          </table:table-cell>
          <table:table-cell office:value-type="float" office:value="5150000" table:style-name="ce17">
            <text:p>5,150,000</text:p>
          </table:table-cell>
          <table:table-cell office:value-type="float" office:value="451475864" table:style-name="ce17">
            <text:p>451,475,864</text:p>
          </table:table-cell>
          <table:table-cell office:value-type="float" office:value="40954610" table:style-name="ce17">
            <text:p>40,954,610</text:p>
          </table:table-cell>
          <table:table-cell office:value-type="float" office:value="86894425" table:style-name="ce17">
            <text:p>86,894,425</text:p>
          </table:table-cell>
          <table:table-cell office:value-type="float" office:value="0" table:style-name="ce17">
            <text:p>0</text:p>
          </table:table-cell>
          <table:table-cell office:value-type="float" office:value="367207" table:style-name="ce17">
            <text:p>367,207</text:p>
          </table:table-cell>
          <table:table-cell office:value-type="float" office:value="85512" table:style-name="ce17">
            <text:p>85,512</text:p>
          </table:table-cell>
          <table:table-cell office:value-type="float" office:value="55537" table:style-name="ce17">
            <text:p>55,537</text:p>
          </table:table-cell>
          <table:table-cell office:value-type="float" office:value="87291607" table:style-name="ce17">
            <text:p>87,291,607</text:p>
          </table:table-cell>
          <table:table-cell office:value-type="float" office:value="46336997" table:style-name="ce18">
            <text:p>46,336,99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083789" table:style-name="ce16">
            <text:p>6,083,789</text:p>
          </table:table-cell>
          <table:table-cell office:value-type="float" office:value="81554828" table:style-name="ce17">
            <text:p>81,554,828</text:p>
          </table:table-cell>
          <table:table-cell office:value-type="float" office:value="0" table:style-name="ce17">
            <text:p>0</text:p>
          </table:table-cell>
          <table:table-cell office:value-type="float" office:value="37100882" table:style-name="ce17">
            <text:p>37,100,882</text:p>
          </table:table-cell>
          <table:table-cell office:value-type="float" office:value="256551212" table:style-name="ce17">
            <text:p>256,551,212</text:p>
          </table:table-cell>
          <table:table-cell office:value-type="float" office:value="271856795" table:style-name="ce17">
            <text:p>271,856,795</text:p>
          </table:table-cell>
          <table:table-cell office:value-type="float" office:value="0" table:style-name="ce17">
            <text:p>0</text:p>
          </table:table-cell>
          <table:table-cell office:value-type="float" office:value="653147506" table:style-name="ce17">
            <text:p>653,147,506</text:p>
          </table:table-cell>
          <table:table-cell office:value-type="float" office:value="35465624" table:style-name="ce17">
            <text:p>35,465,624</text:p>
          </table:table-cell>
          <table:table-cell office:value-type="float" office:value="19504126" table:style-name="ce17">
            <text:p>19,504,126</text:p>
          </table:table-cell>
          <table:table-cell office:value-type="float" office:value="7688880" table:style-name="ce17">
            <text:p>7,688,880</text:p>
          </table:table-cell>
          <table:table-cell office:value-type="float" office:value="2083476" table:style-name="ce17">
            <text:p>2,083,476</text:p>
          </table:table-cell>
          <table:table-cell office:value-type="float" office:value="7801239" table:style-name="ce17">
            <text:p>7,801,239</text:p>
          </table:table-cell>
          <table:table-cell office:value-type="float" office:value="457357" table:style-name="ce17">
            <text:p>457,357</text:p>
          </table:table-cell>
          <table:table-cell office:value-type="float" office:value="36620364" table:style-name="ce17">
            <text:p>36,620,364</text:p>
          </table:table-cell>
          <table:table-cell office:value-type="float" office:value="1154740" table:style-name="ce18">
            <text:p>1,154,74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969836" table:style-name="ce16">
            <text:p>7,969,836</text:p>
          </table:table-cell>
          <table:table-cell office:value-type="float" office:value="319138964" table:style-name="ce17">
            <text:p>319,138,964</text:p>
          </table:table-cell>
          <table:table-cell office:value-type="float" office:value="0" table:style-name="ce17">
            <text:p>0</text:p>
          </table:table-cell>
          <table:table-cell office:value-type="float" office:value="24174556" table:style-name="ce17">
            <text:p>24,174,556</text:p>
          </table:table-cell>
          <table:table-cell office:value-type="float" office:value="779427796" table:style-name="ce17">
            <text:p>779,427,796</text:p>
          </table:table-cell>
          <table:table-cell office:value-type="float" office:value="197016974" table:style-name="ce17">
            <text:p>197,016,974</text:p>
          </table:table-cell>
          <table:table-cell office:value-type="float" office:value="0" table:style-name="ce17">
            <text:p>0</text:p>
          </table:table-cell>
          <table:table-cell office:value-type="float" office:value="1327728126" table:style-name="ce17">
            <text:p>1,327,728,126</text:p>
          </table:table-cell>
          <table:table-cell office:value-type="float" office:value="84010543" table:style-name="ce17">
            <text:p>84,010,543</text:p>
          </table:table-cell>
          <table:table-cell office:value-type="float" office:value="46134544" table:style-name="ce17">
            <text:p>46,134,544</text:p>
          </table:table-cell>
          <table:table-cell office:value-type="float" office:value="13670309" table:style-name="ce17">
            <text:p>13,670,309</text:p>
          </table:table-cell>
          <table:table-cell office:value-type="float" office:value="6374460" table:style-name="ce17">
            <text:p>6,374,460</text:p>
          </table:table-cell>
          <table:table-cell office:value-type="float" office:value="21362453" table:style-name="ce17">
            <text:p>21,362,453</text:p>
          </table:table-cell>
          <table:table-cell office:value-type="float" office:value="86324" table:style-name="ce17">
            <text:p>86,324</text:p>
          </table:table-cell>
          <table:table-cell office:value-type="float" office:value="87455442" table:style-name="ce17">
            <text:p>87,455,442</text:p>
          </table:table-cell>
          <table:table-cell office:value-type="float" office:value="3444899" table:style-name="ce18">
            <text:p>3,444,89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52216" table:style-name="ce16">
            <text:p>152,216</text:p>
          </table:table-cell>
          <table:table-cell office:value-type="float" office:value="19795535" table:style-name="ce17">
            <text:p>19,795,535</text:p>
          </table:table-cell>
          <table:table-cell office:value-type="float" office:value="0" table:style-name="ce17">
            <text:p>0</text:p>
          </table:table-cell>
          <table:table-cell office:value-type="float" office:value="1356699" table:style-name="ce17">
            <text:p>1,356,699</text:p>
          </table:table-cell>
          <table:table-cell office:value-type="float" office:value="29395869" table:style-name="ce17">
            <text:p>29,395,869</text:p>
          </table:table-cell>
          <table:table-cell office:value-type="float" office:value="8339897" table:style-name="ce17">
            <text:p>8,339,897</text:p>
          </table:table-cell>
          <table:table-cell office:value-type="float" office:value="0" table:style-name="ce17">
            <text:p>0</text:p>
          </table:table-cell>
          <table:table-cell office:value-type="float" office:value="59040216" table:style-name="ce17">
            <text:p>59,040,216</text:p>
          </table:table-cell>
          <table:table-cell office:value-type="float" office:value="3969582" table:style-name="ce17">
            <text:p>3,969,582</text:p>
          </table:table-cell>
          <table:table-cell office:value-type="float" office:value="2178539" table:style-name="ce17">
            <text:p>2,178,539</text:p>
          </table:table-cell>
          <table:table-cell office:value-type="float" office:value="618634" table:style-name="ce17">
            <text:p>618,634</text:p>
          </table:table-cell>
          <table:table-cell office:value-type="float" office:value="435595" table:style-name="ce17">
            <text:p>435,595</text:p>
          </table:table-cell>
          <table:table-cell office:value-type="float" office:value="1182750" table:style-name="ce17">
            <text:p>1,182,750</text:p>
          </table:table-cell>
          <table:table-cell office:value-type="float" office:value="98" table:style-name="ce17">
            <text:p>98</text:p>
          </table:table-cell>
          <table:table-cell office:value-type="float" office:value="4415420" table:style-name="ce17">
            <text:p>4,415,420</text:p>
          </table:table-cell>
          <table:table-cell office:value-type="float" office:value="445838" table:style-name="ce18">
            <text:p>445,838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41093074" table:style-name="ce19">
            <text:p>441,093,074</text:p>
          </table:table-cell>
          <table:table-cell office:value-type="float" office:value="6741698485" table:style-name="ce20">
            <text:p>6,741,698,485</text:p>
          </table:table-cell>
          <table:table-cell office:value-type="float" office:value="207832296" table:style-name="ce20">
            <text:p>207,832,296</text:p>
          </table:table-cell>
          <table:table-cell office:value-type="float" office:value="6806970562" table:style-name="ce20">
            <text:p>6,806,970,562</text:p>
          </table:table-cell>
          <table:table-cell office:value-type="float" office:value="16096453552" table:style-name="ce20">
            <text:p>16,096,453,552</text:p>
          </table:table-cell>
          <table:table-cell office:value-type="float" office:value="11476281150" table:style-name="ce20">
            <text:p>11,476,281,150</text:p>
          </table:table-cell>
          <table:table-cell office:value-type="float" office:value="218586540" table:style-name="ce20">
            <text:p>218,586,540</text:p>
          </table:table-cell>
          <table:table-cell office:value-type="float" office:value="41988915659" table:style-name="ce20">
            <text:p>41,988,915,659</text:p>
          </table:table-cell>
          <table:table-cell office:value-type="float" office:value="2488424679" table:style-name="ce20">
            <text:p>2,488,424,679</text:p>
          </table:table-cell>
          <table:table-cell office:value-type="float" office:value="2133227812" table:style-name="ce20">
            <text:p>2,133,227,812</text:p>
          </table:table-cell>
          <table:table-cell office:value-type="float" office:value="21977823" table:style-name="ce20">
            <text:p>21,977,823</text:p>
          </table:table-cell>
          <table:table-cell office:value-type="float" office:value="173561318" table:style-name="ce20">
            <text:p>173,561,318</text:p>
          </table:table-cell>
          <table:table-cell office:value-type="float" office:value="255526471" table:style-name="ce20">
            <text:p>255,526,471</text:p>
          </table:table-cell>
          <table:table-cell office:value-type="float" office:value="32054059" table:style-name="ce20">
            <text:p>32,054,059</text:p>
          </table:table-cell>
          <table:table-cell office:value-type="float" office:value="2552239365" table:style-name="ce20">
            <text:p>2,552,239,365</text:p>
          </table:table-cell>
          <table:table-cell office:value-type="float" office:value="63814686" table:style-name="ce21">
            <text:p>63,814,686</text:p>
          </table:table-cell>
          <table:table-cell table:number-columns-repeated="16366"/>
        </table:table-row>
        <table:table-row table:style-name="ro1">
          <table:table-cell office:value-type="float" office:value="11006" table:style-name="ce2">
            <text:p>11006</text:p>
          </table:table-cell>
          <table:table-cell office:value-type="string" table:style-name="ce2">
            <text:p>本國銀行</text:p>
          </table:table-cell>
          <table:table-cell office:value-type="float" office:value="436101302" table:style-name="ce13">
            <text:p>436,101,302</text:p>
          </table:table-cell>
          <table:table-cell office:value-type="float" office:value="6280623820" table:style-name="ce14">
            <text:p>6,280,623,820</text:p>
          </table:table-cell>
          <table:table-cell office:value-type="float" office:value="156945551" table:style-name="ce14">
            <text:p>156,945,551</text:p>
          </table:table-cell>
          <table:table-cell office:value-type="float" office:value="6491282388" table:style-name="ce14">
            <text:p>6,491,282,388</text:p>
          </table:table-cell>
          <table:table-cell office:value-type="float" office:value="15218353918" table:style-name="ce14">
            <text:p>15,218,353,918</text:p>
          </table:table-cell>
          <table:table-cell office:value-type="float" office:value="10988464745" table:style-name="ce14">
            <text:p>10,988,464,745</text:p>
          </table:table-cell>
          <table:table-cell office:value-type="float" office:value="208266464" table:style-name="ce14">
            <text:p>208,266,464</text:p>
          </table:table-cell>
          <table:table-cell office:value-type="float" office:value="39780038188" table:style-name="ce14">
            <text:p>39,780,038,188</text:p>
          </table:table-cell>
          <table:table-cell office:value-type="float" office:value="2329066826" table:style-name="ce14">
            <text:p>2,329,066,826</text:p>
          </table:table-cell>
          <table:table-cell office:value-type="float" office:value="1931888124" table:style-name="ce14">
            <text:p>1,931,888,124</text:p>
          </table:table-cell>
          <table:table-cell office:value-type="float" office:value="0" table:style-name="ce14">
            <text:p>0</text:p>
          </table:table-cell>
          <table:table-cell office:value-type="float" office:value="210627580" table:style-name="ce14">
            <text:p>210,627,580</text:p>
          </table:table-cell>
          <table:table-cell office:value-type="float" office:value="226411785" table:style-name="ce14">
            <text:p>226,411,785</text:p>
          </table:table-cell>
          <table:table-cell office:value-type="float" office:value="31034170" table:style-name="ce14">
            <text:p>31,034,170</text:p>
          </table:table-cell>
          <table:table-cell office:value-type="float" office:value="2337893319" table:style-name="ce14">
            <text:p>2,337,893,319</text:p>
          </table:table-cell>
          <table:table-cell office:value-type="float" office:value="8826493" table:style-name="ce15">
            <text:p>8,826,49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10126838" table:style-name="ce16">
            <text:p>10,126,838</text:p>
          </table:table-cell>
          <table:table-cell office:value-type="float" office:value="161297659" table:style-name="ce17">
            <text:p>161,297,659</text:p>
          </table:table-cell>
          <table:table-cell office:value-type="float" office:value="18851622" table:style-name="ce17">
            <text:p>18,851,622</text:p>
          </table:table-cell>
          <table:table-cell office:value-type="float" office:value="239551789" table:style-name="ce17">
            <text:p>239,551,789</text:p>
          </table:table-cell>
          <table:table-cell office:value-type="float" office:value="5470529" table:style-name="ce17">
            <text:p>5,470,529</text:p>
          </table:table-cell>
          <table:table-cell office:value-type="float" office:value="441744" table:style-name="ce17">
            <text:p>441,744</text:p>
          </table:table-cell>
          <table:table-cell office:value-type="float" office:value="5150000" table:style-name="ce17">
            <text:p>5,150,000</text:p>
          </table:table-cell>
          <table:table-cell office:value-type="float" office:value="440890181" table:style-name="ce17">
            <text:p>440,890,181</text:p>
          </table:table-cell>
          <table:table-cell office:value-type="float" office:value="34214101" table:style-name="ce17">
            <text:p>34,214,101</text:p>
          </table:table-cell>
          <table:table-cell office:value-type="float" office:value="85379271" table:style-name="ce17">
            <text:p>85,379,271</text:p>
          </table:table-cell>
          <table:table-cell office:value-type="float" office:value="0" table:style-name="ce17">
            <text:p>0</text:p>
          </table:table-cell>
          <table:table-cell office:value-type="float" office:value="350466" table:style-name="ce17">
            <text:p>350,466</text:p>
          </table:table-cell>
          <table:table-cell office:value-type="float" office:value="80840" table:style-name="ce17">
            <text:p>80,840</text:p>
          </table:table-cell>
          <table:table-cell office:value-type="float" office:value="136561" table:style-name="ce17">
            <text:p>136,561</text:p>
          </table:table-cell>
          <table:table-cell office:value-type="float" office:value="85674016" table:style-name="ce17">
            <text:p>85,674,016</text:p>
          </table:table-cell>
          <table:table-cell office:value-type="float" office:value="51459915" table:style-name="ce18">
            <text:p>51,459,91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058646" table:style-name="ce16">
            <text:p>6,058,646</text:p>
          </table:table-cell>
          <table:table-cell office:value-type="float" office:value="82474905" table:style-name="ce17">
            <text:p>82,474,905</text:p>
          </table:table-cell>
          <table:table-cell office:value-type="float" office:value="0" table:style-name="ce17">
            <text:p>0</text:p>
          </table:table-cell>
          <table:table-cell office:value-type="float" office:value="36101425" table:style-name="ce17">
            <text:p>36,101,425</text:p>
          </table:table-cell>
          <table:table-cell office:value-type="float" office:value="258943022" table:style-name="ce17">
            <text:p>258,943,022</text:p>
          </table:table-cell>
          <table:table-cell office:value-type="float" office:value="273649908" table:style-name="ce17">
            <text:p>273,649,908</text:p>
          </table:table-cell>
          <table:table-cell office:value-type="float" office:value="0" table:style-name="ce17">
            <text:p>0</text:p>
          </table:table-cell>
          <table:table-cell office:value-type="float" office:value="657227906" table:style-name="ce17">
            <text:p>657,227,906</text:p>
          </table:table-cell>
          <table:table-cell office:value-type="float" office:value="35706163" table:style-name="ce17">
            <text:p>35,706,163</text:p>
          </table:table-cell>
          <table:table-cell office:value-type="float" office:value="19506100" table:style-name="ce17">
            <text:p>19,506,100</text:p>
          </table:table-cell>
          <table:table-cell office:value-type="float" office:value="8057742" table:style-name="ce17">
            <text:p>8,057,742</text:p>
          </table:table-cell>
          <table:table-cell office:value-type="float" office:value="2341201" table:style-name="ce17">
            <text:p>2,341,201</text:p>
          </table:table-cell>
          <table:table-cell office:value-type="float" office:value="7809812" table:style-name="ce17">
            <text:p>7,809,812</text:p>
          </table:table-cell>
          <table:table-cell office:value-type="float" office:value="422164" table:style-name="ce17">
            <text:p>422,164</text:p>
          </table:table-cell>
          <table:table-cell office:value-type="float" office:value="37292691" table:style-name="ce17">
            <text:p>37,292,691</text:p>
          </table:table-cell>
          <table:table-cell office:value-type="float" office:value="1586528" table:style-name="ce18">
            <text:p>1,586,52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953149" table:style-name="ce16">
            <text:p>7,953,149</text:p>
          </table:table-cell>
          <table:table-cell office:value-type="float" office:value="325518338" table:style-name="ce17">
            <text:p>325,518,338</text:p>
          </table:table-cell>
          <table:table-cell office:value-type="float" office:value="0" table:style-name="ce17">
            <text:p>0</text:p>
          </table:table-cell>
          <table:table-cell office:value-type="float" office:value="24763767" table:style-name="ce17">
            <text:p>24,763,767</text:p>
          </table:table-cell>
          <table:table-cell office:value-type="float" office:value="794114728" table:style-name="ce17">
            <text:p>794,114,728</text:p>
          </table:table-cell>
          <table:table-cell office:value-type="float" office:value="195836007" table:style-name="ce17">
            <text:p>195,836,007</text:p>
          </table:table-cell>
          <table:table-cell office:value-type="float" office:value="0" table:style-name="ce17">
            <text:p>0</text:p>
          </table:table-cell>
          <table:table-cell office:value-type="float" office:value="1348185989" table:style-name="ce17">
            <text:p>1,348,185,989</text:p>
          </table:table-cell>
          <table:table-cell office:value-type="float" office:value="85422317" table:style-name="ce17">
            <text:p>85,422,317</text:p>
          </table:table-cell>
          <table:table-cell office:value-type="float" office:value="46208437" table:style-name="ce17">
            <text:p>46,208,437</text:p>
          </table:table-cell>
          <table:table-cell office:value-type="float" office:value="14523594" table:style-name="ce17">
            <text:p>14,523,594</text:p>
          </table:table-cell>
          <table:table-cell office:value-type="float" office:value="7017053" table:style-name="ce17">
            <text:p>7,017,053</text:p>
          </table:table-cell>
          <table:table-cell office:value-type="float" office:value="21142338" table:style-name="ce17">
            <text:p>21,142,338</text:p>
          </table:table-cell>
          <table:table-cell office:value-type="float" office:value="68225" table:style-name="ce17">
            <text:p>68,225</text:p>
          </table:table-cell>
          <table:table-cell office:value-type="float" office:value="88823197" table:style-name="ce17">
            <text:p>88,823,197</text:p>
          </table:table-cell>
          <table:table-cell office:value-type="float" office:value="3400880" table:style-name="ce18">
            <text:p>3,400,88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57827" table:style-name="ce16">
            <text:p>157,827</text:p>
          </table:table-cell>
          <table:table-cell office:value-type="float" office:value="20828206" table:style-name="ce17">
            <text:p>20,828,206</text:p>
          </table:table-cell>
          <table:table-cell office:value-type="float" office:value="0" table:style-name="ce17">
            <text:p>0</text:p>
          </table:table-cell>
          <table:table-cell office:value-type="float" office:value="1273978" table:style-name="ce17">
            <text:p>1,273,978</text:p>
          </table:table-cell>
          <table:table-cell office:value-type="float" office:value="30549364" table:style-name="ce17">
            <text:p>30,549,364</text:p>
          </table:table-cell>
          <table:table-cell office:value-type="float" office:value="8334200" table:style-name="ce17">
            <text:p>8,334,200</text:p>
          </table:table-cell>
          <table:table-cell office:value-type="float" office:value="0" table:style-name="ce17">
            <text:p>0</text:p>
          </table:table-cell>
          <table:table-cell office:value-type="float" office:value="61143575" table:style-name="ce17">
            <text:p>61,143,575</text:p>
          </table:table-cell>
          <table:table-cell office:value-type="float" office:value="4130210" table:style-name="ce17">
            <text:p>4,130,210</text:p>
          </table:table-cell>
          <table:table-cell office:value-type="float" office:value="2183049" table:style-name="ce17">
            <text:p>2,183,049</text:p>
          </table:table-cell>
          <table:table-cell office:value-type="float" office:value="767507" table:style-name="ce17">
            <text:p>767,507</text:p>
          </table:table-cell>
          <table:table-cell office:value-type="float" office:value="445157" table:style-name="ce17">
            <text:p>445,157</text:p>
          </table:table-cell>
          <table:table-cell office:value-type="float" office:value="1202778" table:style-name="ce17">
            <text:p>1,202,778</text:p>
          </table:table-cell>
          <table:table-cell office:value-type="float" office:value="24" table:style-name="ce17">
            <text:p>24</text:p>
          </table:table-cell>
          <table:table-cell office:value-type="float" office:value="4598467" table:style-name="ce17">
            <text:p>4,598,467</text:p>
          </table:table-cell>
          <table:table-cell office:value-type="float" office:value="468257" table:style-name="ce18">
            <text:p>468,257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60397762" table:style-name="ce19">
            <text:p>460,397,762</text:p>
          </table:table-cell>
          <table:table-cell office:value-type="float" office:value="6870742928" table:style-name="ce20">
            <text:p>6,870,742,928</text:p>
          </table:table-cell>
          <table:table-cell office:value-type="float" office:value="175797173" table:style-name="ce20">
            <text:p>175,797,173</text:p>
          </table:table-cell>
          <table:table-cell office:value-type="float" office:value="6792973347" table:style-name="ce20">
            <text:p>6,792,973,347</text:p>
          </table:table-cell>
          <table:table-cell office:value-type="float" office:value="16307431561" table:style-name="ce20">
            <text:p>16,307,431,561</text:p>
          </table:table-cell>
          <table:table-cell office:value-type="float" office:value="11466726604" table:style-name="ce20">
            <text:p>11,466,726,604</text:p>
          </table:table-cell>
          <table:table-cell office:value-type="float" office:value="213416464" table:style-name="ce20">
            <text:p>213,416,464</text:p>
          </table:table-cell>
          <table:table-cell office:value-type="float" office:value="42287485839" table:style-name="ce20">
            <text:p>42,287,485,839</text:p>
          </table:table-cell>
          <table:table-cell office:value-type="float" office:value="2488539617" table:style-name="ce20">
            <text:p>2,488,539,617</text:p>
          </table:table-cell>
          <table:table-cell office:value-type="float" office:value="2085164981" table:style-name="ce20">
            <text:p>2,085,164,981</text:p>
          </table:table-cell>
          <table:table-cell office:value-type="float" office:value="23348843" table:style-name="ce20">
            <text:p>23,348,843</text:p>
          </table:table-cell>
          <table:table-cell office:value-type="float" office:value="220781457" table:style-name="ce20">
            <text:p>220,781,457</text:p>
          </table:table-cell>
          <table:table-cell office:value-type="float" office:value="256647553" table:style-name="ce20">
            <text:p>256,647,553</text:p>
          </table:table-cell>
          <table:table-cell office:value-type="float" office:value="31661144" table:style-name="ce20">
            <text:p>31,661,144</text:p>
          </table:table-cell>
          <table:table-cell office:value-type="float" office:value="2554281690" table:style-name="ce20">
            <text:p>2,554,281,690</text:p>
          </table:table-cell>
          <table:table-cell office:value-type="float" office:value="65742073" table:style-name="ce21">
            <text:p>65,742,073</text:p>
          </table:table-cell>
          <table:table-cell table:number-columns-repeated="16366"/>
        </table:table-row>
        <table:table-row table:style-name="ro1">
          <table:table-cell office:value-type="float" office:value="11007" table:style-name="ce2">
            <text:p>11007</text:p>
          </table:table-cell>
          <table:table-cell office:value-type="string" table:style-name="ce2">
            <text:p>本國銀行</text:p>
          </table:table-cell>
          <table:table-cell office:value-type="float" office:value="421543847" table:style-name="ce13">
            <text:p>421,543,847</text:p>
          </table:table-cell>
          <table:table-cell office:value-type="float" office:value="6299625185" table:style-name="ce14">
            <text:p>6,299,625,185</text:p>
          </table:table-cell>
          <table:table-cell office:value-type="float" office:value="161506412" table:style-name="ce14">
            <text:p>161,506,412</text:p>
          </table:table-cell>
          <table:table-cell office:value-type="float" office:value="6516761064" table:style-name="ce14">
            <text:p>6,516,761,064</text:p>
          </table:table-cell>
          <table:table-cell office:value-type="float" office:value="15356139527" table:style-name="ce14">
            <text:p>15,356,139,527</text:p>
          </table:table-cell>
          <table:table-cell office:value-type="float" office:value="11004257028" table:style-name="ce14">
            <text:p>11,004,257,028</text:p>
          </table:table-cell>
          <table:table-cell office:value-type="float" office:value="210045766" table:style-name="ce14">
            <text:p>210,045,766</text:p>
          </table:table-cell>
          <table:table-cell office:value-type="float" office:value="39969878829" table:style-name="ce14">
            <text:p>39,969,878,829</text:p>
          </table:table-cell>
          <table:table-cell office:value-type="float" office:value="2341946553" table:style-name="ce14">
            <text:p>2,341,946,553</text:p>
          </table:table-cell>
          <table:table-cell office:value-type="float" office:value="1960647133" table:style-name="ce14">
            <text:p>1,960,647,133</text:p>
          </table:table-cell>
          <table:table-cell office:value-type="float" office:value="0" table:style-name="ce14">
            <text:p>0</text:p>
          </table:table-cell>
          <table:table-cell office:value-type="float" office:value="198861545" table:style-name="ce14">
            <text:p>198,861,545</text:p>
          </table:table-cell>
          <table:table-cell office:value-type="float" office:value="223749427" table:style-name="ce14">
            <text:p>223,749,427</text:p>
          </table:table-cell>
          <table:table-cell office:value-type="float" office:value="30518554" table:style-name="ce14">
            <text:p>30,518,554</text:p>
          </table:table-cell>
          <table:table-cell office:value-type="float" office:value="2352739551" table:style-name="ce14">
            <text:p>2,352,739,551</text:p>
          </table:table-cell>
          <table:table-cell office:value-type="float" office:value="10792998" table:style-name="ce15">
            <text:p>10,792,99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648361" table:style-name="ce16">
            <text:p>9,648,361</text:p>
          </table:table-cell>
          <table:table-cell office:value-type="float" office:value="156009660" table:style-name="ce17">
            <text:p>156,009,660</text:p>
          </table:table-cell>
          <table:table-cell office:value-type="float" office:value="20125001" table:style-name="ce17">
            <text:p>20,125,001</text:p>
          </table:table-cell>
          <table:table-cell office:value-type="float" office:value="239855478" table:style-name="ce17">
            <text:p>239,855,478</text:p>
          </table:table-cell>
          <table:table-cell office:value-type="float" office:value="5471355" table:style-name="ce17">
            <text:p>5,471,355</text:p>
          </table:table-cell>
          <table:table-cell office:value-type="float" office:value="450465" table:style-name="ce17">
            <text:p>450,465</text:p>
          </table:table-cell>
          <table:table-cell office:value-type="float" office:value="5150000" table:style-name="ce17">
            <text:p>5,150,000</text:p>
          </table:table-cell>
          <table:table-cell office:value-type="float" office:value="436710320" table:style-name="ce17">
            <text:p>436,710,320</text:p>
          </table:table-cell>
          <table:table-cell office:value-type="float" office:value="35387702" table:style-name="ce17">
            <text:p>35,387,702</text:p>
          </table:table-cell>
          <table:table-cell office:value-type="float" office:value="83725480" table:style-name="ce17">
            <text:p>83,725,480</text:p>
          </table:table-cell>
          <table:table-cell office:value-type="float" office:value="0" table:style-name="ce17">
            <text:p>0</text:p>
          </table:table-cell>
          <table:table-cell office:value-type="float" office:value="421475" table:style-name="ce17">
            <text:p>421,475</text:p>
          </table:table-cell>
          <table:table-cell office:value-type="float" office:value="96857" table:style-name="ce17">
            <text:p>96,857</text:p>
          </table:table-cell>
          <table:table-cell office:value-type="float" office:value="71726" table:style-name="ce17">
            <text:p>71,726</text:p>
          </table:table-cell>
          <table:table-cell office:value-type="float" office:value="84172086" table:style-name="ce17">
            <text:p>84,172,086</text:p>
          </table:table-cell>
          <table:table-cell office:value-type="float" office:value="48784384" table:style-name="ce18">
            <text:p>48,784,38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044607" table:style-name="ce16">
            <text:p>6,044,607</text:p>
          </table:table-cell>
          <table:table-cell office:value-type="float" office:value="83075737" table:style-name="ce17">
            <text:p>83,075,737</text:p>
          </table:table-cell>
          <table:table-cell office:value-type="float" office:value="0" table:style-name="ce17">
            <text:p>0</text:p>
          </table:table-cell>
          <table:table-cell office:value-type="float" office:value="35406936" table:style-name="ce17">
            <text:p>35,406,936</text:p>
          </table:table-cell>
          <table:table-cell office:value-type="float" office:value="260581092" table:style-name="ce17">
            <text:p>260,581,092</text:p>
          </table:table-cell>
          <table:table-cell office:value-type="float" office:value="276094453" table:style-name="ce17">
            <text:p>276,094,453</text:p>
          </table:table-cell>
          <table:table-cell office:value-type="float" office:value="0" table:style-name="ce17">
            <text:p>0</text:p>
          </table:table-cell>
          <table:table-cell office:value-type="float" office:value="661202825" table:style-name="ce17">
            <text:p>661,202,825</text:p>
          </table:table-cell>
          <table:table-cell office:value-type="float" office:value="35916534" table:style-name="ce17">
            <text:p>35,916,534</text:p>
          </table:table-cell>
          <table:table-cell office:value-type="float" office:value="19634128" table:style-name="ce17">
            <text:p>19,634,128</text:p>
          </table:table-cell>
          <table:table-cell office:value-type="float" office:value="8201264" table:style-name="ce17">
            <text:p>8,201,264</text:p>
          </table:table-cell>
          <table:table-cell office:value-type="float" office:value="2300764" table:style-name="ce17">
            <text:p>2,300,764</text:p>
          </table:table-cell>
          <table:table-cell office:value-type="float" office:value="7867822" table:style-name="ce17">
            <text:p>7,867,822</text:p>
          </table:table-cell>
          <table:table-cell office:value-type="float" office:value="489791" table:style-name="ce17">
            <text:p>489,791</text:p>
          </table:table-cell>
          <table:table-cell office:value-type="float" office:value="37514187" table:style-name="ce17">
            <text:p>37,514,187</text:p>
          </table:table-cell>
          <table:table-cell office:value-type="float" office:value="1597653" table:style-name="ce18">
            <text:p>1,597,65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837595" table:style-name="ce16">
            <text:p>7,837,595</text:p>
          </table:table-cell>
          <table:table-cell office:value-type="float" office:value="328407279" table:style-name="ce17">
            <text:p>328,407,279</text:p>
          </table:table-cell>
          <table:table-cell office:value-type="float" office:value="0" table:style-name="ce17">
            <text:p>0</text:p>
          </table:table-cell>
          <table:table-cell office:value-type="float" office:value="24161873" table:style-name="ce17">
            <text:p>24,161,873</text:p>
          </table:table-cell>
          <table:table-cell office:value-type="float" office:value="804563498" table:style-name="ce17">
            <text:p>804,563,498</text:p>
          </table:table-cell>
          <table:table-cell office:value-type="float" office:value="194164733" table:style-name="ce17">
            <text:p>194,164,733</text:p>
          </table:table-cell>
          <table:table-cell office:value-type="float" office:value="0" table:style-name="ce17">
            <text:p>0</text:p>
          </table:table-cell>
          <table:table-cell office:value-type="float" office:value="1359134978" table:style-name="ce17">
            <text:p>1,359,134,978</text:p>
          </table:table-cell>
          <table:table-cell office:value-type="float" office:value="86170027" table:style-name="ce17">
            <text:p>86,170,027</text:p>
          </table:table-cell>
          <table:table-cell office:value-type="float" office:value="46953773" table:style-name="ce17">
            <text:p>46,953,773</text:p>
          </table:table-cell>
          <table:table-cell office:value-type="float" office:value="14258103" table:style-name="ce17">
            <text:p>14,258,103</text:p>
          </table:table-cell>
          <table:table-cell office:value-type="float" office:value="6831518" table:style-name="ce17">
            <text:p>6,831,518</text:p>
          </table:table-cell>
          <table:table-cell office:value-type="float" office:value="21116042" table:style-name="ce17">
            <text:p>21,116,042</text:p>
          </table:table-cell>
          <table:table-cell office:value-type="float" office:value="64130" table:style-name="ce17">
            <text:p>64,130</text:p>
          </table:table-cell>
          <table:table-cell office:value-type="float" office:value="89095306" table:style-name="ce17">
            <text:p>89,095,306</text:p>
          </table:table-cell>
          <table:table-cell office:value-type="float" office:value="2925279" table:style-name="ce18">
            <text:p>2,925,27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61711" table:style-name="ce16">
            <text:p>161,711</text:p>
          </table:table-cell>
          <table:table-cell office:value-type="float" office:value="20559133" table:style-name="ce17">
            <text:p>20,559,133</text:p>
          </table:table-cell>
          <table:table-cell office:value-type="float" office:value="0" table:style-name="ce17">
            <text:p>0</text:p>
          </table:table-cell>
          <table:table-cell office:value-type="float" office:value="1141983" table:style-name="ce17">
            <text:p>1,141,983</text:p>
          </table:table-cell>
          <table:table-cell office:value-type="float" office:value="30922306" table:style-name="ce17">
            <text:p>30,922,306</text:p>
          </table:table-cell>
          <table:table-cell office:value-type="float" office:value="8398612" table:style-name="ce17">
            <text:p>8,398,612</text:p>
          </table:table-cell>
          <table:table-cell office:value-type="float" office:value="0" table:style-name="ce17">
            <text:p>0</text:p>
          </table:table-cell>
          <table:table-cell office:value-type="float" office:value="61183745" table:style-name="ce17">
            <text:p>61,183,745</text:p>
          </table:table-cell>
          <table:table-cell office:value-type="float" office:value="4120815" table:style-name="ce17">
            <text:p>4,120,815</text:p>
          </table:table-cell>
          <table:table-cell office:value-type="float" office:value="2266916" table:style-name="ce17">
            <text:p>2,266,916</text:p>
          </table:table-cell>
          <table:table-cell office:value-type="float" office:value="675123" table:style-name="ce17">
            <text:p>675,123</text:p>
          </table:table-cell>
          <table:table-cell office:value-type="float" office:value="431501" table:style-name="ce17">
            <text:p>431,501</text:p>
          </table:table-cell>
          <table:table-cell office:value-type="float" office:value="1258856" table:style-name="ce17">
            <text:p>1,258,856</text:p>
          </table:table-cell>
          <table:table-cell office:value-type="float" office:value="192" table:style-name="ce17">
            <text:p>192</text:p>
          </table:table-cell>
          <table:table-cell office:value-type="float" office:value="4632204" table:style-name="ce17">
            <text:p>4,632,204</text:p>
          </table:table-cell>
          <table:table-cell office:value-type="float" office:value="511389" table:style-name="ce18">
            <text:p>511,389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45236121" table:style-name="ce19">
            <text:p>445,236,121</text:p>
          </table:table-cell>
          <table:table-cell office:value-type="float" office:value="6887676994" table:style-name="ce20">
            <text:p>6,887,676,994</text:p>
          </table:table-cell>
          <table:table-cell office:value-type="float" office:value="181631413" table:style-name="ce20">
            <text:p>181,631,413</text:p>
          </table:table-cell>
          <table:table-cell office:value-type="float" office:value="6817327334" table:style-name="ce20">
            <text:p>6,817,327,334</text:p>
          </table:table-cell>
          <table:table-cell office:value-type="float" office:value="16457677778" table:style-name="ce20">
            <text:p>16,457,677,778</text:p>
          </table:table-cell>
          <table:table-cell office:value-type="float" office:value="11483365291" table:style-name="ce20">
            <text:p>11,483,365,291</text:p>
          </table:table-cell>
          <table:table-cell office:value-type="float" office:value="215195766" table:style-name="ce20">
            <text:p>215,195,766</text:p>
          </table:table-cell>
          <table:table-cell office:value-type="float" office:value="42488110697" table:style-name="ce20">
            <text:p>42,488,110,697</text:p>
          </table:table-cell>
          <table:table-cell office:value-type="float" office:value="2503541631" table:style-name="ce20">
            <text:p>2,503,541,631</text:p>
          </table:table-cell>
          <table:table-cell office:value-type="float" office:value="2113227430" table:style-name="ce20">
            <text:p>2,113,227,430</text:p>
          </table:table-cell>
          <table:table-cell office:value-type="float" office:value="23134490" table:style-name="ce20">
            <text:p>23,134,490</text:p>
          </table:table-cell>
          <table:table-cell office:value-type="float" office:value="208846803" table:style-name="ce20">
            <text:p>208,846,803</text:p>
          </table:table-cell>
          <table:table-cell office:value-type="float" office:value="254089004" table:style-name="ce20">
            <text:p>254,089,004</text:p>
          </table:table-cell>
          <table:table-cell office:value-type="float" office:value="31144393" table:style-name="ce20">
            <text:p>31,144,393</text:p>
          </table:table-cell>
          <table:table-cell office:value-type="float" office:value="2568153334" table:style-name="ce20">
            <text:p>2,568,153,334</text:p>
          </table:table-cell>
          <table:table-cell office:value-type="float" office:value="64611703" table:style-name="ce21">
            <text:p>64,611,703</text:p>
          </table:table-cell>
          <table:table-cell table:number-columns-repeated="16366"/>
        </table:table-row>
        <table:table-row table:style-name="ro1">
          <table:table-cell office:value-type="float" office:value="11008" table:style-name="ce2">
            <text:p>11008</text:p>
          </table:table-cell>
          <table:table-cell office:value-type="string" table:style-name="ce2">
            <text:p>本國銀行</text:p>
          </table:table-cell>
          <table:table-cell office:value-type="float" office:value="424624741" table:style-name="ce13">
            <text:p>424,624,741</text:p>
          </table:table-cell>
          <table:table-cell office:value-type="float" office:value="6459329623" table:style-name="ce14">
            <text:p>6,459,329,623</text:p>
          </table:table-cell>
          <table:table-cell office:value-type="float" office:value="174603554" table:style-name="ce14">
            <text:p>174,603,554</text:p>
          </table:table-cell>
          <table:table-cell office:value-type="float" office:value="6592046856" table:style-name="ce14">
            <text:p>6,592,046,856</text:p>
          </table:table-cell>
          <table:table-cell office:value-type="float" office:value="15425266026" table:style-name="ce14">
            <text:p>15,425,266,026</text:p>
          </table:table-cell>
          <table:table-cell office:value-type="float" office:value="11023823977" table:style-name="ce14">
            <text:p>11,023,823,977</text:p>
          </table:table-cell>
          <table:table-cell office:value-type="float" office:value="213755078" table:style-name="ce14">
            <text:p>213,755,078</text:p>
          </table:table-cell>
          <table:table-cell office:value-type="float" office:value="40313449855" table:style-name="ce14">
            <text:p>40,313,449,855</text:p>
          </table:table-cell>
          <table:table-cell office:value-type="float" office:value="2376773490" table:style-name="ce14">
            <text:p>2,376,773,490</text:p>
          </table:table-cell>
          <table:table-cell office:value-type="float" office:value="2003535272" table:style-name="ce14">
            <text:p>2,003,535,272</text:p>
          </table:table-cell>
          <table:table-cell office:value-type="float" office:value="0" table:style-name="ce14">
            <text:p>0</text:p>
          </table:table-cell>
          <table:table-cell office:value-type="float" office:value="186506874" table:style-name="ce14">
            <text:p>186,506,874</text:p>
          </table:table-cell>
          <table:table-cell office:value-type="float" office:value="221214591" table:style-name="ce14">
            <text:p>221,214,591</text:p>
          </table:table-cell>
          <table:table-cell office:value-type="float" office:value="31669038" table:style-name="ce14">
            <text:p>31,669,038</text:p>
          </table:table-cell>
          <table:table-cell office:value-type="float" office:value="2379587699" table:style-name="ce14">
            <text:p>2,379,587,699</text:p>
          </table:table-cell>
          <table:table-cell office:value-type="float" office:value="2814209" table:style-name="ce15">
            <text:p>2,814,20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706894" table:style-name="ce16">
            <text:p>9,706,894</text:p>
          </table:table-cell>
          <table:table-cell office:value-type="float" office:value="153400314" table:style-name="ce17">
            <text:p>153,400,314</text:p>
          </table:table-cell>
          <table:table-cell office:value-type="float" office:value="25882578" table:style-name="ce17">
            <text:p>25,882,578</text:p>
          </table:table-cell>
          <table:table-cell office:value-type="float" office:value="234391341" table:style-name="ce17">
            <text:p>234,391,341</text:p>
          </table:table-cell>
          <table:table-cell office:value-type="float" office:value="5939740" table:style-name="ce17">
            <text:p>5,939,740</text:p>
          </table:table-cell>
          <table:table-cell office:value-type="float" office:value="456495" table:style-name="ce17">
            <text:p>456,495</text:p>
          </table:table-cell>
          <table:table-cell office:value-type="float" office:value="5150000" table:style-name="ce17">
            <text:p>5,150,000</text:p>
          </table:table-cell>
          <table:table-cell office:value-type="float" office:value="434927362" table:style-name="ce17">
            <text:p>434,927,362</text:p>
          </table:table-cell>
          <table:table-cell office:value-type="float" office:value="37847484" table:style-name="ce17">
            <text:p>37,847,484</text:p>
          </table:table-cell>
          <table:table-cell office:value-type="float" office:value="89939325" table:style-name="ce17">
            <text:p>89,939,325</text:p>
          </table:table-cell>
          <table:table-cell office:value-type="float" office:value="0" table:style-name="ce17">
            <text:p>0</text:p>
          </table:table-cell>
          <table:table-cell office:value-type="float" office:value="574117" table:style-name="ce17">
            <text:p>574,117</text:p>
          </table:table-cell>
          <table:table-cell office:value-type="float" office:value="82040" table:style-name="ce17">
            <text:p>82,040</text:p>
          </table:table-cell>
          <table:table-cell office:value-type="float" office:value="41242" table:style-name="ce17">
            <text:p>41,242</text:p>
          </table:table-cell>
          <table:table-cell office:value-type="float" office:value="90554240" table:style-name="ce17">
            <text:p>90,554,240</text:p>
          </table:table-cell>
          <table:table-cell office:value-type="float" office:value="52706756" table:style-name="ce18">
            <text:p>52,706,75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992343" table:style-name="ce16">
            <text:p>5,992,343</text:p>
          </table:table-cell>
          <table:table-cell office:value-type="float" office:value="84076656" table:style-name="ce17">
            <text:p>84,076,656</text:p>
          </table:table-cell>
          <table:table-cell office:value-type="float" office:value="0" table:style-name="ce17">
            <text:p>0</text:p>
          </table:table-cell>
          <table:table-cell office:value-type="float" office:value="36059327" table:style-name="ce17">
            <text:p>36,059,327</text:p>
          </table:table-cell>
          <table:table-cell office:value-type="float" office:value="260280728" table:style-name="ce17">
            <text:p>260,280,728</text:p>
          </table:table-cell>
          <table:table-cell office:value-type="float" office:value="280228391" table:style-name="ce17">
            <text:p>280,228,391</text:p>
          </table:table-cell>
          <table:table-cell office:value-type="float" office:value="0" table:style-name="ce17">
            <text:p>0</text:p>
          </table:table-cell>
          <table:table-cell office:value-type="float" office:value="666637445" table:style-name="ce17">
            <text:p>666,637,445</text:p>
          </table:table-cell>
          <table:table-cell office:value-type="float" office:value="36190210" table:style-name="ce17">
            <text:p>36,190,210</text:p>
          </table:table-cell>
          <table:table-cell office:value-type="float" office:value="19754097" table:style-name="ce17">
            <text:p>19,754,097</text:p>
          </table:table-cell>
          <table:table-cell office:value-type="float" office:value="8719259" table:style-name="ce17">
            <text:p>8,719,259</text:p>
          </table:table-cell>
          <table:table-cell office:value-type="float" office:value="2322795" table:style-name="ce17">
            <text:p>2,322,795</text:p>
          </table:table-cell>
          <table:table-cell office:value-type="float" office:value="7842003" table:style-name="ce17">
            <text:p>7,842,003</text:p>
          </table:table-cell>
          <table:table-cell office:value-type="float" office:value="501064" table:style-name="ce17">
            <text:p>501,064</text:p>
          </table:table-cell>
          <table:table-cell office:value-type="float" office:value="38137090" table:style-name="ce17">
            <text:p>38,137,090</text:p>
          </table:table-cell>
          <table:table-cell office:value-type="float" office:value="1946880" table:style-name="ce18">
            <text:p>1,946,88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659932" table:style-name="ce16">
            <text:p>7,659,932</text:p>
          </table:table-cell>
          <table:table-cell office:value-type="float" office:value="329158946" table:style-name="ce17">
            <text:p>329,158,946</text:p>
          </table:table-cell>
          <table:table-cell office:value-type="float" office:value="0" table:style-name="ce17">
            <text:p>0</text:p>
          </table:table-cell>
          <table:table-cell office:value-type="float" office:value="24404583" table:style-name="ce17">
            <text:p>24,404,583</text:p>
          </table:table-cell>
          <table:table-cell office:value-type="float" office:value="807970108" table:style-name="ce17">
            <text:p>807,970,108</text:p>
          </table:table-cell>
          <table:table-cell office:value-type="float" office:value="193586000" table:style-name="ce17">
            <text:p>193,586,000</text:p>
          </table:table-cell>
          <table:table-cell office:value-type="float" office:value="0" table:style-name="ce17">
            <text:p>0</text:p>
          </table:table-cell>
          <table:table-cell office:value-type="float" office:value="1362779569" table:style-name="ce17">
            <text:p>1,362,779,569</text:p>
          </table:table-cell>
          <table:table-cell office:value-type="float" office:value="86400769" table:style-name="ce17">
            <text:p>86,400,769</text:p>
          </table:table-cell>
          <table:table-cell office:value-type="float" office:value="47391646" table:style-name="ce17">
            <text:p>47,391,646</text:p>
          </table:table-cell>
          <table:table-cell office:value-type="float" office:value="14390605" table:style-name="ce17">
            <text:p>14,390,605</text:p>
          </table:table-cell>
          <table:table-cell office:value-type="float" office:value="6865300" table:style-name="ce17">
            <text:p>6,865,300</text:p>
          </table:table-cell>
          <table:table-cell office:value-type="float" office:value="20947236" table:style-name="ce17">
            <text:p>20,947,236</text:p>
          </table:table-cell>
          <table:table-cell office:value-type="float" office:value="92102" table:style-name="ce17">
            <text:p>92,102</text:p>
          </table:table-cell>
          <table:table-cell office:value-type="float" office:value="89502685" table:style-name="ce17">
            <text:p>89,502,685</text:p>
          </table:table-cell>
          <table:table-cell office:value-type="float" office:value="3101916" table:style-name="ce18">
            <text:p>3,101,91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58258" table:style-name="ce16">
            <text:p>158,258</text:p>
          </table:table-cell>
          <table:table-cell office:value-type="float" office:value="20518538" table:style-name="ce17">
            <text:p>20,518,538</text:p>
          </table:table-cell>
          <table:table-cell office:value-type="float" office:value="0" table:style-name="ce17">
            <text:p>0</text:p>
          </table:table-cell>
          <table:table-cell office:value-type="float" office:value="1031278" table:style-name="ce17">
            <text:p>1,031,278</text:p>
          </table:table-cell>
          <table:table-cell office:value-type="float" office:value="30923197" table:style-name="ce17">
            <text:p>30,923,197</text:p>
          </table:table-cell>
          <table:table-cell office:value-type="float" office:value="8491682" table:style-name="ce17">
            <text:p>8,491,682</text:p>
          </table:table-cell>
          <table:table-cell office:value-type="float" office:value="0" table:style-name="ce17">
            <text:p>0</text:p>
          </table:table-cell>
          <table:table-cell office:value-type="float" office:value="61122953" table:style-name="ce17">
            <text:p>61,122,953</text:p>
          </table:table-cell>
          <table:table-cell office:value-type="float" office:value="4114707" table:style-name="ce17">
            <text:p>4,114,707</text:p>
          </table:table-cell>
          <table:table-cell office:value-type="float" office:value="2266294" table:style-name="ce17">
            <text:p>2,266,294</text:p>
          </table:table-cell>
          <table:table-cell office:value-type="float" office:value="687205" table:style-name="ce17">
            <text:p>687,205</text:p>
          </table:table-cell>
          <table:table-cell office:value-type="float" office:value="433818" table:style-name="ce17">
            <text:p>433,818</text:p>
          </table:table-cell>
          <table:table-cell office:value-type="float" office:value="1235343" table:style-name="ce17">
            <text:p>1,235,343</text:p>
          </table:table-cell>
          <table:table-cell office:value-type="float" office:value="107" table:style-name="ce17">
            <text:p>107</text:p>
          </table:table-cell>
          <table:table-cell office:value-type="float" office:value="4622553" table:style-name="ce17">
            <text:p>4,622,553</text:p>
          </table:table-cell>
          <table:table-cell office:value-type="float" office:value="507846" table:style-name="ce18">
            <text:p>507,846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48142168" table:style-name="ce19">
            <text:p>448,142,168</text:p>
          </table:table-cell>
          <table:table-cell office:value-type="float" office:value="7046484077" table:style-name="ce20">
            <text:p>7,046,484,077</text:p>
          </table:table-cell>
          <table:table-cell office:value-type="float" office:value="200486132" table:style-name="ce20">
            <text:p>200,486,132</text:p>
          </table:table-cell>
          <table:table-cell office:value-type="float" office:value="6887933385" table:style-name="ce20">
            <text:p>6,887,933,385</text:p>
          </table:table-cell>
          <table:table-cell office:value-type="float" office:value="16530379799" table:style-name="ce20">
            <text:p>16,530,379,799</text:p>
          </table:table-cell>
          <table:table-cell office:value-type="float" office:value="11506586545" table:style-name="ce20">
            <text:p>11,506,586,545</text:p>
          </table:table-cell>
          <table:table-cell office:value-type="float" office:value="218905078" table:style-name="ce20">
            <text:p>218,905,078</text:p>
          </table:table-cell>
          <table:table-cell office:value-type="float" office:value="42838917184" table:style-name="ce20">
            <text:p>42,838,917,184</text:p>
          </table:table-cell>
          <table:table-cell office:value-type="float" office:value="2541326660" table:style-name="ce20">
            <text:p>2,541,326,660</text:p>
          </table:table-cell>
          <table:table-cell office:value-type="float" office:value="2162886634" table:style-name="ce20">
            <text:p>2,162,886,634</text:p>
          </table:table-cell>
          <table:table-cell office:value-type="float" office:value="23797069" table:style-name="ce20">
            <text:p>23,797,069</text:p>
          </table:table-cell>
          <table:table-cell office:value-type="float" office:value="196702904" table:style-name="ce20">
            <text:p>196,702,904</text:p>
          </table:table-cell>
          <table:table-cell office:value-type="float" office:value="251321213" table:style-name="ce20">
            <text:p>251,321,213</text:p>
          </table:table-cell>
          <table:table-cell office:value-type="float" office:value="32303553" table:style-name="ce20">
            <text:p>32,303,553</text:p>
          </table:table-cell>
          <table:table-cell office:value-type="float" office:value="2602404267" table:style-name="ce20">
            <text:p>2,602,404,267</text:p>
          </table:table-cell>
          <table:table-cell office:value-type="float" office:value="61077607" table:style-name="ce21">
            <text:p>61,077,607</text:p>
          </table:table-cell>
          <table:table-cell table:number-columns-repeated="16366"/>
        </table:table-row>
        <table:table-row table:style-name="ro1">
          <table:table-cell office:value-type="float" office:value="11009" table:style-name="ce2">
            <text:p>11009</text:p>
          </table:table-cell>
          <table:table-cell office:value-type="string" table:style-name="ce2">
            <text:p>本國銀行</text:p>
          </table:table-cell>
          <table:table-cell office:value-type="float" office:value="417090235" table:style-name="ce13">
            <text:p>417,090,235</text:p>
          </table:table-cell>
          <table:table-cell office:value-type="float" office:value="6456810623" table:style-name="ce14">
            <text:p>6,456,810,623</text:p>
          </table:table-cell>
          <table:table-cell office:value-type="float" office:value="196496522" table:style-name="ce14">
            <text:p>196,496,522</text:p>
          </table:table-cell>
          <table:table-cell office:value-type="float" office:value="6628214336" table:style-name="ce14">
            <text:p>6,628,214,336</text:p>
          </table:table-cell>
          <table:table-cell office:value-type="float" office:value="15574034528" table:style-name="ce14">
            <text:p>15,574,034,528</text:p>
          </table:table-cell>
          <table:table-cell office:value-type="float" office:value="11048300590" table:style-name="ce14">
            <text:p>11,048,300,590</text:p>
          </table:table-cell>
          <table:table-cell office:value-type="float" office:value="208719204" table:style-name="ce14">
            <text:p>208,719,204</text:p>
          </table:table-cell>
          <table:table-cell office:value-type="float" office:value="40529666038" table:style-name="ce14">
            <text:p>40,529,666,038</text:p>
          </table:table-cell>
          <table:table-cell office:value-type="float" office:value="2403132165" table:style-name="ce14">
            <text:p>2,403,132,165</text:p>
          </table:table-cell>
          <table:table-cell office:value-type="float" office:value="2027843527" table:style-name="ce14">
            <text:p>2,027,843,527</text:p>
          </table:table-cell>
          <table:table-cell office:value-type="float" office:value="0" table:style-name="ce14">
            <text:p>0</text:p>
          </table:table-cell>
          <table:table-cell office:value-type="float" office:value="198571785" table:style-name="ce14">
            <text:p>198,571,785</text:p>
          </table:table-cell>
          <table:table-cell office:value-type="float" office:value="225184643" table:style-name="ce14">
            <text:p>225,184,643</text:p>
          </table:table-cell>
          <table:table-cell office:value-type="float" office:value="34462411" table:style-name="ce14">
            <text:p>34,462,411</text:p>
          </table:table-cell>
          <table:table-cell office:value-type="float" office:value="2417137544" table:style-name="ce14">
            <text:p>2,417,137,544</text:p>
          </table:table-cell>
          <table:table-cell office:value-type="float" office:value="14005379" table:style-name="ce15">
            <text:p>14,005,37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032998" table:style-name="ce16">
            <text:p>9,032,998</text:p>
          </table:table-cell>
          <table:table-cell office:value-type="float" office:value="155772089" table:style-name="ce17">
            <text:p>155,772,089</text:p>
          </table:table-cell>
          <table:table-cell office:value-type="float" office:value="25691373" table:style-name="ce17">
            <text:p>25,691,373</text:p>
          </table:table-cell>
          <table:table-cell office:value-type="float" office:value="233794957" table:style-name="ce17">
            <text:p>233,794,957</text:p>
          </table:table-cell>
          <table:table-cell office:value-type="float" office:value="6942868" table:style-name="ce17">
            <text:p>6,942,868</text:p>
          </table:table-cell>
          <table:table-cell office:value-type="float" office:value="455332" table:style-name="ce17">
            <text:p>455,332</text:p>
          </table:table-cell>
          <table:table-cell office:value-type="float" office:value="6216667" table:style-name="ce17">
            <text:p>6,216,667</text:p>
          </table:table-cell>
          <table:table-cell office:value-type="float" office:value="437906284" table:style-name="ce17">
            <text:p>437,906,284</text:p>
          </table:table-cell>
          <table:table-cell office:value-type="float" office:value="38009963" table:style-name="ce17">
            <text:p>38,009,963</text:p>
          </table:table-cell>
          <table:table-cell office:value-type="float" office:value="91836806" table:style-name="ce17">
            <text:p>91,836,806</text:p>
          </table:table-cell>
          <table:table-cell office:value-type="float" office:value="0" table:style-name="ce17">
            <text:p>0</text:p>
          </table:table-cell>
          <table:table-cell office:value-type="float" office:value="736385" table:style-name="ce17">
            <text:p>736,385</text:p>
          </table:table-cell>
          <table:table-cell office:value-type="float" office:value="92241" table:style-name="ce17">
            <text:p>92,241</text:p>
          </table:table-cell>
          <table:table-cell office:value-type="float" office:value="53648" table:style-name="ce17">
            <text:p>53,648</text:p>
          </table:table-cell>
          <table:table-cell office:value-type="float" office:value="92611784" table:style-name="ce17">
            <text:p>92,611,784</text:p>
          </table:table-cell>
          <table:table-cell office:value-type="float" office:value="54601821" table:style-name="ce18">
            <text:p>54,601,82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120107" table:style-name="ce16">
            <text:p>6,120,107</text:p>
          </table:table-cell>
          <table:table-cell office:value-type="float" office:value="85306327" table:style-name="ce17">
            <text:p>85,306,327</text:p>
          </table:table-cell>
          <table:table-cell office:value-type="float" office:value="0" table:style-name="ce17">
            <text:p>0</text:p>
          </table:table-cell>
          <table:table-cell office:value-type="float" office:value="36040341" table:style-name="ce17">
            <text:p>36,040,341</text:p>
          </table:table-cell>
          <table:table-cell office:value-type="float" office:value="262214231" table:style-name="ce17">
            <text:p>262,214,231</text:p>
          </table:table-cell>
          <table:table-cell office:value-type="float" office:value="281871677" table:style-name="ce17">
            <text:p>281,871,677</text:p>
          </table:table-cell>
          <table:table-cell office:value-type="float" office:value="0" table:style-name="ce17">
            <text:p>0</text:p>
          </table:table-cell>
          <table:table-cell office:value-type="float" office:value="671552683" table:style-name="ce17">
            <text:p>671,552,683</text:p>
          </table:table-cell>
          <table:table-cell office:value-type="float" office:value="36495269" table:style-name="ce17">
            <text:p>36,495,269</text:p>
          </table:table-cell>
          <table:table-cell office:value-type="float" office:value="19894587" table:style-name="ce17">
            <text:p>19,894,587</text:p>
          </table:table-cell>
          <table:table-cell office:value-type="float" office:value="8220091" table:style-name="ce17">
            <text:p>8,220,091</text:p>
          </table:table-cell>
          <table:table-cell office:value-type="float" office:value="2414109" table:style-name="ce17">
            <text:p>2,414,109</text:p>
          </table:table-cell>
          <table:table-cell office:value-type="float" office:value="7920745" table:style-name="ce17">
            <text:p>7,920,745</text:p>
          </table:table-cell>
          <table:table-cell office:value-type="float" office:value="604840" table:style-name="ce17">
            <text:p>604,840</text:p>
          </table:table-cell>
          <table:table-cell office:value-type="float" office:value="37844692" table:style-name="ce17">
            <text:p>37,844,692</text:p>
          </table:table-cell>
          <table:table-cell office:value-type="float" office:value="1349423" table:style-name="ce18">
            <text:p>1,349,42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766532" table:style-name="ce16">
            <text:p>7,766,532</text:p>
          </table:table-cell>
          <table:table-cell office:value-type="float" office:value="330724070" table:style-name="ce17">
            <text:p>330,724,070</text:p>
          </table:table-cell>
          <table:table-cell office:value-type="float" office:value="0" table:style-name="ce17">
            <text:p>0</text:p>
          </table:table-cell>
          <table:table-cell office:value-type="float" office:value="23749358" table:style-name="ce17">
            <text:p>23,749,358</text:p>
          </table:table-cell>
          <table:table-cell office:value-type="float" office:value="814424335" table:style-name="ce17">
            <text:p>814,424,335</text:p>
          </table:table-cell>
          <table:table-cell office:value-type="float" office:value="193536715" table:style-name="ce17">
            <text:p>193,536,715</text:p>
          </table:table-cell>
          <table:table-cell office:value-type="float" office:value="0" table:style-name="ce17">
            <text:p>0</text:p>
          </table:table-cell>
          <table:table-cell office:value-type="float" office:value="1370201010" table:style-name="ce17">
            <text:p>1,370,201,010</text:p>
          </table:table-cell>
          <table:table-cell office:value-type="float" office:value="86885464" table:style-name="ce17">
            <text:p>86,885,464</text:p>
          </table:table-cell>
          <table:table-cell office:value-type="float" office:value="47512027" table:style-name="ce17">
            <text:p>47,512,027</text:p>
          </table:table-cell>
          <table:table-cell office:value-type="float" office:value="14395761" table:style-name="ce17">
            <text:p>14,395,761</text:p>
          </table:table-cell>
          <table:table-cell office:value-type="float" office:value="7141526" table:style-name="ce17">
            <text:p>7,141,526</text:p>
          </table:table-cell>
          <table:table-cell office:value-type="float" office:value="21337687" table:style-name="ce17">
            <text:p>21,337,687</text:p>
          </table:table-cell>
          <table:table-cell office:value-type="float" office:value="104198" table:style-name="ce17">
            <text:p>104,198</text:p>
          </table:table-cell>
          <table:table-cell office:value-type="float" office:value="90282803" table:style-name="ce17">
            <text:p>90,282,803</text:p>
          </table:table-cell>
          <table:table-cell office:value-type="float" office:value="3397339" table:style-name="ce18">
            <text:p>3,397,33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63665" table:style-name="ce16">
            <text:p>163,665</text:p>
          </table:table-cell>
          <table:table-cell office:value-type="float" office:value="20561635" table:style-name="ce17">
            <text:p>20,561,635</text:p>
          </table:table-cell>
          <table:table-cell office:value-type="float" office:value="0" table:style-name="ce17">
            <text:p>0</text:p>
          </table:table-cell>
          <table:table-cell office:value-type="float" office:value="1039247" table:style-name="ce17">
            <text:p>1,039,247</text:p>
          </table:table-cell>
          <table:table-cell office:value-type="float" office:value="31108365" table:style-name="ce17">
            <text:p>31,108,365</text:p>
          </table:table-cell>
          <table:table-cell office:value-type="float" office:value="8540764" table:style-name="ce17">
            <text:p>8,540,764</text:p>
          </table:table-cell>
          <table:table-cell office:value-type="float" office:value="0" table:style-name="ce17">
            <text:p>0</text:p>
          </table:table-cell>
          <table:table-cell office:value-type="float" office:value="61413676" table:style-name="ce17">
            <text:p>61,413,676</text:p>
          </table:table-cell>
          <table:table-cell office:value-type="float" office:value="4132049" table:style-name="ce17">
            <text:p>4,132,049</text:p>
          </table:table-cell>
          <table:table-cell office:value-type="float" office:value="2263348" table:style-name="ce17">
            <text:p>2,263,348</text:p>
          </table:table-cell>
          <table:table-cell office:value-type="float" office:value="676981" table:style-name="ce17">
            <text:p>676,981</text:p>
          </table:table-cell>
          <table:table-cell office:value-type="float" office:value="440860" table:style-name="ce17">
            <text:p>440,860</text:p>
          </table:table-cell>
          <table:table-cell office:value-type="float" office:value="1203927" table:style-name="ce17">
            <text:p>1,203,927</text:p>
          </table:table-cell>
          <table:table-cell office:value-type="float" office:value="63" table:style-name="ce17">
            <text:p>63</text:p>
          </table:table-cell>
          <table:table-cell office:value-type="float" office:value="4585053" table:style-name="ce17">
            <text:p>4,585,053</text:p>
          </table:table-cell>
          <table:table-cell office:value-type="float" office:value="453004" table:style-name="ce18">
            <text:p>453,00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40173537" table:style-name="ce19">
            <text:p>440,173,537</text:p>
          </table:table-cell>
          <table:table-cell office:value-type="float" office:value="7049174744" table:style-name="ce20">
            <text:p>7,049,174,744</text:p>
          </table:table-cell>
          <table:table-cell office:value-type="float" office:value="222187895" table:style-name="ce20">
            <text:p>222,187,895</text:p>
          </table:table-cell>
          <table:table-cell office:value-type="float" office:value="6922838239" table:style-name="ce20">
            <text:p>6,922,838,239</text:p>
          </table:table-cell>
          <table:table-cell office:value-type="float" office:value="16688724327" table:style-name="ce20">
            <text:p>16,688,724,327</text:p>
          </table:table-cell>
          <table:table-cell office:value-type="float" office:value="11532705078" table:style-name="ce20">
            <text:p>11,532,705,078</text:p>
          </table:table-cell>
          <table:table-cell office:value-type="float" office:value="214935871" table:style-name="ce20">
            <text:p>214,935,871</text:p>
          </table:table-cell>
          <table:table-cell office:value-type="float" office:value="43070739691" table:style-name="ce20">
            <text:p>43,070,739,691</text:p>
          </table:table-cell>
          <table:table-cell office:value-type="float" office:value="2568654910" table:style-name="ce20">
            <text:p>2,568,654,910</text:p>
          </table:table-cell>
          <table:table-cell office:value-type="float" office:value="2189350295" table:style-name="ce20">
            <text:p>2,189,350,295</text:p>
          </table:table-cell>
          <table:table-cell office:value-type="float" office:value="23292833" table:style-name="ce20">
            <text:p>23,292,833</text:p>
          </table:table-cell>
          <table:table-cell office:value-type="float" office:value="209304665" table:style-name="ce20">
            <text:p>209,304,665</text:p>
          </table:table-cell>
          <table:table-cell office:value-type="float" office:value="255739243" table:style-name="ce20">
            <text:p>255,739,243</text:p>
          </table:table-cell>
          <table:table-cell office:value-type="float" office:value="35225160" table:style-name="ce20">
            <text:p>35,225,160</text:p>
          </table:table-cell>
          <table:table-cell office:value-type="float" office:value="2642461876" table:style-name="ce20">
            <text:p>2,642,461,876</text:p>
          </table:table-cell>
          <table:table-cell office:value-type="float" office:value="73806966" table:style-name="ce21">
            <text:p>73,806,966</text:p>
          </table:table-cell>
          <table:table-cell table:number-columns-repeated="16366"/>
        </table:table-row>
        <table:table-row table:style-name="ro1">
          <table:table-cell office:value-type="float" office:value="11010" table:style-name="ce2">
            <text:p>11010</text:p>
          </table:table-cell>
          <table:table-cell office:value-type="string" table:style-name="ce2">
            <text:p>本國銀行</text:p>
          </table:table-cell>
          <table:table-cell office:value-type="float" office:value="410687242" table:style-name="ce13">
            <text:p>410,687,242</text:p>
          </table:table-cell>
          <table:table-cell office:value-type="float" office:value="6457394263" table:style-name="ce14">
            <text:p>6,457,394,263</text:p>
          </table:table-cell>
          <table:table-cell office:value-type="float" office:value="193650915" table:style-name="ce14">
            <text:p>193,650,915</text:p>
          </table:table-cell>
          <table:table-cell office:value-type="float" office:value="6504775621" table:style-name="ce14">
            <text:p>6,504,775,621</text:p>
          </table:table-cell>
          <table:table-cell office:value-type="float" office:value="15553216185" table:style-name="ce14">
            <text:p>15,553,216,185</text:p>
          </table:table-cell>
          <table:table-cell office:value-type="float" office:value="11070615679" table:style-name="ce14">
            <text:p>11,070,615,679</text:p>
          </table:table-cell>
          <table:table-cell office:value-type="float" office:value="210765178" table:style-name="ce14">
            <text:p>210,765,178</text:p>
          </table:table-cell>
          <table:table-cell office:value-type="float" office:value="40401105083" table:style-name="ce14">
            <text:p>40,401,105,083</text:p>
          </table:table-cell>
          <table:table-cell office:value-type="float" office:value="2393729806" table:style-name="ce14">
            <text:p>2,393,729,806</text:p>
          </table:table-cell>
          <table:table-cell office:value-type="float" office:value="2024189155" table:style-name="ce14">
            <text:p>2,024,189,155</text:p>
          </table:table-cell>
          <table:table-cell office:value-type="float" office:value="0" table:style-name="ce14">
            <text:p>0</text:p>
          </table:table-cell>
          <table:table-cell office:value-type="float" office:value="186441253" table:style-name="ce14">
            <text:p>186,441,253</text:p>
          </table:table-cell>
          <table:table-cell office:value-type="float" office:value="223799130" table:style-name="ce14">
            <text:p>223,799,130</text:p>
          </table:table-cell>
          <table:table-cell office:value-type="float" office:value="35831409" table:style-name="ce14">
            <text:p>35,831,409</text:p>
          </table:table-cell>
          <table:table-cell office:value-type="float" office:value="2398598129" table:style-name="ce14">
            <text:p>2,398,598,129</text:p>
          </table:table-cell>
          <table:table-cell office:value-type="float" office:value="4868323" table:style-name="ce15">
            <text:p>4,868,32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056012" table:style-name="ce16">
            <text:p>9,056,012</text:p>
          </table:table-cell>
          <table:table-cell office:value-type="float" office:value="154695454" table:style-name="ce17">
            <text:p>154,695,454</text:p>
          </table:table-cell>
          <table:table-cell office:value-type="float" office:value="25407963" table:style-name="ce17">
            <text:p>25,407,963</text:p>
          </table:table-cell>
          <table:table-cell office:value-type="float" office:value="225741070" table:style-name="ce17">
            <text:p>225,741,070</text:p>
          </table:table-cell>
          <table:table-cell office:value-type="float" office:value="7271139" table:style-name="ce17">
            <text:p>7,271,139</text:p>
          </table:table-cell>
          <table:table-cell office:value-type="float" office:value="524309" table:style-name="ce17">
            <text:p>524,309</text:p>
          </table:table-cell>
          <table:table-cell office:value-type="float" office:value="7150000" table:style-name="ce17">
            <text:p>7,150,000</text:p>
          </table:table-cell>
          <table:table-cell office:value-type="float" office:value="429845947" table:style-name="ce17">
            <text:p>429,845,947</text:p>
          </table:table-cell>
          <table:table-cell office:value-type="float" office:value="37505270" table:style-name="ce17">
            <text:p>37,505,270</text:p>
          </table:table-cell>
          <table:table-cell office:value-type="float" office:value="88365083" table:style-name="ce17">
            <text:p>88,365,083</text:p>
          </table:table-cell>
          <table:table-cell office:value-type="float" office:value="0" table:style-name="ce17">
            <text:p>0</text:p>
          </table:table-cell>
          <table:table-cell office:value-type="float" office:value="631510" table:style-name="ce17">
            <text:p>631,510</text:p>
          </table:table-cell>
          <table:table-cell office:value-type="float" office:value="81005" table:style-name="ce17">
            <text:p>81,005</text:p>
          </table:table-cell>
          <table:table-cell office:value-type="float" office:value="54924" table:style-name="ce17">
            <text:p>54,924</text:p>
          </table:table-cell>
          <table:table-cell office:value-type="float" office:value="89022674" table:style-name="ce17">
            <text:p>89,022,674</text:p>
          </table:table-cell>
          <table:table-cell office:value-type="float" office:value="51517404" table:style-name="ce18">
            <text:p>51,517,40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193310" table:style-name="ce16">
            <text:p>6,193,310</text:p>
          </table:table-cell>
          <table:table-cell office:value-type="float" office:value="87011915" table:style-name="ce17">
            <text:p>87,011,915</text:p>
          </table:table-cell>
          <table:table-cell office:value-type="float" office:value="0" table:style-name="ce17">
            <text:p>0</text:p>
          </table:table-cell>
          <table:table-cell office:value-type="float" office:value="35687018" table:style-name="ce17">
            <text:p>35,687,018</text:p>
          </table:table-cell>
          <table:table-cell office:value-type="float" office:value="263907539" table:style-name="ce17">
            <text:p>263,907,539</text:p>
          </table:table-cell>
          <table:table-cell office:value-type="float" office:value="282367802" table:style-name="ce17">
            <text:p>282,367,802</text:p>
          </table:table-cell>
          <table:table-cell office:value-type="float" office:value="0" table:style-name="ce17">
            <text:p>0</text:p>
          </table:table-cell>
          <table:table-cell office:value-type="float" office:value="675167584" table:style-name="ce17">
            <text:p>675,167,584</text:p>
          </table:table-cell>
          <table:table-cell office:value-type="float" office:value="36765168" table:style-name="ce17">
            <text:p>36,765,168</text:p>
          </table:table-cell>
          <table:table-cell office:value-type="float" office:value="20072406" table:style-name="ce17">
            <text:p>20,072,406</text:p>
          </table:table-cell>
          <table:table-cell office:value-type="float" office:value="8548482" table:style-name="ce17">
            <text:p>8,548,482</text:p>
          </table:table-cell>
          <table:table-cell office:value-type="float" office:value="2408472" table:style-name="ce17">
            <text:p>2,408,472</text:p>
          </table:table-cell>
          <table:table-cell office:value-type="float" office:value="7810857" table:style-name="ce17">
            <text:p>7,810,857</text:p>
          </table:table-cell>
          <table:table-cell office:value-type="float" office:value="684859" table:style-name="ce17">
            <text:p>684,859</text:p>
          </table:table-cell>
          <table:table-cell office:value-type="float" office:value="38155358" table:style-name="ce17">
            <text:p>38,155,358</text:p>
          </table:table-cell>
          <table:table-cell office:value-type="float" office:value="1390190" table:style-name="ce18">
            <text:p>1,390,19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074018" table:style-name="ce16">
            <text:p>8,074,018</text:p>
          </table:table-cell>
          <table:table-cell office:value-type="float" office:value="332778842" table:style-name="ce17">
            <text:p>332,778,842</text:p>
          </table:table-cell>
          <table:table-cell office:value-type="float" office:value="0" table:style-name="ce17">
            <text:p>0</text:p>
          </table:table-cell>
          <table:table-cell office:value-type="float" office:value="23195119" table:style-name="ce17">
            <text:p>23,195,119</text:p>
          </table:table-cell>
          <table:table-cell office:value-type="float" office:value="817372211" table:style-name="ce17">
            <text:p>817,372,211</text:p>
          </table:table-cell>
          <table:table-cell office:value-type="float" office:value="193382113" table:style-name="ce17">
            <text:p>193,382,113</text:p>
          </table:table-cell>
          <table:table-cell office:value-type="float" office:value="0" table:style-name="ce17">
            <text:p>0</text:p>
          </table:table-cell>
          <table:table-cell office:value-type="float" office:value="1374802303" table:style-name="ce17">
            <text:p>1,374,802,303</text:p>
          </table:table-cell>
          <table:table-cell office:value-type="float" office:value="87247617" table:style-name="ce17">
            <text:p>87,247,617</text:p>
          </table:table-cell>
          <table:table-cell office:value-type="float" office:value="47786584" table:style-name="ce17">
            <text:p>47,786,584</text:p>
          </table:table-cell>
          <table:table-cell office:value-type="float" office:value="14282174" table:style-name="ce17">
            <text:p>14,282,174</text:p>
          </table:table-cell>
          <table:table-cell office:value-type="float" office:value="7249255" table:style-name="ce17">
            <text:p>7,249,255</text:p>
          </table:table-cell>
          <table:table-cell office:value-type="float" office:value="21176230" table:style-name="ce17">
            <text:p>21,176,230</text:p>
          </table:table-cell>
          <table:table-cell office:value-type="float" office:value="102551" table:style-name="ce17">
            <text:p>102,551</text:p>
          </table:table-cell>
          <table:table-cell office:value-type="float" office:value="90391692" table:style-name="ce17">
            <text:p>90,391,692</text:p>
          </table:table-cell>
          <table:table-cell office:value-type="float" office:value="3144075" table:style-name="ce18">
            <text:p>3,144,07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66399" table:style-name="ce16">
            <text:p>166,399</text:p>
          </table:table-cell>
          <table:table-cell office:value-type="float" office:value="20653913" table:style-name="ce17">
            <text:p>20,653,913</text:p>
          </table:table-cell>
          <table:table-cell office:value-type="float" office:value="0" table:style-name="ce17">
            <text:p>0</text:p>
          </table:table-cell>
          <table:table-cell office:value-type="float" office:value="1003339" table:style-name="ce17">
            <text:p>1,003,339</text:p>
          </table:table-cell>
          <table:table-cell office:value-type="float" office:value="31371120" table:style-name="ce17">
            <text:p>31,371,120</text:p>
          </table:table-cell>
          <table:table-cell office:value-type="float" office:value="8550414" table:style-name="ce17">
            <text:p>8,550,414</text:p>
          </table:table-cell>
          <table:table-cell office:value-type="float" office:value="0" table:style-name="ce17">
            <text:p>0</text:p>
          </table:table-cell>
          <table:table-cell office:value-type="float" office:value="61745185" table:style-name="ce17">
            <text:p>61,745,185</text:p>
          </table:table-cell>
          <table:table-cell office:value-type="float" office:value="4154403" table:style-name="ce17">
            <text:p>4,154,403</text:p>
          </table:table-cell>
          <table:table-cell office:value-type="float" office:value="2272598" table:style-name="ce17">
            <text:p>2,272,598</text:p>
          </table:table-cell>
          <table:table-cell office:value-type="float" office:value="664976" table:style-name="ce17">
            <text:p>664,976</text:p>
          </table:table-cell>
          <table:table-cell office:value-type="float" office:value="445939" table:style-name="ce17">
            <text:p>445,939</text:p>
          </table:table-cell>
          <table:table-cell office:value-type="float" office:value="1217390" table:style-name="ce17">
            <text:p>1,217,390</text:p>
          </table:table-cell>
          <table:table-cell office:value-type="float" office:value="189" table:style-name="ce17">
            <text:p>189</text:p>
          </table:table-cell>
          <table:table-cell office:value-type="float" office:value="4600714" table:style-name="ce17">
            <text:p>4,600,714</text:p>
          </table:table-cell>
          <table:table-cell office:value-type="float" office:value="446311" table:style-name="ce18">
            <text:p>446,311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34176981" table:style-name="ce19">
            <text:p>434,176,981</text:p>
          </table:table-cell>
          <table:table-cell office:value-type="float" office:value="7052534387" table:style-name="ce20">
            <text:p>7,052,534,387</text:p>
          </table:table-cell>
          <table:table-cell office:value-type="float" office:value="219058878" table:style-name="ce20">
            <text:p>219,058,878</text:p>
          </table:table-cell>
          <table:table-cell office:value-type="float" office:value="6790402167" table:style-name="ce20">
            <text:p>6,790,402,167</text:p>
          </table:table-cell>
          <table:table-cell office:value-type="float" office:value="16673138194" table:style-name="ce20">
            <text:p>16,673,138,194</text:p>
          </table:table-cell>
          <table:table-cell office:value-type="float" office:value="11555440317" table:style-name="ce20">
            <text:p>11,555,440,317</text:p>
          </table:table-cell>
          <table:table-cell office:value-type="float" office:value="217915178" table:style-name="ce20">
            <text:p>217,915,178</text:p>
          </table:table-cell>
          <table:table-cell office:value-type="float" office:value="42942666102" table:style-name="ce20">
            <text:p>42,942,666,102</text:p>
          </table:table-cell>
          <table:table-cell office:value-type="float" office:value="2559402264" table:style-name="ce20">
            <text:p>2,559,402,264</text:p>
          </table:table-cell>
          <table:table-cell office:value-type="float" office:value="2182685826" table:style-name="ce20">
            <text:p>2,182,685,826</text:p>
          </table:table-cell>
          <table:table-cell office:value-type="float" office:value="23495632" table:style-name="ce20">
            <text:p>23,495,632</text:p>
          </table:table-cell>
          <table:table-cell office:value-type="float" office:value="197176429" table:style-name="ce20">
            <text:p>197,176,429</text:p>
          </table:table-cell>
          <table:table-cell office:value-type="float" office:value="254084612" table:style-name="ce20">
            <text:p>254,084,612</text:p>
          </table:table-cell>
          <table:table-cell office:value-type="float" office:value="36673932" table:style-name="ce20">
            <text:p>36,673,932</text:p>
          </table:table-cell>
          <table:table-cell office:value-type="float" office:value="2620768567" table:style-name="ce20">
            <text:p>2,620,768,567</text:p>
          </table:table-cell>
          <table:table-cell office:value-type="float" office:value="61366303" table:style-name="ce21">
            <text:p>61,366,303</text:p>
          </table:table-cell>
          <table:table-cell table:number-columns-repeated="16366"/>
        </table:table-row>
        <table:table-row table:style-name="ro1">
          <table:table-cell office:value-type="float" office:value="11011" table:style-name="ce2">
            <text:p>11011</text:p>
          </table:table-cell>
          <table:table-cell office:value-type="string" table:style-name="ce2">
            <text:p>本國銀行</text:p>
          </table:table-cell>
          <table:table-cell office:value-type="float" office:value="408336656" table:style-name="ce13">
            <text:p>408,336,656</text:p>
          </table:table-cell>
          <table:table-cell office:value-type="float" office:value="6528748913" table:style-name="ce14">
            <text:p>6,528,748,913</text:p>
          </table:table-cell>
          <table:table-cell office:value-type="float" office:value="164869478" table:style-name="ce14">
            <text:p>164,869,478</text:p>
          </table:table-cell>
          <table:table-cell office:value-type="float" office:value="6553766605" table:style-name="ce14">
            <text:p>6,553,766,605</text:p>
          </table:table-cell>
          <table:table-cell office:value-type="float" office:value="15701588838" table:style-name="ce14">
            <text:p>15,701,588,838</text:p>
          </table:table-cell>
          <table:table-cell office:value-type="float" office:value="11093223773" table:style-name="ce14">
            <text:p>11,093,223,773</text:p>
          </table:table-cell>
          <table:table-cell office:value-type="float" office:value="216184107" table:style-name="ce14">
            <text:p>216,184,107</text:p>
          </table:table-cell>
          <table:table-cell office:value-type="float" office:value="40666718370" table:style-name="ce14">
            <text:p>40,666,718,370</text:p>
          </table:table-cell>
          <table:table-cell office:value-type="float" office:value="2390708963" table:style-name="ce14">
            <text:p>2,390,708,963</text:p>
          </table:table-cell>
          <table:table-cell office:value-type="float" office:value="2039418960" table:style-name="ce14">
            <text:p>2,039,418,960</text:p>
          </table:table-cell>
          <table:table-cell office:value-type="float" office:value="0" table:style-name="ce14">
            <text:p>0</text:p>
          </table:table-cell>
          <table:table-cell office:value-type="float" office:value="179305531" table:style-name="ce14">
            <text:p>179,305,531</text:p>
          </table:table-cell>
          <table:table-cell office:value-type="float" office:value="221168496" table:style-name="ce14">
            <text:p>221,168,496</text:p>
          </table:table-cell>
          <table:table-cell office:value-type="float" office:value="39921164" table:style-name="ce14">
            <text:p>39,921,164</text:p>
          </table:table-cell>
          <table:table-cell office:value-type="float" office:value="2399971823" table:style-name="ce14">
            <text:p>2,399,971,823</text:p>
          </table:table-cell>
          <table:table-cell office:value-type="float" office:value="9262860" table:style-name="ce15">
            <text:p>9,262,86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654883" table:style-name="ce16">
            <text:p>9,654,883</text:p>
          </table:table-cell>
          <table:table-cell office:value-type="float" office:value="163406474" table:style-name="ce17">
            <text:p>163,406,474</text:p>
          </table:table-cell>
          <table:table-cell office:value-type="float" office:value="19532707" table:style-name="ce17">
            <text:p>19,532,707</text:p>
          </table:table-cell>
          <table:table-cell office:value-type="float" office:value="221251704" table:style-name="ce17">
            <text:p>221,251,704</text:p>
          </table:table-cell>
          <table:table-cell office:value-type="float" office:value="6593624" table:style-name="ce17">
            <text:p>6,593,624</text:p>
          </table:table-cell>
          <table:table-cell office:value-type="float" office:value="623910" table:style-name="ce17">
            <text:p>623,910</text:p>
          </table:table-cell>
          <table:table-cell office:value-type="float" office:value="7150000" table:style-name="ce17">
            <text:p>7,150,000</text:p>
          </table:table-cell>
          <table:table-cell office:value-type="float" office:value="428213302" table:style-name="ce17">
            <text:p>428,213,302</text:p>
          </table:table-cell>
          <table:table-cell office:value-type="float" office:value="34847597" table:style-name="ce17">
            <text:p>34,847,597</text:p>
          </table:table-cell>
          <table:table-cell office:value-type="float" office:value="83277723" table:style-name="ce17">
            <text:p>83,277,723</text:p>
          </table:table-cell>
          <table:table-cell office:value-type="float" office:value="0" table:style-name="ce17">
            <text:p>0</text:p>
          </table:table-cell>
          <table:table-cell office:value-type="float" office:value="355515" table:style-name="ce17">
            <text:p>355,515</text:p>
          </table:table-cell>
          <table:table-cell office:value-type="float" office:value="96583" table:style-name="ce17">
            <text:p>96,583</text:p>
          </table:table-cell>
          <table:table-cell office:value-type="float" office:value="51126" table:style-name="ce17">
            <text:p>51,126</text:p>
          </table:table-cell>
          <table:table-cell office:value-type="float" office:value="83678695" table:style-name="ce17">
            <text:p>83,678,695</text:p>
          </table:table-cell>
          <table:table-cell office:value-type="float" office:value="48831098" table:style-name="ce18">
            <text:p>48,831,09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135442" table:style-name="ce16">
            <text:p>6,135,442</text:p>
          </table:table-cell>
          <table:table-cell office:value-type="float" office:value="89048519" table:style-name="ce17">
            <text:p>89,048,519</text:p>
          </table:table-cell>
          <table:table-cell office:value-type="float" office:value="0" table:style-name="ce17">
            <text:p>0</text:p>
          </table:table-cell>
          <table:table-cell office:value-type="float" office:value="35733222" table:style-name="ce17">
            <text:p>35,733,222</text:p>
          </table:table-cell>
          <table:table-cell office:value-type="float" office:value="266900284" table:style-name="ce17">
            <text:p>266,900,284</text:p>
          </table:table-cell>
          <table:table-cell office:value-type="float" office:value="283205513" table:style-name="ce17">
            <text:p>283,205,513</text:p>
          </table:table-cell>
          <table:table-cell office:value-type="float" office:value="0" table:style-name="ce17">
            <text:p>0</text:p>
          </table:table-cell>
          <table:table-cell office:value-type="float" office:value="681022980" table:style-name="ce17">
            <text:p>681,022,980</text:p>
          </table:table-cell>
          <table:table-cell office:value-type="float" office:value="37158447" table:style-name="ce17">
            <text:p>37,158,447</text:p>
          </table:table-cell>
          <table:table-cell office:value-type="float" office:value="20220849" table:style-name="ce17">
            <text:p>20,220,849</text:p>
          </table:table-cell>
          <table:table-cell office:value-type="float" office:value="9296858" table:style-name="ce17">
            <text:p>9,296,858</text:p>
          </table:table-cell>
          <table:table-cell office:value-type="float" office:value="2330415" table:style-name="ce17">
            <text:p>2,330,415</text:p>
          </table:table-cell>
          <table:table-cell office:value-type="float" office:value="7919972" table:style-name="ce17">
            <text:p>7,919,972</text:p>
          </table:table-cell>
          <table:table-cell office:value-type="float" office:value="650959" table:style-name="ce17">
            <text:p>650,959</text:p>
          </table:table-cell>
          <table:table-cell office:value-type="float" office:value="39117135" table:style-name="ce17">
            <text:p>39,117,135</text:p>
          </table:table-cell>
          <table:table-cell office:value-type="float" office:value="1958688" table:style-name="ce18">
            <text:p>1,958,68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170122" table:style-name="ce16">
            <text:p>8,170,122</text:p>
          </table:table-cell>
          <table:table-cell office:value-type="float" office:value="336886609" table:style-name="ce17">
            <text:p>336,886,609</text:p>
          </table:table-cell>
          <table:table-cell office:value-type="float" office:value="0" table:style-name="ce17">
            <text:p>0</text:p>
          </table:table-cell>
          <table:table-cell office:value-type="float" office:value="23889647" table:style-name="ce17">
            <text:p>23,889,647</text:p>
          </table:table-cell>
          <table:table-cell office:value-type="float" office:value="823892093" table:style-name="ce17">
            <text:p>823,892,093</text:p>
          </table:table-cell>
          <table:table-cell office:value-type="float" office:value="192362560" table:style-name="ce17">
            <text:p>192,362,560</text:p>
          </table:table-cell>
          <table:table-cell office:value-type="float" office:value="0" table:style-name="ce17">
            <text:p>0</text:p>
          </table:table-cell>
          <table:table-cell office:value-type="float" office:value="1385201031" table:style-name="ce17">
            <text:p>1,385,201,031</text:p>
          </table:table-cell>
          <table:table-cell office:value-type="float" office:value="88012011" table:style-name="ce17">
            <text:p>88,012,011</text:p>
          </table:table-cell>
          <table:table-cell office:value-type="float" office:value="47985732" table:style-name="ce17">
            <text:p>47,985,732</text:p>
          </table:table-cell>
          <table:table-cell office:value-type="float" office:value="14586484" table:style-name="ce17">
            <text:p>14,586,484</text:p>
          </table:table-cell>
          <table:table-cell office:value-type="float" office:value="7211244" table:style-name="ce17">
            <text:p>7,211,244</text:p>
          </table:table-cell>
          <table:table-cell office:value-type="float" office:value="21445446" table:style-name="ce17">
            <text:p>21,445,446</text:p>
          </table:table-cell>
          <table:table-cell office:value-type="float" office:value="97080" table:style-name="ce17">
            <text:p>97,080</text:p>
          </table:table-cell>
          <table:table-cell office:value-type="float" office:value="91131826" table:style-name="ce17">
            <text:p>91,131,826</text:p>
          </table:table-cell>
          <table:table-cell office:value-type="float" office:value="3119815" table:style-name="ce18">
            <text:p>3,119,81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64959" table:style-name="ce16">
            <text:p>164,959</text:p>
          </table:table-cell>
          <table:table-cell office:value-type="float" office:value="20669742" table:style-name="ce17">
            <text:p>20,669,742</text:p>
          </table:table-cell>
          <table:table-cell office:value-type="float" office:value="0" table:style-name="ce17">
            <text:p>0</text:p>
          </table:table-cell>
          <table:table-cell office:value-type="float" office:value="995546" table:style-name="ce17">
            <text:p>995,546</text:p>
          </table:table-cell>
          <table:table-cell office:value-type="float" office:value="31603725" table:style-name="ce17">
            <text:p>31,603,725</text:p>
          </table:table-cell>
          <table:table-cell office:value-type="float" office:value="8528111" table:style-name="ce17">
            <text:p>8,528,111</text:p>
          </table:table-cell>
          <table:table-cell office:value-type="float" office:value="0" table:style-name="ce17">
            <text:p>0</text:p>
          </table:table-cell>
          <table:table-cell office:value-type="float" office:value="61962083" table:style-name="ce17">
            <text:p>61,962,083</text:p>
          </table:table-cell>
          <table:table-cell office:value-type="float" office:value="4167311" table:style-name="ce17">
            <text:p>4,167,311</text:p>
          </table:table-cell>
          <table:table-cell office:value-type="float" office:value="2284691" table:style-name="ce17">
            <text:p>2,284,691</text:p>
          </table:table-cell>
          <table:table-cell office:value-type="float" office:value="678440" table:style-name="ce17">
            <text:p>678,440</text:p>
          </table:table-cell>
          <table:table-cell office:value-type="float" office:value="454243" table:style-name="ce17">
            <text:p>454,243</text:p>
          </table:table-cell>
          <table:table-cell office:value-type="float" office:value="1184165" table:style-name="ce17">
            <text:p>1,184,165</text:p>
          </table:table-cell>
          <table:table-cell office:value-type="float" office:value="371" table:style-name="ce17">
            <text:p>371</text:p>
          </table:table-cell>
          <table:table-cell office:value-type="float" office:value="4601168" table:style-name="ce17">
            <text:p>4,601,168</text:p>
          </table:table-cell>
          <table:table-cell office:value-type="float" office:value="433857" table:style-name="ce18">
            <text:p>433,857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32462062" table:style-name="ce19">
            <text:p>432,462,062</text:p>
          </table:table-cell>
          <table:table-cell office:value-type="float" office:value="7138760257" table:style-name="ce20">
            <text:p>7,138,760,257</text:p>
          </table:table-cell>
          <table:table-cell office:value-type="float" office:value="184402185" table:style-name="ce20">
            <text:p>184,402,185</text:p>
          </table:table-cell>
          <table:table-cell office:value-type="float" office:value="6835636724" table:style-name="ce20">
            <text:p>6,835,636,724</text:p>
          </table:table-cell>
          <table:table-cell office:value-type="float" office:value="16830578564" table:style-name="ce20">
            <text:p>16,830,578,564</text:p>
          </table:table-cell>
          <table:table-cell office:value-type="float" office:value="11577943867" table:style-name="ce20">
            <text:p>11,577,943,867</text:p>
          </table:table-cell>
          <table:table-cell office:value-type="float" office:value="223334107" table:style-name="ce20">
            <text:p>223,334,107</text:p>
          </table:table-cell>
          <table:table-cell office:value-type="float" office:value="43223117766" table:style-name="ce20">
            <text:p>43,223,117,766</text:p>
          </table:table-cell>
          <table:table-cell office:value-type="float" office:value="2554894329" table:style-name="ce20">
            <text:p>2,554,894,329</text:p>
          </table:table-cell>
          <table:table-cell office:value-type="float" office:value="2193187955" table:style-name="ce20">
            <text:p>2,193,187,955</text:p>
          </table:table-cell>
          <table:table-cell office:value-type="float" office:value="24561782" table:style-name="ce20">
            <text:p>24,561,782</text:p>
          </table:table-cell>
          <table:table-cell office:value-type="float" office:value="189656948" table:style-name="ce20">
            <text:p>189,656,948</text:p>
          </table:table-cell>
          <table:table-cell office:value-type="float" office:value="251814662" table:style-name="ce20">
            <text:p>251,814,662</text:p>
          </table:table-cell>
          <table:table-cell office:value-type="float" office:value="40720700" table:style-name="ce20">
            <text:p>40,720,700</text:p>
          </table:table-cell>
          <table:table-cell office:value-type="float" office:value="2618500647" table:style-name="ce20">
            <text:p>2,618,500,647</text:p>
          </table:table-cell>
          <table:table-cell office:value-type="float" office:value="63606318" table:style-name="ce21">
            <text:p>63,606,318</text:p>
          </table:table-cell>
          <table:table-cell table:number-columns-repeated="16366"/>
        </table:table-row>
        <table:table-row table:style-name="ro1">
          <table:table-cell office:value-type="float" office:value="11012" table:style-name="ce2">
            <text:p>11012</text:p>
          </table:table-cell>
          <table:table-cell office:value-type="string" table:style-name="ce2">
            <text:p>本國銀行</text:p>
          </table:table-cell>
          <table:table-cell office:value-type="float" office:value="425435209" table:style-name="ce13">
            <text:p>425,435,209</text:p>
          </table:table-cell>
          <table:table-cell office:value-type="float" office:value="6667994382" table:style-name="ce14">
            <text:p>6,667,994,382</text:p>
          </table:table-cell>
          <table:table-cell office:value-type="float" office:value="155083139" table:style-name="ce14">
            <text:p>155,083,139</text:p>
          </table:table-cell>
          <table:table-cell office:value-type="float" office:value="6501409279" table:style-name="ce14">
            <text:p>6,501,409,279</text:p>
          </table:table-cell>
          <table:table-cell office:value-type="float" office:value="15795612252" table:style-name="ce14">
            <text:p>15,795,612,252</text:p>
          </table:table-cell>
          <table:table-cell office:value-type="float" office:value="11104943899" table:style-name="ce14">
            <text:p>11,104,943,899</text:p>
          </table:table-cell>
          <table:table-cell office:value-type="float" office:value="219492641" table:style-name="ce14">
            <text:p>219,492,641</text:p>
          </table:table-cell>
          <table:table-cell office:value-type="float" office:value="40869970801" table:style-name="ce14">
            <text:p>40,869,970,801</text:p>
          </table:table-cell>
          <table:table-cell office:value-type="float" office:value="2403242966" table:style-name="ce14">
            <text:p>2,403,242,966</text:p>
          </table:table-cell>
          <table:table-cell office:value-type="float" office:value="2047297445" table:style-name="ce14">
            <text:p>2,047,297,445</text:p>
          </table:table-cell>
          <table:table-cell office:value-type="float" office:value="0" table:style-name="ce14">
            <text:p>0</text:p>
          </table:table-cell>
          <table:table-cell office:value-type="float" office:value="189739975" table:style-name="ce14">
            <text:p>189,739,975</text:p>
          </table:table-cell>
          <table:table-cell office:value-type="float" office:value="227918153" table:style-name="ce14">
            <text:p>227,918,153</text:p>
          </table:table-cell>
          <table:table-cell office:value-type="float" office:value="52858217" table:style-name="ce14">
            <text:p>52,858,217</text:p>
          </table:table-cell>
          <table:table-cell office:value-type="float" office:value="2412097356" table:style-name="ce14">
            <text:p>2,412,097,356</text:p>
          </table:table-cell>
          <table:table-cell office:value-type="float" office:value="8854390" table:style-name="ce15">
            <text:p>8,854,39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854756" table:style-name="ce16">
            <text:p>9,854,756</text:p>
          </table:table-cell>
          <table:table-cell office:value-type="float" office:value="171676306" table:style-name="ce17">
            <text:p>171,676,306</text:p>
          </table:table-cell>
          <table:table-cell office:value-type="float" office:value="16323541" table:style-name="ce17">
            <text:p>16,323,541</text:p>
          </table:table-cell>
          <table:table-cell office:value-type="float" office:value="221457458" table:style-name="ce17">
            <text:p>221,457,458</text:p>
          </table:table-cell>
          <table:table-cell office:value-type="float" office:value="7071403" table:style-name="ce17">
            <text:p>7,071,403</text:p>
          </table:table-cell>
          <table:table-cell office:value-type="float" office:value="710758" table:style-name="ce17">
            <text:p>710,758</text:p>
          </table:table-cell>
          <table:table-cell office:value-type="float" office:value="7150000" table:style-name="ce17">
            <text:p>7,150,000</text:p>
          </table:table-cell>
          <table:table-cell office:value-type="float" office:value="434244222" table:style-name="ce17">
            <text:p>434,244,222</text:p>
          </table:table-cell>
          <table:table-cell office:value-type="float" office:value="34040846" table:style-name="ce17">
            <text:p>34,040,846</text:p>
          </table:table-cell>
          <table:table-cell office:value-type="float" office:value="84233470" table:style-name="ce17">
            <text:p>84,233,470</text:p>
          </table:table-cell>
          <table:table-cell office:value-type="float" office:value="0" table:style-name="ce17">
            <text:p>0</text:p>
          </table:table-cell>
          <table:table-cell office:value-type="float" office:value="379839" table:style-name="ce17">
            <text:p>379,839</text:p>
          </table:table-cell>
          <table:table-cell office:value-type="float" office:value="89540" table:style-name="ce17">
            <text:p>89,540</text:p>
          </table:table-cell>
          <table:table-cell office:value-type="float" office:value="46437" table:style-name="ce17">
            <text:p>46,437</text:p>
          </table:table-cell>
          <table:table-cell office:value-type="float" office:value="84656412" table:style-name="ce17">
            <text:p>84,656,412</text:p>
          </table:table-cell>
          <table:table-cell office:value-type="float" office:value="50615566" table:style-name="ce18">
            <text:p>50,615,56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407528" table:style-name="ce16">
            <text:p>6,407,528</text:p>
          </table:table-cell>
          <table:table-cell office:value-type="float" office:value="90717878" table:style-name="ce17">
            <text:p>90,717,878</text:p>
          </table:table-cell>
          <table:table-cell office:value-type="float" office:value="0" table:style-name="ce17">
            <text:p>0</text:p>
          </table:table-cell>
          <table:table-cell office:value-type="float" office:value="35356056" table:style-name="ce17">
            <text:p>35,356,056</text:p>
          </table:table-cell>
          <table:table-cell office:value-type="float" office:value="269855380" table:style-name="ce17">
            <text:p>269,855,380</text:p>
          </table:table-cell>
          <table:table-cell office:value-type="float" office:value="284118472" table:style-name="ce17">
            <text:p>284,118,472</text:p>
          </table:table-cell>
          <table:table-cell office:value-type="float" office:value="0" table:style-name="ce17">
            <text:p>0</text:p>
          </table:table-cell>
          <table:table-cell office:value-type="float" office:value="686455314" table:style-name="ce17">
            <text:p>686,455,314</text:p>
          </table:table-cell>
          <table:table-cell office:value-type="float" office:value="37531070" table:style-name="ce17">
            <text:p>37,531,070</text:p>
          </table:table-cell>
          <table:table-cell office:value-type="float" office:value="20422159" table:style-name="ce17">
            <text:p>20,422,159</text:p>
          </table:table-cell>
          <table:table-cell office:value-type="float" office:value="9361527" table:style-name="ce17">
            <text:p>9,361,527</text:p>
          </table:table-cell>
          <table:table-cell office:value-type="float" office:value="2451018" table:style-name="ce17">
            <text:p>2,451,018</text:p>
          </table:table-cell>
          <table:table-cell office:value-type="float" office:value="8366603" table:style-name="ce17">
            <text:p>8,366,603</text:p>
          </table:table-cell>
          <table:table-cell office:value-type="float" office:value="791703" table:style-name="ce17">
            <text:p>791,703</text:p>
          </table:table-cell>
          <table:table-cell office:value-type="float" office:value="39809604" table:style-name="ce17">
            <text:p>39,809,604</text:p>
          </table:table-cell>
          <table:table-cell office:value-type="float" office:value="2278534" table:style-name="ce18">
            <text:p>2,278,53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345389" table:style-name="ce16">
            <text:p>8,345,389</text:p>
          </table:table-cell>
          <table:table-cell office:value-type="float" office:value="341785035" table:style-name="ce17">
            <text:p>341,785,035</text:p>
          </table:table-cell>
          <table:table-cell office:value-type="float" office:value="0" table:style-name="ce17">
            <text:p>0</text:p>
          </table:table-cell>
          <table:table-cell office:value-type="float" office:value="25596046" table:style-name="ce17">
            <text:p>25,596,046</text:p>
          </table:table-cell>
          <table:table-cell office:value-type="float" office:value="832790408" table:style-name="ce17">
            <text:p>832,790,408</text:p>
          </table:table-cell>
          <table:table-cell office:value-type="float" office:value="191751299" table:style-name="ce17">
            <text:p>191,751,299</text:p>
          </table:table-cell>
          <table:table-cell office:value-type="float" office:value="0" table:style-name="ce17">
            <text:p>0</text:p>
          </table:table-cell>
          <table:table-cell office:value-type="float" office:value="1400268177" table:style-name="ce17">
            <text:p>1,400,268,177</text:p>
          </table:table-cell>
          <table:table-cell office:value-type="float" office:value="89059938" table:style-name="ce17">
            <text:p>89,059,938</text:p>
          </table:table-cell>
          <table:table-cell office:value-type="float" office:value="48379292" table:style-name="ce17">
            <text:p>48,379,292</text:p>
          </table:table-cell>
          <table:table-cell office:value-type="float" office:value="14846845" table:style-name="ce17">
            <text:p>14,846,845</text:p>
          </table:table-cell>
          <table:table-cell office:value-type="float" office:value="7744225" table:style-name="ce17">
            <text:p>7,744,225</text:p>
          </table:table-cell>
          <table:table-cell office:value-type="float" office:value="21441218" table:style-name="ce17">
            <text:p>21,441,218</text:p>
          </table:table-cell>
          <table:table-cell office:value-type="float" office:value="102527" table:style-name="ce17">
            <text:p>102,527</text:p>
          </table:table-cell>
          <table:table-cell office:value-type="float" office:value="92309053" table:style-name="ce17">
            <text:p>92,309,053</text:p>
          </table:table-cell>
          <table:table-cell office:value-type="float" office:value="3249115" table:style-name="ce18">
            <text:p>3,249,11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68333" table:style-name="ce16">
            <text:p>168,333</text:p>
          </table:table-cell>
          <table:table-cell office:value-type="float" office:value="20881767" table:style-name="ce17">
            <text:p>20,881,767</text:p>
          </table:table-cell>
          <table:table-cell office:value-type="float" office:value="0" table:style-name="ce17">
            <text:p>0</text:p>
          </table:table-cell>
          <table:table-cell office:value-type="float" office:value="1009091" table:style-name="ce17">
            <text:p>1,009,091</text:p>
          </table:table-cell>
          <table:table-cell office:value-type="float" office:value="31952681" table:style-name="ce17">
            <text:p>31,952,681</text:p>
          </table:table-cell>
          <table:table-cell office:value-type="float" office:value="8514454" table:style-name="ce17">
            <text:p>8,514,454</text:p>
          </table:table-cell>
          <table:table-cell office:value-type="float" office:value="0" table:style-name="ce17">
            <text:p>0</text:p>
          </table:table-cell>
          <table:table-cell office:value-type="float" office:value="62526326" table:style-name="ce17">
            <text:p>62,526,326</text:p>
          </table:table-cell>
          <table:table-cell office:value-type="float" office:value="4207720" table:style-name="ce17">
            <text:p>4,207,720</text:p>
          </table:table-cell>
          <table:table-cell office:value-type="float" office:value="2291594" table:style-name="ce17">
            <text:p>2,291,594</text:p>
          </table:table-cell>
          <table:table-cell office:value-type="float" office:value="634496" table:style-name="ce17">
            <text:p>634,496</text:p>
          </table:table-cell>
          <table:table-cell office:value-type="float" office:value="477516" table:style-name="ce17">
            <text:p>477,516</text:p>
          </table:table-cell>
          <table:table-cell office:value-type="float" office:value="1210848" table:style-name="ce17">
            <text:p>1,210,848</text:p>
          </table:table-cell>
          <table:table-cell office:value-type="float" office:value="221" table:style-name="ce17">
            <text:p>221</text:p>
          </table:table-cell>
          <table:table-cell office:value-type="float" office:value="4614233" table:style-name="ce17">
            <text:p>4,614,233</text:p>
          </table:table-cell>
          <table:table-cell office:value-type="float" office:value="406513" table:style-name="ce18">
            <text:p>406,51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50211215" table:style-name="ce19">
            <text:p>450,211,215</text:p>
          </table:table-cell>
          <table:table-cell office:value-type="float" office:value="7293055368" table:style-name="ce20">
            <text:p>7,293,055,368</text:p>
          </table:table-cell>
          <table:table-cell office:value-type="float" office:value="171406680" table:style-name="ce20">
            <text:p>171,406,680</text:p>
          </table:table-cell>
          <table:table-cell office:value-type="float" office:value="6784827930" table:style-name="ce20">
            <text:p>6,784,827,930</text:p>
          </table:table-cell>
          <table:table-cell office:value-type="float" office:value="16937282124" table:style-name="ce20">
            <text:p>16,937,282,124</text:p>
          </table:table-cell>
          <table:table-cell office:value-type="float" office:value="11590038882" table:style-name="ce20">
            <text:p>11,590,038,882</text:p>
          </table:table-cell>
          <table:table-cell office:value-type="float" office:value="226642641" table:style-name="ce20">
            <text:p>226,642,641</text:p>
          </table:table-cell>
          <table:table-cell office:value-type="float" office:value="43453464840" table:style-name="ce20">
            <text:p>43,453,464,840</text:p>
          </table:table-cell>
          <table:table-cell office:value-type="float" office:value="2568082540" table:style-name="ce20">
            <text:p>2,568,082,540</text:p>
          </table:table-cell>
          <table:table-cell office:value-type="float" office:value="2202623960" table:style-name="ce20">
            <text:p>2,202,623,960</text:p>
          </table:table-cell>
          <table:table-cell office:value-type="float" office:value="24842868" table:style-name="ce20">
            <text:p>24,842,868</text:p>
          </table:table-cell>
          <table:table-cell office:value-type="float" office:value="200792573" table:style-name="ce20">
            <text:p>200,792,573</text:p>
          </table:table-cell>
          <table:table-cell office:value-type="float" office:value="259026362" table:style-name="ce20">
            <text:p>259,026,362</text:p>
          </table:table-cell>
          <table:table-cell office:value-type="float" office:value="53799105" table:style-name="ce20">
            <text:p>53,799,105</text:p>
          </table:table-cell>
          <table:table-cell office:value-type="float" office:value="2633486658" table:style-name="ce20">
            <text:p>2,633,486,658</text:p>
          </table:table-cell>
          <table:table-cell office:value-type="float" office:value="65404118" table:style-name="ce21">
            <text:p>65,404,118</text:p>
          </table:table-cell>
          <table:table-cell table:number-columns-repeated="16366"/>
        </table:table-row>
        <table:table-row table:style-name="ro1">
          <table:table-cell office:value-type="float" office:value="11101" table:style-name="ce2">
            <text:p>11101</text:p>
          </table:table-cell>
          <table:table-cell office:value-type="string" table:style-name="ce2">
            <text:p>本國銀行</text:p>
          </table:table-cell>
          <table:table-cell office:value-type="float" office:value="444707309" table:style-name="ce13">
            <text:p>444,707,309</text:p>
          </table:table-cell>
          <table:table-cell office:value-type="float" office:value="6756793328" table:style-name="ce14">
            <text:p>6,756,793,328</text:p>
          </table:table-cell>
          <table:table-cell office:value-type="float" office:value="158351132" table:style-name="ce14">
            <text:p>158,351,132</text:p>
          </table:table-cell>
          <table:table-cell office:value-type="float" office:value="6497125040" table:style-name="ce14">
            <text:p>6,497,125,040</text:p>
          </table:table-cell>
          <table:table-cell office:value-type="float" office:value="16057097583" table:style-name="ce14">
            <text:p>16,057,097,583</text:p>
          </table:table-cell>
          <table:table-cell office:value-type="float" office:value="11114609022" table:style-name="ce14">
            <text:p>11,114,609,022</text:p>
          </table:table-cell>
          <table:table-cell office:value-type="float" office:value="222317371" table:style-name="ce14">
            <text:p>222,317,371</text:p>
          </table:table-cell>
          <table:table-cell office:value-type="float" office:value="41251000785" table:style-name="ce14">
            <text:p>41,251,000,785</text:p>
          </table:table-cell>
          <table:table-cell office:value-type="float" office:value="2431146853" table:style-name="ce14">
            <text:p>2,431,146,853</text:p>
          </table:table-cell>
          <table:table-cell office:value-type="float" office:value="1927945053" table:style-name="ce14">
            <text:p>1,927,945,053</text:p>
          </table:table-cell>
          <table:table-cell office:value-type="float" office:value="0" table:style-name="ce14">
            <text:p>0</text:p>
          </table:table-cell>
          <table:table-cell office:value-type="float" office:value="224270849" table:style-name="ce14">
            <text:p>224,270,849</text:p>
          </table:table-cell>
          <table:table-cell office:value-type="float" office:value="349789496" table:style-name="ce14">
            <text:p>349,789,496</text:p>
          </table:table-cell>
          <table:table-cell office:value-type="float" office:value="40843257" table:style-name="ce14">
            <text:p>40,843,257</text:p>
          </table:table-cell>
          <table:table-cell office:value-type="float" office:value="2461162141" table:style-name="ce14">
            <text:p>2,461,162,141</text:p>
          </table:table-cell>
          <table:table-cell office:value-type="float" office:value="30015288" table:style-name="ce15">
            <text:p>30,015,28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881710" table:style-name="ce16">
            <text:p>8,881,710</text:p>
          </table:table-cell>
          <table:table-cell office:value-type="float" office:value="169406072" table:style-name="ce17">
            <text:p>169,406,072</text:p>
          </table:table-cell>
          <table:table-cell office:value-type="float" office:value="14173596" table:style-name="ce17">
            <text:p>14,173,596</text:p>
          </table:table-cell>
          <table:table-cell office:value-type="float" office:value="217819654" table:style-name="ce17">
            <text:p>217,819,654</text:p>
          </table:table-cell>
          <table:table-cell office:value-type="float" office:value="7059811" table:style-name="ce17">
            <text:p>7,059,811</text:p>
          </table:table-cell>
          <table:table-cell office:value-type="float" office:value="677512" table:style-name="ce17">
            <text:p>677,512</text:p>
          </table:table-cell>
          <table:table-cell office:value-type="float" office:value="7150000" table:style-name="ce17">
            <text:p>7,150,000</text:p>
          </table:table-cell>
          <table:table-cell office:value-type="float" office:value="425168355" table:style-name="ce17">
            <text:p>425,168,355</text:p>
          </table:table-cell>
          <table:table-cell office:value-type="float" office:value="32721500" table:style-name="ce17">
            <text:p>32,721,500</text:p>
          </table:table-cell>
          <table:table-cell office:value-type="float" office:value="88713017" table:style-name="ce17">
            <text:p>88,713,017</text:p>
          </table:table-cell>
          <table:table-cell office:value-type="float" office:value="0" table:style-name="ce17">
            <text:p>0</text:p>
          </table:table-cell>
          <table:table-cell office:value-type="float" office:value="412195" table:style-name="ce17">
            <text:p>412,195</text:p>
          </table:table-cell>
          <table:table-cell office:value-type="float" office:value="87301" table:style-name="ce17">
            <text:p>87,301</text:p>
          </table:table-cell>
          <table:table-cell office:value-type="float" office:value="72614" table:style-name="ce17">
            <text:p>72,614</text:p>
          </table:table-cell>
          <table:table-cell office:value-type="float" office:value="89139899" table:style-name="ce17">
            <text:p>89,139,899</text:p>
          </table:table-cell>
          <table:table-cell office:value-type="float" office:value="56418399" table:style-name="ce18">
            <text:p>56,418,39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991746" table:style-name="ce16">
            <text:p>6,991,746</text:p>
          </table:table-cell>
          <table:table-cell office:value-type="float" office:value="91749143" table:style-name="ce17">
            <text:p>91,749,143</text:p>
          </table:table-cell>
          <table:table-cell office:value-type="float" office:value="0" table:style-name="ce17">
            <text:p>0</text:p>
          </table:table-cell>
          <table:table-cell office:value-type="float" office:value="35110921" table:style-name="ce17">
            <text:p>35,110,921</text:p>
          </table:table-cell>
          <table:table-cell office:value-type="float" office:value="274362892" table:style-name="ce17">
            <text:p>274,362,892</text:p>
          </table:table-cell>
          <table:table-cell office:value-type="float" office:value="285051494" table:style-name="ce17">
            <text:p>285,051,494</text:p>
          </table:table-cell>
          <table:table-cell office:value-type="float" office:value="0" table:style-name="ce17">
            <text:p>0</text:p>
          </table:table-cell>
          <table:table-cell office:value-type="float" office:value="693266196" table:style-name="ce17">
            <text:p>693,266,196</text:p>
          </table:table-cell>
          <table:table-cell office:value-type="float" office:value="37967653" table:style-name="ce17">
            <text:p>37,967,653</text:p>
          </table:table-cell>
          <table:table-cell office:value-type="float" office:value="20642094" table:style-name="ce17">
            <text:p>20,642,094</text:p>
          </table:table-cell>
          <table:table-cell office:value-type="float" office:value="6910291" table:style-name="ce17">
            <text:p>6,910,291</text:p>
          </table:table-cell>
          <table:table-cell office:value-type="float" office:value="2680716" table:style-name="ce17">
            <text:p>2,680,716</text:p>
          </table:table-cell>
          <table:table-cell office:value-type="float" office:value="12215420" table:style-name="ce17">
            <text:p>12,215,420</text:p>
          </table:table-cell>
          <table:table-cell office:value-type="float" office:value="720596" table:style-name="ce17">
            <text:p>720,596</text:p>
          </table:table-cell>
          <table:table-cell office:value-type="float" office:value="41727925" table:style-name="ce17">
            <text:p>41,727,925</text:p>
          </table:table-cell>
          <table:table-cell office:value-type="float" office:value="3760272" table:style-name="ce18">
            <text:p>3,760,27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892448" table:style-name="ce16">
            <text:p>8,892,448</text:p>
          </table:table-cell>
          <table:table-cell office:value-type="float" office:value="342668275" table:style-name="ce17">
            <text:p>342,668,275</text:p>
          </table:table-cell>
          <table:table-cell office:value-type="float" office:value="0" table:style-name="ce17">
            <text:p>0</text:p>
          </table:table-cell>
          <table:table-cell office:value-type="float" office:value="27785893" table:style-name="ce17">
            <text:p>27,785,893</text:p>
          </table:table-cell>
          <table:table-cell office:value-type="float" office:value="838421534" table:style-name="ce17">
            <text:p>838,421,534</text:p>
          </table:table-cell>
          <table:table-cell office:value-type="float" office:value="192594303" table:style-name="ce17">
            <text:p>192,594,303</text:p>
          </table:table-cell>
          <table:table-cell office:value-type="float" office:value="0" table:style-name="ce17">
            <text:p>0</text:p>
          </table:table-cell>
          <table:table-cell office:value-type="float" office:value="1410362453" table:style-name="ce17">
            <text:p>1,410,362,453</text:p>
          </table:table-cell>
          <table:table-cell office:value-type="float" office:value="89658009" table:style-name="ce17">
            <text:p>89,658,009</text:p>
          </table:table-cell>
          <table:table-cell office:value-type="float" office:value="48986805" table:style-name="ce17">
            <text:p>48,986,805</text:p>
          </table:table-cell>
          <table:table-cell office:value-type="float" office:value="10530597" table:style-name="ce17">
            <text:p>10,530,597</text:p>
          </table:table-cell>
          <table:table-cell office:value-type="float" office:value="7751078" table:style-name="ce17">
            <text:p>7,751,078</text:p>
          </table:table-cell>
          <table:table-cell office:value-type="float" office:value="29917088" table:style-name="ce17">
            <text:p>29,917,088</text:p>
          </table:table-cell>
          <table:table-cell office:value-type="float" office:value="133146" table:style-name="ce17">
            <text:p>133,146</text:p>
          </table:table-cell>
          <table:table-cell office:value-type="float" office:value="97052422" table:style-name="ce17">
            <text:p>97,052,422</text:p>
          </table:table-cell>
          <table:table-cell office:value-type="float" office:value="7394413" table:style-name="ce18">
            <text:p>7,394,41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83392" table:style-name="ce16">
            <text:p>183,392</text:p>
          </table:table-cell>
          <table:table-cell office:value-type="float" office:value="21585178" table:style-name="ce17">
            <text:p>21,585,178</text:p>
          </table:table-cell>
          <table:table-cell office:value-type="float" office:value="0" table:style-name="ce17">
            <text:p>0</text:p>
          </table:table-cell>
          <table:table-cell office:value-type="float" office:value="1075955" table:style-name="ce17">
            <text:p>1,075,955</text:p>
          </table:table-cell>
          <table:table-cell office:value-type="float" office:value="31791596" table:style-name="ce17">
            <text:p>31,791,596</text:p>
          </table:table-cell>
          <table:table-cell office:value-type="float" office:value="8491693" table:style-name="ce17">
            <text:p>8,491,693</text:p>
          </table:table-cell>
          <table:table-cell office:value-type="float" office:value="0" table:style-name="ce17">
            <text:p>0</text:p>
          </table:table-cell>
          <table:table-cell office:value-type="float" office:value="63127814" table:style-name="ce17">
            <text:p>63,127,814</text:p>
          </table:table-cell>
          <table:table-cell office:value-type="float" office:value="4271671" table:style-name="ce17">
            <text:p>4,271,671</text:p>
          </table:table-cell>
          <table:table-cell office:value-type="float" office:value="2314070" table:style-name="ce17">
            <text:p>2,314,070</text:p>
          </table:table-cell>
          <table:table-cell office:value-type="float" office:value="632578" table:style-name="ce17">
            <text:p>632,578</text:p>
          </table:table-cell>
          <table:table-cell office:value-type="float" office:value="494510" table:style-name="ce17">
            <text:p>494,510</text:p>
          </table:table-cell>
          <table:table-cell office:value-type="float" office:value="1508076" table:style-name="ce17">
            <text:p>1,508,076</text:p>
          </table:table-cell>
          <table:table-cell office:value-type="float" office:value="509" table:style-name="ce17">
            <text:p>509</text:p>
          </table:table-cell>
          <table:table-cell office:value-type="float" office:value="4948725" table:style-name="ce17">
            <text:p>4,948,725</text:p>
          </table:table-cell>
          <table:table-cell office:value-type="float" office:value="677054" table:style-name="ce18">
            <text:p>677,05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69656605" table:style-name="ce19">
            <text:p>469,656,605</text:p>
          </table:table-cell>
          <table:table-cell office:value-type="float" office:value="7382201996" table:style-name="ce20">
            <text:p>7,382,201,996</text:p>
          </table:table-cell>
          <table:table-cell office:value-type="float" office:value="172524728" table:style-name="ce20">
            <text:p>172,524,728</text:p>
          </table:table-cell>
          <table:table-cell office:value-type="float" office:value="6778917463" table:style-name="ce20">
            <text:p>6,778,917,463</text:p>
          </table:table-cell>
          <table:table-cell office:value-type="float" office:value="17208733416" table:style-name="ce20">
            <text:p>17,208,733,416</text:p>
          </table:table-cell>
          <table:table-cell office:value-type="float" office:value="11601424024" table:style-name="ce20">
            <text:p>11,601,424,024</text:p>
          </table:table-cell>
          <table:table-cell office:value-type="float" office:value="229467371" table:style-name="ce20">
            <text:p>229,467,371</text:p>
          </table:table-cell>
          <table:table-cell office:value-type="float" office:value="43842925603" table:style-name="ce20">
            <text:p>43,842,925,603</text:p>
          </table:table-cell>
          <table:table-cell office:value-type="float" office:value="2595765686" table:style-name="ce20">
            <text:p>2,595,765,686</text:p>
          </table:table-cell>
          <table:table-cell office:value-type="float" office:value="2088601039" table:style-name="ce20">
            <text:p>2,088,601,039</text:p>
          </table:table-cell>
          <table:table-cell office:value-type="float" office:value="18073466" table:style-name="ce20">
            <text:p>18,073,466</text:p>
          </table:table-cell>
          <table:table-cell office:value-type="float" office:value="235609348" table:style-name="ce20">
            <text:p>235,609,348</text:p>
          </table:table-cell>
          <table:table-cell office:value-type="float" office:value="393517381" table:style-name="ce20">
            <text:p>393,517,381</text:p>
          </table:table-cell>
          <table:table-cell office:value-type="float" office:value="41770122" table:style-name="ce20">
            <text:p>41,770,122</text:p>
          </table:table-cell>
          <table:table-cell office:value-type="float" office:value="2694031112" table:style-name="ce20">
            <text:p>2,694,031,112</text:p>
          </table:table-cell>
          <table:table-cell office:value-type="float" office:value="98265426" table:style-name="ce21">
            <text:p>98,265,426</text:p>
          </table:table-cell>
          <table:table-cell table:number-columns-repeated="16366"/>
        </table:table-row>
        <table:table-row table:style-name="ro1">
          <table:table-cell office:value-type="float" office:value="11102" table:style-name="ce2">
            <text:p>11102</text:p>
          </table:table-cell>
          <table:table-cell office:value-type="string" table:style-name="ce2">
            <text:p>本國銀行</text:p>
          </table:table-cell>
          <table:table-cell office:value-type="float" office:value="435992168" table:style-name="ce13">
            <text:p>435,992,168</text:p>
          </table:table-cell>
          <table:table-cell office:value-type="float" office:value="6570945279" table:style-name="ce14">
            <text:p>6,570,945,279</text:p>
          </table:table-cell>
          <table:table-cell office:value-type="float" office:value="149673303" table:style-name="ce14">
            <text:p>149,673,303</text:p>
          </table:table-cell>
          <table:table-cell office:value-type="float" office:value="6565582471" table:style-name="ce14">
            <text:p>6,565,582,471</text:p>
          </table:table-cell>
          <table:table-cell office:value-type="float" office:value="16414504338" table:style-name="ce14">
            <text:p>16,414,504,338</text:p>
          </table:table-cell>
          <table:table-cell office:value-type="float" office:value="11138590562" table:style-name="ce14">
            <text:p>11,138,590,562</text:p>
          </table:table-cell>
          <table:table-cell office:value-type="float" office:value="231591003" table:style-name="ce14">
            <text:p>231,591,003</text:p>
          </table:table-cell>
          <table:table-cell office:value-type="float" office:value="41506879124" table:style-name="ce14">
            <text:p>41,506,879,124</text:p>
          </table:table-cell>
          <table:table-cell office:value-type="float" office:value="2432320147" table:style-name="ce14">
            <text:p>2,432,320,147</text:p>
          </table:table-cell>
          <table:table-cell office:value-type="float" office:value="1962826788" table:style-name="ce14">
            <text:p>1,962,826,788</text:p>
          </table:table-cell>
          <table:table-cell office:value-type="float" office:value="0" table:style-name="ce14">
            <text:p>0</text:p>
          </table:table-cell>
          <table:table-cell office:value-type="float" office:value="214022159" table:style-name="ce14">
            <text:p>214,022,159</text:p>
          </table:table-cell>
          <table:table-cell office:value-type="float" office:value="287794749" table:style-name="ce14">
            <text:p>287,794,749</text:p>
          </table:table-cell>
          <table:table-cell office:value-type="float" office:value="32961765" table:style-name="ce14">
            <text:p>32,961,765</text:p>
          </table:table-cell>
          <table:table-cell office:value-type="float" office:value="2431681931" table:style-name="ce14">
            <text:p>2,431,681,931</text:p>
          </table:table-cell>
          <table:table-cell office:value-type="float" office:value="-638216" table:style-name="ce15">
            <text:p>-638,21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119102" table:style-name="ce16">
            <text:p>9,119,102</text:p>
          </table:table-cell>
          <table:table-cell office:value-type="float" office:value="163093782" table:style-name="ce17">
            <text:p>163,093,782</text:p>
          </table:table-cell>
          <table:table-cell office:value-type="float" office:value="14300322" table:style-name="ce17">
            <text:p>14,300,322</text:p>
          </table:table-cell>
          <table:table-cell office:value-type="float" office:value="214080828" table:style-name="ce17">
            <text:p>214,080,828</text:p>
          </table:table-cell>
          <table:table-cell office:value-type="float" office:value="8153096" table:style-name="ce17">
            <text:p>8,153,096</text:p>
          </table:table-cell>
          <table:table-cell office:value-type="float" office:value="672272" table:style-name="ce17">
            <text:p>672,272</text:p>
          </table:table-cell>
          <table:table-cell office:value-type="float" office:value="7150000" table:style-name="ce17">
            <text:p>7,150,000</text:p>
          </table:table-cell>
          <table:table-cell office:value-type="float" office:value="416569402" table:style-name="ce17">
            <text:p>416,569,402</text:p>
          </table:table-cell>
          <table:table-cell office:value-type="float" office:value="32241186" table:style-name="ce17">
            <text:p>32,241,186</text:p>
          </table:table-cell>
          <table:table-cell office:value-type="float" office:value="87492494" table:style-name="ce17">
            <text:p>87,492,494</text:p>
          </table:table-cell>
          <table:table-cell office:value-type="float" office:value="0" table:style-name="ce17">
            <text:p>0</text:p>
          </table:table-cell>
          <table:table-cell office:value-type="float" office:value="400040" table:style-name="ce17">
            <text:p>400,040</text:p>
          </table:table-cell>
          <table:table-cell office:value-type="float" office:value="73049" table:style-name="ce17">
            <text:p>73,049</text:p>
          </table:table-cell>
          <table:table-cell office:value-type="float" office:value="82987" table:style-name="ce17">
            <text:p>82,987</text:p>
          </table:table-cell>
          <table:table-cell office:value-type="float" office:value="87882596" table:style-name="ce17">
            <text:p>87,882,596</text:p>
          </table:table-cell>
          <table:table-cell office:value-type="float" office:value="55641410" table:style-name="ce18">
            <text:p>55,641,41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743005" table:style-name="ce16">
            <text:p>6,743,005</text:p>
          </table:table-cell>
          <table:table-cell office:value-type="float" office:value="89626821" table:style-name="ce17">
            <text:p>89,626,821</text:p>
          </table:table-cell>
          <table:table-cell office:value-type="float" office:value="0" table:style-name="ce17">
            <text:p>0</text:p>
          </table:table-cell>
          <table:table-cell office:value-type="float" office:value="34972391" table:style-name="ce17">
            <text:p>34,972,391</text:p>
          </table:table-cell>
          <table:table-cell office:value-type="float" office:value="276373008" table:style-name="ce17">
            <text:p>276,373,008</text:p>
          </table:table-cell>
          <table:table-cell office:value-type="float" office:value="286410566" table:style-name="ce17">
            <text:p>286,410,566</text:p>
          </table:table-cell>
          <table:table-cell office:value-type="float" office:value="0" table:style-name="ce17">
            <text:p>0</text:p>
          </table:table-cell>
          <table:table-cell office:value-type="float" office:value="694125791" table:style-name="ce17">
            <text:p>694,125,791</text:p>
          </table:table-cell>
          <table:table-cell office:value-type="float" office:value="37891451" table:style-name="ce17">
            <text:p>37,891,451</text:p>
          </table:table-cell>
          <table:table-cell office:value-type="float" office:value="20856486" table:style-name="ce17">
            <text:p>20,856,486</text:p>
          </table:table-cell>
          <table:table-cell office:value-type="float" office:value="8135283" table:style-name="ce17">
            <text:p>8,135,283</text:p>
          </table:table-cell>
          <table:table-cell office:value-type="float" office:value="2584985" table:style-name="ce17">
            <text:p>2,584,985</text:p>
          </table:table-cell>
          <table:table-cell office:value-type="float" office:value="9520159" table:style-name="ce17">
            <text:p>9,520,159</text:p>
          </table:table-cell>
          <table:table-cell office:value-type="float" office:value="749326" table:style-name="ce17">
            <text:p>749,326</text:p>
          </table:table-cell>
          <table:table-cell office:value-type="float" office:value="40347587" table:style-name="ce17">
            <text:p>40,347,587</text:p>
          </table:table-cell>
          <table:table-cell office:value-type="float" office:value="2456136" table:style-name="ce18">
            <text:p>2,456,13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728659" table:style-name="ce16">
            <text:p>8,728,659</text:p>
          </table:table-cell>
          <table:table-cell office:value-type="float" office:value="341965386" table:style-name="ce17">
            <text:p>341,965,386</text:p>
          </table:table-cell>
          <table:table-cell office:value-type="float" office:value="0" table:style-name="ce17">
            <text:p>0</text:p>
          </table:table-cell>
          <table:table-cell office:value-type="float" office:value="27933319" table:style-name="ce17">
            <text:p>27,933,319</text:p>
          </table:table-cell>
          <table:table-cell office:value-type="float" office:value="842790278" table:style-name="ce17">
            <text:p>842,790,278</text:p>
          </table:table-cell>
          <table:table-cell office:value-type="float" office:value="192166925" table:style-name="ce17">
            <text:p>192,166,925</text:p>
          </table:table-cell>
          <table:table-cell office:value-type="float" office:value="0" table:style-name="ce17">
            <text:p>0</text:p>
          </table:table-cell>
          <table:table-cell office:value-type="float" office:value="1413584567" table:style-name="ce17">
            <text:p>1,413,584,567</text:p>
          </table:table-cell>
          <table:table-cell office:value-type="float" office:value="89802260" table:style-name="ce17">
            <text:p>89,802,260</text:p>
          </table:table-cell>
          <table:table-cell office:value-type="float" office:value="49276976" table:style-name="ce17">
            <text:p>49,276,976</text:p>
          </table:table-cell>
          <table:table-cell office:value-type="float" office:value="12063179" table:style-name="ce17">
            <text:p>12,063,179</text:p>
          </table:table-cell>
          <table:table-cell office:value-type="float" office:value="7587152" table:style-name="ce17">
            <text:p>7,587,152</text:p>
          </table:table-cell>
          <table:table-cell office:value-type="float" office:value="26020954" table:style-name="ce17">
            <text:p>26,020,954</text:p>
          </table:table-cell>
          <table:table-cell office:value-type="float" office:value="97453" table:style-name="ce17">
            <text:p>97,453</text:p>
          </table:table-cell>
          <table:table-cell office:value-type="float" office:value="94850808" table:style-name="ce17">
            <text:p>94,850,808</text:p>
          </table:table-cell>
          <table:table-cell office:value-type="float" office:value="5048548" table:style-name="ce18">
            <text:p>5,048,54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83354" table:style-name="ce16">
            <text:p>183,354</text:p>
          </table:table-cell>
          <table:table-cell office:value-type="float" office:value="21701909" table:style-name="ce17">
            <text:p>21,701,909</text:p>
          </table:table-cell>
          <table:table-cell office:value-type="float" office:value="0" table:style-name="ce17">
            <text:p>0</text:p>
          </table:table-cell>
          <table:table-cell office:value-type="float" office:value="1119426" table:style-name="ce17">
            <text:p>1,119,426</text:p>
          </table:table-cell>
          <table:table-cell office:value-type="float" office:value="31950085" table:style-name="ce17">
            <text:p>31,950,085</text:p>
          </table:table-cell>
          <table:table-cell office:value-type="float" office:value="8544162" table:style-name="ce17">
            <text:p>8,544,162</text:p>
          </table:table-cell>
          <table:table-cell office:value-type="float" office:value="0" table:style-name="ce17">
            <text:p>0</text:p>
          </table:table-cell>
          <table:table-cell office:value-type="float" office:value="63498936" table:style-name="ce17">
            <text:p>63,498,936</text:p>
          </table:table-cell>
          <table:table-cell office:value-type="float" office:value="4296065" table:style-name="ce17">
            <text:p>4,296,065</text:p>
          </table:table-cell>
          <table:table-cell office:value-type="float" office:value="2345420" table:style-name="ce17">
            <text:p>2,345,420</text:p>
          </table:table-cell>
          <table:table-cell office:value-type="float" office:value="669408" table:style-name="ce17">
            <text:p>669,408</text:p>
          </table:table-cell>
          <table:table-cell office:value-type="float" office:value="476074" table:style-name="ce17">
            <text:p>476,074</text:p>
          </table:table-cell>
          <table:table-cell office:value-type="float" office:value="1415101" table:style-name="ce17">
            <text:p>1,415,101</text:p>
          </table:table-cell>
          <table:table-cell office:value-type="float" office:value="521" table:style-name="ce17">
            <text:p>521</text:p>
          </table:table-cell>
          <table:table-cell office:value-type="float" office:value="4905482" table:style-name="ce17">
            <text:p>4,905,482</text:p>
          </table:table-cell>
          <table:table-cell office:value-type="float" office:value="609417" table:style-name="ce18">
            <text:p>609,417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60766288" table:style-name="ce19">
            <text:p>460,766,288</text:p>
          </table:table-cell>
          <table:table-cell office:value-type="float" office:value="7187333177" table:style-name="ce20">
            <text:p>7,187,333,177</text:p>
          </table:table-cell>
          <table:table-cell office:value-type="float" office:value="163973625" table:style-name="ce20">
            <text:p>163,973,625</text:p>
          </table:table-cell>
          <table:table-cell office:value-type="float" office:value="6843688435" table:style-name="ce20">
            <text:p>6,843,688,435</text:p>
          </table:table-cell>
          <table:table-cell office:value-type="float" office:value="17573770805" table:style-name="ce20">
            <text:p>17,573,770,805</text:p>
          </table:table-cell>
          <table:table-cell office:value-type="float" office:value="11626384487" table:style-name="ce20">
            <text:p>11,626,384,487</text:p>
          </table:table-cell>
          <table:table-cell office:value-type="float" office:value="238741003" table:style-name="ce20">
            <text:p>238,741,003</text:p>
          </table:table-cell>
          <table:table-cell office:value-type="float" office:value="44094657820" table:style-name="ce20">
            <text:p>44,094,657,820</text:p>
          </table:table-cell>
          <table:table-cell office:value-type="float" office:value="2596551109" table:style-name="ce20">
            <text:p>2,596,551,109</text:p>
          </table:table-cell>
          <table:table-cell office:value-type="float" office:value="2122798164" table:style-name="ce20">
            <text:p>2,122,798,164</text:p>
          </table:table-cell>
          <table:table-cell office:value-type="float" office:value="20867870" table:style-name="ce20">
            <text:p>20,867,870</text:p>
          </table:table-cell>
          <table:table-cell office:value-type="float" office:value="225070410" table:style-name="ce20">
            <text:p>225,070,410</text:p>
          </table:table-cell>
          <table:table-cell office:value-type="float" office:value="324824012" table:style-name="ce20">
            <text:p>324,824,012</text:p>
          </table:table-cell>
          <table:table-cell office:value-type="float" office:value="33892052" table:style-name="ce20">
            <text:p>33,892,052</text:p>
          </table:table-cell>
          <table:table-cell office:value-type="float" office:value="2659668404" table:style-name="ce20">
            <text:p>2,659,668,404</text:p>
          </table:table-cell>
          <table:table-cell office:value-type="float" office:value="63117295" table:style-name="ce21">
            <text:p>63,117,295</text:p>
          </table:table-cell>
          <table:table-cell table:number-columns-repeated="16366"/>
        </table:table-row>
        <table:table-row table:style-name="ro1">
          <table:table-cell office:value-type="float" office:value="11103" table:style-name="ce2">
            <text:p>11103</text:p>
          </table:table-cell>
          <table:table-cell office:value-type="string" table:style-name="ce2">
            <text:p>本國銀行</text:p>
          </table:table-cell>
          <table:table-cell office:value-type="float" office:value="429937856" table:style-name="ce13">
            <text:p>429,937,856</text:p>
          </table:table-cell>
          <table:table-cell office:value-type="float" office:value="6759140893" table:style-name="ce14">
            <text:p>6,759,140,893</text:p>
          </table:table-cell>
          <table:table-cell office:value-type="float" office:value="184243624" table:style-name="ce14">
            <text:p>184,243,624</text:p>
          </table:table-cell>
          <table:table-cell office:value-type="float" office:value="6665896659" table:style-name="ce14">
            <text:p>6,665,896,659</text:p>
          </table:table-cell>
          <table:table-cell office:value-type="float" office:value="16275289887" table:style-name="ce14">
            <text:p>16,275,289,887</text:p>
          </table:table-cell>
          <table:table-cell office:value-type="float" office:value="11152289724" table:style-name="ce14">
            <text:p>11,152,289,724</text:p>
          </table:table-cell>
          <table:table-cell office:value-type="float" office:value="241643865" table:style-name="ce14">
            <text:p>241,643,865</text:p>
          </table:table-cell>
          <table:table-cell office:value-type="float" office:value="41708442508" table:style-name="ce14">
            <text:p>41,708,442,508</text:p>
          </table:table-cell>
          <table:table-cell office:value-type="float" office:value="2473589502" table:style-name="ce14">
            <text:p>2,473,589,502</text:p>
          </table:table-cell>
          <table:table-cell office:value-type="float" office:value="2087413146" table:style-name="ce14">
            <text:p>2,087,413,146</text:p>
          </table:table-cell>
          <table:table-cell office:value-type="float" office:value="0" table:style-name="ce14">
            <text:p>0</text:p>
          </table:table-cell>
          <table:table-cell office:value-type="float" office:value="193886490" table:style-name="ce14">
            <text:p>193,886,490</text:p>
          </table:table-cell>
          <table:table-cell office:value-type="float" office:value="240955192" table:style-name="ce14">
            <text:p>240,955,192</text:p>
          </table:table-cell>
          <table:table-cell office:value-type="float" office:value="32067332" table:style-name="ce14">
            <text:p>32,067,332</text:p>
          </table:table-cell>
          <table:table-cell office:value-type="float" office:value="2490187496" table:style-name="ce14">
            <text:p>2,490,187,496</text:p>
          </table:table-cell>
          <table:table-cell office:value-type="float" office:value="16597994" table:style-name="ce15">
            <text:p>16,597,99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291953" table:style-name="ce16">
            <text:p>9,291,953</text:p>
          </table:table-cell>
          <table:table-cell office:value-type="float" office:value="171748991" table:style-name="ce17">
            <text:p>171,748,991</text:p>
          </table:table-cell>
          <table:table-cell office:value-type="float" office:value="17250344" table:style-name="ce17">
            <text:p>17,250,344</text:p>
          </table:table-cell>
          <table:table-cell office:value-type="float" office:value="215531857" table:style-name="ce17">
            <text:p>215,531,857</text:p>
          </table:table-cell>
          <table:table-cell office:value-type="float" office:value="6957830" table:style-name="ce17">
            <text:p>6,957,830</text:p>
          </table:table-cell>
          <table:table-cell office:value-type="float" office:value="765514" table:style-name="ce17">
            <text:p>765,514</text:p>
          </table:table-cell>
          <table:table-cell office:value-type="float" office:value="7150000" table:style-name="ce17">
            <text:p>7,150,000</text:p>
          </table:table-cell>
          <table:table-cell office:value-type="float" office:value="428696489" table:style-name="ce17">
            <text:p>428,696,489</text:p>
          </table:table-cell>
          <table:table-cell office:value-type="float" office:value="33914930" table:style-name="ce17">
            <text:p>33,914,930</text:p>
          </table:table-cell>
          <table:table-cell office:value-type="float" office:value="89398493" table:style-name="ce17">
            <text:p>89,398,493</text:p>
          </table:table-cell>
          <table:table-cell office:value-type="float" office:value="0" table:style-name="ce17">
            <text:p>0</text:p>
          </table:table-cell>
          <table:table-cell office:value-type="float" office:value="430496" table:style-name="ce17">
            <text:p>430,496</text:p>
          </table:table-cell>
          <table:table-cell office:value-type="float" office:value="72925" table:style-name="ce17">
            <text:p>72,925</text:p>
          </table:table-cell>
          <table:table-cell office:value-type="float" office:value="50004" table:style-name="ce17">
            <text:p>50,004</text:p>
          </table:table-cell>
          <table:table-cell office:value-type="float" office:value="89851910" table:style-name="ce17">
            <text:p>89,851,910</text:p>
          </table:table-cell>
          <table:table-cell office:value-type="float" office:value="55936980" table:style-name="ce18">
            <text:p>55,936,98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399911" table:style-name="ce16">
            <text:p>6,399,911</text:p>
          </table:table-cell>
          <table:table-cell office:value-type="float" office:value="90975692" table:style-name="ce17">
            <text:p>90,975,692</text:p>
          </table:table-cell>
          <table:table-cell office:value-type="float" office:value="0" table:style-name="ce17">
            <text:p>0</text:p>
          </table:table-cell>
          <table:table-cell office:value-type="float" office:value="35481873" table:style-name="ce17">
            <text:p>35,481,873</text:p>
          </table:table-cell>
          <table:table-cell office:value-type="float" office:value="276405377" table:style-name="ce17">
            <text:p>276,405,377</text:p>
          </table:table-cell>
          <table:table-cell office:value-type="float" office:value="287610481" table:style-name="ce17">
            <text:p>287,610,481</text:p>
          </table:table-cell>
          <table:table-cell office:value-type="float" office:value="0" table:style-name="ce17">
            <text:p>0</text:p>
          </table:table-cell>
          <table:table-cell office:value-type="float" office:value="696873334" table:style-name="ce17">
            <text:p>696,873,334</text:p>
          </table:table-cell>
          <table:table-cell office:value-type="float" office:value="38061674" table:style-name="ce17">
            <text:p>38,061,674</text:p>
          </table:table-cell>
          <table:table-cell office:value-type="float" office:value="20840303" table:style-name="ce17">
            <text:p>20,840,303</text:p>
          </table:table-cell>
          <table:table-cell office:value-type="float" office:value="8496803" table:style-name="ce17">
            <text:p>8,496,803</text:p>
          </table:table-cell>
          <table:table-cell office:value-type="float" office:value="2472360" table:style-name="ce17">
            <text:p>2,472,360</text:p>
          </table:table-cell>
          <table:table-cell office:value-type="float" office:value="8724039" table:style-name="ce17">
            <text:p>8,724,039</text:p>
          </table:table-cell>
          <table:table-cell office:value-type="float" office:value="837469" table:style-name="ce17">
            <text:p>837,469</text:p>
          </table:table-cell>
          <table:table-cell office:value-type="float" office:value="39696036" table:style-name="ce17">
            <text:p>39,696,036</text:p>
          </table:table-cell>
          <table:table-cell office:value-type="float" office:value="1634362" table:style-name="ce18">
            <text:p>1,634,36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172224" table:style-name="ce16">
            <text:p>8,172,224</text:p>
          </table:table-cell>
          <table:table-cell office:value-type="float" office:value="343582714" table:style-name="ce17">
            <text:p>343,582,714</text:p>
          </table:table-cell>
          <table:table-cell office:value-type="float" office:value="0" table:style-name="ce17">
            <text:p>0</text:p>
          </table:table-cell>
          <table:table-cell office:value-type="float" office:value="25919484" table:style-name="ce17">
            <text:p>25,919,484</text:p>
          </table:table-cell>
          <table:table-cell office:value-type="float" office:value="844603582" table:style-name="ce17">
            <text:p>844,603,582</text:p>
          </table:table-cell>
          <table:table-cell office:value-type="float" office:value="192009539" table:style-name="ce17">
            <text:p>192,009,539</text:p>
          </table:table-cell>
          <table:table-cell office:value-type="float" office:value="0" table:style-name="ce17">
            <text:p>0</text:p>
          </table:table-cell>
          <table:table-cell office:value-type="float" office:value="1414287543" table:style-name="ce17">
            <text:p>1,414,287,543</text:p>
          </table:table-cell>
          <table:table-cell office:value-type="float" office:value="89893291" table:style-name="ce17">
            <text:p>89,893,291</text:p>
          </table:table-cell>
          <table:table-cell office:value-type="float" office:value="49392568" table:style-name="ce17">
            <text:p>49,392,568</text:p>
          </table:table-cell>
          <table:table-cell office:value-type="float" office:value="13981872" table:style-name="ce17">
            <text:p>13,981,872</text:p>
          </table:table-cell>
          <table:table-cell office:value-type="float" office:value="7617824" table:style-name="ce17">
            <text:p>7,617,824</text:p>
          </table:table-cell>
          <table:table-cell office:value-type="float" office:value="22626521" table:style-name="ce17">
            <text:p>22,626,521</text:p>
          </table:table-cell>
          <table:table-cell office:value-type="float" office:value="108480" table:style-name="ce17">
            <text:p>108,480</text:p>
          </table:table-cell>
          <table:table-cell office:value-type="float" office:value="93510305" table:style-name="ce17">
            <text:p>93,510,305</text:p>
          </table:table-cell>
          <table:table-cell office:value-type="float" office:value="3617014" table:style-name="ce18">
            <text:p>3,617,01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7089" table:style-name="ce16">
            <text:p>177,089</text:p>
          </table:table-cell>
          <table:table-cell office:value-type="float" office:value="21398207" table:style-name="ce17">
            <text:p>21,398,207</text:p>
          </table:table-cell>
          <table:table-cell office:value-type="float" office:value="0" table:style-name="ce17">
            <text:p>0</text:p>
          </table:table-cell>
          <table:table-cell office:value-type="float" office:value="1083352" table:style-name="ce17">
            <text:p>1,083,352</text:p>
          </table:table-cell>
          <table:table-cell office:value-type="float" office:value="32495607" table:style-name="ce17">
            <text:p>32,495,607</text:p>
          </table:table-cell>
          <table:table-cell office:value-type="float" office:value="8580887" table:style-name="ce17">
            <text:p>8,580,887</text:p>
          </table:table-cell>
          <table:table-cell office:value-type="float" office:value="0" table:style-name="ce17">
            <text:p>0</text:p>
          </table:table-cell>
          <table:table-cell office:value-type="float" office:value="63735142" table:style-name="ce17">
            <text:p>63,735,142</text:p>
          </table:table-cell>
          <table:table-cell office:value-type="float" office:value="4295369" table:style-name="ce17">
            <text:p>4,295,369</text:p>
          </table:table-cell>
          <table:table-cell office:value-type="float" office:value="2362856" table:style-name="ce17">
            <text:p>2,362,856</text:p>
          </table:table-cell>
          <table:table-cell office:value-type="float" office:value="673357" table:style-name="ce17">
            <text:p>673,357</text:p>
          </table:table-cell>
          <table:table-cell office:value-type="float" office:value="458770" table:style-name="ce17">
            <text:p>458,770</text:p>
          </table:table-cell>
          <table:table-cell office:value-type="float" office:value="1299492" table:style-name="ce17">
            <text:p>1,299,492</text:p>
          </table:table-cell>
          <table:table-cell office:value-type="float" office:value="664" table:style-name="ce17">
            <text:p>664</text:p>
          </table:table-cell>
          <table:table-cell office:value-type="float" office:value="4793811" table:style-name="ce17">
            <text:p>4,793,811</text:p>
          </table:table-cell>
          <table:table-cell office:value-type="float" office:value="498442" table:style-name="ce18">
            <text:p>498,44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53979033" table:style-name="ce19">
            <text:p>453,979,033</text:p>
          </table:table-cell>
          <table:table-cell office:value-type="float" office:value="7386846497" table:style-name="ce20">
            <text:p>7,386,846,497</text:p>
          </table:table-cell>
          <table:table-cell office:value-type="float" office:value="201493968" table:style-name="ce20">
            <text:p>201,493,968</text:p>
          </table:table-cell>
          <table:table-cell office:value-type="float" office:value="6943913225" table:style-name="ce20">
            <text:p>6,943,913,225</text:p>
          </table:table-cell>
          <table:table-cell office:value-type="float" office:value="17435752283" table:style-name="ce20">
            <text:p>17,435,752,283</text:p>
          </table:table-cell>
          <table:table-cell office:value-type="float" office:value="11641256145" table:style-name="ce20">
            <text:p>11,641,256,145</text:p>
          </table:table-cell>
          <table:table-cell office:value-type="float" office:value="248793865" table:style-name="ce20">
            <text:p>248,793,865</text:p>
          </table:table-cell>
          <table:table-cell office:value-type="float" office:value="44312035016" table:style-name="ce20">
            <text:p>44,312,035,016</text:p>
          </table:table-cell>
          <table:table-cell office:value-type="float" office:value="2639754766" table:style-name="ce20">
            <text:p>2,639,754,766</text:p>
          </table:table-cell>
          <table:table-cell office:value-type="float" office:value="2249407366" table:style-name="ce20">
            <text:p>2,249,407,366</text:p>
          </table:table-cell>
          <table:table-cell office:value-type="float" office:value="23152032" table:style-name="ce20">
            <text:p>23,152,032</text:p>
          </table:table-cell>
          <table:table-cell office:value-type="float" office:value="204865940" table:style-name="ce20">
            <text:p>204,865,940</text:p>
          </table:table-cell>
          <table:table-cell office:value-type="float" office:value="273678169" table:style-name="ce20">
            <text:p>273,678,169</text:p>
          </table:table-cell>
          <table:table-cell office:value-type="float" office:value="33063949" table:style-name="ce20">
            <text:p>33,063,949</text:p>
          </table:table-cell>
          <table:table-cell office:value-type="float" office:value="2718039558" table:style-name="ce20">
            <text:p>2,718,039,558</text:p>
          </table:table-cell>
          <table:table-cell office:value-type="float" office:value="78284792" table:style-name="ce21">
            <text:p>78,284,792</text:p>
          </table:table-cell>
          <table:table-cell table:number-columns-repeated="16366"/>
        </table:table-row>
        <table:table-row table:style-name="ro1">
          <table:table-cell office:value-type="float" office:value="11104" table:style-name="ce2">
            <text:p>11104</text:p>
          </table:table-cell>
          <table:table-cell office:value-type="string" table:style-name="ce2">
            <text:p>本國銀行</text:p>
          </table:table-cell>
          <table:table-cell office:value-type="float" office:value="429943342" table:style-name="ce13">
            <text:p>429,943,342</text:p>
          </table:table-cell>
          <table:table-cell office:value-type="float" office:value="6759519168" table:style-name="ce14">
            <text:p>6,759,519,168</text:p>
          </table:table-cell>
          <table:table-cell office:value-type="float" office:value="171163463" table:style-name="ce14">
            <text:p>171,163,463</text:p>
          </table:table-cell>
          <table:table-cell office:value-type="float" office:value="6743561561" table:style-name="ce14">
            <text:p>6,743,561,561</text:p>
          </table:table-cell>
          <table:table-cell office:value-type="float" office:value="16212996385" table:style-name="ce14">
            <text:p>16,212,996,385</text:p>
          </table:table-cell>
          <table:table-cell office:value-type="float" office:value="11217221367" table:style-name="ce14">
            <text:p>11,217,221,367</text:p>
          </table:table-cell>
          <table:table-cell office:value-type="float" office:value="258086915" table:style-name="ce14">
            <text:p>258,086,915</text:p>
          </table:table-cell>
          <table:table-cell office:value-type="float" office:value="41792492201" table:style-name="ce14">
            <text:p>41,792,492,201</text:p>
          </table:table-cell>
          <table:table-cell office:value-type="float" office:value="2465751505" table:style-name="ce14">
            <text:p>2,465,751,505</text:p>
          </table:table-cell>
          <table:table-cell office:value-type="float" office:value="2068396361" table:style-name="ce14">
            <text:p>2,068,396,361</text:p>
          </table:table-cell>
          <table:table-cell office:value-type="float" office:value="0" table:style-name="ce14">
            <text:p>0</text:p>
          </table:table-cell>
          <table:table-cell office:value-type="float" office:value="201961882" table:style-name="ce14">
            <text:p>201,961,882</text:p>
          </table:table-cell>
          <table:table-cell office:value-type="float" office:value="236102111" table:style-name="ce14">
            <text:p>236,102,111</text:p>
          </table:table-cell>
          <table:table-cell office:value-type="float" office:value="32161536" table:style-name="ce14">
            <text:p>32,161,536</text:p>
          </table:table-cell>
          <table:table-cell office:value-type="float" office:value="2474298818" table:style-name="ce14">
            <text:p>2,474,298,818</text:p>
          </table:table-cell>
          <table:table-cell office:value-type="float" office:value="8547313" table:style-name="ce15">
            <text:p>8,547,31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163915" table:style-name="ce16">
            <text:p>9,163,915</text:p>
          </table:table-cell>
          <table:table-cell office:value-type="float" office:value="175690053" table:style-name="ce17">
            <text:p>175,690,053</text:p>
          </table:table-cell>
          <table:table-cell office:value-type="float" office:value="15423716" table:style-name="ce17">
            <text:p>15,423,716</text:p>
          </table:table-cell>
          <table:table-cell office:value-type="float" office:value="214947342" table:style-name="ce17">
            <text:p>214,947,342</text:p>
          </table:table-cell>
          <table:table-cell office:value-type="float" office:value="6741374" table:style-name="ce17">
            <text:p>6,741,374</text:p>
          </table:table-cell>
          <table:table-cell office:value-type="float" office:value="877117" table:style-name="ce17">
            <text:p>877,117</text:p>
          </table:table-cell>
          <table:table-cell office:value-type="float" office:value="7150000" table:style-name="ce17">
            <text:p>7,150,000</text:p>
          </table:table-cell>
          <table:table-cell office:value-type="float" office:value="429993517" table:style-name="ce17">
            <text:p>429,993,517</text:p>
          </table:table-cell>
          <table:table-cell office:value-type="float" office:value="33539025" table:style-name="ce17">
            <text:p>33,539,025</text:p>
          </table:table-cell>
          <table:table-cell office:value-type="float" office:value="89192301" table:style-name="ce17">
            <text:p>89,192,301</text:p>
          </table:table-cell>
          <table:table-cell office:value-type="float" office:value="0" table:style-name="ce17">
            <text:p>0</text:p>
          </table:table-cell>
          <table:table-cell office:value-type="float" office:value="399841" table:style-name="ce17">
            <text:p>399,841</text:p>
          </table:table-cell>
          <table:table-cell office:value-type="float" office:value="65134" table:style-name="ce17">
            <text:p>65,134</text:p>
          </table:table-cell>
          <table:table-cell office:value-type="float" office:value="38235" table:style-name="ce17">
            <text:p>38,235</text:p>
          </table:table-cell>
          <table:table-cell office:value-type="float" office:value="89619041" table:style-name="ce17">
            <text:p>89,619,041</text:p>
          </table:table-cell>
          <table:table-cell office:value-type="float" office:value="56080016" table:style-name="ce18">
            <text:p>56,080,01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461199" table:style-name="ce16">
            <text:p>6,461,199</text:p>
          </table:table-cell>
          <table:table-cell office:value-type="float" office:value="91667536" table:style-name="ce17">
            <text:p>91,667,536</text:p>
          </table:table-cell>
          <table:table-cell office:value-type="float" office:value="0" table:style-name="ce17">
            <text:p>0</text:p>
          </table:table-cell>
          <table:table-cell office:value-type="float" office:value="36236401" table:style-name="ce17">
            <text:p>36,236,401</text:p>
          </table:table-cell>
          <table:table-cell office:value-type="float" office:value="276714934" table:style-name="ce17">
            <text:p>276,714,934</text:p>
          </table:table-cell>
          <table:table-cell office:value-type="float" office:value="290103378" table:style-name="ce17">
            <text:p>290,103,378</text:p>
          </table:table-cell>
          <table:table-cell office:value-type="float" office:value="0" table:style-name="ce17">
            <text:p>0</text:p>
          </table:table-cell>
          <table:table-cell office:value-type="float" office:value="701183448" table:style-name="ce17">
            <text:p>701,183,448</text:p>
          </table:table-cell>
          <table:table-cell office:value-type="float" office:value="38290356" table:style-name="ce17">
            <text:p>38,290,356</text:p>
          </table:table-cell>
          <table:table-cell office:value-type="float" office:value="20927684" table:style-name="ce17">
            <text:p>20,927,684</text:p>
          </table:table-cell>
          <table:table-cell office:value-type="float" office:value="8619593" table:style-name="ce17">
            <text:p>8,619,593</text:p>
          </table:table-cell>
          <table:table-cell office:value-type="float" office:value="2533267" table:style-name="ce17">
            <text:p>2,533,267</text:p>
          </table:table-cell>
          <table:table-cell office:value-type="float" office:value="8403373" table:style-name="ce17">
            <text:p>8,403,373</text:p>
          </table:table-cell>
          <table:table-cell office:value-type="float" office:value="839649" table:style-name="ce17">
            <text:p>839,649</text:p>
          </table:table-cell>
          <table:table-cell office:value-type="float" office:value="39644268" table:style-name="ce17">
            <text:p>39,644,268</text:p>
          </table:table-cell>
          <table:table-cell office:value-type="float" office:value="1353912" table:style-name="ce18">
            <text:p>1,353,91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154533" table:style-name="ce16">
            <text:p>8,154,533</text:p>
          </table:table-cell>
          <table:table-cell office:value-type="float" office:value="344632946" table:style-name="ce17">
            <text:p>344,632,946</text:p>
          </table:table-cell>
          <table:table-cell office:value-type="float" office:value="0" table:style-name="ce17">
            <text:p>0</text:p>
          </table:table-cell>
          <table:table-cell office:value-type="float" office:value="24851924" table:style-name="ce17">
            <text:p>24,851,924</text:p>
          </table:table-cell>
          <table:table-cell office:value-type="float" office:value="843958525" table:style-name="ce17">
            <text:p>843,958,525</text:p>
          </table:table-cell>
          <table:table-cell office:value-type="float" office:value="193028412" table:style-name="ce17">
            <text:p>193,028,412</text:p>
          </table:table-cell>
          <table:table-cell office:value-type="float" office:value="0" table:style-name="ce17">
            <text:p>0</text:p>
          </table:table-cell>
          <table:table-cell office:value-type="float" office:value="1414626340" table:style-name="ce17">
            <text:p>1,414,626,340</text:p>
          </table:table-cell>
          <table:table-cell office:value-type="float" office:value="89945935" table:style-name="ce17">
            <text:p>89,945,935</text:p>
          </table:table-cell>
          <table:table-cell office:value-type="float" office:value="49439332" table:style-name="ce17">
            <text:p>49,439,332</text:p>
          </table:table-cell>
          <table:table-cell office:value-type="float" office:value="14104562" table:style-name="ce17">
            <text:p>14,104,562</text:p>
          </table:table-cell>
          <table:table-cell office:value-type="float" office:value="7532018" table:style-name="ce17">
            <text:p>7,532,018</text:p>
          </table:table-cell>
          <table:table-cell office:value-type="float" office:value="22420574" table:style-name="ce17">
            <text:p>22,420,574</text:p>
          </table:table-cell>
          <table:table-cell office:value-type="float" office:value="101749" table:style-name="ce17">
            <text:p>101,749</text:p>
          </table:table-cell>
          <table:table-cell office:value-type="float" office:value="93394737" table:style-name="ce17">
            <text:p>93,394,737</text:p>
          </table:table-cell>
          <table:table-cell office:value-type="float" office:value="3448802" table:style-name="ce18">
            <text:p>3,448,80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2975" table:style-name="ce16">
            <text:p>172,975</text:p>
          </table:table-cell>
          <table:table-cell office:value-type="float" office:value="21267490" table:style-name="ce17">
            <text:p>21,267,490</text:p>
          </table:table-cell>
          <table:table-cell office:value-type="float" office:value="0" table:style-name="ce17">
            <text:p>0</text:p>
          </table:table-cell>
          <table:table-cell office:value-type="float" office:value="1044955" table:style-name="ce17">
            <text:p>1,044,955</text:p>
          </table:table-cell>
          <table:table-cell office:value-type="float" office:value="32590049" table:style-name="ce17">
            <text:p>32,590,049</text:p>
          </table:table-cell>
          <table:table-cell office:value-type="float" office:value="8571280" table:style-name="ce17">
            <text:p>8,571,280</text:p>
          </table:table-cell>
          <table:table-cell office:value-type="float" office:value="0" table:style-name="ce17">
            <text:p>0</text:p>
          </table:table-cell>
          <table:table-cell office:value-type="float" office:value="63646749" table:style-name="ce17">
            <text:p>63,646,749</text:p>
          </table:table-cell>
          <table:table-cell office:value-type="float" office:value="4285047" table:style-name="ce17">
            <text:p>4,285,047</text:p>
          </table:table-cell>
          <table:table-cell office:value-type="float" office:value="2362592" table:style-name="ce17">
            <text:p>2,362,592</text:p>
          </table:table-cell>
          <table:table-cell office:value-type="float" office:value="684065" table:style-name="ce17">
            <text:p>684,065</text:p>
          </table:table-cell>
          <table:table-cell office:value-type="float" office:value="482830" table:style-name="ce17">
            <text:p>482,830</text:p>
          </table:table-cell>
          <table:table-cell office:value-type="float" office:value="1263298" table:style-name="ce17">
            <text:p>1,263,298</text:p>
          </table:table-cell>
          <table:table-cell office:value-type="float" office:value="572" table:style-name="ce17">
            <text:p>572</text:p>
          </table:table-cell>
          <table:table-cell office:value-type="float" office:value="4792213" table:style-name="ce17">
            <text:p>4,792,213</text:p>
          </table:table-cell>
          <table:table-cell office:value-type="float" office:value="507166" table:style-name="ce18">
            <text:p>507,166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53895964" table:style-name="ce19">
            <text:p>453,895,964</text:p>
          </table:table-cell>
          <table:table-cell office:value-type="float" office:value="7392777193" table:style-name="ce20">
            <text:p>7,392,777,193</text:p>
          </table:table-cell>
          <table:table-cell office:value-type="float" office:value="186587179" table:style-name="ce20">
            <text:p>186,587,179</text:p>
          </table:table-cell>
          <table:table-cell office:value-type="float" office:value="7020642183" table:style-name="ce20">
            <text:p>7,020,642,183</text:p>
          </table:table-cell>
          <table:table-cell office:value-type="float" office:value="17373001267" table:style-name="ce20">
            <text:p>17,373,001,267</text:p>
          </table:table-cell>
          <table:table-cell office:value-type="float" office:value="11709801554" table:style-name="ce20">
            <text:p>11,709,801,554</text:p>
          </table:table-cell>
          <table:table-cell office:value-type="float" office:value="265236915" table:style-name="ce20">
            <text:p>265,236,915</text:p>
          </table:table-cell>
          <table:table-cell office:value-type="float" office:value="44401942255" table:style-name="ce20">
            <text:p>44,401,942,255</text:p>
          </table:table-cell>
          <table:table-cell office:value-type="float" office:value="2631811868" table:style-name="ce20">
            <text:p>2,631,811,868</text:p>
          </table:table-cell>
          <table:table-cell office:value-type="float" office:value="2230318270" table:style-name="ce20">
            <text:p>2,230,318,270</text:p>
          </table:table-cell>
          <table:table-cell office:value-type="float" office:value="23408220" table:style-name="ce20">
            <text:p>23,408,220</text:p>
          </table:table-cell>
          <table:table-cell office:value-type="float" office:value="212909838" table:style-name="ce20">
            <text:p>212,909,838</text:p>
          </table:table-cell>
          <table:table-cell office:value-type="float" office:value="268254490" table:style-name="ce20">
            <text:p>268,254,490</text:p>
          </table:table-cell>
          <table:table-cell office:value-type="float" office:value="33141741" table:style-name="ce20">
            <text:p>33,141,741</text:p>
          </table:table-cell>
          <table:table-cell office:value-type="float" office:value="2701749077" table:style-name="ce20">
            <text:p>2,701,749,077</text:p>
          </table:table-cell>
          <table:table-cell office:value-type="float" office:value="69937209" table:style-name="ce21">
            <text:p>69,937,209</text:p>
          </table:table-cell>
          <table:table-cell table:number-columns-repeated="16366"/>
        </table:table-row>
        <table:table-row table:style-name="ro1">
          <table:table-cell office:value-type="float" office:value="11105" table:style-name="ce2">
            <text:p>11105</text:p>
          </table:table-cell>
          <table:table-cell office:value-type="string" table:style-name="ce2">
            <text:p>本國銀行</text:p>
          </table:table-cell>
          <table:table-cell office:value-type="float" office:value="434449436" table:style-name="ce13">
            <text:p>434,449,436</text:p>
          </table:table-cell>
          <table:table-cell office:value-type="float" office:value="6764354660" table:style-name="ce14">
            <text:p>6,764,354,660</text:p>
          </table:table-cell>
          <table:table-cell office:value-type="float" office:value="181057347" table:style-name="ce14">
            <text:p>181,057,347</text:p>
          </table:table-cell>
          <table:table-cell office:value-type="float" office:value="6766170253" table:style-name="ce14">
            <text:p>6,766,170,253</text:p>
          </table:table-cell>
          <table:table-cell office:value-type="float" office:value="16079445064" table:style-name="ce14">
            <text:p>16,079,445,064</text:p>
          </table:table-cell>
          <table:table-cell office:value-type="float" office:value="11277734464" table:style-name="ce14">
            <text:p>11,277,734,464</text:p>
          </table:table-cell>
          <table:table-cell office:value-type="float" office:value="263270091" table:style-name="ce14">
            <text:p>263,270,091</text:p>
          </table:table-cell>
          <table:table-cell office:value-type="float" office:value="41766481315" table:style-name="ce14">
            <text:p>41,766,481,315</text:p>
          </table:table-cell>
          <table:table-cell office:value-type="float" office:value="2471500523" table:style-name="ce14">
            <text:p>2,471,500,523</text:p>
          </table:table-cell>
          <table:table-cell office:value-type="float" office:value="2102294364" table:style-name="ce14">
            <text:p>2,102,294,364</text:p>
          </table:table-cell>
          <table:table-cell office:value-type="float" office:value="0" table:style-name="ce14">
            <text:p>0</text:p>
          </table:table-cell>
          <table:table-cell office:value-type="float" office:value="190232607" table:style-name="ce14">
            <text:p>190,232,607</text:p>
          </table:table-cell>
          <table:table-cell office:value-type="float" office:value="230861421" table:style-name="ce14">
            <text:p>230,861,421</text:p>
          </table:table-cell>
          <table:table-cell office:value-type="float" office:value="32490927" table:style-name="ce14">
            <text:p>32,490,927</text:p>
          </table:table-cell>
          <table:table-cell office:value-type="float" office:value="2490897465" table:style-name="ce14">
            <text:p>2,490,897,465</text:p>
          </table:table-cell>
          <table:table-cell office:value-type="float" office:value="19396942" table:style-name="ce15">
            <text:p>19,396,94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141100" table:style-name="ce16">
            <text:p>9,141,100</text:p>
          </table:table-cell>
          <table:table-cell office:value-type="float" office:value="178018069" table:style-name="ce17">
            <text:p>178,018,069</text:p>
          </table:table-cell>
          <table:table-cell office:value-type="float" office:value="13690197" table:style-name="ce17">
            <text:p>13,690,197</text:p>
          </table:table-cell>
          <table:table-cell office:value-type="float" office:value="223842415" table:style-name="ce17">
            <text:p>223,842,415</text:p>
          </table:table-cell>
          <table:table-cell office:value-type="float" office:value="7607185" table:style-name="ce17">
            <text:p>7,607,185</text:p>
          </table:table-cell>
          <table:table-cell office:value-type="float" office:value="872741" table:style-name="ce17">
            <text:p>872,741</text:p>
          </table:table-cell>
          <table:table-cell office:value-type="float" office:value="7150000" table:style-name="ce17">
            <text:p>7,150,000</text:p>
          </table:table-cell>
          <table:table-cell office:value-type="float" office:value="440321707" table:style-name="ce17">
            <text:p>440,321,707</text:p>
          </table:table-cell>
          <table:table-cell office:value-type="float" office:value="33809410" table:style-name="ce17">
            <text:p>33,809,410</text:p>
          </table:table-cell>
          <table:table-cell office:value-type="float" office:value="91326091" table:style-name="ce17">
            <text:p>91,326,091</text:p>
          </table:table-cell>
          <table:table-cell office:value-type="float" office:value="0" table:style-name="ce17">
            <text:p>0</text:p>
          </table:table-cell>
          <table:table-cell office:value-type="float" office:value="397975" table:style-name="ce17">
            <text:p>397,975</text:p>
          </table:table-cell>
          <table:table-cell office:value-type="float" office:value="67147" table:style-name="ce17">
            <text:p>67,147</text:p>
          </table:table-cell>
          <table:table-cell office:value-type="float" office:value="47238" table:style-name="ce17">
            <text:p>47,238</text:p>
          </table:table-cell>
          <table:table-cell office:value-type="float" office:value="91743975" table:style-name="ce17">
            <text:p>91,743,975</text:p>
          </table:table-cell>
          <table:table-cell office:value-type="float" office:value="57934565" table:style-name="ce18">
            <text:p>57,934,56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420688" table:style-name="ce16">
            <text:p>6,420,688</text:p>
          </table:table-cell>
          <table:table-cell office:value-type="float" office:value="91469475" table:style-name="ce17">
            <text:p>91,469,475</text:p>
          </table:table-cell>
          <table:table-cell office:value-type="float" office:value="0" table:style-name="ce17">
            <text:p>0</text:p>
          </table:table-cell>
          <table:table-cell office:value-type="float" office:value="36114761" table:style-name="ce17">
            <text:p>36,114,761</text:p>
          </table:table-cell>
          <table:table-cell office:value-type="float" office:value="275514160" table:style-name="ce17">
            <text:p>275,514,160</text:p>
          </table:table-cell>
          <table:table-cell office:value-type="float" office:value="292293320" table:style-name="ce17">
            <text:p>292,293,320</text:p>
          </table:table-cell>
          <table:table-cell office:value-type="float" office:value="0" table:style-name="ce17">
            <text:p>0</text:p>
          </table:table-cell>
          <table:table-cell office:value-type="float" office:value="701812404" table:style-name="ce17">
            <text:p>701,812,404</text:p>
          </table:table-cell>
          <table:table-cell office:value-type="float" office:value="38282110" table:style-name="ce17">
            <text:p>38,282,110</text:p>
          </table:table-cell>
          <table:table-cell office:value-type="float" office:value="21059703" table:style-name="ce17">
            <text:p>21,059,703</text:p>
          </table:table-cell>
          <table:table-cell office:value-type="float" office:value="8615388" table:style-name="ce17">
            <text:p>8,615,388</text:p>
          </table:table-cell>
          <table:table-cell office:value-type="float" office:value="2479346" table:style-name="ce17">
            <text:p>2,479,346</text:p>
          </table:table-cell>
          <table:table-cell office:value-type="float" office:value="8334345" table:style-name="ce17">
            <text:p>8,334,345</text:p>
          </table:table-cell>
          <table:table-cell office:value-type="float" office:value="781490" table:style-name="ce17">
            <text:p>781,490</text:p>
          </table:table-cell>
          <table:table-cell office:value-type="float" office:value="39707292" table:style-name="ce17">
            <text:p>39,707,292</text:p>
          </table:table-cell>
          <table:table-cell office:value-type="float" office:value="1425182" table:style-name="ce18">
            <text:p>1,425,18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373659" table:style-name="ce16">
            <text:p>8,373,659</text:p>
          </table:table-cell>
          <table:table-cell office:value-type="float" office:value="344599127" table:style-name="ce17">
            <text:p>344,599,127</text:p>
          </table:table-cell>
          <table:table-cell office:value-type="float" office:value="0" table:style-name="ce17">
            <text:p>0</text:p>
          </table:table-cell>
          <table:table-cell office:value-type="float" office:value="24559110" table:style-name="ce17">
            <text:p>24,559,110</text:p>
          </table:table-cell>
          <table:table-cell office:value-type="float" office:value="841804073" table:style-name="ce17">
            <text:p>841,804,073</text:p>
          </table:table-cell>
          <table:table-cell office:value-type="float" office:value="193538683" table:style-name="ce17">
            <text:p>193,538,683</text:p>
          </table:table-cell>
          <table:table-cell office:value-type="float" office:value="0" table:style-name="ce17">
            <text:p>0</text:p>
          </table:table-cell>
          <table:table-cell office:value-type="float" office:value="1412874652" table:style-name="ce17">
            <text:p>1,412,874,652</text:p>
          </table:table-cell>
          <table:table-cell office:value-type="float" office:value="89853470" table:style-name="ce17">
            <text:p>89,853,470</text:p>
          </table:table-cell>
          <table:table-cell office:value-type="float" office:value="49470365" table:style-name="ce17">
            <text:p>49,470,365</text:p>
          </table:table-cell>
          <table:table-cell office:value-type="float" office:value="14030585" table:style-name="ce17">
            <text:p>14,030,585</text:p>
          </table:table-cell>
          <table:table-cell office:value-type="float" office:value="7524288" table:style-name="ce17">
            <text:p>7,524,288</text:p>
          </table:table-cell>
          <table:table-cell office:value-type="float" office:value="22290943" table:style-name="ce17">
            <text:p>22,290,943</text:p>
          </table:table-cell>
          <table:table-cell office:value-type="float" office:value="91373" table:style-name="ce17">
            <text:p>91,373</text:p>
          </table:table-cell>
          <table:table-cell office:value-type="float" office:value="93224808" table:style-name="ce17">
            <text:p>93,224,808</text:p>
          </table:table-cell>
          <table:table-cell office:value-type="float" office:value="3371338" table:style-name="ce18">
            <text:p>3,371,33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68106" table:style-name="ce16">
            <text:p>168,106</text:p>
          </table:table-cell>
          <table:table-cell office:value-type="float" office:value="21351973" table:style-name="ce17">
            <text:p>21,351,973</text:p>
          </table:table-cell>
          <table:table-cell office:value-type="float" office:value="0" table:style-name="ce17">
            <text:p>0</text:p>
          </table:table-cell>
          <table:table-cell office:value-type="float" office:value="1033674" table:style-name="ce17">
            <text:p>1,033,674</text:p>
          </table:table-cell>
          <table:table-cell office:value-type="float" office:value="32738799" table:style-name="ce17">
            <text:p>32,738,799</text:p>
          </table:table-cell>
          <table:table-cell office:value-type="float" office:value="8596562" table:style-name="ce17">
            <text:p>8,596,562</text:p>
          </table:table-cell>
          <table:table-cell office:value-type="float" office:value="0" table:style-name="ce17">
            <text:p>0</text:p>
          </table:table-cell>
          <table:table-cell office:value-type="float" office:value="63889114" table:style-name="ce17">
            <text:p>63,889,114</text:p>
          </table:table-cell>
          <table:table-cell office:value-type="float" office:value="4301408" table:style-name="ce17">
            <text:p>4,301,408</text:p>
          </table:table-cell>
          <table:table-cell office:value-type="float" office:value="2356950" table:style-name="ce17">
            <text:p>2,356,950</text:p>
          </table:table-cell>
          <table:table-cell office:value-type="float" office:value="671633" table:style-name="ce17">
            <text:p>671,633</text:p>
          </table:table-cell>
          <table:table-cell office:value-type="float" office:value="470315" table:style-name="ce17">
            <text:p>470,315</text:p>
          </table:table-cell>
          <table:table-cell office:value-type="float" office:value="1245639" table:style-name="ce17">
            <text:p>1,245,639</text:p>
          </table:table-cell>
          <table:table-cell office:value-type="float" office:value="1955" table:style-name="ce17">
            <text:p>1,955</text:p>
          </table:table-cell>
          <table:table-cell office:value-type="float" office:value="4742582" table:style-name="ce17">
            <text:p>4,742,582</text:p>
          </table:table-cell>
          <table:table-cell office:value-type="float" office:value="441174" table:style-name="ce18">
            <text:p>441,17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58552989" table:style-name="ce19">
            <text:p>458,552,989</text:p>
          </table:table-cell>
          <table:table-cell office:value-type="float" office:value="7399793304" table:style-name="ce20">
            <text:p>7,399,793,304</text:p>
          </table:table-cell>
          <table:table-cell office:value-type="float" office:value="194747544" table:style-name="ce20">
            <text:p>194,747,544</text:p>
          </table:table-cell>
          <table:table-cell office:value-type="float" office:value="7051720213" table:style-name="ce20">
            <text:p>7,051,720,213</text:p>
          </table:table-cell>
          <table:table-cell office:value-type="float" office:value="17237109281" table:style-name="ce20">
            <text:p>17,237,109,281</text:p>
          </table:table-cell>
          <table:table-cell office:value-type="float" office:value="11773035770" table:style-name="ce20">
            <text:p>11,773,035,770</text:p>
          </table:table-cell>
          <table:table-cell office:value-type="float" office:value="270420091" table:style-name="ce20">
            <text:p>270,420,091</text:p>
          </table:table-cell>
          <table:table-cell office:value-type="float" office:value="44385379192" table:style-name="ce20">
            <text:p>44,385,379,192</text:p>
          </table:table-cell>
          <table:table-cell office:value-type="float" office:value="2637746921" table:style-name="ce20">
            <text:p>2,637,746,921</text:p>
          </table:table-cell>
          <table:table-cell office:value-type="float" office:value="2266507473" table:style-name="ce20">
            <text:p>2,266,507,473</text:p>
          </table:table-cell>
          <table:table-cell office:value-type="float" office:value="23317606" table:style-name="ce20">
            <text:p>23,317,606</text:p>
          </table:table-cell>
          <table:table-cell office:value-type="float" office:value="201104531" table:style-name="ce20">
            <text:p>201,104,531</text:p>
          </table:table-cell>
          <table:table-cell office:value-type="float" office:value="262799495" table:style-name="ce20">
            <text:p>262,799,495</text:p>
          </table:table-cell>
          <table:table-cell office:value-type="float" office:value="33412983" table:style-name="ce20">
            <text:p>33,412,983</text:p>
          </table:table-cell>
          <table:table-cell office:value-type="float" office:value="2720316122" table:style-name="ce20">
            <text:p>2,720,316,122</text:p>
          </table:table-cell>
          <table:table-cell office:value-type="float" office:value="82569201" table:style-name="ce21">
            <text:p>82,569,201</text:p>
          </table:table-cell>
          <table:table-cell table:number-columns-repeated="16366"/>
        </table:table-row>
        <table:table-row table:style-name="ro1">
          <table:table-cell office:value-type="float" office:value="11106" table:style-name="ce2">
            <text:p>11106</text:p>
          </table:table-cell>
          <table:table-cell office:value-type="string" table:style-name="ce2">
            <text:p>本國銀行</text:p>
          </table:table-cell>
          <table:table-cell office:value-type="float" office:value="429868563" table:style-name="ce13">
            <text:p>429,868,563</text:p>
          </table:table-cell>
          <table:table-cell office:value-type="float" office:value="6861140807" table:style-name="ce14">
            <text:p>6,861,140,807</text:p>
          </table:table-cell>
          <table:table-cell office:value-type="float" office:value="182325059" table:style-name="ce14">
            <text:p>182,325,059</text:p>
          </table:table-cell>
          <table:table-cell office:value-type="float" office:value="6711474293" table:style-name="ce14">
            <text:p>6,711,474,293</text:p>
          </table:table-cell>
          <table:table-cell office:value-type="float" office:value="16182591780" table:style-name="ce14">
            <text:p>16,182,591,780</text:p>
          </table:table-cell>
          <table:table-cell office:value-type="float" office:value="11365309488" table:style-name="ce14">
            <text:p>11,365,309,488</text:p>
          </table:table-cell>
          <table:table-cell office:value-type="float" office:value="264359543" table:style-name="ce14">
            <text:p>264,359,543</text:p>
          </table:table-cell>
          <table:table-cell office:value-type="float" office:value="41997069533" table:style-name="ce14">
            <text:p>41,997,069,533</text:p>
          </table:table-cell>
          <table:table-cell office:value-type="float" office:value="2488026489" table:style-name="ce14">
            <text:p>2,488,026,489</text:p>
          </table:table-cell>
          <table:table-cell office:value-type="float" office:value="2112336262" table:style-name="ce14">
            <text:p>2,112,336,262</text:p>
          </table:table-cell>
          <table:table-cell office:value-type="float" office:value="0" table:style-name="ce14">
            <text:p>0</text:p>
          </table:table-cell>
          <table:table-cell office:value-type="float" office:value="191558007" table:style-name="ce14">
            <text:p>191,558,007</text:p>
          </table:table-cell>
          <table:table-cell office:value-type="float" office:value="229146619" table:style-name="ce14">
            <text:p>229,146,619</text:p>
          </table:table-cell>
          <table:table-cell office:value-type="float" office:value="32507558" table:style-name="ce14">
            <text:p>32,507,558</text:p>
          </table:table-cell>
          <table:table-cell office:value-type="float" office:value="2500533330" table:style-name="ce14">
            <text:p>2,500,533,330</text:p>
          </table:table-cell>
          <table:table-cell office:value-type="float" office:value="12506841" table:style-name="ce15">
            <text:p>12,506,84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374985" table:style-name="ce16">
            <text:p>9,374,985</text:p>
          </table:table-cell>
          <table:table-cell office:value-type="float" office:value="178858493" table:style-name="ce17">
            <text:p>178,858,493</text:p>
          </table:table-cell>
          <table:table-cell office:value-type="float" office:value="14914215" table:style-name="ce17">
            <text:p>14,914,215</text:p>
          </table:table-cell>
          <table:table-cell office:value-type="float" office:value="230642932" table:style-name="ce17">
            <text:p>230,642,932</text:p>
          </table:table-cell>
          <table:table-cell office:value-type="float" office:value="8450513" table:style-name="ce17">
            <text:p>8,450,513</text:p>
          </table:table-cell>
          <table:table-cell office:value-type="float" office:value="883341" table:style-name="ce17">
            <text:p>883,341</text:p>
          </table:table-cell>
          <table:table-cell office:value-type="float" office:value="7150000" table:style-name="ce17">
            <text:p>7,150,000</text:p>
          </table:table-cell>
          <table:table-cell office:value-type="float" office:value="450274479" table:style-name="ce17">
            <text:p>450,274,479</text:p>
          </table:table-cell>
          <table:table-cell office:value-type="float" office:value="34775509" table:style-name="ce17">
            <text:p>34,775,509</text:p>
          </table:table-cell>
          <table:table-cell office:value-type="float" office:value="86904086" table:style-name="ce17">
            <text:p>86,904,086</text:p>
          </table:table-cell>
          <table:table-cell office:value-type="float" office:value="0" table:style-name="ce17">
            <text:p>0</text:p>
          </table:table-cell>
          <table:table-cell office:value-type="float" office:value="396932" table:style-name="ce17">
            <text:p>396,932</text:p>
          </table:table-cell>
          <table:table-cell office:value-type="float" office:value="65307" table:style-name="ce17">
            <text:p>65,307</text:p>
          </table:table-cell>
          <table:table-cell office:value-type="float" office:value="79701" table:style-name="ce17">
            <text:p>79,701</text:p>
          </table:table-cell>
          <table:table-cell office:value-type="float" office:value="87286624" table:style-name="ce17">
            <text:p>87,286,624</text:p>
          </table:table-cell>
          <table:table-cell office:value-type="float" office:value="52511115" table:style-name="ce18">
            <text:p>52,511,11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391502" table:style-name="ce16">
            <text:p>6,391,502</text:p>
          </table:table-cell>
          <table:table-cell office:value-type="float" office:value="91600660" table:style-name="ce17">
            <text:p>91,600,660</text:p>
          </table:table-cell>
          <table:table-cell office:value-type="float" office:value="0" table:style-name="ce17">
            <text:p>0</text:p>
          </table:table-cell>
          <table:table-cell office:value-type="float" office:value="35930761" table:style-name="ce17">
            <text:p>35,930,761</text:p>
          </table:table-cell>
          <table:table-cell office:value-type="float" office:value="275057538" table:style-name="ce17">
            <text:p>275,057,538</text:p>
          </table:table-cell>
          <table:table-cell office:value-type="float" office:value="294516293" table:style-name="ce17">
            <text:p>294,516,293</text:p>
          </table:table-cell>
          <table:table-cell office:value-type="float" office:value="0" table:style-name="ce17">
            <text:p>0</text:p>
          </table:table-cell>
          <table:table-cell office:value-type="float" office:value="703496754" table:style-name="ce17">
            <text:p>703,496,754</text:p>
          </table:table-cell>
          <table:table-cell office:value-type="float" office:value="38346403" table:style-name="ce17">
            <text:p>38,346,403</text:p>
          </table:table-cell>
          <table:table-cell office:value-type="float" office:value="21055863" table:style-name="ce17">
            <text:p>21,055,863</text:p>
          </table:table-cell>
          <table:table-cell office:value-type="float" office:value="8539130" table:style-name="ce17">
            <text:p>8,539,130</text:p>
          </table:table-cell>
          <table:table-cell office:value-type="float" office:value="2488225" table:style-name="ce17">
            <text:p>2,488,225</text:p>
          </table:table-cell>
          <table:table-cell office:value-type="float" office:value="8217410" table:style-name="ce17">
            <text:p>8,217,410</text:p>
          </table:table-cell>
          <table:table-cell office:value-type="float" office:value="746641" table:style-name="ce17">
            <text:p>746,641</text:p>
          </table:table-cell>
          <table:table-cell office:value-type="float" office:value="39553987" table:style-name="ce17">
            <text:p>39,553,987</text:p>
          </table:table-cell>
          <table:table-cell office:value-type="float" office:value="1207584" table:style-name="ce18">
            <text:p>1,207,58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296443" table:style-name="ce16">
            <text:p>8,296,443</text:p>
          </table:table-cell>
          <table:table-cell office:value-type="float" office:value="346915107" table:style-name="ce17">
            <text:p>346,915,107</text:p>
          </table:table-cell>
          <table:table-cell office:value-type="float" office:value="0" table:style-name="ce17">
            <text:p>0</text:p>
          </table:table-cell>
          <table:table-cell office:value-type="float" office:value="24637659" table:style-name="ce17">
            <text:p>24,637,659</text:p>
          </table:table-cell>
          <table:table-cell office:value-type="float" office:value="846092898" table:style-name="ce17">
            <text:p>846,092,898</text:p>
          </table:table-cell>
          <table:table-cell office:value-type="float" office:value="193564476" table:style-name="ce17">
            <text:p>193,564,476</text:p>
          </table:table-cell>
          <table:table-cell office:value-type="float" office:value="0" table:style-name="ce17">
            <text:p>0</text:p>
          </table:table-cell>
          <table:table-cell office:value-type="float" office:value="1419506583" table:style-name="ce17">
            <text:p>1,419,506,583</text:p>
          </table:table-cell>
          <table:table-cell office:value-type="float" office:value="90312403" table:style-name="ce17">
            <text:p>90,312,403</text:p>
          </table:table-cell>
          <table:table-cell office:value-type="float" office:value="49424066" table:style-name="ce17">
            <text:p>49,424,066</text:p>
          </table:table-cell>
          <table:table-cell office:value-type="float" office:value="14859474" table:style-name="ce17">
            <text:p>14,859,474</text:p>
          </table:table-cell>
          <table:table-cell office:value-type="float" office:value="7764751" table:style-name="ce17">
            <text:p>7,764,751</text:p>
          </table:table-cell>
          <table:table-cell office:value-type="float" office:value="21779625" table:style-name="ce17">
            <text:p>21,779,625</text:p>
          </table:table-cell>
          <table:table-cell office:value-type="float" office:value="94177" table:style-name="ce17">
            <text:p>94,177</text:p>
          </table:table-cell>
          <table:table-cell office:value-type="float" office:value="93733739" table:style-name="ce17">
            <text:p>93,733,739</text:p>
          </table:table-cell>
          <table:table-cell office:value-type="float" office:value="3421336" table:style-name="ce18">
            <text:p>3,421,33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3720" table:style-name="ce16">
            <text:p>173,720</text:p>
          </table:table-cell>
          <table:table-cell office:value-type="float" office:value="21499452" table:style-name="ce17">
            <text:p>21,499,452</text:p>
          </table:table-cell>
          <table:table-cell office:value-type="float" office:value="0" table:style-name="ce17">
            <text:p>0</text:p>
          </table:table-cell>
          <table:table-cell office:value-type="float" office:value="1048366" table:style-name="ce17">
            <text:p>1,048,366</text:p>
          </table:table-cell>
          <table:table-cell office:value-type="float" office:value="32981184" table:style-name="ce17">
            <text:p>32,981,184</text:p>
          </table:table-cell>
          <table:table-cell office:value-type="float" office:value="8653301" table:style-name="ce17">
            <text:p>8,653,301</text:p>
          </table:table-cell>
          <table:table-cell office:value-type="float" office:value="0" table:style-name="ce17">
            <text:p>0</text:p>
          </table:table-cell>
          <table:table-cell office:value-type="float" office:value="64356023" table:style-name="ce17">
            <text:p>64,356,023</text:p>
          </table:table-cell>
          <table:table-cell office:value-type="float" office:value="4332762" table:style-name="ce17">
            <text:p>4,332,762</text:p>
          </table:table-cell>
          <table:table-cell office:value-type="float" office:value="2364955" table:style-name="ce17">
            <text:p>2,364,955</text:p>
          </table:table-cell>
          <table:table-cell office:value-type="float" office:value="725914" table:style-name="ce17">
            <text:p>725,914</text:p>
          </table:table-cell>
          <table:table-cell office:value-type="float" office:value="459108" table:style-name="ce17">
            <text:p>459,108</text:p>
          </table:table-cell>
          <table:table-cell office:value-type="float" office:value="1256107" table:style-name="ce17">
            <text:p>1,256,107</text:p>
          </table:table-cell>
          <table:table-cell office:value-type="float" office:value="1615" table:style-name="ce17">
            <text:p>1,615</text:p>
          </table:table-cell>
          <table:table-cell office:value-type="float" office:value="4804469" table:style-name="ce17">
            <text:p>4,804,469</text:p>
          </table:table-cell>
          <table:table-cell office:value-type="float" office:value="471707" table:style-name="ce18">
            <text:p>471,707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54105213" table:style-name="ce19">
            <text:p>454,105,213</text:p>
          </table:table-cell>
          <table:table-cell office:value-type="float" office:value="7500014519" table:style-name="ce20">
            <text:p>7,500,014,519</text:p>
          </table:table-cell>
          <table:table-cell office:value-type="float" office:value="197239274" table:style-name="ce20">
            <text:p>197,239,274</text:p>
          </table:table-cell>
          <table:table-cell office:value-type="float" office:value="7003734011" table:style-name="ce20">
            <text:p>7,003,734,011</text:p>
          </table:table-cell>
          <table:table-cell office:value-type="float" office:value="17345173913" table:style-name="ce20">
            <text:p>17,345,173,913</text:p>
          </table:table-cell>
          <table:table-cell office:value-type="float" office:value="11862926899" table:style-name="ce20">
            <text:p>11,862,926,899</text:p>
          </table:table-cell>
          <table:table-cell office:value-type="float" office:value="271509543" table:style-name="ce20">
            <text:p>271,509,543</text:p>
          </table:table-cell>
          <table:table-cell office:value-type="float" office:value="44634703372" table:style-name="ce20">
            <text:p>44,634,703,372</text:p>
          </table:table-cell>
          <table:table-cell office:value-type="float" office:value="2655793566" table:style-name="ce20">
            <text:p>2,655,793,566</text:p>
          </table:table-cell>
          <table:table-cell office:value-type="float" office:value="2272085232" table:style-name="ce20">
            <text:p>2,272,085,232</text:p>
          </table:table-cell>
          <table:table-cell office:value-type="float" office:value="24124518" table:style-name="ce20">
            <text:p>24,124,518</text:p>
          </table:table-cell>
          <table:table-cell office:value-type="float" office:value="202667023" table:style-name="ce20">
            <text:p>202,667,023</text:p>
          </table:table-cell>
          <table:table-cell office:value-type="float" office:value="260465068" table:style-name="ce20">
            <text:p>260,465,068</text:p>
          </table:table-cell>
          <table:table-cell office:value-type="float" office:value="33429692" table:style-name="ce20">
            <text:p>33,429,692</text:p>
          </table:table-cell>
          <table:table-cell office:value-type="float" office:value="2725912149" table:style-name="ce20">
            <text:p>2,725,912,149</text:p>
          </table:table-cell>
          <table:table-cell office:value-type="float" office:value="70118583" table:style-name="ce21">
            <text:p>70,118,583</text:p>
          </table:table-cell>
          <table:table-cell table:number-columns-repeated="16366"/>
        </table:table-row>
        <table:table-row table:style-name="ro1">
          <table:table-cell office:value-type="float" office:value="11107" table:style-name="ce2">
            <text:p>11107</text:p>
          </table:table-cell>
          <table:table-cell office:value-type="string" table:style-name="ce2">
            <text:p>本國銀行</text:p>
          </table:table-cell>
          <table:table-cell office:value-type="float" office:value="430851570" table:style-name="ce13">
            <text:p>430,851,570</text:p>
          </table:table-cell>
          <table:table-cell office:value-type="float" office:value="6699151182" table:style-name="ce14">
            <text:p>6,699,151,182</text:p>
          </table:table-cell>
          <table:table-cell office:value-type="float" office:value="184241289" table:style-name="ce14">
            <text:p>184,241,289</text:p>
          </table:table-cell>
          <table:table-cell office:value-type="float" office:value="6534946857" table:style-name="ce14">
            <text:p>6,534,946,857</text:p>
          </table:table-cell>
          <table:table-cell office:value-type="float" office:value="16178599232" table:style-name="ce14">
            <text:p>16,178,599,232</text:p>
          </table:table-cell>
          <table:table-cell office:value-type="float" office:value="11504380333" table:style-name="ce14">
            <text:p>11,504,380,333</text:p>
          </table:table-cell>
          <table:table-cell office:value-type="float" office:value="268726644" table:style-name="ce14">
            <text:p>268,726,644</text:p>
          </table:table-cell>
          <table:table-cell office:value-type="float" office:value="41800897107" table:style-name="ce14">
            <text:p>41,800,897,107</text:p>
          </table:table-cell>
          <table:table-cell office:value-type="float" office:value="2574473652" table:style-name="ce14">
            <text:p>2,574,473,652</text:p>
          </table:table-cell>
          <table:table-cell office:value-type="float" office:value="2204790789" table:style-name="ce14">
            <text:p>2,204,790,789</text:p>
          </table:table-cell>
          <table:table-cell office:value-type="float" office:value="0" table:style-name="ce14">
            <text:p>0</text:p>
          </table:table-cell>
          <table:table-cell office:value-type="float" office:value="186496566" table:style-name="ce14">
            <text:p>186,496,566</text:p>
          </table:table-cell>
          <table:table-cell office:value-type="float" office:value="226886512" table:style-name="ce14">
            <text:p>226,886,512</text:p>
          </table:table-cell>
          <table:table-cell office:value-type="float" office:value="34737237" table:style-name="ce14">
            <text:p>34,737,237</text:p>
          </table:table-cell>
          <table:table-cell office:value-type="float" office:value="2583436630" table:style-name="ce14">
            <text:p>2,583,436,630</text:p>
          </table:table-cell>
          <table:table-cell office:value-type="float" office:value="8962978" table:style-name="ce15">
            <text:p>8,962,97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589113" table:style-name="ce16">
            <text:p>8,589,113</text:p>
          </table:table-cell>
          <table:table-cell office:value-type="float" office:value="167887854" table:style-name="ce17">
            <text:p>167,887,854</text:p>
          </table:table-cell>
          <table:table-cell office:value-type="float" office:value="16796239" table:style-name="ce17">
            <text:p>16,796,239</text:p>
          </table:table-cell>
          <table:table-cell office:value-type="float" office:value="241025751" table:style-name="ce17">
            <text:p>241,025,751</text:p>
          </table:table-cell>
          <table:table-cell office:value-type="float" office:value="7400409" table:style-name="ce17">
            <text:p>7,400,409</text:p>
          </table:table-cell>
          <table:table-cell office:value-type="float" office:value="851196" table:style-name="ce17">
            <text:p>851,196</text:p>
          </table:table-cell>
          <table:table-cell office:value-type="float" office:value="7150000" table:style-name="ce17">
            <text:p>7,150,000</text:p>
          </table:table-cell>
          <table:table-cell office:value-type="float" office:value="449700562" table:style-name="ce17">
            <text:p>449,700,562</text:p>
          </table:table-cell>
          <table:table-cell office:value-type="float" office:value="35663829" table:style-name="ce17">
            <text:p>35,663,829</text:p>
          </table:table-cell>
          <table:table-cell office:value-type="float" office:value="90865749" table:style-name="ce17">
            <text:p>90,865,749</text:p>
          </table:table-cell>
          <table:table-cell office:value-type="float" office:value="0" table:style-name="ce17">
            <text:p>0</text:p>
          </table:table-cell>
          <table:table-cell office:value-type="float" office:value="384679" table:style-name="ce17">
            <text:p>384,679</text:p>
          </table:table-cell>
          <table:table-cell office:value-type="float" office:value="65764" table:style-name="ce17">
            <text:p>65,764</text:p>
          </table:table-cell>
          <table:table-cell office:value-type="float" office:value="80754" table:style-name="ce17">
            <text:p>80,754</text:p>
          </table:table-cell>
          <table:table-cell office:value-type="float" office:value="91235438" table:style-name="ce17">
            <text:p>91,235,438</text:p>
          </table:table-cell>
          <table:table-cell office:value-type="float" office:value="55571609" table:style-name="ce18">
            <text:p>55,571,60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288232" table:style-name="ce16">
            <text:p>6,288,232</text:p>
          </table:table-cell>
          <table:table-cell office:value-type="float" office:value="91937211" table:style-name="ce17">
            <text:p>91,937,211</text:p>
          </table:table-cell>
          <table:table-cell office:value-type="float" office:value="0" table:style-name="ce17">
            <text:p>0</text:p>
          </table:table-cell>
          <table:table-cell office:value-type="float" office:value="36223739" table:style-name="ce17">
            <text:p>36,223,739</text:p>
          </table:table-cell>
          <table:table-cell office:value-type="float" office:value="273662613" table:style-name="ce17">
            <text:p>273,662,613</text:p>
          </table:table-cell>
          <table:table-cell office:value-type="float" office:value="296580056" table:style-name="ce17">
            <text:p>296,580,056</text:p>
          </table:table-cell>
          <table:table-cell office:value-type="float" office:value="0" table:style-name="ce17">
            <text:p>0</text:p>
          </table:table-cell>
          <table:table-cell office:value-type="float" office:value="704691851" table:style-name="ce17">
            <text:p>704,691,851</text:p>
          </table:table-cell>
          <table:table-cell office:value-type="float" office:value="40150409" table:style-name="ce17">
            <text:p>40,150,409</text:p>
          </table:table-cell>
          <table:table-cell office:value-type="float" office:value="21090532" table:style-name="ce17">
            <text:p>21,090,532</text:p>
          </table:table-cell>
          <table:table-cell office:value-type="float" office:value="9997693" table:style-name="ce17">
            <text:p>9,997,693</text:p>
          </table:table-cell>
          <table:table-cell office:value-type="float" office:value="2478805" table:style-name="ce17">
            <text:p>2,478,805</text:p>
          </table:table-cell>
          <table:table-cell office:value-type="float" office:value="8155868" table:style-name="ce17">
            <text:p>8,155,868</text:p>
          </table:table-cell>
          <table:table-cell office:value-type="float" office:value="538308" table:style-name="ce17">
            <text:p>538,308</text:p>
          </table:table-cell>
          <table:table-cell office:value-type="float" office:value="41184590" table:style-name="ce17">
            <text:p>41,184,590</text:p>
          </table:table-cell>
          <table:table-cell office:value-type="float" office:value="1034181" table:style-name="ce18">
            <text:p>1,034,18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224111" table:style-name="ce16">
            <text:p>8,224,111</text:p>
          </table:table-cell>
          <table:table-cell office:value-type="float" office:value="347467160" table:style-name="ce17">
            <text:p>347,467,160</text:p>
          </table:table-cell>
          <table:table-cell office:value-type="float" office:value="0" table:style-name="ce17">
            <text:p>0</text:p>
          </table:table-cell>
          <table:table-cell office:value-type="float" office:value="24983133" table:style-name="ce17">
            <text:p>24,983,133</text:p>
          </table:table-cell>
          <table:table-cell office:value-type="float" office:value="849429430" table:style-name="ce17">
            <text:p>849,429,430</text:p>
          </table:table-cell>
          <table:table-cell office:value-type="float" office:value="194612701" table:style-name="ce17">
            <text:p>194,612,701</text:p>
          </table:table-cell>
          <table:table-cell office:value-type="float" office:value="0" table:style-name="ce17">
            <text:p>0</text:p>
          </table:table-cell>
          <table:table-cell office:value-type="float" office:value="1424716535" table:style-name="ce17">
            <text:p>1,424,716,535</text:p>
          </table:table-cell>
          <table:table-cell office:value-type="float" office:value="94163085" table:style-name="ce17">
            <text:p>94,163,085</text:p>
          </table:table-cell>
          <table:table-cell office:value-type="float" office:value="49670935" table:style-name="ce17">
            <text:p>49,670,935</text:p>
          </table:table-cell>
          <table:table-cell office:value-type="float" office:value="17238796" table:style-name="ce17">
            <text:p>17,238,796</text:p>
          </table:table-cell>
          <table:table-cell office:value-type="float" office:value="8159907" table:style-name="ce17">
            <text:p>8,159,907</text:p>
          </table:table-cell>
          <table:table-cell office:value-type="float" office:value="21834759" table:style-name="ce17">
            <text:p>21,834,759</text:p>
          </table:table-cell>
          <table:table-cell office:value-type="float" office:value="113808" table:style-name="ce17">
            <text:p>113,808</text:p>
          </table:table-cell>
          <table:table-cell office:value-type="float" office:value="96790589" table:style-name="ce17">
            <text:p>96,790,589</text:p>
          </table:table-cell>
          <table:table-cell office:value-type="float" office:value="2627504" table:style-name="ce18">
            <text:p>2,627,50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6666" table:style-name="ce16">
            <text:p>176,666</text:p>
          </table:table-cell>
          <table:table-cell office:value-type="float" office:value="21751971" table:style-name="ce17">
            <text:p>21,751,971</text:p>
          </table:table-cell>
          <table:table-cell office:value-type="float" office:value="0" table:style-name="ce17">
            <text:p>0</text:p>
          </table:table-cell>
          <table:table-cell office:value-type="float" office:value="1041985" table:style-name="ce17">
            <text:p>1,041,985</text:p>
          </table:table-cell>
          <table:table-cell office:value-type="float" office:value="33022873" table:style-name="ce17">
            <text:p>33,022,873</text:p>
          </table:table-cell>
          <table:table-cell office:value-type="float" office:value="8578969" table:style-name="ce17">
            <text:p>8,578,969</text:p>
          </table:table-cell>
          <table:table-cell office:value-type="float" office:value="0" table:style-name="ce17">
            <text:p>0</text:p>
          </table:table-cell>
          <table:table-cell office:value-type="float" office:value="64572464" table:style-name="ce17">
            <text:p>64,572,464</text:p>
          </table:table-cell>
          <table:table-cell office:value-type="float" office:value="4518191" table:style-name="ce17">
            <text:p>4,518,191</text:p>
          </table:table-cell>
          <table:table-cell office:value-type="float" office:value="2382584" table:style-name="ce17">
            <text:p>2,382,584</text:p>
          </table:table-cell>
          <table:table-cell office:value-type="float" office:value="761964" table:style-name="ce17">
            <text:p>761,964</text:p>
          </table:table-cell>
          <table:table-cell office:value-type="float" office:value="500427" table:style-name="ce17">
            <text:p>500,427</text:p>
          </table:table-cell>
          <table:table-cell office:value-type="float" office:value="1317767" table:style-name="ce17">
            <text:p>1,317,767</text:p>
          </table:table-cell>
          <table:table-cell office:value-type="float" office:value="118" table:style-name="ce17">
            <text:p>118</text:p>
          </table:table-cell>
          <table:table-cell office:value-type="float" office:value="4962624" table:style-name="ce17">
            <text:p>4,962,624</text:p>
          </table:table-cell>
          <table:table-cell office:value-type="float" office:value="444433" table:style-name="ce18">
            <text:p>444,43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54129692" table:style-name="ce19">
            <text:p>454,129,692</text:p>
          </table:table-cell>
          <table:table-cell office:value-type="float" office:value="7328195378" table:style-name="ce20">
            <text:p>7,328,195,378</text:p>
          </table:table-cell>
          <table:table-cell office:value-type="float" office:value="201037528" table:style-name="ce20">
            <text:p>201,037,528</text:p>
          </table:table-cell>
          <table:table-cell office:value-type="float" office:value="6838221465" table:style-name="ce20">
            <text:p>6,838,221,465</text:p>
          </table:table-cell>
          <table:table-cell office:value-type="float" office:value="17342114557" table:style-name="ce20">
            <text:p>17,342,114,557</text:p>
          </table:table-cell>
          <table:table-cell office:value-type="float" office:value="12005003255" table:style-name="ce20">
            <text:p>12,005,003,255</text:p>
          </table:table-cell>
          <table:table-cell office:value-type="float" office:value="275876644" table:style-name="ce20">
            <text:p>275,876,644</text:p>
          </table:table-cell>
          <table:table-cell office:value-type="float" office:value="44444578519" table:style-name="ce20">
            <text:p>44,444,578,519</text:p>
          </table:table-cell>
          <table:table-cell office:value-type="float" office:value="2748969166" table:style-name="ce20">
            <text:p>2,748,969,166</text:p>
          </table:table-cell>
          <table:table-cell office:value-type="float" office:value="2368800589" table:style-name="ce20">
            <text:p>2,368,800,589</text:p>
          </table:table-cell>
          <table:table-cell office:value-type="float" office:value="27998453" table:style-name="ce20">
            <text:p>27,998,453</text:p>
          </table:table-cell>
          <table:table-cell office:value-type="float" office:value="198020384" table:style-name="ce20">
            <text:p>198,020,384</text:p>
          </table:table-cell>
          <table:table-cell office:value-type="float" office:value="258260670" table:style-name="ce20">
            <text:p>258,260,670</text:p>
          </table:table-cell>
          <table:table-cell office:value-type="float" office:value="35470225" table:style-name="ce20">
            <text:p>35,470,225</text:p>
          </table:table-cell>
          <table:table-cell office:value-type="float" office:value="2817609871" table:style-name="ce20">
            <text:p>2,817,609,871</text:p>
          </table:table-cell>
          <table:table-cell office:value-type="float" office:value="68640705" table:style-name="ce21">
            <text:p>68,640,705</text:p>
          </table:table-cell>
          <table:table-cell table:number-columns-repeated="16366"/>
        </table:table-row>
        <table:table-row table:style-name="ro1">
          <table:table-cell office:value-type="float" office:value="11108" table:style-name="ce2">
            <text:p>11108</text:p>
          </table:table-cell>
          <table:table-cell office:value-type="string" table:style-name="ce2">
            <text:p>本國銀行</text:p>
          </table:table-cell>
          <table:table-cell office:value-type="float" office:value="438427794" table:style-name="ce13">
            <text:p>438,427,794</text:p>
          </table:table-cell>
          <table:table-cell office:value-type="float" office:value="6798236970" table:style-name="ce14">
            <text:p>6,798,236,970</text:p>
          </table:table-cell>
          <table:table-cell office:value-type="float" office:value="189447904" table:style-name="ce14">
            <text:p>189,447,904</text:p>
          </table:table-cell>
          <table:table-cell office:value-type="float" office:value="6354154967" table:style-name="ce14">
            <text:p>6,354,154,967</text:p>
          </table:table-cell>
          <table:table-cell office:value-type="float" office:value="16503031058" table:style-name="ce14">
            <text:p>16,503,031,058</text:p>
          </table:table-cell>
          <table:table-cell office:value-type="float" office:value="11632120112" table:style-name="ce14">
            <text:p>11,632,120,112</text:p>
          </table:table-cell>
          <table:table-cell office:value-type="float" office:value="277231513" table:style-name="ce14">
            <text:p>277,231,513</text:p>
          </table:table-cell>
          <table:table-cell office:value-type="float" office:value="42192650318" table:style-name="ce14">
            <text:p>42,192,650,318</text:p>
          </table:table-cell>
          <table:table-cell office:value-type="float" office:value="2603754487" table:style-name="ce14">
            <text:p>2,603,754,487</text:p>
          </table:table-cell>
          <table:table-cell office:value-type="float" office:value="2219201990" table:style-name="ce14">
            <text:p>2,219,201,990</text:p>
          </table:table-cell>
          <table:table-cell office:value-type="float" office:value="0" table:style-name="ce14">
            <text:p>0</text:p>
          </table:table-cell>
          <table:table-cell office:value-type="float" office:value="200597333" table:style-name="ce14">
            <text:p>200,597,333</text:p>
          </table:table-cell>
          <table:table-cell office:value-type="float" office:value="223252426" table:style-name="ce14">
            <text:p>223,252,426</text:p>
          </table:table-cell>
          <table:table-cell office:value-type="float" office:value="31385490" table:style-name="ce14">
            <text:p>31,385,490</text:p>
          </table:table-cell>
          <table:table-cell office:value-type="float" office:value="2611666259" table:style-name="ce14">
            <text:p>2,611,666,259</text:p>
          </table:table-cell>
          <table:table-cell office:value-type="float" office:value="7911772" table:style-name="ce15">
            <text:p>7,911,77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040638" table:style-name="ce16">
            <text:p>9,040,638</text:p>
          </table:table-cell>
          <table:table-cell office:value-type="float" office:value="172732657" table:style-name="ce17">
            <text:p>172,732,657</text:p>
          </table:table-cell>
          <table:table-cell office:value-type="float" office:value="15829142" table:style-name="ce17">
            <text:p>15,829,142</text:p>
          </table:table-cell>
          <table:table-cell office:value-type="float" office:value="254142381" table:style-name="ce17">
            <text:p>254,142,381</text:p>
          </table:table-cell>
          <table:table-cell office:value-type="float" office:value="7396651" table:style-name="ce17">
            <text:p>7,396,651</text:p>
          </table:table-cell>
          <table:table-cell office:value-type="float" office:value="856725" table:style-name="ce17">
            <text:p>856,725</text:p>
          </table:table-cell>
          <table:table-cell office:value-type="float" office:value="7150000" table:style-name="ce17">
            <text:p>7,150,000</text:p>
          </table:table-cell>
          <table:table-cell office:value-type="float" office:value="467148194" table:style-name="ce17">
            <text:p>467,148,194</text:p>
          </table:table-cell>
          <table:table-cell office:value-type="float" office:value="36491489" table:style-name="ce17">
            <text:p>36,491,489</text:p>
          </table:table-cell>
          <table:table-cell office:value-type="float" office:value="86342985" table:style-name="ce17">
            <text:p>86,342,985</text:p>
          </table:table-cell>
          <table:table-cell office:value-type="float" office:value="0" table:style-name="ce17">
            <text:p>0</text:p>
          </table:table-cell>
          <table:table-cell office:value-type="float" office:value="570867" table:style-name="ce17">
            <text:p>570,867</text:p>
          </table:table-cell>
          <table:table-cell office:value-type="float" office:value="54970" table:style-name="ce17">
            <text:p>54,970</text:p>
          </table:table-cell>
          <table:table-cell office:value-type="float" office:value="23402" table:style-name="ce17">
            <text:p>23,402</text:p>
          </table:table-cell>
          <table:table-cell office:value-type="float" office:value="86945420" table:style-name="ce17">
            <text:p>86,945,420</text:p>
          </table:table-cell>
          <table:table-cell office:value-type="float" office:value="50453931" table:style-name="ce18">
            <text:p>50,453,93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158731" table:style-name="ce16">
            <text:p>6,158,731</text:p>
          </table:table-cell>
          <table:table-cell office:value-type="float" office:value="92762484" table:style-name="ce17">
            <text:p>92,762,484</text:p>
          </table:table-cell>
          <table:table-cell office:value-type="float" office:value="0" table:style-name="ce17">
            <text:p>0</text:p>
          </table:table-cell>
          <table:table-cell office:value-type="float" office:value="36394586" table:style-name="ce17">
            <text:p>36,394,586</text:p>
          </table:table-cell>
          <table:table-cell office:value-type="float" office:value="277322090" table:style-name="ce17">
            <text:p>277,322,090</text:p>
          </table:table-cell>
          <table:table-cell office:value-type="float" office:value="299151712" table:style-name="ce17">
            <text:p>299,151,712</text:p>
          </table:table-cell>
          <table:table-cell office:value-type="float" office:value="0" table:style-name="ce17">
            <text:p>0</text:p>
          </table:table-cell>
          <table:table-cell office:value-type="float" office:value="711789603" table:style-name="ce17">
            <text:p>711,789,603</text:p>
          </table:table-cell>
          <table:table-cell office:value-type="float" office:value="40547584" table:style-name="ce17">
            <text:p>40,547,584</text:p>
          </table:table-cell>
          <table:table-cell office:value-type="float" office:value="22082730" table:style-name="ce17">
            <text:p>22,082,730</text:p>
          </table:table-cell>
          <table:table-cell office:value-type="float" office:value="9712394" table:style-name="ce17">
            <text:p>9,712,394</text:p>
          </table:table-cell>
          <table:table-cell office:value-type="float" office:value="2625966" table:style-name="ce17">
            <text:p>2,625,966</text:p>
          </table:table-cell>
          <table:table-cell office:value-type="float" office:value="8096257" table:style-name="ce17">
            <text:p>8,096,257</text:p>
          </table:table-cell>
          <table:table-cell office:value-type="float" office:value="528033" table:style-name="ce17">
            <text:p>528,033</text:p>
          </table:table-cell>
          <table:table-cell office:value-type="float" office:value="41989314" table:style-name="ce17">
            <text:p>41,989,314</text:p>
          </table:table-cell>
          <table:table-cell office:value-type="float" office:value="1441730" table:style-name="ce18">
            <text:p>1,441,73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953779" table:style-name="ce16">
            <text:p>7,953,779</text:p>
          </table:table-cell>
          <table:table-cell office:value-type="float" office:value="349615111" table:style-name="ce17">
            <text:p>349,615,111</text:p>
          </table:table-cell>
          <table:table-cell office:value-type="float" office:value="0" table:style-name="ce17">
            <text:p>0</text:p>
          </table:table-cell>
          <table:table-cell office:value-type="float" office:value="25021562" table:style-name="ce17">
            <text:p>25,021,562</text:p>
          </table:table-cell>
          <table:table-cell office:value-type="float" office:value="854302766" table:style-name="ce17">
            <text:p>854,302,766</text:p>
          </table:table-cell>
          <table:table-cell office:value-type="float" office:value="195488881" table:style-name="ce17">
            <text:p>195,488,881</text:p>
          </table:table-cell>
          <table:table-cell office:value-type="float" office:value="0" table:style-name="ce17">
            <text:p>0</text:p>
          </table:table-cell>
          <table:table-cell office:value-type="float" office:value="1432382099" table:style-name="ce17">
            <text:p>1,432,382,099</text:p>
          </table:table-cell>
          <table:table-cell office:value-type="float" office:value="94668152" table:style-name="ce17">
            <text:p>94,668,152</text:p>
          </table:table-cell>
          <table:table-cell office:value-type="float" office:value="51776852" table:style-name="ce17">
            <text:p>51,776,852</text:p>
          </table:table-cell>
          <table:table-cell office:value-type="float" office:value="16186048" table:style-name="ce17">
            <text:p>16,186,048</text:p>
          </table:table-cell>
          <table:table-cell office:value-type="float" office:value="8057790" table:style-name="ce17">
            <text:p>8,057,790</text:p>
          </table:table-cell>
          <table:table-cell office:value-type="float" office:value="21670003" table:style-name="ce17">
            <text:p>21,670,003</text:p>
          </table:table-cell>
          <table:table-cell office:value-type="float" office:value="115787" table:style-name="ce17">
            <text:p>115,787</text:p>
          </table:table-cell>
          <table:table-cell office:value-type="float" office:value="97574906" table:style-name="ce17">
            <text:p>97,574,906</text:p>
          </table:table-cell>
          <table:table-cell office:value-type="float" office:value="2906754" table:style-name="ce18">
            <text:p>2,906,75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0163" table:style-name="ce16">
            <text:p>170,163</text:p>
          </table:table-cell>
          <table:table-cell office:value-type="float" office:value="21778664" table:style-name="ce17">
            <text:p>21,778,664</text:p>
          </table:table-cell>
          <table:table-cell office:value-type="float" office:value="0" table:style-name="ce17">
            <text:p>0</text:p>
          </table:table-cell>
          <table:table-cell office:value-type="float" office:value="1042175" table:style-name="ce17">
            <text:p>1,042,175</text:p>
          </table:table-cell>
          <table:table-cell office:value-type="float" office:value="33140493" table:style-name="ce17">
            <text:p>33,140,493</text:p>
          </table:table-cell>
          <table:table-cell office:value-type="float" office:value="8569356" table:style-name="ce17">
            <text:p>8,569,356</text:p>
          </table:table-cell>
          <table:table-cell office:value-type="float" office:value="0" table:style-name="ce17">
            <text:p>0</text:p>
          </table:table-cell>
          <table:table-cell office:value-type="float" office:value="64700851" table:style-name="ce17">
            <text:p>64,700,851</text:p>
          </table:table-cell>
          <table:table-cell office:value-type="float" office:value="4526518" table:style-name="ce17">
            <text:p>4,526,518</text:p>
          </table:table-cell>
          <table:table-cell office:value-type="float" office:value="2483351" table:style-name="ce17">
            <text:p>2,483,351</text:p>
          </table:table-cell>
          <table:table-cell office:value-type="float" office:value="740032" table:style-name="ce17">
            <text:p>740,032</text:p>
          </table:table-cell>
          <table:table-cell office:value-type="float" office:value="476305" table:style-name="ce17">
            <text:p>476,305</text:p>
          </table:table-cell>
          <table:table-cell office:value-type="float" office:value="1288819" table:style-name="ce17">
            <text:p>1,288,819</text:p>
          </table:table-cell>
          <table:table-cell office:value-type="float" office:value="26" table:style-name="ce17">
            <text:p>26</text:p>
          </table:table-cell>
          <table:table-cell office:value-type="float" office:value="4988481" table:style-name="ce17">
            <text:p>4,988,481</text:p>
          </table:table-cell>
          <table:table-cell office:value-type="float" office:value="461963" table:style-name="ce18">
            <text:p>461,96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61751105" table:style-name="ce19">
            <text:p>461,751,105</text:p>
          </table:table-cell>
          <table:table-cell office:value-type="float" office:value="7435125886" table:style-name="ce20">
            <text:p>7,435,125,886</text:p>
          </table:table-cell>
          <table:table-cell office:value-type="float" office:value="205277046" table:style-name="ce20">
            <text:p>205,277,046</text:p>
          </table:table-cell>
          <table:table-cell office:value-type="float" office:value="6670755671" table:style-name="ce20">
            <text:p>6,670,755,671</text:p>
          </table:table-cell>
          <table:table-cell office:value-type="float" office:value="17675193058" table:style-name="ce20">
            <text:p>17,675,193,058</text:p>
          </table:table-cell>
          <table:table-cell office:value-type="float" office:value="12136186786" table:style-name="ce20">
            <text:p>12,136,186,786</text:p>
          </table:table-cell>
          <table:table-cell office:value-type="float" office:value="284381513" table:style-name="ce20">
            <text:p>284,381,513</text:p>
          </table:table-cell>
          <table:table-cell office:value-type="float" office:value="44868671065" table:style-name="ce20">
            <text:p>44,868,671,065</text:p>
          </table:table-cell>
          <table:table-cell office:value-type="float" office:value="2779988230" table:style-name="ce20">
            <text:p>2,779,988,230</text:p>
          </table:table-cell>
          <table:table-cell office:value-type="float" office:value="2381887908" table:style-name="ce20">
            <text:p>2,381,887,908</text:p>
          </table:table-cell>
          <table:table-cell office:value-type="float" office:value="26638474" table:style-name="ce20">
            <text:p>26,638,474</text:p>
          </table:table-cell>
          <table:table-cell office:value-type="float" office:value="212328261" table:style-name="ce20">
            <text:p>212,328,261</text:p>
          </table:table-cell>
          <table:table-cell office:value-type="float" office:value="254362475" table:style-name="ce20">
            <text:p>254,362,475</text:p>
          </table:table-cell>
          <table:table-cell office:value-type="float" office:value="32052738" table:style-name="ce20">
            <text:p>32,052,738</text:p>
          </table:table-cell>
          <table:table-cell office:value-type="float" office:value="2843164380" table:style-name="ce20">
            <text:p>2,843,164,380</text:p>
          </table:table-cell>
          <table:table-cell office:value-type="float" office:value="63176150" table:style-name="ce21">
            <text:p>63,176,150</text:p>
          </table:table-cell>
          <table:table-cell table:number-columns-repeated="16366"/>
        </table:table-row>
        <table:table-row table:style-name="ro1">
          <table:table-cell office:value-type="float" office:value="11109" table:style-name="ce2">
            <text:p>11109</text:p>
          </table:table-cell>
          <table:table-cell office:value-type="string" table:style-name="ce2">
            <text:p>本國銀行</text:p>
          </table:table-cell>
          <table:table-cell office:value-type="float" office:value="426412426" table:style-name="ce13">
            <text:p>426,412,426</text:p>
          </table:table-cell>
          <table:table-cell office:value-type="float" office:value="6645972546" table:style-name="ce14">
            <text:p>6,645,972,546</text:p>
          </table:table-cell>
          <table:table-cell office:value-type="float" office:value="183955901" table:style-name="ce14">
            <text:p>183,955,901</text:p>
          </table:table-cell>
          <table:table-cell office:value-type="float" office:value="6318773551" table:style-name="ce14">
            <text:p>6,318,773,551</text:p>
          </table:table-cell>
          <table:table-cell office:value-type="float" office:value="16546840975" table:style-name="ce14">
            <text:p>16,546,840,975</text:p>
          </table:table-cell>
          <table:table-cell office:value-type="float" office:value="11730504515" table:style-name="ce14">
            <text:p>11,730,504,515</text:p>
          </table:table-cell>
          <table:table-cell office:value-type="float" office:value="285772932" table:style-name="ce14">
            <text:p>285,772,932</text:p>
          </table:table-cell>
          <table:table-cell office:value-type="float" office:value="42138232846" table:style-name="ce14">
            <text:p>42,138,232,846</text:p>
          </table:table-cell>
          <table:table-cell office:value-type="float" office:value="2587551435" table:style-name="ce14">
            <text:p>2,587,551,435</text:p>
          </table:table-cell>
          <table:table-cell office:value-type="float" office:value="2202054848" table:style-name="ce14">
            <text:p>2,202,054,848</text:p>
          </table:table-cell>
          <table:table-cell office:value-type="float" office:value="0" table:style-name="ce14">
            <text:p>0</text:p>
          </table:table-cell>
          <table:table-cell office:value-type="float" office:value="204759163" table:style-name="ce14">
            <text:p>204,759,163</text:p>
          </table:table-cell>
          <table:table-cell office:value-type="float" office:value="228722217" table:style-name="ce14">
            <text:p>228,722,217</text:p>
          </table:table-cell>
          <table:table-cell office:value-type="float" office:value="31524863" table:style-name="ce14">
            <text:p>31,524,863</text:p>
          </table:table-cell>
          <table:table-cell office:value-type="float" office:value="2604011365" table:style-name="ce14">
            <text:p>2,604,011,365</text:p>
          </table:table-cell>
          <table:table-cell office:value-type="float" office:value="16459930" table:style-name="ce15">
            <text:p>16,459,93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765187" table:style-name="ce16">
            <text:p>9,765,187</text:p>
          </table:table-cell>
          <table:table-cell office:value-type="float" office:value="174086574" table:style-name="ce17">
            <text:p>174,086,574</text:p>
          </table:table-cell>
          <table:table-cell office:value-type="float" office:value="15950845" table:style-name="ce17">
            <text:p>15,950,845</text:p>
          </table:table-cell>
          <table:table-cell office:value-type="float" office:value="297425931" table:style-name="ce17">
            <text:p>297,425,931</text:p>
          </table:table-cell>
          <table:table-cell office:value-type="float" office:value="7387150" table:style-name="ce17">
            <text:p>7,387,150</text:p>
          </table:table-cell>
          <table:table-cell office:value-type="float" office:value="858737" table:style-name="ce17">
            <text:p>858,737</text:p>
          </table:table-cell>
          <table:table-cell office:value-type="float" office:value="7150000" table:style-name="ce17">
            <text:p>7,150,000</text:p>
          </table:table-cell>
          <table:table-cell office:value-type="float" office:value="512624424" table:style-name="ce17">
            <text:p>512,624,424</text:p>
          </table:table-cell>
          <table:table-cell office:value-type="float" office:value="39203646" table:style-name="ce17">
            <text:p>39,203,646</text:p>
          </table:table-cell>
          <table:table-cell office:value-type="float" office:value="94792869" table:style-name="ce17">
            <text:p>94,792,869</text:p>
          </table:table-cell>
          <table:table-cell office:value-type="float" office:value="0" table:style-name="ce17">
            <text:p>0</text:p>
          </table:table-cell>
          <table:table-cell office:value-type="float" office:value="615447" table:style-name="ce17">
            <text:p>615,447</text:p>
          </table:table-cell>
          <table:table-cell office:value-type="float" office:value="61791" table:style-name="ce17">
            <text:p>61,791</text:p>
          </table:table-cell>
          <table:table-cell office:value-type="float" office:value="50046" table:style-name="ce17">
            <text:p>50,046</text:p>
          </table:table-cell>
          <table:table-cell office:value-type="float" office:value="95420061" table:style-name="ce17">
            <text:p>95,420,061</text:p>
          </table:table-cell>
          <table:table-cell office:value-type="float" office:value="56216415" table:style-name="ce18">
            <text:p>56,216,41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319685" table:style-name="ce16">
            <text:p>6,319,685</text:p>
          </table:table-cell>
          <table:table-cell office:value-type="float" office:value="92479876" table:style-name="ce17">
            <text:p>92,479,876</text:p>
          </table:table-cell>
          <table:table-cell office:value-type="float" office:value="0" table:style-name="ce17">
            <text:p>0</text:p>
          </table:table-cell>
          <table:table-cell office:value-type="float" office:value="37412910" table:style-name="ce17">
            <text:p>37,412,910</text:p>
          </table:table-cell>
          <table:table-cell office:value-type="float" office:value="277383236" table:style-name="ce17">
            <text:p>277,383,236</text:p>
          </table:table-cell>
          <table:table-cell office:value-type="float" office:value="301756605" table:style-name="ce17">
            <text:p>301,756,605</text:p>
          </table:table-cell>
          <table:table-cell office:value-type="float" office:value="0" table:style-name="ce17">
            <text:p>0</text:p>
          </table:table-cell>
          <table:table-cell office:value-type="float" office:value="715352312" table:style-name="ce17">
            <text:p>715,352,312</text:p>
          </table:table-cell>
          <table:table-cell office:value-type="float" office:value="40704644" table:style-name="ce17">
            <text:p>40,704,644</text:p>
          </table:table-cell>
          <table:table-cell office:value-type="float" office:value="22293896" table:style-name="ce17">
            <text:p>22,293,896</text:p>
          </table:table-cell>
          <table:table-cell office:value-type="float" office:value="9018452" table:style-name="ce17">
            <text:p>9,018,452</text:p>
          </table:table-cell>
          <table:table-cell office:value-type="float" office:value="2680743" table:style-name="ce17">
            <text:p>2,680,743</text:p>
          </table:table-cell>
          <table:table-cell office:value-type="float" office:value="8197501" table:style-name="ce17">
            <text:p>8,197,501</text:p>
          </table:table-cell>
          <table:table-cell office:value-type="float" office:value="476254" table:style-name="ce17">
            <text:p>476,254</text:p>
          </table:table-cell>
          <table:table-cell office:value-type="float" office:value="41714338" table:style-name="ce17">
            <text:p>41,714,338</text:p>
          </table:table-cell>
          <table:table-cell office:value-type="float" office:value="1009694" table:style-name="ce18">
            <text:p>1,009,69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097331" table:style-name="ce16">
            <text:p>8,097,331</text:p>
          </table:table-cell>
          <table:table-cell office:value-type="float" office:value="349504889" table:style-name="ce17">
            <text:p>349,504,889</text:p>
          </table:table-cell>
          <table:table-cell office:value-type="float" office:value="0" table:style-name="ce17">
            <text:p>0</text:p>
          </table:table-cell>
          <table:table-cell office:value-type="float" office:value="25277542" table:style-name="ce17">
            <text:p>25,277,542</text:p>
          </table:table-cell>
          <table:table-cell office:value-type="float" office:value="855103859" table:style-name="ce17">
            <text:p>855,103,859</text:p>
          </table:table-cell>
          <table:table-cell office:value-type="float" office:value="196389746" table:style-name="ce17">
            <text:p>196,389,746</text:p>
          </table:table-cell>
          <table:table-cell office:value-type="float" office:value="0" table:style-name="ce17">
            <text:p>0</text:p>
          </table:table-cell>
          <table:table-cell office:value-type="float" office:value="1434373367" table:style-name="ce17">
            <text:p>1,434,373,367</text:p>
          </table:table-cell>
          <table:table-cell office:value-type="float" office:value="94770671" table:style-name="ce17">
            <text:p>94,770,671</text:p>
          </table:table-cell>
          <table:table-cell office:value-type="float" office:value="52059157" table:style-name="ce17">
            <text:p>52,059,157</text:p>
          </table:table-cell>
          <table:table-cell office:value-type="float" office:value="15683130" table:style-name="ce17">
            <text:p>15,683,130</text:p>
          </table:table-cell>
          <table:table-cell office:value-type="float" office:value="8352686" table:style-name="ce17">
            <text:p>8,352,686</text:p>
          </table:table-cell>
          <table:table-cell office:value-type="float" office:value="21800137" table:style-name="ce17">
            <text:p>21,800,137</text:p>
          </table:table-cell>
          <table:table-cell office:value-type="float" office:value="124075" table:style-name="ce17">
            <text:p>124,075</text:p>
          </table:table-cell>
          <table:table-cell office:value-type="float" office:value="97771035" table:style-name="ce17">
            <text:p>97,771,035</text:p>
          </table:table-cell>
          <table:table-cell office:value-type="float" office:value="3000364" table:style-name="ce18">
            <text:p>3,000,36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2878" table:style-name="ce16">
            <text:p>172,878</text:p>
          </table:table-cell>
          <table:table-cell office:value-type="float" office:value="22055711" table:style-name="ce17">
            <text:p>22,055,711</text:p>
          </table:table-cell>
          <table:table-cell office:value-type="float" office:value="0" table:style-name="ce17">
            <text:p>0</text:p>
          </table:table-cell>
          <table:table-cell office:value-type="float" office:value="1037518" table:style-name="ce17">
            <text:p>1,037,518</text:p>
          </table:table-cell>
          <table:table-cell office:value-type="float" office:value="33416523" table:style-name="ce17">
            <text:p>33,416,523</text:p>
          </table:table-cell>
          <table:table-cell office:value-type="float" office:value="8669238" table:style-name="ce17">
            <text:p>8,669,238</text:p>
          </table:table-cell>
          <table:table-cell office:value-type="float" office:value="0" table:style-name="ce17">
            <text:p>0</text:p>
          </table:table-cell>
          <table:table-cell office:value-type="float" office:value="65351868" table:style-name="ce17">
            <text:p>65,351,868</text:p>
          </table:table-cell>
          <table:table-cell office:value-type="float" office:value="4574463" table:style-name="ce17">
            <text:p>4,574,463</text:p>
          </table:table-cell>
          <table:table-cell office:value-type="float" office:value="2489944" table:style-name="ce17">
            <text:p>2,489,944</text:p>
          </table:table-cell>
          <table:table-cell office:value-type="float" office:value="770121" table:style-name="ce17">
            <text:p>770,121</text:p>
          </table:table-cell>
          <table:table-cell office:value-type="float" office:value="511936" table:style-name="ce17">
            <text:p>511,936</text:p>
          </table:table-cell>
          <table:table-cell office:value-type="float" office:value="1277261" table:style-name="ce17">
            <text:p>1,277,261</text:p>
          </table:table-cell>
          <table:table-cell office:value-type="float" office:value="11" table:style-name="ce17">
            <text:p>11</text:p>
          </table:table-cell>
          <table:table-cell office:value-type="float" office:value="5049251" table:style-name="ce17">
            <text:p>5,049,251</text:p>
          </table:table-cell>
          <table:table-cell office:value-type="float" office:value="474788" table:style-name="ce18">
            <text:p>474,788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50767507" table:style-name="ce19">
            <text:p>450,767,507</text:p>
          </table:table-cell>
          <table:table-cell office:value-type="float" office:value="7284099596" table:style-name="ce20">
            <text:p>7,284,099,596</text:p>
          </table:table-cell>
          <table:table-cell office:value-type="float" office:value="199906746" table:style-name="ce20">
            <text:p>199,906,746</text:p>
          </table:table-cell>
          <table:table-cell office:value-type="float" office:value="6679927452" table:style-name="ce20">
            <text:p>6,679,927,452</text:p>
          </table:table-cell>
          <table:table-cell office:value-type="float" office:value="17720131743" table:style-name="ce20">
            <text:p>17,720,131,743</text:p>
          </table:table-cell>
          <table:table-cell office:value-type="float" office:value="12238178841" table:style-name="ce20">
            <text:p>12,238,178,841</text:p>
          </table:table-cell>
          <table:table-cell office:value-type="float" office:value="292922932" table:style-name="ce20">
            <text:p>292,922,932</text:p>
          </table:table-cell>
          <table:table-cell office:value-type="float" office:value="44865934817" table:style-name="ce20">
            <text:p>44,865,934,817</text:p>
          </table:table-cell>
          <table:table-cell office:value-type="float" office:value="2766804859" table:style-name="ce20">
            <text:p>2,766,804,859</text:p>
          </table:table-cell>
          <table:table-cell office:value-type="float" office:value="2373690714" table:style-name="ce20">
            <text:p>2,373,690,714</text:p>
          </table:table-cell>
          <table:table-cell office:value-type="float" office:value="25471703" table:style-name="ce20">
            <text:p>25,471,703</text:p>
          </table:table-cell>
          <table:table-cell office:value-type="float" office:value="216919975" table:style-name="ce20">
            <text:p>216,919,975</text:p>
          </table:table-cell>
          <table:table-cell office:value-type="float" office:value="260058907" table:style-name="ce20">
            <text:p>260,058,907</text:p>
          </table:table-cell>
          <table:table-cell office:value-type="float" office:value="32175249" table:style-name="ce20">
            <text:p>32,175,249</text:p>
          </table:table-cell>
          <table:table-cell office:value-type="float" office:value="2843966050" table:style-name="ce20">
            <text:p>2,843,966,050</text:p>
          </table:table-cell>
          <table:table-cell office:value-type="float" office:value="77161191" table:style-name="ce21">
            <text:p>77,161,191</text:p>
          </table:table-cell>
          <table:table-cell table:number-columns-repeated="16366"/>
        </table:table-row>
        <table:table-row table:style-name="ro1">
          <table:table-cell office:value-type="float" office:value="11110" table:style-name="ce2">
            <text:p>11110</text:p>
          </table:table-cell>
          <table:table-cell office:value-type="string" table:style-name="ce2">
            <text:p>本國銀行</text:p>
          </table:table-cell>
          <table:table-cell office:value-type="float" office:value="416028560" table:style-name="ce13">
            <text:p>416,028,560</text:p>
          </table:table-cell>
          <table:table-cell office:value-type="float" office:value="6566411550" table:style-name="ce14">
            <text:p>6,566,411,550</text:p>
          </table:table-cell>
          <table:table-cell office:value-type="float" office:value="172700310" table:style-name="ce14">
            <text:p>172,700,310</text:p>
          </table:table-cell>
          <table:table-cell office:value-type="float" office:value="6291171080" table:style-name="ce14">
            <text:p>6,291,171,080</text:p>
          </table:table-cell>
          <table:table-cell office:value-type="float" office:value="16385036766" table:style-name="ce14">
            <text:p>16,385,036,766</text:p>
          </table:table-cell>
          <table:table-cell office:value-type="float" office:value="11874094985" table:style-name="ce14">
            <text:p>11,874,094,985</text:p>
          </table:table-cell>
          <table:table-cell office:value-type="float" office:value="287020366" table:style-name="ce14">
            <text:p>287,020,366</text:p>
          </table:table-cell>
          <table:table-cell office:value-type="float" office:value="41992463617" table:style-name="ce14">
            <text:p>41,992,463,617</text:p>
          </table:table-cell>
          <table:table-cell office:value-type="float" office:value="2670113830" table:style-name="ce14">
            <text:p>2,670,113,830</text:p>
          </table:table-cell>
          <table:table-cell office:value-type="float" office:value="2267001423" table:style-name="ce14">
            <text:p>2,267,001,423</text:p>
          </table:table-cell>
          <table:table-cell office:value-type="float" office:value="0" table:style-name="ce14">
            <text:p>0</text:p>
          </table:table-cell>
          <table:table-cell office:value-type="float" office:value="205391106" table:style-name="ce14">
            <text:p>205,391,106</text:p>
          </table:table-cell>
          <table:table-cell office:value-type="float" office:value="228352469" table:style-name="ce14">
            <text:p>228,352,469</text:p>
          </table:table-cell>
          <table:table-cell office:value-type="float" office:value="31169821" table:style-name="ce14">
            <text:p>31,169,821</text:p>
          </table:table-cell>
          <table:table-cell office:value-type="float" office:value="2669575177" table:style-name="ce14">
            <text:p>2,669,575,177</text:p>
          </table:table-cell>
          <table:table-cell office:value-type="float" office:value="-538653" table:style-name="ce15">
            <text:p>-538,65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409189" table:style-name="ce16">
            <text:p>9,409,189</text:p>
          </table:table-cell>
          <table:table-cell office:value-type="float" office:value="169123583" table:style-name="ce17">
            <text:p>169,123,583</text:p>
          </table:table-cell>
          <table:table-cell office:value-type="float" office:value="14290428" table:style-name="ce17">
            <text:p>14,290,428</text:p>
          </table:table-cell>
          <table:table-cell office:value-type="float" office:value="291961698" table:style-name="ce17">
            <text:p>291,961,698</text:p>
          </table:table-cell>
          <table:table-cell office:value-type="float" office:value="6523459" table:style-name="ce17">
            <text:p>6,523,459</text:p>
          </table:table-cell>
          <table:table-cell office:value-type="float" office:value="930979" table:style-name="ce17">
            <text:p>930,979</text:p>
          </table:table-cell>
          <table:table-cell office:value-type="float" office:value="7150000" table:style-name="ce17">
            <text:p>7,150,000</text:p>
          </table:table-cell>
          <table:table-cell office:value-type="float" office:value="499389336" table:style-name="ce17">
            <text:p>499,389,336</text:p>
          </table:table-cell>
          <table:table-cell office:value-type="float" office:value="38893035" table:style-name="ce17">
            <text:p>38,893,035</text:p>
          </table:table-cell>
          <table:table-cell office:value-type="float" office:value="85740361" table:style-name="ce17">
            <text:p>85,740,361</text:p>
          </table:table-cell>
          <table:table-cell office:value-type="float" office:value="0" table:style-name="ce17">
            <text:p>0</text:p>
          </table:table-cell>
          <table:table-cell office:value-type="float" office:value="801682" table:style-name="ce17">
            <text:p>801,682</text:p>
          </table:table-cell>
          <table:table-cell office:value-type="float" office:value="57838" table:style-name="ce17">
            <text:p>57,838</text:p>
          </table:table-cell>
          <table:table-cell office:value-type="float" office:value="31999" table:style-name="ce17">
            <text:p>31,999</text:p>
          </table:table-cell>
          <table:table-cell office:value-type="float" office:value="86567882" table:style-name="ce17">
            <text:p>86,567,882</text:p>
          </table:table-cell>
          <table:table-cell office:value-type="float" office:value="47674847" table:style-name="ce18">
            <text:p>47,674,84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283401" table:style-name="ce16">
            <text:p>6,283,401</text:p>
          </table:table-cell>
          <table:table-cell office:value-type="float" office:value="92650459" table:style-name="ce17">
            <text:p>92,650,459</text:p>
          </table:table-cell>
          <table:table-cell office:value-type="float" office:value="0" table:style-name="ce17">
            <text:p>0</text:p>
          </table:table-cell>
          <table:table-cell office:value-type="float" office:value="37502662" table:style-name="ce17">
            <text:p>37,502,662</text:p>
          </table:table-cell>
          <table:table-cell office:value-type="float" office:value="274475489" table:style-name="ce17">
            <text:p>274,475,489</text:p>
          </table:table-cell>
          <table:table-cell office:value-type="float" office:value="304314434" table:style-name="ce17">
            <text:p>304,314,434</text:p>
          </table:table-cell>
          <table:table-cell office:value-type="float" office:value="0" table:style-name="ce17">
            <text:p>0</text:p>
          </table:table-cell>
          <table:table-cell office:value-type="float" office:value="715226445" table:style-name="ce17">
            <text:p>715,226,445</text:p>
          </table:table-cell>
          <table:table-cell office:value-type="float" office:value="42452045" table:style-name="ce17">
            <text:p>42,452,045</text:p>
          </table:table-cell>
          <table:table-cell office:value-type="float" office:value="22387560" table:style-name="ce17">
            <text:p>22,387,560</text:p>
          </table:table-cell>
          <table:table-cell office:value-type="float" office:value="10582135" table:style-name="ce17">
            <text:p>10,582,135</text:p>
          </table:table-cell>
          <table:table-cell office:value-type="float" office:value="2730054" table:style-name="ce17">
            <text:p>2,730,054</text:p>
          </table:table-cell>
          <table:table-cell office:value-type="float" office:value="8091958" table:style-name="ce17">
            <text:p>8,091,958</text:p>
          </table:table-cell>
          <table:table-cell office:value-type="float" office:value="459278" table:style-name="ce17">
            <text:p>459,278</text:p>
          </table:table-cell>
          <table:table-cell office:value-type="float" office:value="43332429" table:style-name="ce17">
            <text:p>43,332,429</text:p>
          </table:table-cell>
          <table:table-cell office:value-type="float" office:value="880384" table:style-name="ce18">
            <text:p>880,38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160809" table:style-name="ce16">
            <text:p>8,160,809</text:p>
          </table:table-cell>
          <table:table-cell office:value-type="float" office:value="349720157" table:style-name="ce17">
            <text:p>349,720,157</text:p>
          </table:table-cell>
          <table:table-cell office:value-type="float" office:value="0" table:style-name="ce17">
            <text:p>0</text:p>
          </table:table-cell>
          <table:table-cell office:value-type="float" office:value="26208600" table:style-name="ce17">
            <text:p>26,208,600</text:p>
          </table:table-cell>
          <table:table-cell office:value-type="float" office:value="849966080" table:style-name="ce17">
            <text:p>849,966,080</text:p>
          </table:table-cell>
          <table:table-cell office:value-type="float" office:value="198107194" table:style-name="ce17">
            <text:p>198,107,194</text:p>
          </table:table-cell>
          <table:table-cell office:value-type="float" office:value="0" table:style-name="ce17">
            <text:p>0</text:p>
          </table:table-cell>
          <table:table-cell office:value-type="float" office:value="1432162840" table:style-name="ce17">
            <text:p>1,432,162,840</text:p>
          </table:table-cell>
          <table:table-cell office:value-type="float" office:value="98206101" table:style-name="ce17">
            <text:p>98,206,101</text:p>
          </table:table-cell>
          <table:table-cell office:value-type="float" office:value="52125077" table:style-name="ce17">
            <text:p>52,125,077</text:p>
          </table:table-cell>
          <table:table-cell office:value-type="float" office:value="18020130" table:style-name="ce17">
            <text:p>18,020,130</text:p>
          </table:table-cell>
          <table:table-cell office:value-type="float" office:value="8932875" table:style-name="ce17">
            <text:p>8,932,875</text:p>
          </table:table-cell>
          <table:table-cell office:value-type="float" office:value="21590172" table:style-name="ce17">
            <text:p>21,590,172</text:p>
          </table:table-cell>
          <table:table-cell office:value-type="float" office:value="114805" table:style-name="ce17">
            <text:p>114,805</text:p>
          </table:table-cell>
          <table:table-cell office:value-type="float" office:value="100553449" table:style-name="ce17">
            <text:p>100,553,449</text:p>
          </table:table-cell>
          <table:table-cell office:value-type="float" office:value="2347348" table:style-name="ce18">
            <text:p>2,347,34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1692" table:style-name="ce16">
            <text:p>171,692</text:p>
          </table:table-cell>
          <table:table-cell office:value-type="float" office:value="22259572" table:style-name="ce17">
            <text:p>22,259,572</text:p>
          </table:table-cell>
          <table:table-cell office:value-type="float" office:value="0" table:style-name="ce17">
            <text:p>0</text:p>
          </table:table-cell>
          <table:table-cell office:value-type="float" office:value="1059411" table:style-name="ce17">
            <text:p>1,059,411</text:p>
          </table:table-cell>
          <table:table-cell office:value-type="float" office:value="33522247" table:style-name="ce17">
            <text:p>33,522,247</text:p>
          </table:table-cell>
          <table:table-cell office:value-type="float" office:value="8675532" table:style-name="ce17">
            <text:p>8,675,532</text:p>
          </table:table-cell>
          <table:table-cell office:value-type="float" office:value="0" table:style-name="ce17">
            <text:p>0</text:p>
          </table:table-cell>
          <table:table-cell office:value-type="float" office:value="65688454" table:style-name="ce17">
            <text:p>65,688,454</text:p>
          </table:table-cell>
          <table:table-cell office:value-type="float" office:value="4766491" table:style-name="ce17">
            <text:p>4,766,491</text:p>
          </table:table-cell>
          <table:table-cell office:value-type="float" office:value="2516012" table:style-name="ce17">
            <text:p>2,516,012</text:p>
          </table:table-cell>
          <table:table-cell office:value-type="float" office:value="845752" table:style-name="ce17">
            <text:p>845,752</text:p>
          </table:table-cell>
          <table:table-cell office:value-type="float" office:value="515420" table:style-name="ce17">
            <text:p>515,420</text:p>
          </table:table-cell>
          <table:table-cell office:value-type="float" office:value="1312189" table:style-name="ce17">
            <text:p>1,312,189</text:p>
          </table:table-cell>
          <table:table-cell office:value-type="float" office:value="43" table:style-name="ce17">
            <text:p>43</text:p>
          </table:table-cell>
          <table:table-cell office:value-type="float" office:value="5189330" table:style-name="ce17">
            <text:p>5,189,330</text:p>
          </table:table-cell>
          <table:table-cell office:value-type="float" office:value="422839" table:style-name="ce18">
            <text:p>422,839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40053651" table:style-name="ce19">
            <text:p>440,053,651</text:p>
          </table:table-cell>
          <table:table-cell office:value-type="float" office:value="7200165321" table:style-name="ce20">
            <text:p>7,200,165,321</text:p>
          </table:table-cell>
          <table:table-cell office:value-type="float" office:value="186990738" table:style-name="ce20">
            <text:p>186,990,738</text:p>
          </table:table-cell>
          <table:table-cell office:value-type="float" office:value="6647903451" table:style-name="ce20">
            <text:p>6,647,903,451</text:p>
          </table:table-cell>
          <table:table-cell office:value-type="float" office:value="17549524041" table:style-name="ce20">
            <text:p>17,549,524,041</text:p>
          </table:table-cell>
          <table:table-cell office:value-type="float" office:value="12386123124" table:style-name="ce20">
            <text:p>12,386,123,124</text:p>
          </table:table-cell>
          <table:table-cell office:value-type="float" office:value="294170366" table:style-name="ce20">
            <text:p>294,170,366</text:p>
          </table:table-cell>
          <table:table-cell office:value-type="float" office:value="44704930692" table:style-name="ce20">
            <text:p>44,704,930,692</text:p>
          </table:table-cell>
          <table:table-cell office:value-type="float" office:value="2854431502" table:style-name="ce20">
            <text:p>2,854,431,502</text:p>
          </table:table-cell>
          <table:table-cell office:value-type="float" office:value="2429770433" table:style-name="ce20">
            <text:p>2,429,770,433</text:p>
          </table:table-cell>
          <table:table-cell office:value-type="float" office:value="29448017" table:style-name="ce20">
            <text:p>29,448,017</text:p>
          </table:table-cell>
          <table:table-cell office:value-type="float" office:value="218371137" table:style-name="ce20">
            <text:p>218,371,137</text:p>
          </table:table-cell>
          <table:table-cell office:value-type="float" office:value="259404626" table:style-name="ce20">
            <text:p>259,404,626</text:p>
          </table:table-cell>
          <table:table-cell office:value-type="float" office:value="31775946" table:style-name="ce20">
            <text:p>31,775,946</text:p>
          </table:table-cell>
          <table:table-cell office:value-type="float" office:value="2905218267" table:style-name="ce20">
            <text:p>2,905,218,267</text:p>
          </table:table-cell>
          <table:table-cell office:value-type="float" office:value="50786765" table:style-name="ce21">
            <text:p>50,786,765</text:p>
          </table:table-cell>
          <table:table-cell table:number-columns-repeated="16366"/>
        </table:table-row>
        <table:table-row table:style-name="ro1">
          <table:table-cell office:value-type="float" office:value="11111" table:style-name="ce2">
            <text:p>11111</text:p>
          </table:table-cell>
          <table:table-cell office:value-type="string" table:style-name="ce2">
            <text:p>本國銀行</text:p>
          </table:table-cell>
          <table:table-cell office:value-type="float" office:value="421718147" table:style-name="ce13">
            <text:p>421,718,147</text:p>
          </table:table-cell>
          <table:table-cell office:value-type="float" office:value="6629941804" table:style-name="ce14">
            <text:p>6,629,941,804</text:p>
          </table:table-cell>
          <table:table-cell office:value-type="float" office:value="177766833" table:style-name="ce14">
            <text:p>177,766,833</text:p>
          </table:table-cell>
          <table:table-cell office:value-type="float" office:value="6421826456" table:style-name="ce14">
            <text:p>6,421,826,456</text:p>
          </table:table-cell>
          <table:table-cell office:value-type="float" office:value="16378608807" table:style-name="ce14">
            <text:p>16,378,608,807</text:p>
          </table:table-cell>
          <table:table-cell office:value-type="float" office:value="11999102219" table:style-name="ce14">
            <text:p>11,999,102,219</text:p>
          </table:table-cell>
          <table:table-cell office:value-type="float" office:value="288224694" table:style-name="ce14">
            <text:p>288,224,694</text:p>
          </table:table-cell>
          <table:table-cell office:value-type="float" office:value="42317188960" table:style-name="ce14">
            <text:p>42,317,188,960</text:p>
          </table:table-cell>
          <table:table-cell office:value-type="float" office:value="2692903248" table:style-name="ce14">
            <text:p>2,692,903,248</text:p>
          </table:table-cell>
          <table:table-cell office:value-type="float" office:value="2320297764" table:style-name="ce14">
            <text:p>2,320,297,764</text:p>
          </table:table-cell>
          <table:table-cell office:value-type="float" office:value="0" table:style-name="ce14">
            <text:p>0</text:p>
          </table:table-cell>
          <table:table-cell office:value-type="float" office:value="194532446" table:style-name="ce14">
            <text:p>194,532,446</text:p>
          </table:table-cell>
          <table:table-cell office:value-type="float" office:value="224831712" table:style-name="ce14">
            <text:p>224,831,712</text:p>
          </table:table-cell>
          <table:table-cell office:value-type="float" office:value="33307466" table:style-name="ce14">
            <text:p>33,307,466</text:p>
          </table:table-cell>
          <table:table-cell office:value-type="float" office:value="2706354456" table:style-name="ce14">
            <text:p>2,706,354,456</text:p>
          </table:table-cell>
          <table:table-cell office:value-type="float" office:value="13451208" table:style-name="ce15">
            <text:p>13,451,20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412631" table:style-name="ce16">
            <text:p>9,412,631</text:p>
          </table:table-cell>
          <table:table-cell office:value-type="float" office:value="166210503" table:style-name="ce17">
            <text:p>166,210,503</text:p>
          </table:table-cell>
          <table:table-cell office:value-type="float" office:value="18129330" table:style-name="ce17">
            <text:p>18,129,330</text:p>
          </table:table-cell>
          <table:table-cell office:value-type="float" office:value="294446608" table:style-name="ce17">
            <text:p>294,446,608</text:p>
          </table:table-cell>
          <table:table-cell office:value-type="float" office:value="6720795" table:style-name="ce17">
            <text:p>6,720,795</text:p>
          </table:table-cell>
          <table:table-cell office:value-type="float" office:value="1197696" table:style-name="ce17">
            <text:p>1,197,696</text:p>
          </table:table-cell>
          <table:table-cell office:value-type="float" office:value="7150000" table:style-name="ce17">
            <text:p>7,150,000</text:p>
          </table:table-cell>
          <table:table-cell office:value-type="float" office:value="503267563" table:style-name="ce17">
            <text:p>503,267,563</text:p>
          </table:table-cell>
          <table:table-cell office:value-type="float" office:value="40384729" table:style-name="ce17">
            <text:p>40,384,729</text:p>
          </table:table-cell>
          <table:table-cell office:value-type="float" office:value="90175153" table:style-name="ce17">
            <text:p>90,175,153</text:p>
          </table:table-cell>
          <table:table-cell office:value-type="float" office:value="0" table:style-name="ce17">
            <text:p>0</text:p>
          </table:table-cell>
          <table:table-cell office:value-type="float" office:value="568465" table:style-name="ce17">
            <text:p>568,465</text:p>
          </table:table-cell>
          <table:table-cell office:value-type="float" office:value="55470" table:style-name="ce17">
            <text:p>55,470</text:p>
          </table:table-cell>
          <table:table-cell office:value-type="float" office:value="42797" table:style-name="ce17">
            <text:p>42,797</text:p>
          </table:table-cell>
          <table:table-cell office:value-type="float" office:value="90756291" table:style-name="ce17">
            <text:p>90,756,291</text:p>
          </table:table-cell>
          <table:table-cell office:value-type="float" office:value="50371562" table:style-name="ce18">
            <text:p>50,371,56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167580" table:style-name="ce16">
            <text:p>6,167,580</text:p>
          </table:table-cell>
          <table:table-cell office:value-type="float" office:value="93829650" table:style-name="ce17">
            <text:p>93,829,650</text:p>
          </table:table-cell>
          <table:table-cell office:value-type="float" office:value="0" table:style-name="ce17">
            <text:p>0</text:p>
          </table:table-cell>
          <table:table-cell office:value-type="float" office:value="37772898" table:style-name="ce17">
            <text:p>37,772,898</text:p>
          </table:table-cell>
          <table:table-cell office:value-type="float" office:value="273787389" table:style-name="ce17">
            <text:p>273,787,389</text:p>
          </table:table-cell>
          <table:table-cell office:value-type="float" office:value="306502697" table:style-name="ce17">
            <text:p>306,502,697</text:p>
          </table:table-cell>
          <table:table-cell office:value-type="float" office:value="0" table:style-name="ce17">
            <text:p>0</text:p>
          </table:table-cell>
          <table:table-cell office:value-type="float" office:value="718060214" table:style-name="ce17">
            <text:p>718,060,214</text:p>
          </table:table-cell>
          <table:table-cell office:value-type="float" office:value="42632222" table:style-name="ce17">
            <text:p>42,632,222</text:p>
          </table:table-cell>
          <table:table-cell office:value-type="float" office:value="23348630" table:style-name="ce17">
            <text:p>23,348,630</text:p>
          </table:table-cell>
          <table:table-cell office:value-type="float" office:value="9930196" table:style-name="ce17">
            <text:p>9,930,196</text:p>
          </table:table-cell>
          <table:table-cell office:value-type="float" office:value="2660753" table:style-name="ce17">
            <text:p>2,660,753</text:p>
          </table:table-cell>
          <table:table-cell office:value-type="float" office:value="8197392" table:style-name="ce17">
            <text:p>8,197,392</text:p>
          </table:table-cell>
          <table:table-cell office:value-type="float" office:value="479498" table:style-name="ce17">
            <text:p>479,498</text:p>
          </table:table-cell>
          <table:table-cell office:value-type="float" office:value="43657473" table:style-name="ce17">
            <text:p>43,657,473</text:p>
          </table:table-cell>
          <table:table-cell office:value-type="float" office:value="1025251" table:style-name="ce18">
            <text:p>1,025,25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082378" table:style-name="ce16">
            <text:p>8,082,378</text:p>
          </table:table-cell>
          <table:table-cell office:value-type="float" office:value="351547022" table:style-name="ce17">
            <text:p>351,547,022</text:p>
          </table:table-cell>
          <table:table-cell office:value-type="float" office:value="0" table:style-name="ce17">
            <text:p>0</text:p>
          </table:table-cell>
          <table:table-cell office:value-type="float" office:value="26512285" table:style-name="ce17">
            <text:p>26,512,285</text:p>
          </table:table-cell>
          <table:table-cell office:value-type="float" office:value="848883589" table:style-name="ce17">
            <text:p>848,883,589</text:p>
          </table:table-cell>
          <table:table-cell office:value-type="float" office:value="199842402" table:style-name="ce17">
            <text:p>199,842,402</text:p>
          </table:table-cell>
          <table:table-cell office:value-type="float" office:value="0" table:style-name="ce17">
            <text:p>0</text:p>
          </table:table-cell>
          <table:table-cell office:value-type="float" office:value="1434867676" table:style-name="ce17">
            <text:p>1,434,867,676</text:p>
          </table:table-cell>
          <table:table-cell office:value-type="float" office:value="98414828" table:style-name="ce17">
            <text:p>98,414,828</text:p>
          </table:table-cell>
          <table:table-cell office:value-type="float" office:value="54000183" table:style-name="ce17">
            <text:p>54,000,183</text:p>
          </table:table-cell>
          <table:table-cell office:value-type="float" office:value="16915917" table:style-name="ce17">
            <text:p>16,915,917</text:p>
          </table:table-cell>
          <table:table-cell office:value-type="float" office:value="8641515" table:style-name="ce17">
            <text:p>8,641,515</text:p>
          </table:table-cell>
          <table:table-cell office:value-type="float" office:value="22143885" table:style-name="ce17">
            <text:p>22,143,885</text:p>
          </table:table-cell>
          <table:table-cell office:value-type="float" office:value="107911" table:style-name="ce17">
            <text:p>107,911</text:p>
          </table:table-cell>
          <table:table-cell office:value-type="float" office:value="101593589" table:style-name="ce17">
            <text:p>101,593,589</text:p>
          </table:table-cell>
          <table:table-cell office:value-type="float" office:value="3178761" table:style-name="ce18">
            <text:p>3,178,76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64391" table:style-name="ce16">
            <text:p>164,391</text:p>
          </table:table-cell>
          <table:table-cell office:value-type="float" office:value="22027843" table:style-name="ce17">
            <text:p>22,027,843</text:p>
          </table:table-cell>
          <table:table-cell office:value-type="float" office:value="0" table:style-name="ce17">
            <text:p>0</text:p>
          </table:table-cell>
          <table:table-cell office:value-type="float" office:value="1110196" table:style-name="ce17">
            <text:p>1,110,196</text:p>
          </table:table-cell>
          <table:table-cell office:value-type="float" office:value="33825180" table:style-name="ce17">
            <text:p>33,825,180</text:p>
          </table:table-cell>
          <table:table-cell office:value-type="float" office:value="8674127" table:style-name="ce17">
            <text:p>8,674,127</text:p>
          </table:table-cell>
          <table:table-cell office:value-type="float" office:value="0" table:style-name="ce17">
            <text:p>0</text:p>
          </table:table-cell>
          <table:table-cell office:value-type="float" office:value="65801737" table:style-name="ce17">
            <text:p>65,801,737</text:p>
          </table:table-cell>
          <table:table-cell office:value-type="float" office:value="4762761" table:style-name="ce17">
            <text:p>4,762,761</text:p>
          </table:table-cell>
          <table:table-cell office:value-type="float" office:value="2619008" table:style-name="ce17">
            <text:p>2,619,008</text:p>
          </table:table-cell>
          <table:table-cell office:value-type="float" office:value="797848" table:style-name="ce17">
            <text:p>797,848</text:p>
          </table:table-cell>
          <table:table-cell office:value-type="float" office:value="490562" table:style-name="ce17">
            <text:p>490,562</text:p>
          </table:table-cell>
          <table:table-cell office:value-type="float" office:value="1297688" table:style-name="ce17">
            <text:p>1,297,688</text:p>
          </table:table-cell>
          <table:table-cell office:value-type="float" office:value="40" table:style-name="ce17">
            <text:p>40</text:p>
          </table:table-cell>
          <table:table-cell office:value-type="float" office:value="5205066" table:style-name="ce17">
            <text:p>5,205,066</text:p>
          </table:table-cell>
          <table:table-cell office:value-type="float" office:value="442305" table:style-name="ce18">
            <text:p>442,305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45545127" table:style-name="ce19">
            <text:p>445,545,127</text:p>
          </table:table-cell>
          <table:table-cell office:value-type="float" office:value="7263556822" table:style-name="ce20">
            <text:p>7,263,556,822</text:p>
          </table:table-cell>
          <table:table-cell office:value-type="float" office:value="195896163" table:style-name="ce20">
            <text:p>195,896,163</text:p>
          </table:table-cell>
          <table:table-cell office:value-type="float" office:value="6781668443" table:style-name="ce20">
            <text:p>6,781,668,443</text:p>
          </table:table-cell>
          <table:table-cell office:value-type="float" office:value="17541825760" table:style-name="ce20">
            <text:p>17,541,825,760</text:p>
          </table:table-cell>
          <table:table-cell office:value-type="float" office:value="12515319141" table:style-name="ce20">
            <text:p>12,515,319,141</text:p>
          </table:table-cell>
          <table:table-cell office:value-type="float" office:value="295374694" table:style-name="ce20">
            <text:p>295,374,694</text:p>
          </table:table-cell>
          <table:table-cell office:value-type="float" office:value="45039186150" table:style-name="ce20">
            <text:p>45,039,186,150</text:p>
          </table:table-cell>
          <table:table-cell office:value-type="float" office:value="2879097788" table:style-name="ce20">
            <text:p>2,879,097,788</text:p>
          </table:table-cell>
          <table:table-cell office:value-type="float" office:value="2490440738" table:style-name="ce20">
            <text:p>2,490,440,738</text:p>
          </table:table-cell>
          <table:table-cell office:value-type="float" office:value="27643961" table:style-name="ce20">
            <text:p>27,643,961</text:p>
          </table:table-cell>
          <table:table-cell office:value-type="float" office:value="206893741" table:style-name="ce20">
            <text:p>206,893,741</text:p>
          </table:table-cell>
          <table:table-cell office:value-type="float" office:value="256526147" table:style-name="ce20">
            <text:p>256,526,147</text:p>
          </table:table-cell>
          <table:table-cell office:value-type="float" office:value="33937712" table:style-name="ce20">
            <text:p>33,937,712</text:p>
          </table:table-cell>
          <table:table-cell office:value-type="float" office:value="2947566875" table:style-name="ce20">
            <text:p>2,947,566,875</text:p>
          </table:table-cell>
          <table:table-cell office:value-type="float" office:value="68469087" table:style-name="ce21">
            <text:p>68,469,087</text:p>
          </table:table-cell>
          <table:table-cell table:number-columns-repeated="16366"/>
        </table:table-row>
        <table:table-row table:style-name="ro1">
          <table:table-cell office:value-type="float" office:value="11112" table:style-name="ce2">
            <text:p>11112</text:p>
          </table:table-cell>
          <table:table-cell office:value-type="string" table:style-name="ce2">
            <text:p>本國銀行</text:p>
          </table:table-cell>
          <table:table-cell office:value-type="float" office:value="435354857" table:style-name="ce13">
            <text:p>435,354,857</text:p>
          </table:table-cell>
          <table:table-cell office:value-type="float" office:value="6756857037" table:style-name="ce14">
            <text:p>6,756,857,037</text:p>
          </table:table-cell>
          <table:table-cell office:value-type="float" office:value="163355909" table:style-name="ce14">
            <text:p>163,355,909</text:p>
          </table:table-cell>
          <table:table-cell office:value-type="float" office:value="6448464338" table:style-name="ce14">
            <text:p>6,448,464,338</text:p>
          </table:table-cell>
          <table:table-cell office:value-type="float" office:value="16459163615" table:style-name="ce14">
            <text:p>16,459,163,615</text:p>
          </table:table-cell>
          <table:table-cell office:value-type="float" office:value="12093226325" table:style-name="ce14">
            <text:p>12,093,226,325</text:p>
          </table:table-cell>
          <table:table-cell office:value-type="float" office:value="288236304" table:style-name="ce14">
            <text:p>288,236,304</text:p>
          </table:table-cell>
          <table:table-cell office:value-type="float" office:value="42644658385" table:style-name="ce14">
            <text:p>42,644,658,385</text:p>
          </table:table-cell>
          <table:table-cell office:value-type="float" office:value="2709213800" table:style-name="ce14">
            <text:p>2,709,213,800</text:p>
          </table:table-cell>
          <table:table-cell office:value-type="float" office:value="2293759180" table:style-name="ce14">
            <text:p>2,293,759,180</text:p>
          </table:table-cell>
          <table:table-cell office:value-type="float" office:value="0" table:style-name="ce14">
            <text:p>0</text:p>
          </table:table-cell>
          <table:table-cell office:value-type="float" office:value="203200256" table:style-name="ce14">
            <text:p>203,200,256</text:p>
          </table:table-cell>
          <table:table-cell office:value-type="float" office:value="277199025" table:style-name="ce14">
            <text:p>277,199,025</text:p>
          </table:table-cell>
          <table:table-cell office:value-type="float" office:value="51462302" table:style-name="ce14">
            <text:p>51,462,302</text:p>
          </table:table-cell>
          <table:table-cell office:value-type="float" office:value="2722696159" table:style-name="ce14">
            <text:p>2,722,696,159</text:p>
          </table:table-cell>
          <table:table-cell office:value-type="float" office:value="13482359" table:style-name="ce15">
            <text:p>13,482,35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10013785" table:style-name="ce16">
            <text:p>10,013,785</text:p>
          </table:table-cell>
          <table:table-cell office:value-type="float" office:value="169212227" table:style-name="ce17">
            <text:p>169,212,227</text:p>
          </table:table-cell>
          <table:table-cell office:value-type="float" office:value="13388831" table:style-name="ce17">
            <text:p>13,388,831</text:p>
          </table:table-cell>
          <table:table-cell office:value-type="float" office:value="309594501" table:style-name="ce17">
            <text:p>309,594,501</text:p>
          </table:table-cell>
          <table:table-cell office:value-type="float" office:value="7051916" table:style-name="ce17">
            <text:p>7,051,916</text:p>
          </table:table-cell>
          <table:table-cell office:value-type="float" office:value="1394320" table:style-name="ce17">
            <text:p>1,394,320</text:p>
          </table:table-cell>
          <table:table-cell office:value-type="float" office:value="7150000" table:style-name="ce17">
            <text:p>7,150,000</text:p>
          </table:table-cell>
          <table:table-cell office:value-type="float" office:value="517805580" table:style-name="ce17">
            <text:p>517,805,580</text:p>
          </table:table-cell>
          <table:table-cell office:value-type="float" office:value="39876954" table:style-name="ce17">
            <text:p>39,876,954</text:p>
          </table:table-cell>
          <table:table-cell office:value-type="float" office:value="89770524" table:style-name="ce17">
            <text:p>89,770,524</text:p>
          </table:table-cell>
          <table:table-cell office:value-type="float" office:value="0" table:style-name="ce17">
            <text:p>0</text:p>
          </table:table-cell>
          <table:table-cell office:value-type="float" office:value="578728" table:style-name="ce17">
            <text:p>578,728</text:p>
          </table:table-cell>
          <table:table-cell office:value-type="float" office:value="66882" table:style-name="ce17">
            <text:p>66,882</text:p>
          </table:table-cell>
          <table:table-cell office:value-type="float" office:value="40388" table:style-name="ce17">
            <text:p>40,388</text:p>
          </table:table-cell>
          <table:table-cell office:value-type="float" office:value="90375746" table:style-name="ce17">
            <text:p>90,375,746</text:p>
          </table:table-cell>
          <table:table-cell office:value-type="float" office:value="50498792" table:style-name="ce18">
            <text:p>50,498,79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433274" table:style-name="ce16">
            <text:p>6,433,274</text:p>
          </table:table-cell>
          <table:table-cell office:value-type="float" office:value="93840746" table:style-name="ce17">
            <text:p>93,840,746</text:p>
          </table:table-cell>
          <table:table-cell office:value-type="float" office:value="0" table:style-name="ce17">
            <text:p>0</text:p>
          </table:table-cell>
          <table:table-cell office:value-type="float" office:value="37605220" table:style-name="ce17">
            <text:p>37,605,220</text:p>
          </table:table-cell>
          <table:table-cell office:value-type="float" office:value="274030298" table:style-name="ce17">
            <text:p>274,030,298</text:p>
          </table:table-cell>
          <table:table-cell office:value-type="float" office:value="308616943" table:style-name="ce17">
            <text:p>308,616,943</text:p>
          </table:table-cell>
          <table:table-cell office:value-type="float" office:value="0" table:style-name="ce17">
            <text:p>0</text:p>
          </table:table-cell>
          <table:table-cell office:value-type="float" office:value="720526481" table:style-name="ce17">
            <text:p>720,526,481</text:p>
          </table:table-cell>
          <table:table-cell office:value-type="float" office:value="42763752" table:style-name="ce17">
            <text:p>42,763,752</text:p>
          </table:table-cell>
          <table:table-cell office:value-type="float" office:value="23444530" table:style-name="ce17">
            <text:p>23,444,530</text:p>
          </table:table-cell>
          <table:table-cell office:value-type="float" office:value="9351787" table:style-name="ce17">
            <text:p>9,351,787</text:p>
          </table:table-cell>
          <table:table-cell office:value-type="float" office:value="2686395" table:style-name="ce17">
            <text:p>2,686,395</text:p>
          </table:table-cell>
          <table:table-cell office:value-type="float" office:value="9833679" table:style-name="ce17">
            <text:p>9,833,679</text:p>
          </table:table-cell>
          <table:table-cell office:value-type="float" office:value="594609" table:style-name="ce17">
            <text:p>594,609</text:p>
          </table:table-cell>
          <table:table-cell office:value-type="float" office:value="44721782" table:style-name="ce17">
            <text:p>44,721,782</text:p>
          </table:table-cell>
          <table:table-cell office:value-type="float" office:value="1958030" table:style-name="ce18">
            <text:p>1,958,03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416013" table:style-name="ce16">
            <text:p>8,416,013</text:p>
          </table:table-cell>
          <table:table-cell office:value-type="float" office:value="353394105" table:style-name="ce17">
            <text:p>353,394,105</text:p>
          </table:table-cell>
          <table:table-cell office:value-type="float" office:value="0" table:style-name="ce17">
            <text:p>0</text:p>
          </table:table-cell>
          <table:table-cell office:value-type="float" office:value="28010756" table:style-name="ce17">
            <text:p>28,010,756</text:p>
          </table:table-cell>
          <table:table-cell office:value-type="float" office:value="850616290" table:style-name="ce17">
            <text:p>850,616,290</text:p>
          </table:table-cell>
          <table:table-cell office:value-type="float" office:value="202071408" table:style-name="ce17">
            <text:p>202,071,408</text:p>
          </table:table-cell>
          <table:table-cell office:value-type="float" office:value="0" table:style-name="ce17">
            <text:p>0</text:p>
          </table:table-cell>
          <table:table-cell office:value-type="float" office:value="1442508572" table:style-name="ce17">
            <text:p>1,442,508,572</text:p>
          </table:table-cell>
          <table:table-cell office:value-type="float" office:value="98928829" table:style-name="ce17">
            <text:p>98,928,829</text:p>
          </table:table-cell>
          <table:table-cell office:value-type="float" office:value="54123633" table:style-name="ce17">
            <text:p>54,123,633</text:p>
          </table:table-cell>
          <table:table-cell office:value-type="float" office:value="14553366" table:style-name="ce17">
            <text:p>14,553,366</text:p>
          </table:table-cell>
          <table:table-cell office:value-type="float" office:value="8665120" table:style-name="ce17">
            <text:p>8,665,120</text:p>
          </table:table-cell>
          <table:table-cell office:value-type="float" office:value="26213232" table:style-name="ce17">
            <text:p>26,213,232</text:p>
          </table:table-cell>
          <table:table-cell office:value-type="float" office:value="112102" table:style-name="ce17">
            <text:p>112,102</text:p>
          </table:table-cell>
          <table:table-cell office:value-type="float" office:value="103443249" table:style-name="ce17">
            <text:p>103,443,249</text:p>
          </table:table-cell>
          <table:table-cell office:value-type="float" office:value="4514420" table:style-name="ce18">
            <text:p>4,514,42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0662" table:style-name="ce16">
            <text:p>170,662</text:p>
          </table:table-cell>
          <table:table-cell office:value-type="float" office:value="21979957" table:style-name="ce17">
            <text:p>21,979,957</text:p>
          </table:table-cell>
          <table:table-cell office:value-type="float" office:value="0" table:style-name="ce17">
            <text:p>0</text:p>
          </table:table-cell>
          <table:table-cell office:value-type="float" office:value="1127227" table:style-name="ce17">
            <text:p>1,127,227</text:p>
          </table:table-cell>
          <table:table-cell office:value-type="float" office:value="34061483" table:style-name="ce17">
            <text:p>34,061,483</text:p>
          </table:table-cell>
          <table:table-cell office:value-type="float" office:value="8694431" table:style-name="ce17">
            <text:p>8,694,431</text:p>
          </table:table-cell>
          <table:table-cell office:value-type="float" office:value="0" table:style-name="ce17">
            <text:p>0</text:p>
          </table:table-cell>
          <table:table-cell office:value-type="float" office:value="66033760" table:style-name="ce17">
            <text:p>66,033,760</text:p>
          </table:table-cell>
          <table:table-cell office:value-type="float" office:value="4774578" table:style-name="ce17">
            <text:p>4,774,578</text:p>
          </table:table-cell>
          <table:table-cell office:value-type="float" office:value="2619706" table:style-name="ce17">
            <text:p>2,619,706</text:p>
          </table:table-cell>
          <table:table-cell office:value-type="float" office:value="766847" table:style-name="ce17">
            <text:p>766,847</text:p>
          </table:table-cell>
          <table:table-cell office:value-type="float" office:value="520936" table:style-name="ce17">
            <text:p>520,936</text:p>
          </table:table-cell>
          <table:table-cell office:value-type="float" office:value="1410003" table:style-name="ce17">
            <text:p>1,410,003</text:p>
          </table:table-cell>
          <table:table-cell office:value-type="float" office:value="46" table:style-name="ce17">
            <text:p>46</text:p>
          </table:table-cell>
          <table:table-cell office:value-type="float" office:value="5317446" table:style-name="ce17">
            <text:p>5,317,446</text:p>
          </table:table-cell>
          <table:table-cell office:value-type="float" office:value="542868" table:style-name="ce18">
            <text:p>542,868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60388591" table:style-name="ce19">
            <text:p>460,388,591</text:p>
          </table:table-cell>
          <table:table-cell office:value-type="float" office:value="7395284072" table:style-name="ce20">
            <text:p>7,395,284,072</text:p>
          </table:table-cell>
          <table:table-cell office:value-type="float" office:value="176744740" table:style-name="ce20">
            <text:p>176,744,740</text:p>
          </table:table-cell>
          <table:table-cell office:value-type="float" office:value="6824802042" table:style-name="ce20">
            <text:p>6,824,802,042</text:p>
          </table:table-cell>
          <table:table-cell office:value-type="float" office:value="17624923602" table:style-name="ce20">
            <text:p>17,624,923,602</text:p>
          </table:table-cell>
          <table:table-cell office:value-type="float" office:value="12614003427" table:style-name="ce20">
            <text:p>12,614,003,427</text:p>
          </table:table-cell>
          <table:table-cell office:value-type="float" office:value="295386304" table:style-name="ce20">
            <text:p>295,386,304</text:p>
          </table:table-cell>
          <table:table-cell office:value-type="float" office:value="45391532778" table:style-name="ce20">
            <text:p>45,391,532,778</text:p>
          </table:table-cell>
          <table:table-cell office:value-type="float" office:value="2895557913" table:style-name="ce20">
            <text:p>2,895,557,913</text:p>
          </table:table-cell>
          <table:table-cell office:value-type="float" office:value="2463717573" table:style-name="ce20">
            <text:p>2,463,717,573</text:p>
          </table:table-cell>
          <table:table-cell office:value-type="float" office:value="24672000" table:style-name="ce20">
            <text:p>24,672,000</text:p>
          </table:table-cell>
          <table:table-cell office:value-type="float" office:value="215651435" table:style-name="ce20">
            <text:p>215,651,435</text:p>
          </table:table-cell>
          <table:table-cell office:value-type="float" office:value="314722821" table:style-name="ce20">
            <text:p>314,722,821</text:p>
          </table:table-cell>
          <table:table-cell office:value-type="float" office:value="52209447" table:style-name="ce20">
            <text:p>52,209,447</text:p>
          </table:table-cell>
          <table:table-cell office:value-type="float" office:value="2966554382" table:style-name="ce20">
            <text:p>2,966,554,382</text:p>
          </table:table-cell>
          <table:table-cell office:value-type="float" office:value="70996469" table:style-name="ce21">
            <text:p>70,996,469</text:p>
          </table:table-cell>
          <table:table-cell table:number-columns-repeated="16366"/>
        </table:table-row>
        <table:table-row table:style-name="ro1">
          <table:table-cell office:value-type="float" office:value="11201" table:style-name="ce2">
            <text:p>11201</text:p>
          </table:table-cell>
          <table:table-cell office:value-type="string" table:style-name="ce2">
            <text:p>本國銀行</text:p>
          </table:table-cell>
          <table:table-cell office:value-type="float" office:value="449166134" table:style-name="ce13">
            <text:p>449,166,134</text:p>
          </table:table-cell>
          <table:table-cell office:value-type="float" office:value="6540479833" table:style-name="ce14">
            <text:p>6,540,479,833</text:p>
          </table:table-cell>
          <table:table-cell office:value-type="float" office:value="131448629" table:style-name="ce14">
            <text:p>131,448,629</text:p>
          </table:table-cell>
          <table:table-cell office:value-type="float" office:value="6585434234" table:style-name="ce14">
            <text:p>6,585,434,234</text:p>
          </table:table-cell>
          <table:table-cell office:value-type="float" office:value="16710127294" table:style-name="ce14">
            <text:p>16,710,127,294</text:p>
          </table:table-cell>
          <table:table-cell office:value-type="float" office:value="12248381019" table:style-name="ce14">
            <text:p>12,248,381,019</text:p>
          </table:table-cell>
          <table:table-cell office:value-type="float" office:value="288297247" table:style-name="ce14">
            <text:p>288,297,247</text:p>
          </table:table-cell>
          <table:table-cell office:value-type="float" office:value="42953334390" table:style-name="ce14">
            <text:p>42,953,334,390</text:p>
          </table:table-cell>
          <table:table-cell office:value-type="float" office:value="2701060536" table:style-name="ce14">
            <text:p>2,701,060,536</text:p>
          </table:table-cell>
          <table:table-cell office:value-type="float" office:value="2113729473" table:style-name="ce14">
            <text:p>2,113,729,473</text:p>
          </table:table-cell>
          <table:table-cell office:value-type="float" office:value="0" table:style-name="ce14">
            <text:p>0</text:p>
          </table:table-cell>
          <table:table-cell office:value-type="float" office:value="269405246" table:style-name="ce14">
            <text:p>269,405,246</text:p>
          </table:table-cell>
          <table:table-cell office:value-type="float" office:value="372710316" table:style-name="ce14">
            <text:p>372,710,316</text:p>
          </table:table-cell>
          <table:table-cell office:value-type="float" office:value="39478073" table:style-name="ce14">
            <text:p>39,478,073</text:p>
          </table:table-cell>
          <table:table-cell office:value-type="float" office:value="2716366962" table:style-name="ce14">
            <text:p>2,716,366,962</text:p>
          </table:table-cell>
          <table:table-cell office:value-type="float" office:value="15306426" table:style-name="ce15">
            <text:p>15,306,42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111334" table:style-name="ce16">
            <text:p>9,111,334</text:p>
          </table:table-cell>
          <table:table-cell office:value-type="float" office:value="162659836" table:style-name="ce17">
            <text:p>162,659,836</text:p>
          </table:table-cell>
          <table:table-cell office:value-type="float" office:value="11383951" table:style-name="ce17">
            <text:p>11,383,951</text:p>
          </table:table-cell>
          <table:table-cell office:value-type="float" office:value="307772200" table:style-name="ce17">
            <text:p>307,772,200</text:p>
          </table:table-cell>
          <table:table-cell office:value-type="float" office:value="5950283" table:style-name="ce17">
            <text:p>5,950,283</text:p>
          </table:table-cell>
          <table:table-cell office:value-type="float" office:value="1361118" table:style-name="ce17">
            <text:p>1,361,118</text:p>
          </table:table-cell>
          <table:table-cell office:value-type="float" office:value="7150000" table:style-name="ce17">
            <text:p>7,150,000</text:p>
          </table:table-cell>
          <table:table-cell office:value-type="float" office:value="505388722" table:style-name="ce17">
            <text:p>505,388,722</text:p>
          </table:table-cell>
          <table:table-cell office:value-type="float" office:value="38407139" table:style-name="ce17">
            <text:p>38,407,139</text:p>
          </table:table-cell>
          <table:table-cell office:value-type="float" office:value="87436320" table:style-name="ce17">
            <text:p>87,436,320</text:p>
          </table:table-cell>
          <table:table-cell office:value-type="float" office:value="0" table:style-name="ce17">
            <text:p>0</text:p>
          </table:table-cell>
          <table:table-cell office:value-type="float" office:value="495077" table:style-name="ce17">
            <text:p>495,077</text:p>
          </table:table-cell>
          <table:table-cell office:value-type="float" office:value="75549" table:style-name="ce17">
            <text:p>75,549</text:p>
          </table:table-cell>
          <table:table-cell office:value-type="float" office:value="85120" table:style-name="ce17">
            <text:p>85,120</text:p>
          </table:table-cell>
          <table:table-cell office:value-type="float" office:value="87921826" table:style-name="ce17">
            <text:p>87,921,826</text:p>
          </table:table-cell>
          <table:table-cell office:value-type="float" office:value="49514687" table:style-name="ce18">
            <text:p>49,514,68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784738" table:style-name="ce16">
            <text:p>6,784,738</text:p>
          </table:table-cell>
          <table:table-cell office:value-type="float" office:value="91867624" table:style-name="ce17">
            <text:p>91,867,624</text:p>
          </table:table-cell>
          <table:table-cell office:value-type="float" office:value="0" table:style-name="ce17">
            <text:p>0</text:p>
          </table:table-cell>
          <table:table-cell office:value-type="float" office:value="37573049" table:style-name="ce17">
            <text:p>37,573,049</text:p>
          </table:table-cell>
          <table:table-cell office:value-type="float" office:value="273733592" table:style-name="ce17">
            <text:p>273,733,592</text:p>
          </table:table-cell>
          <table:table-cell office:value-type="float" office:value="312010716" table:style-name="ce17">
            <text:p>312,010,716</text:p>
          </table:table-cell>
          <table:table-cell office:value-type="float" office:value="0" table:style-name="ce17">
            <text:p>0</text:p>
          </table:table-cell>
          <table:table-cell office:value-type="float" office:value="721969719" table:style-name="ce17">
            <text:p>721,969,719</text:p>
          </table:table-cell>
          <table:table-cell office:value-type="float" office:value="42733694" table:style-name="ce17">
            <text:p>42,733,694</text:p>
          </table:table-cell>
          <table:table-cell office:value-type="float" office:value="23520070" table:style-name="ce17">
            <text:p>23,520,070</text:p>
          </table:table-cell>
          <table:table-cell office:value-type="float" office:value="7097834" table:style-name="ce17">
            <text:p>7,097,834</text:p>
          </table:table-cell>
          <table:table-cell office:value-type="float" office:value="3079697" table:style-name="ce17">
            <text:p>3,079,697</text:p>
          </table:table-cell>
          <table:table-cell office:value-type="float" office:value="12529604" table:style-name="ce17">
            <text:p>12,529,604</text:p>
          </table:table-cell>
          <table:table-cell office:value-type="float" office:value="471760" table:style-name="ce17">
            <text:p>471,760</text:p>
          </table:table-cell>
          <table:table-cell office:value-type="float" office:value="45755445" table:style-name="ce17">
            <text:p>45,755,445</text:p>
          </table:table-cell>
          <table:table-cell office:value-type="float" office:value="3021751" table:style-name="ce18">
            <text:p>3,021,75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883119" table:style-name="ce16">
            <text:p>8,883,119</text:p>
          </table:table-cell>
          <table:table-cell office:value-type="float" office:value="350671800" table:style-name="ce17">
            <text:p>350,671,800</text:p>
          </table:table-cell>
          <table:table-cell office:value-type="float" office:value="0" table:style-name="ce17">
            <text:p>0</text:p>
          </table:table-cell>
          <table:table-cell office:value-type="float" office:value="30925521" table:style-name="ce17">
            <text:p>30,925,521</text:p>
          </table:table-cell>
          <table:table-cell office:value-type="float" office:value="850138551" table:style-name="ce17">
            <text:p>850,138,551</text:p>
          </table:table-cell>
          <table:table-cell office:value-type="float" office:value="205461445" table:style-name="ce17">
            <text:p>205,461,445</text:p>
          </table:table-cell>
          <table:table-cell office:value-type="float" office:value="0" table:style-name="ce17">
            <text:p>0</text:p>
          </table:table-cell>
          <table:table-cell office:value-type="float" office:value="1446080436" table:style-name="ce17">
            <text:p>1,446,080,436</text:p>
          </table:table-cell>
          <table:table-cell office:value-type="float" office:value="98985853" table:style-name="ce17">
            <text:p>98,985,853</text:p>
          </table:table-cell>
          <table:table-cell office:value-type="float" office:value="54408632" table:style-name="ce17">
            <text:p>54,408,632</text:p>
          </table:table-cell>
          <table:table-cell office:value-type="float" office:value="11285840" table:style-name="ce17">
            <text:p>11,285,840</text:p>
          </table:table-cell>
          <table:table-cell office:value-type="float" office:value="9226442" table:style-name="ce17">
            <text:p>9,226,442</text:p>
          </table:table-cell>
          <table:table-cell office:value-type="float" office:value="31279265" table:style-name="ce17">
            <text:p>31,279,265</text:p>
          </table:table-cell>
          <table:table-cell office:value-type="float" office:value="117843" table:style-name="ce17">
            <text:p>117,843</text:p>
          </table:table-cell>
          <table:table-cell office:value-type="float" office:value="106082336" table:style-name="ce17">
            <text:p>106,082,336</text:p>
          </table:table-cell>
          <table:table-cell office:value-type="float" office:value="7096483" table:style-name="ce18">
            <text:p>7,096,48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93878" table:style-name="ce16">
            <text:p>193,878</text:p>
          </table:table-cell>
          <table:table-cell office:value-type="float" office:value="22448316" table:style-name="ce17">
            <text:p>22,448,316</text:p>
          </table:table-cell>
          <table:table-cell office:value-type="float" office:value="0" table:style-name="ce17">
            <text:p>0</text:p>
          </table:table-cell>
          <table:table-cell office:value-type="float" office:value="1157674" table:style-name="ce17">
            <text:p>1,157,674</text:p>
          </table:table-cell>
          <table:table-cell office:value-type="float" office:value="33680040" table:style-name="ce17">
            <text:p>33,680,040</text:p>
          </table:table-cell>
          <table:table-cell office:value-type="float" office:value="8717521" table:style-name="ce17">
            <text:p>8,717,521</text:p>
          </table:table-cell>
          <table:table-cell office:value-type="float" office:value="0" table:style-name="ce17">
            <text:p>0</text:p>
          </table:table-cell>
          <table:table-cell office:value-type="float" office:value="66197429" table:style-name="ce17">
            <text:p>66,197,429</text:p>
          </table:table-cell>
          <table:table-cell office:value-type="float" office:value="4805139" table:style-name="ce17">
            <text:p>4,805,139</text:p>
          </table:table-cell>
          <table:table-cell office:value-type="float" office:value="2625851" table:style-name="ce17">
            <text:p>2,625,851</text:p>
          </table:table-cell>
          <table:table-cell office:value-type="float" office:value="684987" table:style-name="ce17">
            <text:p>684,987</text:p>
          </table:table-cell>
          <table:table-cell office:value-type="float" office:value="525006" table:style-name="ce17">
            <text:p>525,006</text:p>
          </table:table-cell>
          <table:table-cell office:value-type="float" office:value="1615198" table:style-name="ce17">
            <text:p>1,615,198</text:p>
          </table:table-cell>
          <table:table-cell office:value-type="float" office:value="84" table:style-name="ce17">
            <text:p>84</text:p>
          </table:table-cell>
          <table:table-cell office:value-type="float" office:value="5450958" table:style-name="ce17">
            <text:p>5,450,958</text:p>
          </table:table-cell>
          <table:table-cell office:value-type="float" office:value="645819" table:style-name="ce18">
            <text:p>645,819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74139203" table:style-name="ce19">
            <text:p>474,139,203</text:p>
          </table:table-cell>
          <table:table-cell office:value-type="float" office:value="7168127409" table:style-name="ce20">
            <text:p>7,168,127,409</text:p>
          </table:table-cell>
          <table:table-cell office:value-type="float" office:value="142832580" table:style-name="ce20">
            <text:p>142,832,580</text:p>
          </table:table-cell>
          <table:table-cell office:value-type="float" office:value="6962862678" table:style-name="ce20">
            <text:p>6,962,862,678</text:p>
          </table:table-cell>
          <table:table-cell office:value-type="float" office:value="17873629760" table:style-name="ce20">
            <text:p>17,873,629,760</text:p>
          </table:table-cell>
          <table:table-cell office:value-type="float" office:value="12775931819" table:style-name="ce20">
            <text:p>12,775,931,819</text:p>
          </table:table-cell>
          <table:table-cell office:value-type="float" office:value="295447247" table:style-name="ce20">
            <text:p>295,447,247</text:p>
          </table:table-cell>
          <table:table-cell office:value-type="float" office:value="45692970696" table:style-name="ce20">
            <text:p>45,692,970,696</text:p>
          </table:table-cell>
          <table:table-cell office:value-type="float" office:value="2885992361" table:style-name="ce20">
            <text:p>2,885,992,361</text:p>
          </table:table-cell>
          <table:table-cell office:value-type="float" office:value="2281720346" table:style-name="ce20">
            <text:p>2,281,720,346</text:p>
          </table:table-cell>
          <table:table-cell office:value-type="float" office:value="19068661" table:style-name="ce20">
            <text:p>19,068,661</text:p>
          </table:table-cell>
          <table:table-cell office:value-type="float" office:value="282731468" table:style-name="ce20">
            <text:p>282,731,468</text:p>
          </table:table-cell>
          <table:table-cell office:value-type="float" office:value="418209932" table:style-name="ce20">
            <text:p>418,209,932</text:p>
          </table:table-cell>
          <table:table-cell office:value-type="float" office:value="40152880" table:style-name="ce20">
            <text:p>40,152,880</text:p>
          </table:table-cell>
          <table:table-cell office:value-type="float" office:value="2961577527" table:style-name="ce20">
            <text:p>2,961,577,527</text:p>
          </table:table-cell>
          <table:table-cell office:value-type="float" office:value="75585166" table:style-name="ce21">
            <text:p>75,585,166</text:p>
          </table:table-cell>
          <table:table-cell table:number-columns-repeated="16366"/>
        </table:table-row>
        <table:table-row table:style-name="ro1">
          <table:table-cell office:value-type="float" office:value="11202" table:style-name="ce2">
            <text:p>11202</text:p>
          </table:table-cell>
          <table:table-cell office:value-type="string" table:style-name="ce2">
            <text:p>本國銀行</text:p>
          </table:table-cell>
          <table:table-cell office:value-type="float" office:value="411338451" table:style-name="ce13">
            <text:p>411,338,451</text:p>
          </table:table-cell>
          <table:table-cell office:value-type="float" office:value="6538708589" table:style-name="ce14">
            <text:p>6,538,708,589</text:p>
          </table:table-cell>
          <table:table-cell office:value-type="float" office:value="139953832" table:style-name="ce14">
            <text:p>139,953,832</text:p>
          </table:table-cell>
          <table:table-cell office:value-type="float" office:value="6757342892" table:style-name="ce14">
            <text:p>6,757,342,892</text:p>
          </table:table-cell>
          <table:table-cell office:value-type="float" office:value="16906644165" table:style-name="ce14">
            <text:p>16,906,644,165</text:p>
          </table:table-cell>
          <table:table-cell office:value-type="float" office:value="12397813010" table:style-name="ce14">
            <text:p>12,397,813,010</text:p>
          </table:table-cell>
          <table:table-cell office:value-type="float" office:value="289935711" table:style-name="ce14">
            <text:p>289,935,711</text:p>
          </table:table-cell>
          <table:table-cell office:value-type="float" office:value="43441736650" table:style-name="ce14">
            <text:p>43,441,736,650</text:p>
          </table:table-cell>
          <table:table-cell office:value-type="float" office:value="2728438984" table:style-name="ce14">
            <text:p>2,728,438,984</text:p>
          </table:table-cell>
          <table:table-cell office:value-type="float" office:value="2284391502" table:style-name="ce14">
            <text:p>2,284,391,502</text:p>
          </table:table-cell>
          <table:table-cell office:value-type="float" office:value="0" table:style-name="ce14">
            <text:p>0</text:p>
          </table:table-cell>
          <table:table-cell office:value-type="float" office:value="210473768" table:style-name="ce14">
            <text:p>210,473,768</text:p>
          </table:table-cell>
          <table:table-cell office:value-type="float" office:value="272765581" table:style-name="ce14">
            <text:p>272,765,581</text:p>
          </table:table-cell>
          <table:table-cell office:value-type="float" office:value="31954648" table:style-name="ce14">
            <text:p>31,954,648</text:p>
          </table:table-cell>
          <table:table-cell office:value-type="float" office:value="2735676203" table:style-name="ce14">
            <text:p>2,735,676,203</text:p>
          </table:table-cell>
          <table:table-cell office:value-type="float" office:value="7237219" table:style-name="ce15">
            <text:p>7,237,21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344517" table:style-name="ce16">
            <text:p>9,344,517</text:p>
          </table:table-cell>
          <table:table-cell office:value-type="float" office:value="168884284" table:style-name="ce17">
            <text:p>168,884,284</text:p>
          </table:table-cell>
          <table:table-cell office:value-type="float" office:value="12770678" table:style-name="ce17">
            <text:p>12,770,678</text:p>
          </table:table-cell>
          <table:table-cell office:value-type="float" office:value="328068286" table:style-name="ce17">
            <text:p>328,068,286</text:p>
          </table:table-cell>
          <table:table-cell office:value-type="float" office:value="5938289" table:style-name="ce17">
            <text:p>5,938,289</text:p>
          </table:table-cell>
          <table:table-cell office:value-type="float" office:value="1289148" table:style-name="ce17">
            <text:p>1,289,148</text:p>
          </table:table-cell>
          <table:table-cell office:value-type="float" office:value="7150000" table:style-name="ce17">
            <text:p>7,150,000</text:p>
          </table:table-cell>
          <table:table-cell office:value-type="float" office:value="533445202" table:style-name="ce17">
            <text:p>533,445,202</text:p>
          </table:table-cell>
          <table:table-cell office:value-type="float" office:value="40448101" table:style-name="ce17">
            <text:p>40,448,101</text:p>
          </table:table-cell>
          <table:table-cell office:value-type="float" office:value="86544866" table:style-name="ce17">
            <text:p>86,544,866</text:p>
          </table:table-cell>
          <table:table-cell office:value-type="float" office:value="0" table:style-name="ce17">
            <text:p>0</text:p>
          </table:table-cell>
          <table:table-cell office:value-type="float" office:value="527308" table:style-name="ce17">
            <text:p>527,308</text:p>
          </table:table-cell>
          <table:table-cell office:value-type="float" office:value="67446" table:style-name="ce17">
            <text:p>67,446</text:p>
          </table:table-cell>
          <table:table-cell office:value-type="float" office:value="78679" table:style-name="ce17">
            <text:p>78,679</text:p>
          </table:table-cell>
          <table:table-cell office:value-type="float" office:value="87060941" table:style-name="ce17">
            <text:p>87,060,941</text:p>
          </table:table-cell>
          <table:table-cell office:value-type="float" office:value="46612840" table:style-name="ce18">
            <text:p>46,612,84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221144" table:style-name="ce16">
            <text:p>6,221,144</text:p>
          </table:table-cell>
          <table:table-cell office:value-type="float" office:value="91343661" table:style-name="ce17">
            <text:p>91,343,661</text:p>
          </table:table-cell>
          <table:table-cell office:value-type="float" office:value="0" table:style-name="ce17">
            <text:p>0</text:p>
          </table:table-cell>
          <table:table-cell office:value-type="float" office:value="37543350" table:style-name="ce17">
            <text:p>37,543,350</text:p>
          </table:table-cell>
          <table:table-cell office:value-type="float" office:value="274367423" table:style-name="ce17">
            <text:p>274,367,423</text:p>
          </table:table-cell>
          <table:table-cell office:value-type="float" office:value="315937258" table:style-name="ce17">
            <text:p>315,937,258</text:p>
          </table:table-cell>
          <table:table-cell office:value-type="float" office:value="0" table:style-name="ce17">
            <text:p>0</text:p>
          </table:table-cell>
          <table:table-cell office:value-type="float" office:value="725412836" table:style-name="ce17">
            <text:p>725,412,836</text:p>
          </table:table-cell>
          <table:table-cell office:value-type="float" office:value="42829546" table:style-name="ce17">
            <text:p>42,829,546</text:p>
          </table:table-cell>
          <table:table-cell office:value-type="float" office:value="23503539" table:style-name="ce17">
            <text:p>23,503,539</text:p>
          </table:table-cell>
          <table:table-cell office:value-type="float" office:value="9051175" table:style-name="ce17">
            <text:p>9,051,175</text:p>
          </table:table-cell>
          <table:table-cell office:value-type="float" office:value="2703225" table:style-name="ce17">
            <text:p>2,703,225</text:p>
          </table:table-cell>
          <table:table-cell office:value-type="float" office:value="9055826" table:style-name="ce17">
            <text:p>9,055,826</text:p>
          </table:table-cell>
          <table:table-cell office:value-type="float" office:value="362303" table:style-name="ce17">
            <text:p>362,303</text:p>
          </table:table-cell>
          <table:table-cell office:value-type="float" office:value="43951462" table:style-name="ce17">
            <text:p>43,951,462</text:p>
          </table:table-cell>
          <table:table-cell office:value-type="float" office:value="1121916" table:style-name="ce18">
            <text:p>1,121,91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170600" table:style-name="ce16">
            <text:p>8,170,600</text:p>
          </table:table-cell>
          <table:table-cell office:value-type="float" office:value="351274605" table:style-name="ce17">
            <text:p>351,274,605</text:p>
          </table:table-cell>
          <table:table-cell office:value-type="float" office:value="0" table:style-name="ce17">
            <text:p>0</text:p>
          </table:table-cell>
          <table:table-cell office:value-type="float" office:value="27761056" table:style-name="ce17">
            <text:p>27,761,056</text:p>
          </table:table-cell>
          <table:table-cell office:value-type="float" office:value="853260185" table:style-name="ce17">
            <text:p>853,260,185</text:p>
          </table:table-cell>
          <table:table-cell office:value-type="float" office:value="207454900" table:style-name="ce17">
            <text:p>207,454,900</text:p>
          </table:table-cell>
          <table:table-cell office:value-type="float" office:value="0" table:style-name="ce17">
            <text:p>0</text:p>
          </table:table-cell>
          <table:table-cell office:value-type="float" office:value="1447921346" table:style-name="ce17">
            <text:p>1,447,921,346</text:p>
          </table:table-cell>
          <table:table-cell office:value-type="float" office:value="99070619" table:style-name="ce17">
            <text:p>99,070,619</text:p>
          </table:table-cell>
          <table:table-cell office:value-type="float" office:value="54440563" table:style-name="ce17">
            <text:p>54,440,563</text:p>
          </table:table-cell>
          <table:table-cell office:value-type="float" office:value="14965531" table:style-name="ce17">
            <text:p>14,965,531</text:p>
          </table:table-cell>
          <table:table-cell office:value-type="float" office:value="8359974" table:style-name="ce17">
            <text:p>8,359,974</text:p>
          </table:table-cell>
          <table:table-cell office:value-type="float" office:value="25574527" table:style-name="ce17">
            <text:p>25,574,527</text:p>
          </table:table-cell>
          <table:table-cell office:value-type="float" office:value="101988" table:style-name="ce17">
            <text:p>101,988</text:p>
          </table:table-cell>
          <table:table-cell office:value-type="float" office:value="103238607" table:style-name="ce17">
            <text:p>103,238,607</text:p>
          </table:table-cell>
          <table:table-cell office:value-type="float" office:value="4167988" table:style-name="ce18">
            <text:p>4,167,98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83924" table:style-name="ce16">
            <text:p>183,924</text:p>
          </table:table-cell>
          <table:table-cell office:value-type="float" office:value="22556580" table:style-name="ce17">
            <text:p>22,556,580</text:p>
          </table:table-cell>
          <table:table-cell office:value-type="float" office:value="0" table:style-name="ce17">
            <text:p>0</text:p>
          </table:table-cell>
          <table:table-cell office:value-type="float" office:value="1189135" table:style-name="ce17">
            <text:p>1,189,135</text:p>
          </table:table-cell>
          <table:table-cell office:value-type="float" office:value="33687354" table:style-name="ce17">
            <text:p>33,687,354</text:p>
          </table:table-cell>
          <table:table-cell office:value-type="float" office:value="8795044" table:style-name="ce17">
            <text:p>8,795,044</text:p>
          </table:table-cell>
          <table:table-cell office:value-type="float" office:value="0" table:style-name="ce17">
            <text:p>0</text:p>
          </table:table-cell>
          <table:table-cell office:value-type="float" office:value="66412037" table:style-name="ce17">
            <text:p>66,412,037</text:p>
          </table:table-cell>
          <table:table-cell office:value-type="float" office:value="4820800" table:style-name="ce17">
            <text:p>4,820,800</text:p>
          </table:table-cell>
          <table:table-cell office:value-type="float" office:value="2642585" table:style-name="ce17">
            <text:p>2,642,585</text:p>
          </table:table-cell>
          <table:table-cell office:value-type="float" office:value="801089" table:style-name="ce17">
            <text:p>801,089</text:p>
          </table:table-cell>
          <table:table-cell office:value-type="float" office:value="525356" table:style-name="ce17">
            <text:p>525,356</text:p>
          </table:table-cell>
          <table:table-cell office:value-type="float" office:value="1483406" table:style-name="ce17">
            <text:p>1,483,406</text:p>
          </table:table-cell>
          <table:table-cell office:value-type="float" office:value="51" table:style-name="ce17">
            <text:p>51</text:p>
          </table:table-cell>
          <table:table-cell office:value-type="float" office:value="5452385" table:style-name="ce17">
            <text:p>5,452,385</text:p>
          </table:table-cell>
          <table:table-cell office:value-type="float" office:value="631585" table:style-name="ce18">
            <text:p>631,585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35258636" table:style-name="ce19">
            <text:p>435,258,636</text:p>
          </table:table-cell>
          <table:table-cell office:value-type="float" office:value="7172767719" table:style-name="ce20">
            <text:p>7,172,767,719</text:p>
          </table:table-cell>
          <table:table-cell office:value-type="float" office:value="152724510" table:style-name="ce20">
            <text:p>152,724,510</text:p>
          </table:table-cell>
          <table:table-cell office:value-type="float" office:value="7151904719" table:style-name="ce20">
            <text:p>7,151,904,719</text:p>
          </table:table-cell>
          <table:table-cell office:value-type="float" office:value="18073897416" table:style-name="ce20">
            <text:p>18,073,897,416</text:p>
          </table:table-cell>
          <table:table-cell office:value-type="float" office:value="12931289360" table:style-name="ce20">
            <text:p>12,931,289,360</text:p>
          </table:table-cell>
          <table:table-cell office:value-type="float" office:value="297085711" table:style-name="ce20">
            <text:p>297,085,711</text:p>
          </table:table-cell>
          <table:table-cell office:value-type="float" office:value="46214928071" table:style-name="ce20">
            <text:p>46,214,928,071</text:p>
          </table:table-cell>
          <table:table-cell office:value-type="float" office:value="2915608050" table:style-name="ce20">
            <text:p>2,915,608,050</text:p>
          </table:table-cell>
          <table:table-cell office:value-type="float" office:value="2451523055" table:style-name="ce20">
            <text:p>2,451,523,055</text:p>
          </table:table-cell>
          <table:table-cell office:value-type="float" office:value="24817795" table:style-name="ce20">
            <text:p>24,817,795</text:p>
          </table:table-cell>
          <table:table-cell office:value-type="float" office:value="222589631" table:style-name="ce20">
            <text:p>222,589,631</text:p>
          </table:table-cell>
          <table:table-cell office:value-type="float" office:value="308946786" table:style-name="ce20">
            <text:p>308,946,786</text:p>
          </table:table-cell>
          <table:table-cell office:value-type="float" office:value="32497669" table:style-name="ce20">
            <text:p>32,497,669</text:p>
          </table:table-cell>
          <table:table-cell office:value-type="float" office:value="2975379598" table:style-name="ce20">
            <text:p>2,975,379,598</text:p>
          </table:table-cell>
          <table:table-cell office:value-type="float" office:value="59771548" table:style-name="ce21">
            <text:p>59,771,548</text:p>
          </table:table-cell>
          <table:table-cell table:number-columns-repeated="16366"/>
        </table:table-row>
        <table:table-row table:style-name="ro1">
          <table:table-cell office:value-type="float" office:value="11203" table:style-name="ce2">
            <text:p>11203</text:p>
          </table:table-cell>
          <table:table-cell office:value-type="string" table:style-name="ce2">
            <text:p>本國銀行</text:p>
          </table:table-cell>
          <table:table-cell office:value-type="float" office:value="405065364" table:style-name="ce13">
            <text:p>405,065,364</text:p>
          </table:table-cell>
          <table:table-cell office:value-type="float" office:value="6640258018" table:style-name="ce14">
            <text:p>6,640,258,018</text:p>
          </table:table-cell>
          <table:table-cell office:value-type="float" office:value="144601857" table:style-name="ce14">
            <text:p>144,601,857</text:p>
          </table:table-cell>
          <table:table-cell office:value-type="float" office:value="6868236277" table:style-name="ce14">
            <text:p>6,868,236,277</text:p>
          </table:table-cell>
          <table:table-cell office:value-type="float" office:value="16770750386" table:style-name="ce14">
            <text:p>16,770,750,386</text:p>
          </table:table-cell>
          <table:table-cell office:value-type="float" office:value="12501809912" table:style-name="ce14">
            <text:p>12,501,809,912</text:p>
          </table:table-cell>
          <table:table-cell office:value-type="float" office:value="292837059" table:style-name="ce14">
            <text:p>292,837,059</text:p>
          </table:table-cell>
          <table:table-cell office:value-type="float" office:value="43623558873" table:style-name="ce14">
            <text:p>43,623,558,873</text:p>
          </table:table-cell>
          <table:table-cell office:value-type="float" office:value="2747776377" table:style-name="ce14">
            <text:p>2,747,776,377</text:p>
          </table:table-cell>
          <table:table-cell office:value-type="float" office:value="2336500547" table:style-name="ce14">
            <text:p>2,336,500,547</text:p>
          </table:table-cell>
          <table:table-cell office:value-type="float" office:value="0" table:style-name="ce14">
            <text:p>0</text:p>
          </table:table-cell>
          <table:table-cell office:value-type="float" office:value="217666505" table:style-name="ce14">
            <text:p>217,666,505</text:p>
          </table:table-cell>
          <table:table-cell office:value-type="float" office:value="245399357" table:style-name="ce14">
            <text:p>245,399,357</text:p>
          </table:table-cell>
          <table:table-cell office:value-type="float" office:value="31123324" table:style-name="ce14">
            <text:p>31,123,324</text:p>
          </table:table-cell>
          <table:table-cell office:value-type="float" office:value="2768443085" table:style-name="ce14">
            <text:p>2,768,443,085</text:p>
          </table:table-cell>
          <table:table-cell office:value-type="float" office:value="20666708" table:style-name="ce15">
            <text:p>20,666,70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184149" table:style-name="ce16">
            <text:p>9,184,149</text:p>
          </table:table-cell>
          <table:table-cell office:value-type="float" office:value="177839288" table:style-name="ce17">
            <text:p>177,839,288</text:p>
          </table:table-cell>
          <table:table-cell office:value-type="float" office:value="10030550" table:style-name="ce17">
            <text:p>10,030,550</text:p>
          </table:table-cell>
          <table:table-cell office:value-type="float" office:value="343264396" table:style-name="ce17">
            <text:p>343,264,396</text:p>
          </table:table-cell>
          <table:table-cell office:value-type="float" office:value="5770948" table:style-name="ce17">
            <text:p>5,770,948</text:p>
          </table:table-cell>
          <table:table-cell office:value-type="float" office:value="1321588" table:style-name="ce17">
            <text:p>1,321,588</text:p>
          </table:table-cell>
          <table:table-cell office:value-type="float" office:value="7150000" table:style-name="ce17">
            <text:p>7,150,000</text:p>
          </table:table-cell>
          <table:table-cell office:value-type="float" office:value="554560919" table:style-name="ce17">
            <text:p>554,560,919</text:p>
          </table:table-cell>
          <table:table-cell office:value-type="float" office:value="41492361" table:style-name="ce17">
            <text:p>41,492,361</text:p>
          </table:table-cell>
          <table:table-cell office:value-type="float" office:value="94844460" table:style-name="ce17">
            <text:p>94,844,460</text:p>
          </table:table-cell>
          <table:table-cell office:value-type="float" office:value="0" table:style-name="ce17">
            <text:p>0</text:p>
          </table:table-cell>
          <table:table-cell office:value-type="float" office:value="514173" table:style-name="ce17">
            <text:p>514,173</text:p>
          </table:table-cell>
          <table:table-cell office:value-type="float" office:value="69391" table:style-name="ce17">
            <text:p>69,391</text:p>
          </table:table-cell>
          <table:table-cell office:value-type="float" office:value="53735" table:style-name="ce17">
            <text:p>53,735</text:p>
          </table:table-cell>
          <table:table-cell office:value-type="float" office:value="95374289" table:style-name="ce17">
            <text:p>95,374,289</text:p>
          </table:table-cell>
          <table:table-cell office:value-type="float" office:value="53881928" table:style-name="ce18">
            <text:p>53,881,92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169428" table:style-name="ce16">
            <text:p>6,169,428</text:p>
          </table:table-cell>
          <table:table-cell office:value-type="float" office:value="91786243" table:style-name="ce17">
            <text:p>91,786,243</text:p>
          </table:table-cell>
          <table:table-cell office:value-type="float" office:value="0" table:style-name="ce17">
            <text:p>0</text:p>
          </table:table-cell>
          <table:table-cell office:value-type="float" office:value="38029346" table:style-name="ce17">
            <text:p>38,029,346</text:p>
          </table:table-cell>
          <table:table-cell office:value-type="float" office:value="271691760" table:style-name="ce17">
            <text:p>271,691,760</text:p>
          </table:table-cell>
          <table:table-cell office:value-type="float" office:value="318837393" table:style-name="ce17">
            <text:p>318,837,393</text:p>
          </table:table-cell>
          <table:table-cell office:value-type="float" office:value="0" table:style-name="ce17">
            <text:p>0</text:p>
          </table:table-cell>
          <table:table-cell office:value-type="float" office:value="726514170" table:style-name="ce17">
            <text:p>726,514,170</text:p>
          </table:table-cell>
          <table:table-cell office:value-type="float" office:value="42865904" table:style-name="ce17">
            <text:p>42,865,904</text:p>
          </table:table-cell>
          <table:table-cell office:value-type="float" office:value="23552856" table:style-name="ce17">
            <text:p>23,552,856</text:p>
          </table:table-cell>
          <table:table-cell office:value-type="float" office:value="9435516" table:style-name="ce17">
            <text:p>9,435,516</text:p>
          </table:table-cell>
          <table:table-cell office:value-type="float" office:value="2759864" table:style-name="ce17">
            <text:p>2,759,864</text:p>
          </table:table-cell>
          <table:table-cell office:value-type="float" office:value="8456804" table:style-name="ce17">
            <text:p>8,456,804</text:p>
          </table:table-cell>
          <table:table-cell office:value-type="float" office:value="362640" table:style-name="ce17">
            <text:p>362,640</text:p>
          </table:table-cell>
          <table:table-cell office:value-type="float" office:value="43842400" table:style-name="ce17">
            <text:p>43,842,400</text:p>
          </table:table-cell>
          <table:table-cell office:value-type="float" office:value="976496" table:style-name="ce18">
            <text:p>976,49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015534" table:style-name="ce16">
            <text:p>8,015,534</text:p>
          </table:table-cell>
          <table:table-cell office:value-type="float" office:value="349658986" table:style-name="ce17">
            <text:p>349,658,986</text:p>
          </table:table-cell>
          <table:table-cell office:value-type="float" office:value="0" table:style-name="ce17">
            <text:p>0</text:p>
          </table:table-cell>
          <table:table-cell office:value-type="float" office:value="27553522" table:style-name="ce17">
            <text:p>27,553,522</text:p>
          </table:table-cell>
          <table:table-cell office:value-type="float" office:value="848392173" table:style-name="ce17">
            <text:p>848,392,173</text:p>
          </table:table-cell>
          <table:table-cell office:value-type="float" office:value="209164753" table:style-name="ce17">
            <text:p>209,164,753</text:p>
          </table:table-cell>
          <table:table-cell office:value-type="float" office:value="0" table:style-name="ce17">
            <text:p>0</text:p>
          </table:table-cell>
          <table:table-cell office:value-type="float" office:value="1442784968" table:style-name="ce17">
            <text:p>1,442,784,968</text:p>
          </table:table-cell>
          <table:table-cell office:value-type="float" office:value="98660598" table:style-name="ce17">
            <text:p>98,660,598</text:p>
          </table:table-cell>
          <table:table-cell office:value-type="float" office:value="54485603" table:style-name="ce17">
            <text:p>54,485,603</text:p>
          </table:table-cell>
          <table:table-cell office:value-type="float" office:value="15935192" table:style-name="ce17">
            <text:p>15,935,192</text:p>
          </table:table-cell>
          <table:table-cell office:value-type="float" office:value="8787283" table:style-name="ce17">
            <text:p>8,787,283</text:p>
          </table:table-cell>
          <table:table-cell office:value-type="float" office:value="23118353" table:style-name="ce17">
            <text:p>23,118,353</text:p>
          </table:table-cell>
          <table:table-cell office:value-type="float" office:value="92759" table:style-name="ce17">
            <text:p>92,759</text:p>
          </table:table-cell>
          <table:table-cell office:value-type="float" office:value="102233672" table:style-name="ce17">
            <text:p>102,233,672</text:p>
          </table:table-cell>
          <table:table-cell office:value-type="float" office:value="3573074" table:style-name="ce18">
            <text:p>3,573,07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0826" table:style-name="ce16">
            <text:p>170,826</text:p>
          </table:table-cell>
          <table:table-cell office:value-type="float" office:value="22511777" table:style-name="ce17">
            <text:p>22,511,777</text:p>
          </table:table-cell>
          <table:table-cell office:value-type="float" office:value="0" table:style-name="ce17">
            <text:p>0</text:p>
          </table:table-cell>
          <table:table-cell office:value-type="float" office:value="1209852" table:style-name="ce17">
            <text:p>1,209,852</text:p>
          </table:table-cell>
          <table:table-cell office:value-type="float" office:value="33606305" table:style-name="ce17">
            <text:p>33,606,305</text:p>
          </table:table-cell>
          <table:table-cell office:value-type="float" office:value="8841918" table:style-name="ce17">
            <text:p>8,841,918</text:p>
          </table:table-cell>
          <table:table-cell office:value-type="float" office:value="0" table:style-name="ce17">
            <text:p>0</text:p>
          </table:table-cell>
          <table:table-cell office:value-type="float" office:value="66340678" table:style-name="ce17">
            <text:p>66,340,678</text:p>
          </table:table-cell>
          <table:table-cell office:value-type="float" office:value="4813113" table:style-name="ce17">
            <text:p>4,813,113</text:p>
          </table:table-cell>
          <table:table-cell office:value-type="float" office:value="2650788" table:style-name="ce17">
            <text:p>2,650,788</text:p>
          </table:table-cell>
          <table:table-cell office:value-type="float" office:value="819295" table:style-name="ce17">
            <text:p>819,295</text:p>
          </table:table-cell>
          <table:table-cell office:value-type="float" office:value="518478" table:style-name="ce17">
            <text:p>518,478</text:p>
          </table:table-cell>
          <table:table-cell office:value-type="float" office:value="1310412" table:style-name="ce17">
            <text:p>1,310,412</text:p>
          </table:table-cell>
          <table:table-cell office:value-type="float" office:value="32" table:style-name="ce17">
            <text:p>32</text:p>
          </table:table-cell>
          <table:table-cell office:value-type="float" office:value="5298941" table:style-name="ce17">
            <text:p>5,298,941</text:p>
          </table:table-cell>
          <table:table-cell office:value-type="float" office:value="485828" table:style-name="ce18">
            <text:p>485,828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28605301" table:style-name="ce19">
            <text:p>428,605,301</text:p>
          </table:table-cell>
          <table:table-cell office:value-type="float" office:value="7282054312" table:style-name="ce20">
            <text:p>7,282,054,312</text:p>
          </table:table-cell>
          <table:table-cell office:value-type="float" office:value="154632407" table:style-name="ce20">
            <text:p>154,632,407</text:p>
          </table:table-cell>
          <table:table-cell office:value-type="float" office:value="7278293393" table:style-name="ce20">
            <text:p>7,278,293,393</text:p>
          </table:table-cell>
          <table:table-cell office:value-type="float" office:value="17930211572" table:style-name="ce20">
            <text:p>17,930,211,572</text:p>
          </table:table-cell>
          <table:table-cell office:value-type="float" office:value="13039975564" table:style-name="ce20">
            <text:p>13,039,975,564</text:p>
          </table:table-cell>
          <table:table-cell office:value-type="float" office:value="299987059" table:style-name="ce20">
            <text:p>299,987,059</text:p>
          </table:table-cell>
          <table:table-cell office:value-type="float" office:value="46413759608" table:style-name="ce20">
            <text:p>46,413,759,608</text:p>
          </table:table-cell>
          <table:table-cell office:value-type="float" office:value="2935608353" table:style-name="ce20">
            <text:p>2,935,608,353</text:p>
          </table:table-cell>
          <table:table-cell office:value-type="float" office:value="2512034254" table:style-name="ce20">
            <text:p>2,512,034,254</text:p>
          </table:table-cell>
          <table:table-cell office:value-type="float" office:value="26190003" table:style-name="ce20">
            <text:p>26,190,003</text:p>
          </table:table-cell>
          <table:table-cell office:value-type="float" office:value="230246303" table:style-name="ce20">
            <text:p>230,246,303</text:p>
          </table:table-cell>
          <table:table-cell office:value-type="float" office:value="278354317" table:style-name="ce20">
            <text:p>278,354,317</text:p>
          </table:table-cell>
          <table:table-cell office:value-type="float" office:value="31632490" table:style-name="ce20">
            <text:p>31,632,490</text:p>
          </table:table-cell>
          <table:table-cell office:value-type="float" office:value="3015192387" table:style-name="ce20">
            <text:p>3,015,192,387</text:p>
          </table:table-cell>
          <table:table-cell office:value-type="float" office:value="79584034" table:style-name="ce21">
            <text:p>79,584,034</text:p>
          </table:table-cell>
          <table:table-cell table:number-columns-repeated="16366"/>
        </table:table-row>
        <table:table-row table:style-name="ro1">
          <table:table-cell office:value-type="float" office:value="11204" table:style-name="ce2">
            <text:p>11204</text:p>
          </table:table-cell>
          <table:table-cell office:value-type="string" table:style-name="ce2">
            <text:p>本國銀行</text:p>
          </table:table-cell>
          <table:table-cell office:value-type="float" office:value="414376878" table:style-name="ce13">
            <text:p>414,376,878</text:p>
          </table:table-cell>
          <table:table-cell office:value-type="float" office:value="6681937752" table:style-name="ce14">
            <text:p>6,681,937,752</text:p>
          </table:table-cell>
          <table:table-cell office:value-type="float" office:value="132596631" table:style-name="ce14">
            <text:p>132,596,631</text:p>
          </table:table-cell>
          <table:table-cell office:value-type="float" office:value="7002105786" table:style-name="ce14">
            <text:p>7,002,105,786</text:p>
          </table:table-cell>
          <table:table-cell office:value-type="float" office:value="16803417792" table:style-name="ce14">
            <text:p>16,803,417,792</text:p>
          </table:table-cell>
          <table:table-cell office:value-type="float" office:value="12609000665" table:style-name="ce14">
            <text:p>12,609,000,665</text:p>
          </table:table-cell>
          <table:table-cell office:value-type="float" office:value="294013922" table:style-name="ce14">
            <text:p>294,013,922</text:p>
          </table:table-cell>
          <table:table-cell office:value-type="float" office:value="43937449426" table:style-name="ce14">
            <text:p>43,937,449,426</text:p>
          </table:table-cell>
          <table:table-cell office:value-type="float" office:value="2758714923" table:style-name="ce14">
            <text:p>2,758,714,923</text:p>
          </table:table-cell>
          <table:table-cell office:value-type="float" office:value="2312527465" table:style-name="ce14">
            <text:p>2,312,527,465</text:p>
          </table:table-cell>
          <table:table-cell office:value-type="float" office:value="0" table:style-name="ce14">
            <text:p>0</text:p>
          </table:table-cell>
          <table:table-cell office:value-type="float" office:value="217244514" table:style-name="ce14">
            <text:p>217,244,514</text:p>
          </table:table-cell>
          <table:table-cell office:value-type="float" office:value="256747518" table:style-name="ce14">
            <text:p>256,747,518</text:p>
          </table:table-cell>
          <table:table-cell office:value-type="float" office:value="31256753" table:style-name="ce14">
            <text:p>31,256,753</text:p>
          </table:table-cell>
          <table:table-cell office:value-type="float" office:value="2755262744" table:style-name="ce14">
            <text:p>2,755,262,744</text:p>
          </table:table-cell>
          <table:table-cell office:value-type="float" office:value="-3452179" table:style-name="ce15">
            <text:p>-3,452,17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926618" table:style-name="ce16">
            <text:p>9,926,618</text:p>
          </table:table-cell>
          <table:table-cell office:value-type="float" office:value="174364807" table:style-name="ce17">
            <text:p>174,364,807</text:p>
          </table:table-cell>
          <table:table-cell office:value-type="float" office:value="10312146" table:style-name="ce17">
            <text:p>10,312,146</text:p>
          </table:table-cell>
          <table:table-cell office:value-type="float" office:value="358737513" table:style-name="ce17">
            <text:p>358,737,513</text:p>
          </table:table-cell>
          <table:table-cell office:value-type="float" office:value="5442252" table:style-name="ce17">
            <text:p>5,442,252</text:p>
          </table:table-cell>
          <table:table-cell office:value-type="float" office:value="1328909" table:style-name="ce17">
            <text:p>1,328,909</text:p>
          </table:table-cell>
          <table:table-cell office:value-type="float" office:value="7150000" table:style-name="ce17">
            <text:p>7,150,000</text:p>
          </table:table-cell>
          <table:table-cell office:value-type="float" office:value="567262245" table:style-name="ce17">
            <text:p>567,262,245</text:p>
          </table:table-cell>
          <table:table-cell office:value-type="float" office:value="42120914" table:style-name="ce17">
            <text:p>42,120,914</text:p>
          </table:table-cell>
          <table:table-cell office:value-type="float" office:value="90544655" table:style-name="ce17">
            <text:p>90,544,655</text:p>
          </table:table-cell>
          <table:table-cell office:value-type="float" office:value="0" table:style-name="ce17">
            <text:p>0</text:p>
          </table:table-cell>
          <table:table-cell office:value-type="float" office:value="541040" table:style-name="ce17">
            <text:p>541,040</text:p>
          </table:table-cell>
          <table:table-cell office:value-type="float" office:value="67450" table:style-name="ce17">
            <text:p>67,450</text:p>
          </table:table-cell>
          <table:table-cell office:value-type="float" office:value="58412" table:style-name="ce17">
            <text:p>58,412</text:p>
          </table:table-cell>
          <table:table-cell office:value-type="float" office:value="91094733" table:style-name="ce17">
            <text:p>91,094,733</text:p>
          </table:table-cell>
          <table:table-cell office:value-type="float" office:value="48973819" table:style-name="ce18">
            <text:p>48,973,81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201063" table:style-name="ce16">
            <text:p>6,201,063</text:p>
          </table:table-cell>
          <table:table-cell office:value-type="float" office:value="91587971" table:style-name="ce17">
            <text:p>91,587,971</text:p>
          </table:table-cell>
          <table:table-cell office:value-type="float" office:value="0" table:style-name="ce17">
            <text:p>0</text:p>
          </table:table-cell>
          <table:table-cell office:value-type="float" office:value="38213581" table:style-name="ce17">
            <text:p>38,213,581</text:p>
          </table:table-cell>
          <table:table-cell office:value-type="float" office:value="271050507" table:style-name="ce17">
            <text:p>271,050,507</text:p>
          </table:table-cell>
          <table:table-cell office:value-type="float" office:value="320834164" table:style-name="ce17">
            <text:p>320,834,164</text:p>
          </table:table-cell>
          <table:table-cell office:value-type="float" office:value="0" table:style-name="ce17">
            <text:p>0</text:p>
          </table:table-cell>
          <table:table-cell office:value-type="float" office:value="727887286" table:style-name="ce17">
            <text:p>727,887,286</text:p>
          </table:table-cell>
          <table:table-cell office:value-type="float" office:value="42910595" table:style-name="ce17">
            <text:p>42,910,595</text:p>
          </table:table-cell>
          <table:table-cell office:value-type="float" office:value="23574920" table:style-name="ce17">
            <text:p>23,574,920</text:p>
          </table:table-cell>
          <table:table-cell office:value-type="float" office:value="9356838" table:style-name="ce17">
            <text:p>9,356,838</text:p>
          </table:table-cell>
          <table:table-cell office:value-type="float" office:value="2759708" table:style-name="ce17">
            <text:p>2,759,708</text:p>
          </table:table-cell>
          <table:table-cell office:value-type="float" office:value="8399985" table:style-name="ce17">
            <text:p>8,399,985</text:p>
          </table:table-cell>
          <table:table-cell office:value-type="float" office:value="351447" table:style-name="ce17">
            <text:p>351,447</text:p>
          </table:table-cell>
          <table:table-cell office:value-type="float" office:value="43740004" table:style-name="ce17">
            <text:p>43,740,004</text:p>
          </table:table-cell>
          <table:table-cell office:value-type="float" office:value="829409" table:style-name="ce18">
            <text:p>829,40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227870" table:style-name="ce16">
            <text:p>8,227,870</text:p>
          </table:table-cell>
          <table:table-cell office:value-type="float" office:value="348655371" table:style-name="ce17">
            <text:p>348,655,371</text:p>
          </table:table-cell>
          <table:table-cell office:value-type="float" office:value="0" table:style-name="ce17">
            <text:p>0</text:p>
          </table:table-cell>
          <table:table-cell office:value-type="float" office:value="28759954" table:style-name="ce17">
            <text:p>28,759,954</text:p>
          </table:table-cell>
          <table:table-cell office:value-type="float" office:value="846410007" table:style-name="ce17">
            <text:p>846,410,007</text:p>
          </table:table-cell>
          <table:table-cell office:value-type="float" office:value="211298959" table:style-name="ce17">
            <text:p>211,298,959</text:p>
          </table:table-cell>
          <table:table-cell office:value-type="float" office:value="0" table:style-name="ce17">
            <text:p>0</text:p>
          </table:table-cell>
          <table:table-cell office:value-type="float" office:value="1443352161" table:style-name="ce17">
            <text:p>1,443,352,161</text:p>
          </table:table-cell>
          <table:table-cell office:value-type="float" office:value="98624844" table:style-name="ce17">
            <text:p>98,624,844</text:p>
          </table:table-cell>
          <table:table-cell office:value-type="float" office:value="54279846" table:style-name="ce17">
            <text:p>54,279,846</text:p>
          </table:table-cell>
          <table:table-cell office:value-type="float" office:value="16149004" table:style-name="ce17">
            <text:p>16,149,004</text:p>
          </table:table-cell>
          <table:table-cell office:value-type="float" office:value="8859372" table:style-name="ce17">
            <text:p>8,859,372</text:p>
          </table:table-cell>
          <table:table-cell office:value-type="float" office:value="22810806" table:style-name="ce17">
            <text:p>22,810,806</text:p>
          </table:table-cell>
          <table:table-cell office:value-type="float" office:value="96667" table:style-name="ce17">
            <text:p>96,667</text:p>
          </table:table-cell>
          <table:table-cell office:value-type="float" office:value="102002361" table:style-name="ce17">
            <text:p>102,002,361</text:p>
          </table:table-cell>
          <table:table-cell office:value-type="float" office:value="3377517" table:style-name="ce18">
            <text:p>3,377,51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4229" table:style-name="ce16">
            <text:p>174,229</text:p>
          </table:table-cell>
          <table:table-cell office:value-type="float" office:value="22839172" table:style-name="ce17">
            <text:p>22,839,172</text:p>
          </table:table-cell>
          <table:table-cell office:value-type="float" office:value="0" table:style-name="ce17">
            <text:p>0</text:p>
          </table:table-cell>
          <table:table-cell office:value-type="float" office:value="1249254" table:style-name="ce17">
            <text:p>1,249,254</text:p>
          </table:table-cell>
          <table:table-cell office:value-type="float" office:value="33757463" table:style-name="ce17">
            <text:p>33,757,463</text:p>
          </table:table-cell>
          <table:table-cell office:value-type="float" office:value="8891119" table:style-name="ce17">
            <text:p>8,891,119</text:p>
          </table:table-cell>
          <table:table-cell office:value-type="float" office:value="0" table:style-name="ce17">
            <text:p>0</text:p>
          </table:table-cell>
          <table:table-cell office:value-type="float" office:value="66911237" table:style-name="ce17">
            <text:p>66,911,237</text:p>
          </table:table-cell>
          <table:table-cell office:value-type="float" office:value="4860583" table:style-name="ce17">
            <text:p>4,860,583</text:p>
          </table:table-cell>
          <table:table-cell office:value-type="float" office:value="2647659" table:style-name="ce17">
            <text:p>2,647,659</text:p>
          </table:table-cell>
          <table:table-cell office:value-type="float" office:value="815029" table:style-name="ce17">
            <text:p>815,029</text:p>
          </table:table-cell>
          <table:table-cell office:value-type="float" office:value="572809" table:style-name="ce17">
            <text:p>572,809</text:p>
          </table:table-cell>
          <table:table-cell office:value-type="float" office:value="1331696" table:style-name="ce17">
            <text:p>1,331,696</text:p>
          </table:table-cell>
          <table:table-cell office:value-type="float" office:value="106" table:style-name="ce17">
            <text:p>106</text:p>
          </table:table-cell>
          <table:table-cell office:value-type="float" office:value="5367087" table:style-name="ce17">
            <text:p>5,367,087</text:p>
          </table:table-cell>
          <table:table-cell office:value-type="float" office:value="506504" table:style-name="ce18">
            <text:p>506,50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38906658" table:style-name="ce19">
            <text:p>438,906,658</text:p>
          </table:table-cell>
          <table:table-cell office:value-type="float" office:value="7319385073" table:style-name="ce20">
            <text:p>7,319,385,073</text:p>
          </table:table-cell>
          <table:table-cell office:value-type="float" office:value="142908777" table:style-name="ce20">
            <text:p>142,908,777</text:p>
          </table:table-cell>
          <table:table-cell office:value-type="float" office:value="7429066088" table:style-name="ce20">
            <text:p>7,429,066,088</text:p>
          </table:table-cell>
          <table:table-cell office:value-type="float" office:value="17960078021" table:style-name="ce20">
            <text:p>17,960,078,021</text:p>
          </table:table-cell>
          <table:table-cell office:value-type="float" office:value="13151353816" table:style-name="ce20">
            <text:p>13,151,353,816</text:p>
          </table:table-cell>
          <table:table-cell office:value-type="float" office:value="301163922" table:style-name="ce20">
            <text:p>301,163,922</text:p>
          </table:table-cell>
          <table:table-cell office:value-type="float" office:value="46742862355" table:style-name="ce20">
            <text:p>46,742,862,355</text:p>
          </table:table-cell>
          <table:table-cell office:value-type="float" office:value="2947231859" table:style-name="ce20">
            <text:p>2,947,231,859</text:p>
          </table:table-cell>
          <table:table-cell office:value-type="float" office:value="2483574545" table:style-name="ce20">
            <text:p>2,483,574,545</text:p>
          </table:table-cell>
          <table:table-cell office:value-type="float" office:value="26320871" table:style-name="ce20">
            <text:p>26,320,871</text:p>
          </table:table-cell>
          <table:table-cell office:value-type="float" office:value="229977443" table:style-name="ce20">
            <text:p>229,977,443</text:p>
          </table:table-cell>
          <table:table-cell office:value-type="float" office:value="289357455" table:style-name="ce20">
            <text:p>289,357,455</text:p>
          </table:table-cell>
          <table:table-cell office:value-type="float" office:value="31763385" table:style-name="ce20">
            <text:p>31,763,385</text:p>
          </table:table-cell>
          <table:table-cell office:value-type="float" office:value="2997466929" table:style-name="ce20">
            <text:p>2,997,466,929</text:p>
          </table:table-cell>
          <table:table-cell office:value-type="float" office:value="50235070" table:style-name="ce21">
            <text:p>50,235,070</text:p>
          </table:table-cell>
          <table:table-cell table:number-columns-repeated="16366"/>
        </table:table-row>
        <table:table-row table:style-name="ro1">
          <table:table-cell office:value-type="float" office:value="11205" table:style-name="ce2">
            <text:p>11205</text:p>
          </table:table-cell>
          <table:table-cell office:value-type="string" table:style-name="ce2">
            <text:p>本國銀行</text:p>
          </table:table-cell>
          <table:table-cell office:value-type="float" office:value="411638911" table:style-name="ce13">
            <text:p>411,638,911</text:p>
          </table:table-cell>
          <table:table-cell office:value-type="float" office:value="6763688558" table:style-name="ce14">
            <text:p>6,763,688,558</text:p>
          </table:table-cell>
          <table:table-cell office:value-type="float" office:value="138910714" table:style-name="ce14">
            <text:p>138,910,714</text:p>
          </table:table-cell>
          <table:table-cell office:value-type="float" office:value="7076988645" table:style-name="ce14">
            <text:p>7,076,988,645</text:p>
          </table:table-cell>
          <table:table-cell office:value-type="float" office:value="16713222403" table:style-name="ce14">
            <text:p>16,713,222,403</text:p>
          </table:table-cell>
          <table:table-cell office:value-type="float" office:value="12712847570" table:style-name="ce14">
            <text:p>12,712,847,570</text:p>
          </table:table-cell>
          <table:table-cell office:value-type="float" office:value="295712041" table:style-name="ce14">
            <text:p>295,712,041</text:p>
          </table:table-cell>
          <table:table-cell office:value-type="float" office:value="44113008842" table:style-name="ce14">
            <text:p>44,113,008,842</text:p>
          </table:table-cell>
          <table:table-cell office:value-type="float" office:value="2773886935" table:style-name="ce14">
            <text:p>2,773,886,935</text:p>
          </table:table-cell>
          <table:table-cell office:value-type="float" office:value="2378504791" table:style-name="ce14">
            <text:p>2,378,504,791</text:p>
          </table:table-cell>
          <table:table-cell office:value-type="float" office:value="0" table:style-name="ce14">
            <text:p>0</text:p>
          </table:table-cell>
          <table:table-cell office:value-type="float" office:value="200627654" table:style-name="ce14">
            <text:p>200,627,654</text:p>
          </table:table-cell>
          <table:table-cell office:value-type="float" office:value="237539275" table:style-name="ce14">
            <text:p>237,539,275</text:p>
          </table:table-cell>
          <table:table-cell office:value-type="float" office:value="30504766" table:style-name="ce14">
            <text:p>30,504,766</text:p>
          </table:table-cell>
          <table:table-cell office:value-type="float" office:value="2786166954" table:style-name="ce14">
            <text:p>2,786,166,954</text:p>
          </table:table-cell>
          <table:table-cell office:value-type="float" office:value="12280019" table:style-name="ce15">
            <text:p>12,280,01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116318" table:style-name="ce16">
            <text:p>9,116,318</text:p>
          </table:table-cell>
          <table:table-cell office:value-type="float" office:value="185788547" table:style-name="ce17">
            <text:p>185,788,547</text:p>
          </table:table-cell>
          <table:table-cell office:value-type="float" office:value="9485185" table:style-name="ce17">
            <text:p>9,485,185</text:p>
          </table:table-cell>
          <table:table-cell office:value-type="float" office:value="389648087" table:style-name="ce17">
            <text:p>389,648,087</text:p>
          </table:table-cell>
          <table:table-cell office:value-type="float" office:value="5487435" table:style-name="ce17">
            <text:p>5,487,435</text:p>
          </table:table-cell>
          <table:table-cell office:value-type="float" office:value="1326570" table:style-name="ce17">
            <text:p>1,326,570</text:p>
          </table:table-cell>
          <table:table-cell office:value-type="float" office:value="7150000" table:style-name="ce17">
            <text:p>7,150,000</text:p>
          </table:table-cell>
          <table:table-cell office:value-type="float" office:value="608002142" table:style-name="ce17">
            <text:p>608,002,142</text:p>
          </table:table-cell>
          <table:table-cell office:value-type="float" office:value="44699668" table:style-name="ce17">
            <text:p>44,699,668</text:p>
          </table:table-cell>
          <table:table-cell office:value-type="float" office:value="83212024" table:style-name="ce17">
            <text:p>83,212,024</text:p>
          </table:table-cell>
          <table:table-cell office:value-type="float" office:value="0" table:style-name="ce17">
            <text:p>0</text:p>
          </table:table-cell>
          <table:table-cell office:value-type="float" office:value="552696" table:style-name="ce17">
            <text:p>552,696</text:p>
          </table:table-cell>
          <table:table-cell office:value-type="float" office:value="64165" table:style-name="ce17">
            <text:p>64,165</text:p>
          </table:table-cell>
          <table:table-cell office:value-type="float" office:value="58356" table:style-name="ce17">
            <text:p>58,356</text:p>
          </table:table-cell>
          <table:table-cell office:value-type="float" office:value="83770529" table:style-name="ce17">
            <text:p>83,770,529</text:p>
          </table:table-cell>
          <table:table-cell office:value-type="float" office:value="39070861" table:style-name="ce18">
            <text:p>39,070,86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119837" table:style-name="ce16">
            <text:p>6,119,837</text:p>
          </table:table-cell>
          <table:table-cell office:value-type="float" office:value="92132825" table:style-name="ce17">
            <text:p>92,132,825</text:p>
          </table:table-cell>
          <table:table-cell office:value-type="float" office:value="0" table:style-name="ce17">
            <text:p>0</text:p>
          </table:table-cell>
          <table:table-cell office:value-type="float" office:value="38218171" table:style-name="ce17">
            <text:p>38,218,171</text:p>
          </table:table-cell>
          <table:table-cell office:value-type="float" office:value="270441333" table:style-name="ce17">
            <text:p>270,441,333</text:p>
          </table:table-cell>
          <table:table-cell office:value-type="float" office:value="322919881" table:style-name="ce17">
            <text:p>322,919,881</text:p>
          </table:table-cell>
          <table:table-cell office:value-type="float" office:value="0" table:style-name="ce17">
            <text:p>0</text:p>
          </table:table-cell>
          <table:table-cell office:value-type="float" office:value="729832047" table:style-name="ce17">
            <text:p>729,832,047</text:p>
          </table:table-cell>
          <table:table-cell office:value-type="float" office:value="43015000" table:style-name="ce17">
            <text:p>43,015,000</text:p>
          </table:table-cell>
          <table:table-cell office:value-type="float" office:value="23600833" table:style-name="ce17">
            <text:p>23,600,833</text:p>
          </table:table-cell>
          <table:table-cell office:value-type="float" office:value="10099241" table:style-name="ce17">
            <text:p>10,099,241</text:p>
          </table:table-cell>
          <table:table-cell office:value-type="float" office:value="2647740" table:style-name="ce17">
            <text:p>2,647,740</text:p>
          </table:table-cell>
          <table:table-cell office:value-type="float" office:value="8270465" table:style-name="ce17">
            <text:p>8,270,465</text:p>
          </table:table-cell>
          <table:table-cell office:value-type="float" office:value="320440" table:style-name="ce17">
            <text:p>320,440</text:p>
          </table:table-cell>
          <table:table-cell office:value-type="float" office:value="44297839" table:style-name="ce17">
            <text:p>44,297,839</text:p>
          </table:table-cell>
          <table:table-cell office:value-type="float" office:value="1282839" table:style-name="ce18">
            <text:p>1,282,83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350274" table:style-name="ce16">
            <text:p>8,350,274</text:p>
          </table:table-cell>
          <table:table-cell office:value-type="float" office:value="348640336" table:style-name="ce17">
            <text:p>348,640,336</text:p>
          </table:table-cell>
          <table:table-cell office:value-type="float" office:value="0" table:style-name="ce17">
            <text:p>0</text:p>
          </table:table-cell>
          <table:table-cell office:value-type="float" office:value="29597760" table:style-name="ce17">
            <text:p>29,597,760</text:p>
          </table:table-cell>
          <table:table-cell office:value-type="float" office:value="842690960" table:style-name="ce17">
            <text:p>842,690,960</text:p>
          </table:table-cell>
          <table:table-cell office:value-type="float" office:value="213646877" table:style-name="ce17">
            <text:p>213,646,877</text:p>
          </table:table-cell>
          <table:table-cell office:value-type="float" office:value="0" table:style-name="ce17">
            <text:p>0</text:p>
          </table:table-cell>
          <table:table-cell office:value-type="float" office:value="1442926207" table:style-name="ce17">
            <text:p>1,442,926,207</text:p>
          </table:table-cell>
          <table:table-cell office:value-type="float" office:value="98565650" table:style-name="ce17">
            <text:p>98,565,650</text:p>
          </table:table-cell>
          <table:table-cell office:value-type="float" office:value="54243931" table:style-name="ce17">
            <text:p>54,243,931</text:p>
          </table:table-cell>
          <table:table-cell office:value-type="float" office:value="16021702" table:style-name="ce17">
            <text:p>16,021,702</text:p>
          </table:table-cell>
          <table:table-cell office:value-type="float" office:value="8725172" table:style-name="ce17">
            <text:p>8,725,172</text:p>
          </table:table-cell>
          <table:table-cell office:value-type="float" office:value="22767570" table:style-name="ce17">
            <text:p>22,767,570</text:p>
          </table:table-cell>
          <table:table-cell office:value-type="float" office:value="90257" table:style-name="ce17">
            <text:p>90,257</text:p>
          </table:table-cell>
          <table:table-cell office:value-type="float" office:value="101668118" table:style-name="ce17">
            <text:p>101,668,118</text:p>
          </table:table-cell>
          <table:table-cell office:value-type="float" office:value="3102468" table:style-name="ce18">
            <text:p>3,102,46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5048" table:style-name="ce16">
            <text:p>175,048</text:p>
          </table:table-cell>
          <table:table-cell office:value-type="float" office:value="22960158" table:style-name="ce17">
            <text:p>22,960,158</text:p>
          </table:table-cell>
          <table:table-cell office:value-type="float" office:value="0" table:style-name="ce17">
            <text:p>0</text:p>
          </table:table-cell>
          <table:table-cell office:value-type="float" office:value="1300605" table:style-name="ce17">
            <text:p>1,300,605</text:p>
          </table:table-cell>
          <table:table-cell office:value-type="float" office:value="34149483" table:style-name="ce17">
            <text:p>34,149,483</text:p>
          </table:table-cell>
          <table:table-cell office:value-type="float" office:value="8859526" table:style-name="ce17">
            <text:p>8,859,526</text:p>
          </table:table-cell>
          <table:table-cell office:value-type="float" office:value="0" table:style-name="ce17">
            <text:p>0</text:p>
          </table:table-cell>
          <table:table-cell office:value-type="float" office:value="67444820" table:style-name="ce17">
            <text:p>67,444,820</text:p>
          </table:table-cell>
          <table:table-cell office:value-type="float" office:value="4898032" table:style-name="ce17">
            <text:p>4,898,032</text:p>
          </table:table-cell>
          <table:table-cell office:value-type="float" office:value="2673339" table:style-name="ce17">
            <text:p>2,673,339</text:p>
          </table:table-cell>
          <table:table-cell office:value-type="float" office:value="846568" table:style-name="ce17">
            <text:p>846,568</text:p>
          </table:table-cell>
          <table:table-cell office:value-type="float" office:value="514625" table:style-name="ce17">
            <text:p>514,625</text:p>
          </table:table-cell>
          <table:table-cell office:value-type="float" office:value="1261440" table:style-name="ce17">
            <text:p>1,261,440</text:p>
          </table:table-cell>
          <table:table-cell office:value-type="float" office:value="77" table:style-name="ce17">
            <text:p>77</text:p>
          </table:table-cell>
          <table:table-cell office:value-type="float" office:value="5295895" table:style-name="ce17">
            <text:p>5,295,895</text:p>
          </table:table-cell>
          <table:table-cell office:value-type="float" office:value="397863" table:style-name="ce18">
            <text:p>397,86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35400388" table:style-name="ce19">
            <text:p>435,400,388</text:p>
          </table:table-cell>
          <table:table-cell office:value-type="float" office:value="7413210424" table:style-name="ce20">
            <text:p>7,413,210,424</text:p>
          </table:table-cell>
          <table:table-cell office:value-type="float" office:value="148395899" table:style-name="ce20">
            <text:p>148,395,899</text:p>
          </table:table-cell>
          <table:table-cell office:value-type="float" office:value="7535753268" table:style-name="ce20">
            <text:p>7,535,753,268</text:p>
          </table:table-cell>
          <table:table-cell office:value-type="float" office:value="17865991614" table:style-name="ce20">
            <text:p>17,865,991,614</text:p>
          </table:table-cell>
          <table:table-cell office:value-type="float" office:value="13259600424" table:style-name="ce20">
            <text:p>13,259,600,424</text:p>
          </table:table-cell>
          <table:table-cell office:value-type="float" office:value="302862041" table:style-name="ce20">
            <text:p>302,862,041</text:p>
          </table:table-cell>
          <table:table-cell office:value-type="float" office:value="46961214058" table:style-name="ce20">
            <text:p>46,961,214,058</text:p>
          </table:table-cell>
          <table:table-cell office:value-type="float" office:value="2965065285" table:style-name="ce20">
            <text:p>2,965,065,285</text:p>
          </table:table-cell>
          <table:table-cell office:value-type="float" office:value="2542234918" table:style-name="ce20">
            <text:p>2,542,234,918</text:p>
          </table:table-cell>
          <table:table-cell office:value-type="float" office:value="26967511" table:style-name="ce20">
            <text:p>26,967,511</text:p>
          </table:table-cell>
          <table:table-cell office:value-type="float" office:value="213067887" table:style-name="ce20">
            <text:p>213,067,887</text:p>
          </table:table-cell>
          <table:table-cell office:value-type="float" office:value="269902915" table:style-name="ce20">
            <text:p>269,902,915</text:p>
          </table:table-cell>
          <table:table-cell office:value-type="float" office:value="30973896" table:style-name="ce20">
            <text:p>30,973,896</text:p>
          </table:table-cell>
          <table:table-cell office:value-type="float" office:value="3021199335" table:style-name="ce20">
            <text:p>3,021,199,335</text:p>
          </table:table-cell>
          <table:table-cell office:value-type="float" office:value="56134050" table:style-name="ce21">
            <text:p>56,134,050</text:p>
          </table:table-cell>
          <table:table-cell table:number-columns-repeated="16366"/>
        </table:table-row>
        <table:table-row table:style-name="ro1">
          <table:table-cell office:value-type="float" office:value="11206" table:style-name="ce2">
            <text:p>11206</text:p>
          </table:table-cell>
          <table:table-cell office:value-type="string" table:style-name="ce2">
            <text:p>本國銀行</text:p>
          </table:table-cell>
          <table:table-cell office:value-type="float" office:value="397074368" table:style-name="ce13">
            <text:p>397,074,368</text:p>
          </table:table-cell>
          <table:table-cell office:value-type="float" office:value="6631591011" table:style-name="ce14">
            <text:p>6,631,591,011</text:p>
          </table:table-cell>
          <table:table-cell office:value-type="float" office:value="140765179" table:style-name="ce14">
            <text:p>140,765,179</text:p>
          </table:table-cell>
          <table:table-cell office:value-type="float" office:value="6877989421" table:style-name="ce14">
            <text:p>6,877,989,421</text:p>
          </table:table-cell>
          <table:table-cell office:value-type="float" office:value="16827485889" table:style-name="ce14">
            <text:p>16,827,485,889</text:p>
          </table:table-cell>
          <table:table-cell office:value-type="float" office:value="12797979334" table:style-name="ce14">
            <text:p>12,797,979,334</text:p>
          </table:table-cell>
          <table:table-cell office:value-type="float" office:value="298573460" table:style-name="ce14">
            <text:p>298,573,460</text:p>
          </table:table-cell>
          <table:table-cell office:value-type="float" office:value="43971458662" table:style-name="ce14">
            <text:p>43,971,458,662</text:p>
          </table:table-cell>
          <table:table-cell office:value-type="float" office:value="2761700049" table:style-name="ce14">
            <text:p>2,761,700,049</text:p>
          </table:table-cell>
          <table:table-cell office:value-type="float" office:value="2350046620" table:style-name="ce14">
            <text:p>2,350,046,620</text:p>
          </table:table-cell>
          <table:table-cell office:value-type="float" office:value="0" table:style-name="ce14">
            <text:p>0</text:p>
          </table:table-cell>
          <table:table-cell office:value-type="float" office:value="212661259" table:style-name="ce14">
            <text:p>212,661,259</text:p>
          </table:table-cell>
          <table:table-cell office:value-type="float" office:value="237392243" table:style-name="ce14">
            <text:p>237,392,243</text:p>
          </table:table-cell>
          <table:table-cell office:value-type="float" office:value="31464900" table:style-name="ce14">
            <text:p>31,464,900</text:p>
          </table:table-cell>
          <table:table-cell office:value-type="float" office:value="2768635222" table:style-name="ce14">
            <text:p>2,768,635,222</text:p>
          </table:table-cell>
          <table:table-cell office:value-type="float" office:value="6935173" table:style-name="ce15">
            <text:p>6,935,17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761222" table:style-name="ce16">
            <text:p>8,761,222</text:p>
          </table:table-cell>
          <table:table-cell office:value-type="float" office:value="181771539" table:style-name="ce17">
            <text:p>181,771,539</text:p>
          </table:table-cell>
          <table:table-cell office:value-type="float" office:value="10176040" table:style-name="ce17">
            <text:p>10,176,040</text:p>
          </table:table-cell>
          <table:table-cell office:value-type="float" office:value="420466449" table:style-name="ce17">
            <text:p>420,466,449</text:p>
          </table:table-cell>
          <table:table-cell office:value-type="float" office:value="5811946" table:style-name="ce17">
            <text:p>5,811,946</text:p>
          </table:table-cell>
          <table:table-cell office:value-type="float" office:value="1274978" table:style-name="ce17">
            <text:p>1,274,978</text:p>
          </table:table-cell>
          <table:table-cell office:value-type="float" office:value="7150000" table:style-name="ce17">
            <text:p>7,150,000</text:p>
          </table:table-cell>
          <table:table-cell office:value-type="float" office:value="635412174" table:style-name="ce17">
            <text:p>635,412,174</text:p>
          </table:table-cell>
          <table:table-cell office:value-type="float" office:value="46148303" table:style-name="ce17">
            <text:p>46,148,303</text:p>
          </table:table-cell>
          <table:table-cell office:value-type="float" office:value="92765118" table:style-name="ce17">
            <text:p>92,765,118</text:p>
          </table:table-cell>
          <table:table-cell office:value-type="float" office:value="0" table:style-name="ce17">
            <text:p>0</text:p>
          </table:table-cell>
          <table:table-cell office:value-type="float" office:value="530068" table:style-name="ce17">
            <text:p>530,068</text:p>
          </table:table-cell>
          <table:table-cell office:value-type="float" office:value="58119" table:style-name="ce17">
            <text:p>58,119</text:p>
          </table:table-cell>
          <table:table-cell office:value-type="float" office:value="59424" table:style-name="ce17">
            <text:p>59,424</text:p>
          </table:table-cell>
          <table:table-cell office:value-type="float" office:value="93293881" table:style-name="ce17">
            <text:p>93,293,881</text:p>
          </table:table-cell>
          <table:table-cell office:value-type="float" office:value="47145578" table:style-name="ce18">
            <text:p>47,145,57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226250" table:style-name="ce16">
            <text:p>6,226,250</text:p>
          </table:table-cell>
          <table:table-cell office:value-type="float" office:value="92719243" table:style-name="ce17">
            <text:p>92,719,243</text:p>
          </table:table-cell>
          <table:table-cell office:value-type="float" office:value="0" table:style-name="ce17">
            <text:p>0</text:p>
          </table:table-cell>
          <table:table-cell office:value-type="float" office:value="37716945" table:style-name="ce17">
            <text:p>37,716,945</text:p>
          </table:table-cell>
          <table:table-cell office:value-type="float" office:value="270859765" table:style-name="ce17">
            <text:p>270,859,765</text:p>
          </table:table-cell>
          <table:table-cell office:value-type="float" office:value="324621081" table:style-name="ce17">
            <text:p>324,621,081</text:p>
          </table:table-cell>
          <table:table-cell office:value-type="float" office:value="0" table:style-name="ce17">
            <text:p>0</text:p>
          </table:table-cell>
          <table:table-cell office:value-type="float" office:value="732143284" table:style-name="ce17">
            <text:p>732,143,284</text:p>
          </table:table-cell>
          <table:table-cell office:value-type="float" office:value="43161323" table:style-name="ce17">
            <text:p>43,161,323</text:p>
          </table:table-cell>
          <table:table-cell office:value-type="float" office:value="23656341" table:style-name="ce17">
            <text:p>23,656,341</text:p>
          </table:table-cell>
          <table:table-cell office:value-type="float" office:value="10134864" table:style-name="ce17">
            <text:p>10,134,864</text:p>
          </table:table-cell>
          <table:table-cell office:value-type="float" office:value="2818741" table:style-name="ce17">
            <text:p>2,818,741</text:p>
          </table:table-cell>
          <table:table-cell office:value-type="float" office:value="8213970" table:style-name="ce17">
            <text:p>8,213,970</text:p>
          </table:table-cell>
          <table:table-cell office:value-type="float" office:value="315293" table:style-name="ce17">
            <text:p>315,293</text:p>
          </table:table-cell>
          <table:table-cell office:value-type="float" office:value="44508623" table:style-name="ce17">
            <text:p>44,508,623</text:p>
          </table:table-cell>
          <table:table-cell office:value-type="float" office:value="1347300" table:style-name="ce18">
            <text:p>1,347,30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063404" table:style-name="ce16">
            <text:p>8,063,404</text:p>
          </table:table-cell>
          <table:table-cell office:value-type="float" office:value="350173842" table:style-name="ce17">
            <text:p>350,173,842</text:p>
          </table:table-cell>
          <table:table-cell office:value-type="float" office:value="0" table:style-name="ce17">
            <text:p>0</text:p>
          </table:table-cell>
          <table:table-cell office:value-type="float" office:value="29750933" table:style-name="ce17">
            <text:p>29,750,933</text:p>
          </table:table-cell>
          <table:table-cell office:value-type="float" office:value="843951380" table:style-name="ce17">
            <text:p>843,951,380</text:p>
          </table:table-cell>
          <table:table-cell office:value-type="float" office:value="216841083" table:style-name="ce17">
            <text:p>216,841,083</text:p>
          </table:table-cell>
          <table:table-cell office:value-type="float" office:value="0" table:style-name="ce17">
            <text:p>0</text:p>
          </table:table-cell>
          <table:table-cell office:value-type="float" office:value="1448780642" table:style-name="ce17">
            <text:p>1,448,780,642</text:p>
          </table:table-cell>
          <table:table-cell office:value-type="float" office:value="98918742" table:style-name="ce17">
            <text:p>98,918,742</text:p>
          </table:table-cell>
          <table:table-cell office:value-type="float" office:value="54212562" table:style-name="ce17">
            <text:p>54,212,562</text:p>
          </table:table-cell>
          <table:table-cell office:value-type="float" office:value="16452142" table:style-name="ce17">
            <text:p>16,452,142</text:p>
          </table:table-cell>
          <table:table-cell office:value-type="float" office:value="9286983" table:style-name="ce17">
            <text:p>9,286,983</text:p>
          </table:table-cell>
          <table:table-cell office:value-type="float" office:value="22060856" table:style-name="ce17">
            <text:p>22,060,856</text:p>
          </table:table-cell>
          <table:table-cell office:value-type="float" office:value="90175" table:style-name="ce17">
            <text:p>90,175</text:p>
          </table:table-cell>
          <table:table-cell office:value-type="float" office:value="101922368" table:style-name="ce17">
            <text:p>101,922,368</text:p>
          </table:table-cell>
          <table:table-cell office:value-type="float" office:value="3003626" table:style-name="ce18">
            <text:p>3,003,62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0399" table:style-name="ce16">
            <text:p>170,399</text:p>
          </table:table-cell>
          <table:table-cell office:value-type="float" office:value="22906984" table:style-name="ce17">
            <text:p>22,906,984</text:p>
          </table:table-cell>
          <table:table-cell office:value-type="float" office:value="0" table:style-name="ce17">
            <text:p>0</text:p>
          </table:table-cell>
          <table:table-cell office:value-type="float" office:value="1332398" table:style-name="ce17">
            <text:p>1,332,398</text:p>
          </table:table-cell>
          <table:table-cell office:value-type="float" office:value="34265282" table:style-name="ce17">
            <text:p>34,265,282</text:p>
          </table:table-cell>
          <table:table-cell office:value-type="float" office:value="8856294" table:style-name="ce17">
            <text:p>8,856,294</text:p>
          </table:table-cell>
          <table:table-cell office:value-type="float" office:value="0" table:style-name="ce17">
            <text:p>0</text:p>
          </table:table-cell>
          <table:table-cell office:value-type="float" office:value="67531357" table:style-name="ce17">
            <text:p>67,531,357</text:p>
          </table:table-cell>
          <table:table-cell office:value-type="float" office:value="4900597" table:style-name="ce17">
            <text:p>4,900,597</text:p>
          </table:table-cell>
          <table:table-cell office:value-type="float" office:value="2693100" table:style-name="ce17">
            <text:p>2,693,100</text:p>
          </table:table-cell>
          <table:table-cell office:value-type="float" office:value="866278" table:style-name="ce17">
            <text:p>866,278</text:p>
          </table:table-cell>
          <table:table-cell office:value-type="float" office:value="536875" table:style-name="ce17">
            <text:p>536,875</text:p>
          </table:table-cell>
          <table:table-cell office:value-type="float" office:value="1278743" table:style-name="ce17">
            <text:p>1,278,743</text:p>
          </table:table-cell>
          <table:table-cell office:value-type="float" office:value="768" table:style-name="ce17">
            <text:p>768</text:p>
          </table:table-cell>
          <table:table-cell office:value-type="float" office:value="5374228" table:style-name="ce17">
            <text:p>5,374,228</text:p>
          </table:table-cell>
          <table:table-cell office:value-type="float" office:value="473631" table:style-name="ce18">
            <text:p>473,631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20295643" table:style-name="ce19">
            <text:p>420,295,643</text:p>
          </table:table-cell>
          <table:table-cell office:value-type="float" office:value="7279162619" table:style-name="ce20">
            <text:p>7,279,162,619</text:p>
          </table:table-cell>
          <table:table-cell office:value-type="float" office:value="150941219" table:style-name="ce20">
            <text:p>150,941,219</text:p>
          </table:table-cell>
          <table:table-cell office:value-type="float" office:value="7367256146" table:style-name="ce20">
            <text:p>7,367,256,146</text:p>
          </table:table-cell>
          <table:table-cell office:value-type="float" office:value="17982374262" table:style-name="ce20">
            <text:p>17,982,374,262</text:p>
          </table:table-cell>
          <table:table-cell office:value-type="float" office:value="13349572770" table:style-name="ce20">
            <text:p>13,349,572,770</text:p>
          </table:table-cell>
          <table:table-cell office:value-type="float" office:value="305723460" table:style-name="ce20">
            <text:p>305,723,460</text:p>
          </table:table-cell>
          <table:table-cell office:value-type="float" office:value="46855326119" table:style-name="ce20">
            <text:p>46,855,326,119</text:p>
          </table:table-cell>
          <table:table-cell office:value-type="float" office:value="2954829014" table:style-name="ce20">
            <text:p>2,954,829,014</text:p>
          </table:table-cell>
          <table:table-cell office:value-type="float" office:value="2523373741" table:style-name="ce20">
            <text:p>2,523,373,741</text:p>
          </table:table-cell>
          <table:table-cell office:value-type="float" office:value="27453284" table:style-name="ce20">
            <text:p>27,453,284</text:p>
          </table:table-cell>
          <table:table-cell office:value-type="float" office:value="225833926" table:style-name="ce20">
            <text:p>225,833,926</text:p>
          </table:table-cell>
          <table:table-cell office:value-type="float" office:value="269003931" table:style-name="ce20">
            <text:p>269,003,931</text:p>
          </table:table-cell>
          <table:table-cell office:value-type="float" office:value="31930560" table:style-name="ce20">
            <text:p>31,930,560</text:p>
          </table:table-cell>
          <table:table-cell office:value-type="float" office:value="3013734322" table:style-name="ce20">
            <text:p>3,013,734,322</text:p>
          </table:table-cell>
          <table:table-cell office:value-type="float" office:value="58905308" table:style-name="ce21">
            <text:p>58,905,308</text:p>
          </table:table-cell>
          <table:table-cell table:number-columns-repeated="16366"/>
        </table:table-row>
        <table:table-row table:style-name="ro1">
          <table:table-cell office:value-type="float" office:value="11207" table:style-name="ce2">
            <text:p>11207</text:p>
          </table:table-cell>
          <table:table-cell office:value-type="string" table:style-name="ce2">
            <text:p>本國銀行</text:p>
          </table:table-cell>
          <table:table-cell office:value-type="float" office:value="420517712" table:style-name="ce13">
            <text:p>420,517,712</text:p>
          </table:table-cell>
          <table:table-cell office:value-type="float" office:value="6799543993" table:style-name="ce14">
            <text:p>6,799,543,993</text:p>
          </table:table-cell>
          <table:table-cell office:value-type="float" office:value="160032694" table:style-name="ce14">
            <text:p>160,032,694</text:p>
          </table:table-cell>
          <table:table-cell office:value-type="float" office:value="6812870206" table:style-name="ce14">
            <text:p>6,812,870,206</text:p>
          </table:table-cell>
          <table:table-cell office:value-type="float" office:value="16841134367" table:style-name="ce14">
            <text:p>16,841,134,367</text:p>
          </table:table-cell>
          <table:table-cell office:value-type="float" office:value="12885893059" table:style-name="ce14">
            <text:p>12,885,893,059</text:p>
          </table:table-cell>
          <table:table-cell office:value-type="float" office:value="300109962" table:style-name="ce14">
            <text:p>300,109,962</text:p>
          </table:table-cell>
          <table:table-cell office:value-type="float" office:value="44220101993" table:style-name="ce14">
            <text:p>44,220,101,993</text:p>
          </table:table-cell>
          <table:table-cell office:value-type="float" office:value="2794727575" table:style-name="ce14">
            <text:p>2,794,727,575</text:p>
          </table:table-cell>
          <table:table-cell office:value-type="float" office:value="2387660893" table:style-name="ce14">
            <text:p>2,387,660,893</text:p>
          </table:table-cell>
          <table:table-cell office:value-type="float" office:value="0" table:style-name="ce14">
            <text:p>0</text:p>
          </table:table-cell>
          <table:table-cell office:value-type="float" office:value="217273031" table:style-name="ce14">
            <text:p>217,273,031</text:p>
          </table:table-cell>
          <table:table-cell office:value-type="float" office:value="232565074" table:style-name="ce14">
            <text:p>232,565,074</text:p>
          </table:table-cell>
          <table:table-cell office:value-type="float" office:value="30002821" table:style-name="ce14">
            <text:p>30,002,821</text:p>
          </table:table-cell>
          <table:table-cell office:value-type="float" office:value="2807496177" table:style-name="ce14">
            <text:p>2,807,496,177</text:p>
          </table:table-cell>
          <table:table-cell office:value-type="float" office:value="12768602" table:style-name="ce15">
            <text:p>12,768,60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7630571" table:style-name="ce16">
            <text:p>7,630,571</text:p>
          </table:table-cell>
          <table:table-cell office:value-type="float" office:value="175406499" table:style-name="ce17">
            <text:p>175,406,499</text:p>
          </table:table-cell>
          <table:table-cell office:value-type="float" office:value="13303933" table:style-name="ce17">
            <text:p>13,303,933</text:p>
          </table:table-cell>
          <table:table-cell office:value-type="float" office:value="439984918" table:style-name="ce17">
            <text:p>439,984,918</text:p>
          </table:table-cell>
          <table:table-cell office:value-type="float" office:value="7127395" table:style-name="ce17">
            <text:p>7,127,395</text:p>
          </table:table-cell>
          <table:table-cell office:value-type="float" office:value="1181123" table:style-name="ce17">
            <text:p>1,181,123</text:p>
          </table:table-cell>
          <table:table-cell office:value-type="float" office:value="7150000" table:style-name="ce17">
            <text:p>7,150,000</text:p>
          </table:table-cell>
          <table:table-cell office:value-type="float" office:value="651784439" table:style-name="ce17">
            <text:p>651,784,439</text:p>
          </table:table-cell>
          <table:table-cell office:value-type="float" office:value="47370756" table:style-name="ce17">
            <text:p>47,370,756</text:p>
          </table:table-cell>
          <table:table-cell office:value-type="float" office:value="90547558" table:style-name="ce17">
            <text:p>90,547,558</text:p>
          </table:table-cell>
          <table:table-cell office:value-type="float" office:value="0" table:style-name="ce17">
            <text:p>0</text:p>
          </table:table-cell>
          <table:table-cell office:value-type="float" office:value="852877" table:style-name="ce17">
            <text:p>852,877</text:p>
          </table:table-cell>
          <table:table-cell office:value-type="float" office:value="61832" table:style-name="ce17">
            <text:p>61,832</text:p>
          </table:table-cell>
          <table:table-cell office:value-type="float" office:value="85491" table:style-name="ce17">
            <text:p>85,491</text:p>
          </table:table-cell>
          <table:table-cell office:value-type="float" office:value="91376776" table:style-name="ce17">
            <text:p>91,376,776</text:p>
          </table:table-cell>
          <table:table-cell office:value-type="float" office:value="44006020" table:style-name="ce18">
            <text:p>44,006,02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249877" table:style-name="ce16">
            <text:p>6,249,877</text:p>
          </table:table-cell>
          <table:table-cell office:value-type="float" office:value="93336698" table:style-name="ce17">
            <text:p>93,336,698</text:p>
          </table:table-cell>
          <table:table-cell office:value-type="float" office:value="0" table:style-name="ce17">
            <text:p>0</text:p>
          </table:table-cell>
          <table:table-cell office:value-type="float" office:value="37645107" table:style-name="ce17">
            <text:p>37,645,107</text:p>
          </table:table-cell>
          <table:table-cell office:value-type="float" office:value="269762387" table:style-name="ce17">
            <text:p>269,762,387</text:p>
          </table:table-cell>
          <table:table-cell office:value-type="float" office:value="327127600" table:style-name="ce17">
            <text:p>327,127,600</text:p>
          </table:table-cell>
          <table:table-cell office:value-type="float" office:value="0" table:style-name="ce17">
            <text:p>0</text:p>
          </table:table-cell>
          <table:table-cell office:value-type="float" office:value="734121669" table:style-name="ce17">
            <text:p>734,121,669</text:p>
          </table:table-cell>
          <table:table-cell office:value-type="float" office:value="43270426" table:style-name="ce17">
            <text:p>43,270,426</text:p>
          </table:table-cell>
          <table:table-cell office:value-type="float" office:value="23738734" table:style-name="ce17">
            <text:p>23,738,734</text:p>
          </table:table-cell>
          <table:table-cell office:value-type="float" office:value="9844890" table:style-name="ce17">
            <text:p>9,844,890</text:p>
          </table:table-cell>
          <table:table-cell office:value-type="float" office:value="2846636" table:style-name="ce17">
            <text:p>2,846,636</text:p>
          </table:table-cell>
          <table:table-cell office:value-type="float" office:value="8191334" table:style-name="ce17">
            <text:p>8,191,334</text:p>
          </table:table-cell>
          <table:table-cell office:value-type="float" office:value="355777" table:style-name="ce17">
            <text:p>355,777</text:p>
          </table:table-cell>
          <table:table-cell office:value-type="float" office:value="44265817" table:style-name="ce17">
            <text:p>44,265,817</text:p>
          </table:table-cell>
          <table:table-cell office:value-type="float" office:value="995391" table:style-name="ce18">
            <text:p>995,39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052823" table:style-name="ce16">
            <text:p>8,052,823</text:p>
          </table:table-cell>
          <table:table-cell office:value-type="float" office:value="350185063" table:style-name="ce17">
            <text:p>350,185,063</text:p>
          </table:table-cell>
          <table:table-cell office:value-type="float" office:value="0" table:style-name="ce17">
            <text:p>0</text:p>
          </table:table-cell>
          <table:table-cell office:value-type="float" office:value="28666160" table:style-name="ce17">
            <text:p>28,666,160</text:p>
          </table:table-cell>
          <table:table-cell office:value-type="float" office:value="845216782" table:style-name="ce17">
            <text:p>845,216,782</text:p>
          </table:table-cell>
          <table:table-cell office:value-type="float" office:value="219726549" table:style-name="ce17">
            <text:p>219,726,549</text:p>
          </table:table-cell>
          <table:table-cell office:value-type="float" office:value="0" table:style-name="ce17">
            <text:p>0</text:p>
          </table:table-cell>
          <table:table-cell office:value-type="float" office:value="1451847377" table:style-name="ce17">
            <text:p>1,451,847,377</text:p>
          </table:table-cell>
          <table:table-cell office:value-type="float" office:value="99064812" table:style-name="ce17">
            <text:p>99,064,812</text:p>
          </table:table-cell>
          <table:table-cell office:value-type="float" office:value="54404725" table:style-name="ce17">
            <text:p>54,404,725</text:p>
          </table:table-cell>
          <table:table-cell office:value-type="float" office:value="16463061" table:style-name="ce17">
            <text:p>16,463,061</text:p>
          </table:table-cell>
          <table:table-cell office:value-type="float" office:value="9089366" table:style-name="ce17">
            <text:p>9,089,366</text:p>
          </table:table-cell>
          <table:table-cell office:value-type="float" office:value="22120041" table:style-name="ce17">
            <text:p>22,120,041</text:p>
          </table:table-cell>
          <table:table-cell office:value-type="float" office:value="87518" table:style-name="ce17">
            <text:p>87,518</text:p>
          </table:table-cell>
          <table:table-cell office:value-type="float" office:value="101989675" table:style-name="ce17">
            <text:p>101,989,675</text:p>
          </table:table-cell>
          <table:table-cell office:value-type="float" office:value="2924863" table:style-name="ce18">
            <text:p>2,924,86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68948" table:style-name="ce16">
            <text:p>168,948</text:p>
          </table:table-cell>
          <table:table-cell office:value-type="float" office:value="23142721" table:style-name="ce17">
            <text:p>23,142,721</text:p>
          </table:table-cell>
          <table:table-cell office:value-type="float" office:value="0" table:style-name="ce17">
            <text:p>0</text:p>
          </table:table-cell>
          <table:table-cell office:value-type="float" office:value="1355003" table:style-name="ce17">
            <text:p>1,355,003</text:p>
          </table:table-cell>
          <table:table-cell office:value-type="float" office:value="34078942" table:style-name="ce17">
            <text:p>34,078,942</text:p>
          </table:table-cell>
          <table:table-cell office:value-type="float" office:value="8817554" table:style-name="ce17">
            <text:p>8,817,554</text:p>
          </table:table-cell>
          <table:table-cell office:value-type="float" office:value="0" table:style-name="ce17">
            <text:p>0</text:p>
          </table:table-cell>
          <table:table-cell office:value-type="float" office:value="67563168" table:style-name="ce17">
            <text:p>67,563,168</text:p>
          </table:table-cell>
          <table:table-cell office:value-type="float" office:value="4912975" table:style-name="ce17">
            <text:p>4,912,975</text:p>
          </table:table-cell>
          <table:table-cell office:value-type="float" office:value="2695124" table:style-name="ce17">
            <text:p>2,695,124</text:p>
          </table:table-cell>
          <table:table-cell office:value-type="float" office:value="869831" table:style-name="ce17">
            <text:p>869,831</text:p>
          </table:table-cell>
          <table:table-cell office:value-type="float" office:value="533033" table:style-name="ce17">
            <text:p>533,033</text:p>
          </table:table-cell>
          <table:table-cell office:value-type="float" office:value="1348645" table:style-name="ce17">
            <text:p>1,348,645</text:p>
          </table:table-cell>
          <table:table-cell office:value-type="float" office:value="434" table:style-name="ce17">
            <text:p>434</text:p>
          </table:table-cell>
          <table:table-cell office:value-type="float" office:value="5446199" table:style-name="ce17">
            <text:p>5,446,199</text:p>
          </table:table-cell>
          <table:table-cell office:value-type="float" office:value="533224" table:style-name="ce18">
            <text:p>533,22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42619931" table:style-name="ce19">
            <text:p>442,619,931</text:p>
          </table:table-cell>
          <table:table-cell office:value-type="float" office:value="7441614974" table:style-name="ce20">
            <text:p>7,441,614,974</text:p>
          </table:table-cell>
          <table:table-cell office:value-type="float" office:value="173336627" table:style-name="ce20">
            <text:p>173,336,627</text:p>
          </table:table-cell>
          <table:table-cell office:value-type="float" office:value="7320521394" table:style-name="ce20">
            <text:p>7,320,521,394</text:p>
          </table:table-cell>
          <table:table-cell office:value-type="float" office:value="17997319873" table:style-name="ce20">
            <text:p>17,997,319,873</text:p>
          </table:table-cell>
          <table:table-cell office:value-type="float" office:value="13442745885" table:style-name="ce20">
            <text:p>13,442,745,885</text:p>
          </table:table-cell>
          <table:table-cell office:value-type="float" office:value="307259962" table:style-name="ce20">
            <text:p>307,259,962</text:p>
          </table:table-cell>
          <table:table-cell office:value-type="float" office:value="47125418646" table:style-name="ce20">
            <text:p>47,125,418,646</text:p>
          </table:table-cell>
          <table:table-cell office:value-type="float" office:value="2989346544" table:style-name="ce20">
            <text:p>2,989,346,544</text:p>
          </table:table-cell>
          <table:table-cell office:value-type="float" office:value="2559047034" table:style-name="ce20">
            <text:p>2,559,047,034</text:p>
          </table:table-cell>
          <table:table-cell office:value-type="float" office:value="27177782" table:style-name="ce20">
            <text:p>27,177,782</text:p>
          </table:table-cell>
          <table:table-cell office:value-type="float" office:value="230594943" table:style-name="ce20">
            <text:p>230,594,943</text:p>
          </table:table-cell>
          <table:table-cell office:value-type="float" office:value="264286926" table:style-name="ce20">
            <text:p>264,286,926</text:p>
          </table:table-cell>
          <table:table-cell office:value-type="float" office:value="30532041" table:style-name="ce20">
            <text:p>30,532,041</text:p>
          </table:table-cell>
          <table:table-cell office:value-type="float" office:value="3050574644" table:style-name="ce20">
            <text:p>3,050,574,644</text:p>
          </table:table-cell>
          <table:table-cell office:value-type="float" office:value="61228100" table:style-name="ce21">
            <text:p>61,228,100</text:p>
          </table:table-cell>
          <table:table-cell table:number-columns-repeated="16366"/>
        </table:table-row>
        <table:table-row table:style-name="ro1">
          <table:table-cell office:value-type="float" office:value="11208" table:style-name="ce2">
            <text:p>11208</text:p>
          </table:table-cell>
          <table:table-cell office:value-type="string" table:style-name="ce2">
            <text:p>本國銀行</text:p>
          </table:table-cell>
          <table:table-cell office:value-type="float" office:value="427015857" table:style-name="ce13">
            <text:p>427,015,857</text:p>
          </table:table-cell>
          <table:table-cell office:value-type="float" office:value="6874973763" table:style-name="ce14">
            <text:p>6,874,973,763</text:p>
          </table:table-cell>
          <table:table-cell office:value-type="float" office:value="161623506" table:style-name="ce14">
            <text:p>161,623,506</text:p>
          </table:table-cell>
          <table:table-cell office:value-type="float" office:value="6668909912" table:style-name="ce14">
            <text:p>6,668,909,912</text:p>
          </table:table-cell>
          <table:table-cell office:value-type="float" office:value="17019806827" table:style-name="ce14">
            <text:p>17,019,806,827</text:p>
          </table:table-cell>
          <table:table-cell office:value-type="float" office:value="13002867773" table:style-name="ce14">
            <text:p>13,002,867,773</text:p>
          </table:table-cell>
          <table:table-cell office:value-type="float" office:value="300108671" table:style-name="ce14">
            <text:p>300,108,671</text:p>
          </table:table-cell>
          <table:table-cell office:value-type="float" office:value="44455306309" table:style-name="ce14">
            <text:p>44,455,306,309</text:p>
          </table:table-cell>
          <table:table-cell office:value-type="float" office:value="2808358084" table:style-name="ce14">
            <text:p>2,808,358,084</text:p>
          </table:table-cell>
          <table:table-cell office:value-type="float" office:value="2401219088" table:style-name="ce14">
            <text:p>2,401,219,088</text:p>
          </table:table-cell>
          <table:table-cell office:value-type="float" office:value="0" table:style-name="ce14">
            <text:p>0</text:p>
          </table:table-cell>
          <table:table-cell office:value-type="float" office:value="222330972" table:style-name="ce14">
            <text:p>222,330,972</text:p>
          </table:table-cell>
          <table:table-cell office:value-type="float" office:value="229635254" table:style-name="ce14">
            <text:p>229,635,254</text:p>
          </table:table-cell>
          <table:table-cell office:value-type="float" office:value="28831757" table:style-name="ce14">
            <text:p>28,831,757</text:p>
          </table:table-cell>
          <table:table-cell office:value-type="float" office:value="2824353557" table:style-name="ce14">
            <text:p>2,824,353,557</text:p>
          </table:table-cell>
          <table:table-cell office:value-type="float" office:value="15995473" table:style-name="ce15">
            <text:p>15,995,47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7484369" table:style-name="ce16">
            <text:p>7,484,369</text:p>
          </table:table-cell>
          <table:table-cell office:value-type="float" office:value="172284892" table:style-name="ce17">
            <text:p>172,284,892</text:p>
          </table:table-cell>
          <table:table-cell office:value-type="float" office:value="15691939" table:style-name="ce17">
            <text:p>15,691,939</text:p>
          </table:table-cell>
          <table:table-cell office:value-type="float" office:value="414991447" table:style-name="ce17">
            <text:p>414,991,447</text:p>
          </table:table-cell>
          <table:table-cell office:value-type="float" office:value="7629759" table:style-name="ce17">
            <text:p>7,629,759</text:p>
          </table:table-cell>
          <table:table-cell office:value-type="float" office:value="1150049" table:style-name="ce17">
            <text:p>1,150,049</text:p>
          </table:table-cell>
          <table:table-cell office:value-type="float" office:value="7353226" table:style-name="ce17">
            <text:p>7,353,226</text:p>
          </table:table-cell>
          <table:table-cell office:value-type="float" office:value="626585681" table:style-name="ce17">
            <text:p>626,585,681</text:p>
          </table:table-cell>
          <table:table-cell office:value-type="float" office:value="46205743" table:style-name="ce17">
            <text:p>46,205,743</text:p>
          </table:table-cell>
          <table:table-cell office:value-type="float" office:value="92115041" table:style-name="ce17">
            <text:p>92,115,041</text:p>
          </table:table-cell>
          <table:table-cell office:value-type="float" office:value="0" table:style-name="ce17">
            <text:p>0</text:p>
          </table:table-cell>
          <table:table-cell office:value-type="float" office:value="741236" table:style-name="ce17">
            <text:p>741,236</text:p>
          </table:table-cell>
          <table:table-cell office:value-type="float" office:value="61642" table:style-name="ce17">
            <text:p>61,642</text:p>
          </table:table-cell>
          <table:table-cell office:value-type="float" office:value="39432" table:style-name="ce17">
            <text:p>39,432</text:p>
          </table:table-cell>
          <table:table-cell office:value-type="float" office:value="92878487" table:style-name="ce17">
            <text:p>92,878,487</text:p>
          </table:table-cell>
          <table:table-cell office:value-type="float" office:value="46672744" table:style-name="ce18">
            <text:p>46,672,74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059065" table:style-name="ce16">
            <text:p>6,059,065</text:p>
          </table:table-cell>
          <table:table-cell office:value-type="float" office:value="94459338" table:style-name="ce17">
            <text:p>94,459,338</text:p>
          </table:table-cell>
          <table:table-cell office:value-type="float" office:value="0" table:style-name="ce17">
            <text:p>0</text:p>
          </table:table-cell>
          <table:table-cell office:value-type="float" office:value="38550144" table:style-name="ce17">
            <text:p>38,550,144</text:p>
          </table:table-cell>
          <table:table-cell office:value-type="float" office:value="270328673" table:style-name="ce17">
            <text:p>270,328,673</text:p>
          </table:table-cell>
          <table:table-cell office:value-type="float" office:value="329041332" table:style-name="ce17">
            <text:p>329,041,332</text:p>
          </table:table-cell>
          <table:table-cell office:value-type="float" office:value="0" table:style-name="ce17">
            <text:p>0</text:p>
          </table:table-cell>
          <table:table-cell office:value-type="float" office:value="738438552" table:style-name="ce17">
            <text:p>738,438,552</text:p>
          </table:table-cell>
          <table:table-cell office:value-type="float" office:value="43534180" table:style-name="ce17">
            <text:p>43,534,180</text:p>
          </table:table-cell>
          <table:table-cell office:value-type="float" office:value="23798740" table:style-name="ce17">
            <text:p>23,798,740</text:p>
          </table:table-cell>
          <table:table-cell office:value-type="float" office:value="10271797" table:style-name="ce17">
            <text:p>10,271,797</text:p>
          </table:table-cell>
          <table:table-cell office:value-type="float" office:value="2871755" table:style-name="ce17">
            <text:p>2,871,755</text:p>
          </table:table-cell>
          <table:table-cell office:value-type="float" office:value="8098451" table:style-name="ce17">
            <text:p>8,098,451</text:p>
          </table:table-cell>
          <table:table-cell office:value-type="float" office:value="337490" table:style-name="ce17">
            <text:p>337,490</text:p>
          </table:table-cell>
          <table:table-cell office:value-type="float" office:value="44703253" table:style-name="ce17">
            <text:p>44,703,253</text:p>
          </table:table-cell>
          <table:table-cell office:value-type="float" office:value="1169073" table:style-name="ce18">
            <text:p>1,169,07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889076" table:style-name="ce16">
            <text:p>7,889,076</text:p>
          </table:table-cell>
          <table:table-cell office:value-type="float" office:value="350225590" table:style-name="ce17">
            <text:p>350,225,590</text:p>
          </table:table-cell>
          <table:table-cell office:value-type="float" office:value="0" table:style-name="ce17">
            <text:p>0</text:p>
          </table:table-cell>
          <table:table-cell office:value-type="float" office:value="27655329" table:style-name="ce17">
            <text:p>27,655,329</text:p>
          </table:table-cell>
          <table:table-cell office:value-type="float" office:value="845862994" table:style-name="ce17">
            <text:p>845,862,994</text:p>
          </table:table-cell>
          <table:table-cell office:value-type="float" office:value="223110840" table:style-name="ce17">
            <text:p>223,110,840</text:p>
          </table:table-cell>
          <table:table-cell office:value-type="float" office:value="0" table:style-name="ce17">
            <text:p>0</text:p>
          </table:table-cell>
          <table:table-cell office:value-type="float" office:value="1454743829" table:style-name="ce17">
            <text:p>1,454,743,829</text:p>
          </table:table-cell>
          <table:table-cell office:value-type="float" office:value="99186023" table:style-name="ce17">
            <text:p>99,186,023</text:p>
          </table:table-cell>
          <table:table-cell office:value-type="float" office:value="54485234" table:style-name="ce17">
            <text:p>54,485,234</text:p>
          </table:table-cell>
          <table:table-cell office:value-type="float" office:value="16582690" table:style-name="ce17">
            <text:p>16,582,690</text:p>
          </table:table-cell>
          <table:table-cell office:value-type="float" office:value="9239796" table:style-name="ce17">
            <text:p>9,239,796</text:p>
          </table:table-cell>
          <table:table-cell office:value-type="float" office:value="21896209" table:style-name="ce17">
            <text:p>21,896,209</text:p>
          </table:table-cell>
          <table:table-cell office:value-type="float" office:value="86499" table:style-name="ce17">
            <text:p>86,499</text:p>
          </table:table-cell>
          <table:table-cell office:value-type="float" office:value="102117430" table:style-name="ce17">
            <text:p>102,117,430</text:p>
          </table:table-cell>
          <table:table-cell office:value-type="float" office:value="2931407" table:style-name="ce18">
            <text:p>2,931,40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67414" table:style-name="ce16">
            <text:p>167,414</text:p>
          </table:table-cell>
          <table:table-cell office:value-type="float" office:value="23287535" table:style-name="ce17">
            <text:p>23,287,535</text:p>
          </table:table-cell>
          <table:table-cell office:value-type="float" office:value="0" table:style-name="ce17">
            <text:p>0</text:p>
          </table:table-cell>
          <table:table-cell office:value-type="float" office:value="1388502" table:style-name="ce17">
            <text:p>1,388,502</text:p>
          </table:table-cell>
          <table:table-cell office:value-type="float" office:value="33954128" table:style-name="ce17">
            <text:p>33,954,128</text:p>
          </table:table-cell>
          <table:table-cell office:value-type="float" office:value="8745431" table:style-name="ce17">
            <text:p>8,745,431</text:p>
          </table:table-cell>
          <table:table-cell office:value-type="float" office:value="0" table:style-name="ce17">
            <text:p>0</text:p>
          </table:table-cell>
          <table:table-cell office:value-type="float" office:value="67543010" table:style-name="ce17">
            <text:p>67,543,010</text:p>
          </table:table-cell>
          <table:table-cell office:value-type="float" office:value="4918786" table:style-name="ce17">
            <text:p>4,918,786</text:p>
          </table:table-cell>
          <table:table-cell office:value-type="float" office:value="2701563" table:style-name="ce17">
            <text:p>2,701,563</text:p>
          </table:table-cell>
          <table:table-cell office:value-type="float" office:value="908814" table:style-name="ce17">
            <text:p>908,814</text:p>
          </table:table-cell>
          <table:table-cell office:value-type="float" office:value="513048" table:style-name="ce17">
            <text:p>513,048</text:p>
          </table:table-cell>
          <table:table-cell office:value-type="float" office:value="1326302" table:style-name="ce17">
            <text:p>1,326,302</text:p>
          </table:table-cell>
          <table:table-cell office:value-type="float" office:value="850" table:style-name="ce17">
            <text:p>850</text:p>
          </table:table-cell>
          <table:table-cell office:value-type="float" office:value="5448877" table:style-name="ce17">
            <text:p>5,448,877</text:p>
          </table:table-cell>
          <table:table-cell office:value-type="float" office:value="530091" table:style-name="ce18">
            <text:p>530,091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48615781" table:style-name="ce19">
            <text:p>448,615,781</text:p>
          </table:table-cell>
          <table:table-cell office:value-type="float" office:value="7515231118" table:style-name="ce20">
            <text:p>7,515,231,118</text:p>
          </table:table-cell>
          <table:table-cell office:value-type="float" office:value="177315445" table:style-name="ce20">
            <text:p>177,315,445</text:p>
          </table:table-cell>
          <table:table-cell office:value-type="float" office:value="7151495334" table:style-name="ce20">
            <text:p>7,151,495,334</text:p>
          </table:table-cell>
          <table:table-cell office:value-type="float" office:value="18177582381" table:style-name="ce20">
            <text:p>18,177,582,381</text:p>
          </table:table-cell>
          <table:table-cell office:value-type="float" office:value="13564915425" table:style-name="ce20">
            <text:p>13,564,915,425</text:p>
          </table:table-cell>
          <table:table-cell office:value-type="float" office:value="307461897" table:style-name="ce20">
            <text:p>307,461,897</text:p>
          </table:table-cell>
          <table:table-cell office:value-type="float" office:value="47342617381" table:style-name="ce20">
            <text:p>47,342,617,381</text:p>
          </table:table-cell>
          <table:table-cell office:value-type="float" office:value="3002202816" table:style-name="ce20">
            <text:p>3,002,202,816</text:p>
          </table:table-cell>
          <table:table-cell office:value-type="float" office:value="2574319666" table:style-name="ce20">
            <text:p>2,574,319,666</text:p>
          </table:table-cell>
          <table:table-cell office:value-type="float" office:value="27763301" table:style-name="ce20">
            <text:p>27,763,301</text:p>
          </table:table-cell>
          <table:table-cell office:value-type="float" office:value="235696807" table:style-name="ce20">
            <text:p>235,696,807</text:p>
          </table:table-cell>
          <table:table-cell office:value-type="float" office:value="261017858" table:style-name="ce20">
            <text:p>261,017,858</text:p>
          </table:table-cell>
          <table:table-cell office:value-type="float" office:value="29296028" table:style-name="ce20">
            <text:p>29,296,028</text:p>
          </table:table-cell>
          <table:table-cell office:value-type="float" office:value="3069501604" table:style-name="ce20">
            <text:p>3,069,501,604</text:p>
          </table:table-cell>
          <table:table-cell office:value-type="float" office:value="67298788" table:style-name="ce21">
            <text:p>67,298,788</text:p>
          </table:table-cell>
          <table:table-cell table:number-columns-repeated="16366"/>
        </table:table-row>
        <table:table-row table:style-name="ro1">
          <table:table-cell office:value-type="float" office:value="11209" table:style-name="ce2">
            <text:p>11209</text:p>
          </table:table-cell>
          <table:table-cell office:value-type="string" table:style-name="ce2">
            <text:p>本國銀行</text:p>
          </table:table-cell>
          <table:table-cell office:value-type="float" office:value="415435978" table:style-name="ce13">
            <text:p>415,435,978</text:p>
          </table:table-cell>
          <table:table-cell office:value-type="float" office:value="6803275164" table:style-name="ce14">
            <text:p>6,803,275,164</text:p>
          </table:table-cell>
          <table:table-cell office:value-type="float" office:value="137110709" table:style-name="ce14">
            <text:p>137,110,709</text:p>
          </table:table-cell>
          <table:table-cell office:value-type="float" office:value="6818387767" table:style-name="ce14">
            <text:p>6,818,387,767</text:p>
          </table:table-cell>
          <table:table-cell office:value-type="float" office:value="16994486282" table:style-name="ce14">
            <text:p>16,994,486,282</text:p>
          </table:table-cell>
          <table:table-cell office:value-type="float" office:value="13119768884" table:style-name="ce14">
            <text:p>13,119,768,884</text:p>
          </table:table-cell>
          <table:table-cell office:value-type="float" office:value="300213436" table:style-name="ce14">
            <text:p>300,213,436</text:p>
          </table:table-cell>
          <table:table-cell office:value-type="float" office:value="44588678220" table:style-name="ce14">
            <text:p>44,588,678,220</text:p>
          </table:table-cell>
          <table:table-cell office:value-type="float" office:value="2796383104" table:style-name="ce14">
            <text:p>2,796,383,104</text:p>
          </table:table-cell>
          <table:table-cell office:value-type="float" office:value="2393882906" table:style-name="ce14">
            <text:p>2,393,882,906</text:p>
          </table:table-cell>
          <table:table-cell office:value-type="float" office:value="0" table:style-name="ce14">
            <text:p>0</text:p>
          </table:table-cell>
          <table:table-cell office:value-type="float" office:value="215171507" table:style-name="ce14">
            <text:p>215,171,507</text:p>
          </table:table-cell>
          <table:table-cell office:value-type="float" office:value="231338455" table:style-name="ce14">
            <text:p>231,338,455</text:p>
          </table:table-cell>
          <table:table-cell office:value-type="float" office:value="30474867" table:style-name="ce14">
            <text:p>30,474,867</text:p>
          </table:table-cell>
          <table:table-cell office:value-type="float" office:value="2809918001" table:style-name="ce14">
            <text:p>2,809,918,001</text:p>
          </table:table-cell>
          <table:table-cell office:value-type="float" office:value="13534897" table:style-name="ce15">
            <text:p>13,534,89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422068" table:style-name="ce16">
            <text:p>8,422,068</text:p>
          </table:table-cell>
          <table:table-cell office:value-type="float" office:value="167543531" table:style-name="ce17">
            <text:p>167,543,531</text:p>
          </table:table-cell>
          <table:table-cell office:value-type="float" office:value="12267931" table:style-name="ce17">
            <text:p>12,267,931</text:p>
          </table:table-cell>
          <table:table-cell office:value-type="float" office:value="394917544" table:style-name="ce17">
            <text:p>394,917,544</text:p>
          </table:table-cell>
          <table:table-cell office:value-type="float" office:value="7816255" table:style-name="ce17">
            <text:p>7,816,255</text:p>
          </table:table-cell>
          <table:table-cell office:value-type="float" office:value="1173447" table:style-name="ce17">
            <text:p>1,173,447</text:p>
          </table:table-cell>
          <table:table-cell office:value-type="float" office:value="7450000" table:style-name="ce17">
            <text:p>7,450,000</text:p>
          </table:table-cell>
          <table:table-cell office:value-type="float" office:value="599590776" table:style-name="ce17">
            <text:p>599,590,776</text:p>
          </table:table-cell>
          <table:table-cell office:value-type="float" office:value="43960868" table:style-name="ce17">
            <text:p>43,960,868</text:p>
          </table:table-cell>
          <table:table-cell office:value-type="float" office:value="82571959" table:style-name="ce17">
            <text:p>82,571,959</text:p>
          </table:table-cell>
          <table:table-cell office:value-type="float" office:value="0" table:style-name="ce17">
            <text:p>0</text:p>
          </table:table-cell>
          <table:table-cell office:value-type="float" office:value="450752" table:style-name="ce17">
            <text:p>450,752</text:p>
          </table:table-cell>
          <table:table-cell office:value-type="float" office:value="60089" table:style-name="ce17">
            <text:p>60,089</text:p>
          </table:table-cell>
          <table:table-cell office:value-type="float" office:value="61978" table:style-name="ce17">
            <text:p>61,978</text:p>
          </table:table-cell>
          <table:table-cell office:value-type="float" office:value="83020822" table:style-name="ce17">
            <text:p>83,020,822</text:p>
          </table:table-cell>
          <table:table-cell office:value-type="float" office:value="39059954" table:style-name="ce18">
            <text:p>39,059,95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128558" table:style-name="ce16">
            <text:p>6,128,558</text:p>
          </table:table-cell>
          <table:table-cell office:value-type="float" office:value="95059984" table:style-name="ce17">
            <text:p>95,059,984</text:p>
          </table:table-cell>
          <table:table-cell office:value-type="float" office:value="0" table:style-name="ce17">
            <text:p>0</text:p>
          </table:table-cell>
          <table:table-cell office:value-type="float" office:value="39193471" table:style-name="ce17">
            <text:p>39,193,471</text:p>
          </table:table-cell>
          <table:table-cell office:value-type="float" office:value="269925777" table:style-name="ce17">
            <text:p>269,925,777</text:p>
          </table:table-cell>
          <table:table-cell office:value-type="float" office:value="331035956" table:style-name="ce17">
            <text:p>331,035,956</text:p>
          </table:table-cell>
          <table:table-cell office:value-type="float" office:value="0" table:style-name="ce17">
            <text:p>0</text:p>
          </table:table-cell>
          <table:table-cell office:value-type="float" office:value="741343746" table:style-name="ce17">
            <text:p>741,343,746</text:p>
          </table:table-cell>
          <table:table-cell office:value-type="float" office:value="43704684" table:style-name="ce17">
            <text:p>43,704,684</text:p>
          </table:table-cell>
          <table:table-cell office:value-type="float" office:value="23941394" table:style-name="ce17">
            <text:p>23,941,394</text:p>
          </table:table-cell>
          <table:table-cell office:value-type="float" office:value="10648539" table:style-name="ce17">
            <text:p>10,648,539</text:p>
          </table:table-cell>
          <table:table-cell office:value-type="float" office:value="2865062" table:style-name="ce17">
            <text:p>2,865,062</text:p>
          </table:table-cell>
          <table:table-cell office:value-type="float" office:value="8139776" table:style-name="ce17">
            <text:p>8,139,776</text:p>
          </table:table-cell>
          <table:table-cell office:value-type="float" office:value="301444" table:style-name="ce17">
            <text:p>301,444</text:p>
          </table:table-cell>
          <table:table-cell office:value-type="float" office:value="45293327" table:style-name="ce17">
            <text:p>45,293,327</text:p>
          </table:table-cell>
          <table:table-cell office:value-type="float" office:value="1588643" table:style-name="ce18">
            <text:p>1,588,64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964363" table:style-name="ce16">
            <text:p>7,964,363</text:p>
          </table:table-cell>
          <table:table-cell office:value-type="float" office:value="350317055" table:style-name="ce17">
            <text:p>350,317,055</text:p>
          </table:table-cell>
          <table:table-cell office:value-type="float" office:value="0" table:style-name="ce17">
            <text:p>0</text:p>
          </table:table-cell>
          <table:table-cell office:value-type="float" office:value="27836262" table:style-name="ce17">
            <text:p>27,836,262</text:p>
          </table:table-cell>
          <table:table-cell office:value-type="float" office:value="845872416" table:style-name="ce17">
            <text:p>845,872,416</text:p>
          </table:table-cell>
          <table:table-cell office:value-type="float" office:value="226310165" table:style-name="ce17">
            <text:p>226,310,165</text:p>
          </table:table-cell>
          <table:table-cell office:value-type="float" office:value="0" table:style-name="ce17">
            <text:p>0</text:p>
          </table:table-cell>
          <table:table-cell office:value-type="float" office:value="1458300261" table:style-name="ce17">
            <text:p>1,458,300,261</text:p>
          </table:table-cell>
          <table:table-cell office:value-type="float" office:value="99358376" table:style-name="ce17">
            <text:p>99,358,376</text:p>
          </table:table-cell>
          <table:table-cell office:value-type="float" office:value="54554131" table:style-name="ce17">
            <text:p>54,554,131</text:p>
          </table:table-cell>
          <table:table-cell office:value-type="float" office:value="16556782" table:style-name="ce17">
            <text:p>16,556,782</text:p>
          </table:table-cell>
          <table:table-cell office:value-type="float" office:value="9403664" table:style-name="ce17">
            <text:p>9,403,664</text:p>
          </table:table-cell>
          <table:table-cell office:value-type="float" office:value="21995807" table:style-name="ce17">
            <text:p>21,995,807</text:p>
          </table:table-cell>
          <table:table-cell office:value-type="float" office:value="96231" table:style-name="ce17">
            <text:p>96,231</text:p>
          </table:table-cell>
          <table:table-cell office:value-type="float" office:value="102414153" table:style-name="ce17">
            <text:p>102,414,153</text:p>
          </table:table-cell>
          <table:table-cell office:value-type="float" office:value="3055777" table:style-name="ce18">
            <text:p>3,055,77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6445" table:style-name="ce16">
            <text:p>176,445</text:p>
          </table:table-cell>
          <table:table-cell office:value-type="float" office:value="23240715" table:style-name="ce17">
            <text:p>23,240,715</text:p>
          </table:table-cell>
          <table:table-cell office:value-type="float" office:value="0" table:style-name="ce17">
            <text:p>0</text:p>
          </table:table-cell>
          <table:table-cell office:value-type="float" office:value="1426500" table:style-name="ce17">
            <text:p>1,426,500</text:p>
          </table:table-cell>
          <table:table-cell office:value-type="float" office:value="34234662" table:style-name="ce17">
            <text:p>34,234,662</text:p>
          </table:table-cell>
          <table:table-cell office:value-type="float" office:value="8712804" table:style-name="ce17">
            <text:p>8,712,804</text:p>
          </table:table-cell>
          <table:table-cell office:value-type="float" office:value="0" table:style-name="ce17">
            <text:p>0</text:p>
          </table:table-cell>
          <table:table-cell office:value-type="float" office:value="67791126" table:style-name="ce17">
            <text:p>67,791,126</text:p>
          </table:table-cell>
          <table:table-cell office:value-type="float" office:value="4932452" table:style-name="ce17">
            <text:p>4,932,452</text:p>
          </table:table-cell>
          <table:table-cell office:value-type="float" office:value="2704950" table:style-name="ce17">
            <text:p>2,704,950</text:p>
          </table:table-cell>
          <table:table-cell office:value-type="float" office:value="901855" table:style-name="ce17">
            <text:p>901,855</text:p>
          </table:table-cell>
          <table:table-cell office:value-type="float" office:value="509214" table:style-name="ce17">
            <text:p>509,214</text:p>
          </table:table-cell>
          <table:table-cell office:value-type="float" office:value="1333141" table:style-name="ce17">
            <text:p>1,333,141</text:p>
          </table:table-cell>
          <table:table-cell office:value-type="float" office:value="44" table:style-name="ce17">
            <text:p>44</text:p>
          </table:table-cell>
          <table:table-cell office:value-type="float" office:value="5449116" table:style-name="ce17">
            <text:p>5,449,116</text:p>
          </table:table-cell>
          <table:table-cell office:value-type="float" office:value="516664" table:style-name="ce18">
            <text:p>516,66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38127412" table:style-name="ce19">
            <text:p>438,127,412</text:p>
          </table:table-cell>
          <table:table-cell office:value-type="float" office:value="7439436449" table:style-name="ce20">
            <text:p>7,439,436,449</text:p>
          </table:table-cell>
          <table:table-cell office:value-type="float" office:value="149378640" table:style-name="ce20">
            <text:p>149,378,640</text:p>
          </table:table-cell>
          <table:table-cell office:value-type="float" office:value="7281761544" table:style-name="ce20">
            <text:p>7,281,761,544</text:p>
          </table:table-cell>
          <table:table-cell office:value-type="float" office:value="18152335392" table:style-name="ce20">
            <text:p>18,152,335,392</text:p>
          </table:table-cell>
          <table:table-cell office:value-type="float" office:value="13687001256" table:style-name="ce20">
            <text:p>13,687,001,256</text:p>
          </table:table-cell>
          <table:table-cell office:value-type="float" office:value="307663436" table:style-name="ce20">
            <text:p>307,663,436</text:p>
          </table:table-cell>
          <table:table-cell office:value-type="float" office:value="47455704129" table:style-name="ce20">
            <text:p>47,455,704,129</text:p>
          </table:table-cell>
          <table:table-cell office:value-type="float" office:value="2988339484" table:style-name="ce20">
            <text:p>2,988,339,484</text:p>
          </table:table-cell>
          <table:table-cell office:value-type="float" office:value="2557655340" table:style-name="ce20">
            <text:p>2,557,655,340</text:p>
          </table:table-cell>
          <table:table-cell office:value-type="float" office:value="28107176" table:style-name="ce20">
            <text:p>28,107,176</text:p>
          </table:table-cell>
          <table:table-cell office:value-type="float" office:value="228400199" table:style-name="ce20">
            <text:p>228,400,199</text:p>
          </table:table-cell>
          <table:table-cell office:value-type="float" office:value="262867268" table:style-name="ce20">
            <text:p>262,867,268</text:p>
          </table:table-cell>
          <table:table-cell office:value-type="float" office:value="30934564" table:style-name="ce20">
            <text:p>30,934,564</text:p>
          </table:table-cell>
          <table:table-cell office:value-type="float" office:value="3046095419" table:style-name="ce20">
            <text:p>3,046,095,419</text:p>
          </table:table-cell>
          <table:table-cell office:value-type="float" office:value="57755935" table:style-name="ce21">
            <text:p>57,755,935</text:p>
          </table:table-cell>
          <table:table-cell table:number-columns-repeated="16366"/>
        </table:table-row>
        <table:table-row table:style-name="ro1">
          <table:table-cell office:value-type="float" office:value="11210" table:style-name="ce2">
            <text:p>11210</text:p>
          </table:table-cell>
          <table:table-cell office:value-type="string" table:style-name="ce2">
            <text:p>本國銀行</text:p>
          </table:table-cell>
          <table:table-cell office:value-type="float" office:value="404777863" table:style-name="ce13">
            <text:p>404,777,863</text:p>
          </table:table-cell>
          <table:table-cell office:value-type="float" office:value="6728896396" table:style-name="ce14">
            <text:p>6,728,896,396</text:p>
          </table:table-cell>
          <table:table-cell office:value-type="float" office:value="127324535" table:style-name="ce14">
            <text:p>127,324,535</text:p>
          </table:table-cell>
          <table:table-cell office:value-type="float" office:value="6929177907" table:style-name="ce14">
            <text:p>6,929,177,907</text:p>
          </table:table-cell>
          <table:table-cell office:value-type="float" office:value="16900700494" table:style-name="ce14">
            <text:p>16,900,700,494</text:p>
          </table:table-cell>
          <table:table-cell office:value-type="float" office:value="13186590997" table:style-name="ce14">
            <text:p>13,186,590,997</text:p>
          </table:table-cell>
          <table:table-cell office:value-type="float" office:value="300243180" table:style-name="ce14">
            <text:p>300,243,180</text:p>
          </table:table-cell>
          <table:table-cell office:value-type="float" office:value="44577711372" table:style-name="ce14">
            <text:p>44,577,711,372</text:p>
          </table:table-cell>
          <table:table-cell office:value-type="float" office:value="2783439066" table:style-name="ce14">
            <text:p>2,783,439,066</text:p>
          </table:table-cell>
          <table:table-cell office:value-type="float" office:value="2370465467" table:style-name="ce14">
            <text:p>2,370,465,467</text:p>
          </table:table-cell>
          <table:table-cell office:value-type="float" office:value="0" table:style-name="ce14">
            <text:p>0</text:p>
          </table:table-cell>
          <table:table-cell office:value-type="float" office:value="222777846" table:style-name="ce14">
            <text:p>222,777,846</text:p>
          </table:table-cell>
          <table:table-cell office:value-type="float" office:value="233339969" table:style-name="ce14">
            <text:p>233,339,969</text:p>
          </table:table-cell>
          <table:table-cell office:value-type="float" office:value="32641968" table:style-name="ce14">
            <text:p>32,641,968</text:p>
          </table:table-cell>
          <table:table-cell office:value-type="float" office:value="2793941314" table:style-name="ce14">
            <text:p>2,793,941,314</text:p>
          </table:table-cell>
          <table:table-cell office:value-type="float" office:value="10502248" table:style-name="ce15">
            <text:p>10,502,24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741108" table:style-name="ce16">
            <text:p>8,741,108</text:p>
          </table:table-cell>
          <table:table-cell office:value-type="float" office:value="164116620" table:style-name="ce17">
            <text:p>164,116,620</text:p>
          </table:table-cell>
          <table:table-cell office:value-type="float" office:value="11597386" table:style-name="ce17">
            <text:p>11,597,386</text:p>
          </table:table-cell>
          <table:table-cell office:value-type="float" office:value="348082741" table:style-name="ce17">
            <text:p>348,082,741</text:p>
          </table:table-cell>
          <table:table-cell office:value-type="float" office:value="6354693" table:style-name="ce17">
            <text:p>6,354,693</text:p>
          </table:table-cell>
          <table:table-cell office:value-type="float" office:value="1203052" table:style-name="ce17">
            <text:p>1,203,052</text:p>
          </table:table-cell>
          <table:table-cell office:value-type="float" office:value="7450000" table:style-name="ce17">
            <text:p>7,450,000</text:p>
          </table:table-cell>
          <table:table-cell office:value-type="float" office:value="547545600" table:style-name="ce17">
            <text:p>547,545,600</text:p>
          </table:table-cell>
          <table:table-cell office:value-type="float" office:value="40735423" table:style-name="ce17">
            <text:p>40,735,423</text:p>
          </table:table-cell>
          <table:table-cell office:value-type="float" office:value="75285031" table:style-name="ce17">
            <text:p>75,285,031</text:p>
          </table:table-cell>
          <table:table-cell office:value-type="float" office:value="0" table:style-name="ce17">
            <text:p>0</text:p>
          </table:table-cell>
          <table:table-cell office:value-type="float" office:value="516202" table:style-name="ce17">
            <text:p>516,202</text:p>
          </table:table-cell>
          <table:table-cell office:value-type="float" office:value="61978" table:style-name="ce17">
            <text:p>61,978</text:p>
          </table:table-cell>
          <table:table-cell office:value-type="float" office:value="40499" table:style-name="ce17">
            <text:p>40,499</text:p>
          </table:table-cell>
          <table:table-cell office:value-type="float" office:value="75822712" table:style-name="ce17">
            <text:p>75,822,712</text:p>
          </table:table-cell>
          <table:table-cell office:value-type="float" office:value="35087289" table:style-name="ce18">
            <text:p>35,087,28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149199" table:style-name="ce16">
            <text:p>6,149,199</text:p>
          </table:table-cell>
          <table:table-cell office:value-type="float" office:value="96347503" table:style-name="ce17">
            <text:p>96,347,503</text:p>
          </table:table-cell>
          <table:table-cell office:value-type="float" office:value="0" table:style-name="ce17">
            <text:p>0</text:p>
          </table:table-cell>
          <table:table-cell office:value-type="float" office:value="39880659" table:style-name="ce17">
            <text:p>39,880,659</text:p>
          </table:table-cell>
          <table:table-cell office:value-type="float" office:value="268932917" table:style-name="ce17">
            <text:p>268,932,917</text:p>
          </table:table-cell>
          <table:table-cell office:value-type="float" office:value="332580771" table:style-name="ce17">
            <text:p>332,580,771</text:p>
          </table:table-cell>
          <table:table-cell office:value-type="float" office:value="0" table:style-name="ce17">
            <text:p>0</text:p>
          </table:table-cell>
          <table:table-cell office:value-type="float" office:value="743891049" table:style-name="ce17">
            <text:p>743,891,049</text:p>
          </table:table-cell>
          <table:table-cell office:value-type="float" office:value="43887035" table:style-name="ce17">
            <text:p>43,887,035</text:p>
          </table:table-cell>
          <table:table-cell office:value-type="float" office:value="24037707" table:style-name="ce17">
            <text:p>24,037,707</text:p>
          </table:table-cell>
          <table:table-cell office:value-type="float" office:value="10147070" table:style-name="ce17">
            <text:p>10,147,070</text:p>
          </table:table-cell>
          <table:table-cell office:value-type="float" office:value="2990123" table:style-name="ce17">
            <text:p>2,990,123</text:p>
          </table:table-cell>
          <table:table-cell office:value-type="float" office:value="8203312" table:style-name="ce17">
            <text:p>8,203,312</text:p>
          </table:table-cell>
          <table:table-cell office:value-type="float" office:value="307511" table:style-name="ce17">
            <text:p>307,511</text:p>
          </table:table-cell>
          <table:table-cell office:value-type="float" office:value="45070701" table:style-name="ce17">
            <text:p>45,070,701</text:p>
          </table:table-cell>
          <table:table-cell office:value-type="float" office:value="1183666" table:style-name="ce18">
            <text:p>1,183,66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075921" table:style-name="ce16">
            <text:p>8,075,921</text:p>
          </table:table-cell>
          <table:table-cell office:value-type="float" office:value="349671449" table:style-name="ce17">
            <text:p>349,671,449</text:p>
          </table:table-cell>
          <table:table-cell office:value-type="float" office:value="0" table:style-name="ce17">
            <text:p>0</text:p>
          </table:table-cell>
          <table:table-cell office:value-type="float" office:value="27956645" table:style-name="ce17">
            <text:p>27,956,645</text:p>
          </table:table-cell>
          <table:table-cell office:value-type="float" office:value="844057159" table:style-name="ce17">
            <text:p>844,057,159</text:p>
          </table:table-cell>
          <table:table-cell office:value-type="float" office:value="229236603" table:style-name="ce17">
            <text:p>229,236,603</text:p>
          </table:table-cell>
          <table:table-cell office:value-type="float" office:value="0" table:style-name="ce17">
            <text:p>0</text:p>
          </table:table-cell>
          <table:table-cell office:value-type="float" office:value="1458997777" table:style-name="ce17">
            <text:p>1,458,997,777</text:p>
          </table:table-cell>
          <table:table-cell office:value-type="float" office:value="99333984" table:style-name="ce17">
            <text:p>99,333,984</text:p>
          </table:table-cell>
          <table:table-cell office:value-type="float" office:value="54647150" table:style-name="ce17">
            <text:p>54,647,150</text:p>
          </table:table-cell>
          <table:table-cell office:value-type="float" office:value="16337933" table:style-name="ce17">
            <text:p>16,337,933</text:p>
          </table:table-cell>
          <table:table-cell office:value-type="float" office:value="9261333" table:style-name="ce17">
            <text:p>9,261,333</text:p>
          </table:table-cell>
          <table:table-cell office:value-type="float" office:value="22043492" table:style-name="ce17">
            <text:p>22,043,492</text:p>
          </table:table-cell>
          <table:table-cell office:value-type="float" office:value="110451" table:style-name="ce17">
            <text:p>110,451</text:p>
          </table:table-cell>
          <table:table-cell office:value-type="float" office:value="102179457" table:style-name="ce17">
            <text:p>102,179,457</text:p>
          </table:table-cell>
          <table:table-cell office:value-type="float" office:value="2845473" table:style-name="ce18">
            <text:p>2,845,47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80230" table:style-name="ce16">
            <text:p>180,230</text:p>
          </table:table-cell>
          <table:table-cell office:value-type="float" office:value="23016037" table:style-name="ce17">
            <text:p>23,016,037</text:p>
          </table:table-cell>
          <table:table-cell office:value-type="float" office:value="0" table:style-name="ce17">
            <text:p>0</text:p>
          </table:table-cell>
          <table:table-cell office:value-type="float" office:value="1523023" table:style-name="ce17">
            <text:p>1,523,023</text:p>
          </table:table-cell>
          <table:table-cell office:value-type="float" office:value="34421250" table:style-name="ce17">
            <text:p>34,421,250</text:p>
          </table:table-cell>
          <table:table-cell office:value-type="float" office:value="8486899" table:style-name="ce17">
            <text:p>8,486,899</text:p>
          </table:table-cell>
          <table:table-cell office:value-type="float" office:value="0" table:style-name="ce17">
            <text:p>0</text:p>
          </table:table-cell>
          <table:table-cell office:value-type="float" office:value="67627439" table:style-name="ce17">
            <text:p>67,627,439</text:p>
          </table:table-cell>
          <table:table-cell office:value-type="float" office:value="4916123" table:style-name="ce17">
            <text:p>4,916,123</text:p>
          </table:table-cell>
          <table:table-cell office:value-type="float" office:value="2712928" table:style-name="ce17">
            <text:p>2,712,928</text:p>
          </table:table-cell>
          <table:table-cell office:value-type="float" office:value="875757" table:style-name="ce17">
            <text:p>875,757</text:p>
          </table:table-cell>
          <table:table-cell office:value-type="float" office:value="517317" table:style-name="ce17">
            <text:p>517,317</text:p>
          </table:table-cell>
          <table:table-cell office:value-type="float" office:value="1278813" table:style-name="ce17">
            <text:p>1,278,813</text:p>
          </table:table-cell>
          <table:table-cell office:value-type="float" office:value="727" table:style-name="ce17">
            <text:p>727</text:p>
          </table:table-cell>
          <table:table-cell office:value-type="float" office:value="5384088" table:style-name="ce17">
            <text:p>5,384,088</text:p>
          </table:table-cell>
          <table:table-cell office:value-type="float" office:value="467965" table:style-name="ce18">
            <text:p>467,965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27924321" table:style-name="ce19">
            <text:p>427,924,321</text:p>
          </table:table-cell>
          <table:table-cell office:value-type="float" office:value="7362048005" table:style-name="ce20">
            <text:p>7,362,048,005</text:p>
          </table:table-cell>
          <table:table-cell office:value-type="float" office:value="138921921" table:style-name="ce20">
            <text:p>138,921,921</text:p>
          </table:table-cell>
          <table:table-cell office:value-type="float" office:value="7346620975" table:style-name="ce20">
            <text:p>7,346,620,975</text:p>
          </table:table-cell>
          <table:table-cell office:value-type="float" office:value="18054466513" table:style-name="ce20">
            <text:p>18,054,466,513</text:p>
          </table:table-cell>
          <table:table-cell office:value-type="float" office:value="13758098322" table:style-name="ce20">
            <text:p>13,758,098,322</text:p>
          </table:table-cell>
          <table:table-cell office:value-type="float" office:value="307693180" table:style-name="ce20">
            <text:p>307,693,180</text:p>
          </table:table-cell>
          <table:table-cell office:value-type="float" office:value="47395773237" table:style-name="ce20">
            <text:p>47,395,773,237</text:p>
          </table:table-cell>
          <table:table-cell office:value-type="float" office:value="2972311631" table:style-name="ce20">
            <text:p>2,972,311,631</text:p>
          </table:table-cell>
          <table:table-cell office:value-type="float" office:value="2527148283" table:style-name="ce20">
            <text:p>2,527,148,283</text:p>
          </table:table-cell>
          <table:table-cell office:value-type="float" office:value="27360760" table:style-name="ce20">
            <text:p>27,360,760</text:p>
          </table:table-cell>
          <table:table-cell office:value-type="float" office:value="236062821" table:style-name="ce20">
            <text:p>236,062,821</text:p>
          </table:table-cell>
          <table:table-cell office:value-type="float" office:value="264927564" table:style-name="ce20">
            <text:p>264,927,564</text:p>
          </table:table-cell>
          <table:table-cell office:value-type="float" office:value="33101156" table:style-name="ce20">
            <text:p>33,101,156</text:p>
          </table:table-cell>
          <table:table-cell office:value-type="float" office:value="3022398272" table:style-name="ce20">
            <text:p>3,022,398,272</text:p>
          </table:table-cell>
          <table:table-cell office:value-type="float" office:value="50086641" table:style-name="ce21">
            <text:p>50,086,641</text:p>
          </table:table-cell>
          <table:table-cell table:number-columns-repeated="16366"/>
        </table:table-row>
        <table:table-row table:style-name="ro1">
          <table:table-cell office:value-type="float" office:value="11211" table:style-name="ce2">
            <text:p>11211</text:p>
          </table:table-cell>
          <table:table-cell office:value-type="string" table:style-name="ce2">
            <text:p>本國銀行</text:p>
          </table:table-cell>
          <table:table-cell office:value-type="float" office:value="396854822" table:style-name="ce13">
            <text:p>396,854,822</text:p>
          </table:table-cell>
          <table:table-cell office:value-type="float" office:value="6779540842" table:style-name="ce14">
            <text:p>6,779,540,842</text:p>
          </table:table-cell>
          <table:table-cell office:value-type="float" office:value="136062585" table:style-name="ce14">
            <text:p>136,062,585</text:p>
          </table:table-cell>
          <table:table-cell office:value-type="float" office:value="7058712098" table:style-name="ce14">
            <text:p>7,058,712,098</text:p>
          </table:table-cell>
          <table:table-cell office:value-type="float" office:value="16838556694" table:style-name="ce14">
            <text:p>16,838,556,694</text:p>
          </table:table-cell>
          <table:table-cell office:value-type="float" office:value="13264254698" table:style-name="ce14">
            <text:p>13,264,254,698</text:p>
          </table:table-cell>
          <table:table-cell office:value-type="float" office:value="300626000" table:style-name="ce14">
            <text:p>300,626,000</text:p>
          </table:table-cell>
          <table:table-cell office:value-type="float" office:value="44774607739" table:style-name="ce14">
            <text:p>44,774,607,739</text:p>
          </table:table-cell>
          <table:table-cell office:value-type="float" office:value="2798598177" table:style-name="ce14">
            <text:p>2,798,598,177</text:p>
          </table:table-cell>
          <table:table-cell office:value-type="float" office:value="2412568788" table:style-name="ce14">
            <text:p>2,412,568,788</text:p>
          </table:table-cell>
          <table:table-cell office:value-type="float" office:value="0" table:style-name="ce14">
            <text:p>0</text:p>
          </table:table-cell>
          <table:table-cell office:value-type="float" office:value="204433943" table:style-name="ce14">
            <text:p>204,433,943</text:p>
          </table:table-cell>
          <table:table-cell office:value-type="float" office:value="229930110" table:style-name="ce14">
            <text:p>229,930,110</text:p>
          </table:table-cell>
          <table:table-cell office:value-type="float" office:value="35744732" table:style-name="ce14">
            <text:p>35,744,732</text:p>
          </table:table-cell>
          <table:table-cell office:value-type="float" office:value="2811188109" table:style-name="ce14">
            <text:p>2,811,188,109</text:p>
          </table:table-cell>
          <table:table-cell office:value-type="float" office:value="12589932" table:style-name="ce15">
            <text:p>12,589,93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086238" table:style-name="ce16">
            <text:p>9,086,238</text:p>
          </table:table-cell>
          <table:table-cell office:value-type="float" office:value="164536165" table:style-name="ce17">
            <text:p>164,536,165</text:p>
          </table:table-cell>
          <table:table-cell office:value-type="float" office:value="10800082" table:style-name="ce17">
            <text:p>10,800,082</text:p>
          </table:table-cell>
          <table:table-cell office:value-type="float" office:value="320757199" table:style-name="ce17">
            <text:p>320,757,199</text:p>
          </table:table-cell>
          <table:table-cell office:value-type="float" office:value="6468106" table:style-name="ce17">
            <text:p>6,468,106</text:p>
          </table:table-cell>
          <table:table-cell office:value-type="float" office:value="1270581" table:style-name="ce17">
            <text:p>1,270,581</text:p>
          </table:table-cell>
          <table:table-cell office:value-type="float" office:value="7450000" table:style-name="ce17">
            <text:p>7,450,000</text:p>
          </table:table-cell>
          <table:table-cell office:value-type="float" office:value="520368371" table:style-name="ce17">
            <text:p>520,368,371</text:p>
          </table:table-cell>
          <table:table-cell office:value-type="float" office:value="39124972" table:style-name="ce17">
            <text:p>39,124,972</text:p>
          </table:table-cell>
          <table:table-cell office:value-type="float" office:value="70994178" table:style-name="ce17">
            <text:p>70,994,178</text:p>
          </table:table-cell>
          <table:table-cell office:value-type="float" office:value="0" table:style-name="ce17">
            <text:p>0</text:p>
          </table:table-cell>
          <table:table-cell office:value-type="float" office:value="449572" table:style-name="ce17">
            <text:p>449,572</text:p>
          </table:table-cell>
          <table:table-cell office:value-type="float" office:value="57054" table:style-name="ce17">
            <text:p>57,054</text:p>
          </table:table-cell>
          <table:table-cell office:value-type="float" office:value="48770" table:style-name="ce17">
            <text:p>48,770</text:p>
          </table:table-cell>
          <table:table-cell office:value-type="float" office:value="71452034" table:style-name="ce17">
            <text:p>71,452,034</text:p>
          </table:table-cell>
          <table:table-cell office:value-type="float" office:value="32327062" table:style-name="ce18">
            <text:p>32,327,06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089918" table:style-name="ce16">
            <text:p>6,089,918</text:p>
          </table:table-cell>
          <table:table-cell office:value-type="float" office:value="96956289" table:style-name="ce17">
            <text:p>96,956,289</text:p>
          </table:table-cell>
          <table:table-cell office:value-type="float" office:value="0" table:style-name="ce17">
            <text:p>0</text:p>
          </table:table-cell>
          <table:table-cell office:value-type="float" office:value="40361213" table:style-name="ce17">
            <text:p>40,361,213</text:p>
          </table:table-cell>
          <table:table-cell office:value-type="float" office:value="270103956" table:style-name="ce17">
            <text:p>270,103,956</text:p>
          </table:table-cell>
          <table:table-cell office:value-type="float" office:value="334176014" table:style-name="ce17">
            <text:p>334,176,014</text:p>
          </table:table-cell>
          <table:table-cell office:value-type="float" office:value="0" table:style-name="ce17">
            <text:p>0</text:p>
          </table:table-cell>
          <table:table-cell office:value-type="float" office:value="747687390" table:style-name="ce17">
            <text:p>747,687,390</text:p>
          </table:table-cell>
          <table:table-cell office:value-type="float" office:value="44111399" table:style-name="ce17">
            <text:p>44,111,399</text:p>
          </table:table-cell>
          <table:table-cell office:value-type="float" office:value="24131191" table:style-name="ce17">
            <text:p>24,131,191</text:p>
          </table:table-cell>
          <table:table-cell office:value-type="float" office:value="10388827" table:style-name="ce17">
            <text:p>10,388,827</text:p>
          </table:table-cell>
          <table:table-cell office:value-type="float" office:value="2856618" table:style-name="ce17">
            <text:p>2,856,618</text:p>
          </table:table-cell>
          <table:table-cell office:value-type="float" office:value="8163063" table:style-name="ce17">
            <text:p>8,163,063</text:p>
          </table:table-cell>
          <table:table-cell office:value-type="float" office:value="348786" table:style-name="ce17">
            <text:p>348,786</text:p>
          </table:table-cell>
          <table:table-cell office:value-type="float" office:value="45190913" table:style-name="ce17">
            <text:p>45,190,913</text:p>
          </table:table-cell>
          <table:table-cell office:value-type="float" office:value="1079514" table:style-name="ce18">
            <text:p>1,079,51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004549" table:style-name="ce16">
            <text:p>8,004,549</text:p>
          </table:table-cell>
          <table:table-cell office:value-type="float" office:value="350640568" table:style-name="ce17">
            <text:p>350,640,568</text:p>
          </table:table-cell>
          <table:table-cell office:value-type="float" office:value="0" table:style-name="ce17">
            <text:p>0</text:p>
          </table:table-cell>
          <table:table-cell office:value-type="float" office:value="27574744" table:style-name="ce17">
            <text:p>27,574,744</text:p>
          </table:table-cell>
          <table:table-cell office:value-type="float" office:value="843308588" table:style-name="ce17">
            <text:p>843,308,588</text:p>
          </table:table-cell>
          <table:table-cell office:value-type="float" office:value="232549017" table:style-name="ce17">
            <text:p>232,549,017</text:p>
          </table:table-cell>
          <table:table-cell office:value-type="float" office:value="0" table:style-name="ce17">
            <text:p>0</text:p>
          </table:table-cell>
          <table:table-cell office:value-type="float" office:value="1462077466" table:style-name="ce17">
            <text:p>1,462,077,466</text:p>
          </table:table-cell>
          <table:table-cell office:value-type="float" office:value="99508675" table:style-name="ce17">
            <text:p>99,508,675</text:p>
          </table:table-cell>
          <table:table-cell office:value-type="float" office:value="54635567" table:style-name="ce17">
            <text:p>54,635,567</text:p>
          </table:table-cell>
          <table:table-cell office:value-type="float" office:value="16314859" table:style-name="ce17">
            <text:p>16,314,859</text:p>
          </table:table-cell>
          <table:table-cell office:value-type="float" office:value="9283451" table:style-name="ce17">
            <text:p>9,283,451</text:p>
          </table:table-cell>
          <table:table-cell office:value-type="float" office:value="22354852" table:style-name="ce17">
            <text:p>22,354,852</text:p>
          </table:table-cell>
          <table:table-cell office:value-type="float" office:value="105021" table:style-name="ce17">
            <text:p>105,021</text:p>
          </table:table-cell>
          <table:table-cell office:value-type="float" office:value="102483708" table:style-name="ce17">
            <text:p>102,483,708</text:p>
          </table:table-cell>
          <table:table-cell office:value-type="float" office:value="2975033" table:style-name="ce18">
            <text:p>2,975,03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9261" table:style-name="ce16">
            <text:p>179,261</text:p>
          </table:table-cell>
          <table:table-cell office:value-type="float" office:value="23253993" table:style-name="ce17">
            <text:p>23,253,993</text:p>
          </table:table-cell>
          <table:table-cell office:value-type="float" office:value="0" table:style-name="ce17">
            <text:p>0</text:p>
          </table:table-cell>
          <table:table-cell office:value-type="float" office:value="1637303" table:style-name="ce17">
            <text:p>1,637,303</text:p>
          </table:table-cell>
          <table:table-cell office:value-type="float" office:value="34524327" table:style-name="ce17">
            <text:p>34,524,327</text:p>
          </table:table-cell>
          <table:table-cell office:value-type="float" office:value="8381822" table:style-name="ce17">
            <text:p>8,381,822</text:p>
          </table:table-cell>
          <table:table-cell office:value-type="float" office:value="0" table:style-name="ce17">
            <text:p>0</text:p>
          </table:table-cell>
          <table:table-cell office:value-type="float" office:value="67976706" table:style-name="ce17">
            <text:p>67,976,706</text:p>
          </table:table-cell>
          <table:table-cell office:value-type="float" office:value="4948212" table:style-name="ce17">
            <text:p>4,948,212</text:p>
          </table:table-cell>
          <table:table-cell office:value-type="float" office:value="2704533" table:style-name="ce17">
            <text:p>2,704,533</text:p>
          </table:table-cell>
          <table:table-cell office:value-type="float" office:value="975763" table:style-name="ce17">
            <text:p>975,763</text:p>
          </table:table-cell>
          <table:table-cell office:value-type="float" office:value="550020" table:style-name="ce17">
            <text:p>550,020</text:p>
          </table:table-cell>
          <table:table-cell office:value-type="float" office:value="1254568" table:style-name="ce17">
            <text:p>1,254,568</text:p>
          </table:table-cell>
          <table:table-cell office:value-type="float" office:value="229" table:style-name="ce17">
            <text:p>229</text:p>
          </table:table-cell>
          <table:table-cell office:value-type="float" office:value="5484655" table:style-name="ce17">
            <text:p>5,484,655</text:p>
          </table:table-cell>
          <table:table-cell office:value-type="float" office:value="536443" table:style-name="ce18">
            <text:p>536,44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20214788" table:style-name="ce19">
            <text:p>420,214,788</text:p>
          </table:table-cell>
          <table:table-cell office:value-type="float" office:value="7414927857" table:style-name="ce20">
            <text:p>7,414,927,857</text:p>
          </table:table-cell>
          <table:table-cell office:value-type="float" office:value="146862667" table:style-name="ce20">
            <text:p>146,862,667</text:p>
          </table:table-cell>
          <table:table-cell office:value-type="float" office:value="7449042557" table:style-name="ce20">
            <text:p>7,449,042,557</text:p>
          </table:table-cell>
          <table:table-cell office:value-type="float" office:value="17992961671" table:style-name="ce20">
            <text:p>17,992,961,671</text:p>
          </table:table-cell>
          <table:table-cell office:value-type="float" office:value="13840632132" table:style-name="ce20">
            <text:p>13,840,632,132</text:p>
          </table:table-cell>
          <table:table-cell office:value-type="float" office:value="308076000" table:style-name="ce20">
            <text:p>308,076,000</text:p>
          </table:table-cell>
          <table:table-cell office:value-type="float" office:value="47572717672" table:style-name="ce20">
            <text:p>47,572,717,672</text:p>
          </table:table-cell>
          <table:table-cell office:value-type="float" office:value="2986291435" table:style-name="ce20">
            <text:p>2,986,291,435</text:p>
          </table:table-cell>
          <table:table-cell office:value-type="float" office:value="2565034257" table:style-name="ce20">
            <text:p>2,565,034,257</text:p>
          </table:table-cell>
          <table:table-cell office:value-type="float" office:value="27679449" table:style-name="ce20">
            <text:p>27,679,449</text:p>
          </table:table-cell>
          <table:table-cell office:value-type="float" office:value="217573604" table:style-name="ce20">
            <text:p>217,573,604</text:p>
          </table:table-cell>
          <table:table-cell office:value-type="float" office:value="261759647" table:style-name="ce20">
            <text:p>261,759,647</text:p>
          </table:table-cell>
          <table:table-cell office:value-type="float" office:value="36247538" table:style-name="ce20">
            <text:p>36,247,538</text:p>
          </table:table-cell>
          <table:table-cell office:value-type="float" office:value="3035799419" table:style-name="ce20">
            <text:p>3,035,799,419</text:p>
          </table:table-cell>
          <table:table-cell office:value-type="float" office:value="49507984" table:style-name="ce21">
            <text:p>49,507,984</text:p>
          </table:table-cell>
          <table:table-cell table:number-columns-repeated="16366"/>
        </table:table-row>
        <table:table-row table:style-name="ro1">
          <table:table-cell office:value-type="float" office:value="11212" table:style-name="ce2">
            <text:p>11212</text:p>
          </table:table-cell>
          <table:table-cell office:value-type="string" table:style-name="ce2">
            <text:p>本國銀行</text:p>
          </table:table-cell>
          <table:table-cell office:value-type="float" office:value="418425331" table:style-name="ce13">
            <text:p>418,425,331</text:p>
          </table:table-cell>
          <table:table-cell office:value-type="float" office:value="6858830447" table:style-name="ce14">
            <text:p>6,858,830,447</text:p>
          </table:table-cell>
          <table:table-cell office:value-type="float" office:value="144303737" table:style-name="ce14">
            <text:p>144,303,737</text:p>
          </table:table-cell>
          <table:table-cell office:value-type="float" office:value="7110764641" table:style-name="ce14">
            <text:p>7,110,764,641</text:p>
          </table:table-cell>
          <table:table-cell office:value-type="float" office:value="16980555056" table:style-name="ce14">
            <text:p>16,980,555,056</text:p>
          </table:table-cell>
          <table:table-cell office:value-type="float" office:value="13342361632" table:style-name="ce14">
            <text:p>13,342,361,632</text:p>
          </table:table-cell>
          <table:table-cell office:value-type="float" office:value="301531226" table:style-name="ce14">
            <text:p>301,531,226</text:p>
          </table:table-cell>
          <table:table-cell office:value-type="float" office:value="45156772070" table:style-name="ce14">
            <text:p>45,156,772,070</text:p>
          </table:table-cell>
          <table:table-cell office:value-type="float" office:value="2831310418" table:style-name="ce14">
            <text:p>2,831,310,418</text:p>
          </table:table-cell>
          <table:table-cell office:value-type="float" office:value="2446482538" table:style-name="ce14">
            <text:p>2,446,482,538</text:p>
          </table:table-cell>
          <table:table-cell office:value-type="float" office:value="0" table:style-name="ce14">
            <text:p>0</text:p>
          </table:table-cell>
          <table:table-cell office:value-type="float" office:value="212980380" table:style-name="ce14">
            <text:p>212,980,380</text:p>
          </table:table-cell>
          <table:table-cell office:value-type="float" office:value="239668618" table:style-name="ce14">
            <text:p>239,668,618</text:p>
          </table:table-cell>
          <table:table-cell office:value-type="float" office:value="58652225" table:style-name="ce14">
            <text:p>58,652,225</text:p>
          </table:table-cell>
          <table:table-cell office:value-type="float" office:value="2840479311" table:style-name="ce14">
            <text:p>2,840,479,311</text:p>
          </table:table-cell>
          <table:table-cell office:value-type="float" office:value="9168893" table:style-name="ce15">
            <text:p>9,168,89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680518" table:style-name="ce16">
            <text:p>9,680,518</text:p>
          </table:table-cell>
          <table:table-cell office:value-type="float" office:value="163814430" table:style-name="ce17">
            <text:p>163,814,430</text:p>
          </table:table-cell>
          <table:table-cell office:value-type="float" office:value="13312966" table:style-name="ce17">
            <text:p>13,312,966</text:p>
          </table:table-cell>
          <table:table-cell office:value-type="float" office:value="328256104" table:style-name="ce17">
            <text:p>328,256,104</text:p>
          </table:table-cell>
          <table:table-cell office:value-type="float" office:value="6369690" table:style-name="ce17">
            <text:p>6,369,690</text:p>
          </table:table-cell>
          <table:table-cell office:value-type="float" office:value="1065159" table:style-name="ce17">
            <text:p>1,065,159</text:p>
          </table:table-cell>
          <table:table-cell office:value-type="float" office:value="7450000" table:style-name="ce17">
            <text:p>7,450,000</text:p>
          </table:table-cell>
          <table:table-cell office:value-type="float" office:value="529948867" table:style-name="ce17">
            <text:p>529,948,867</text:p>
          </table:table-cell>
          <table:table-cell office:value-type="float" office:value="40146782" table:style-name="ce17">
            <text:p>40,146,782</text:p>
          </table:table-cell>
          <table:table-cell office:value-type="float" office:value="76828987" table:style-name="ce17">
            <text:p>76,828,987</text:p>
          </table:table-cell>
          <table:table-cell office:value-type="float" office:value="0" table:style-name="ce17">
            <text:p>0</text:p>
          </table:table-cell>
          <table:table-cell office:value-type="float" office:value="414275" table:style-name="ce17">
            <text:p>414,275</text:p>
          </table:table-cell>
          <table:table-cell office:value-type="float" office:value="59085" table:style-name="ce17">
            <text:p>59,085</text:p>
          </table:table-cell>
          <table:table-cell office:value-type="float" office:value="54747" table:style-name="ce17">
            <text:p>54,747</text:p>
          </table:table-cell>
          <table:table-cell office:value-type="float" office:value="77247600" table:style-name="ce17">
            <text:p>77,247,600</text:p>
          </table:table-cell>
          <table:table-cell office:value-type="float" office:value="37100818" table:style-name="ce18">
            <text:p>37,100,81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331650" table:style-name="ce16">
            <text:p>6,331,650</text:p>
          </table:table-cell>
          <table:table-cell office:value-type="float" office:value="97379857" table:style-name="ce17">
            <text:p>97,379,857</text:p>
          </table:table-cell>
          <table:table-cell office:value-type="float" office:value="0" table:style-name="ce17">
            <text:p>0</text:p>
          </table:table-cell>
          <table:table-cell office:value-type="float" office:value="40425019" table:style-name="ce17">
            <text:p>40,425,019</text:p>
          </table:table-cell>
          <table:table-cell office:value-type="float" office:value="271638447" table:style-name="ce17">
            <text:p>271,638,447</text:p>
          </table:table-cell>
          <table:table-cell office:value-type="float" office:value="335231795" table:style-name="ce17">
            <text:p>335,231,795</text:p>
          </table:table-cell>
          <table:table-cell office:value-type="float" office:value="0" table:style-name="ce17">
            <text:p>0</text:p>
          </table:table-cell>
          <table:table-cell office:value-type="float" office:value="751006768" table:style-name="ce17">
            <text:p>751,006,768</text:p>
          </table:table-cell>
          <table:table-cell office:value-type="float" office:value="44325205" table:style-name="ce17">
            <text:p>44,325,205</text:p>
          </table:table-cell>
          <table:table-cell office:value-type="float" office:value="24261273" table:style-name="ce17">
            <text:p>24,261,273</text:p>
          </table:table-cell>
          <table:table-cell office:value-type="float" office:value="10739690" table:style-name="ce17">
            <text:p>10,739,690</text:p>
          </table:table-cell>
          <table:table-cell office:value-type="float" office:value="3002182" table:style-name="ce17">
            <text:p>3,002,182</text:p>
          </table:table-cell>
          <table:table-cell office:value-type="float" office:value="8556919" table:style-name="ce17">
            <text:p>8,556,919</text:p>
          </table:table-cell>
          <table:table-cell office:value-type="float" office:value="363853" table:style-name="ce17">
            <text:p>363,853</text:p>
          </table:table-cell>
          <table:table-cell office:value-type="float" office:value="46196211" table:style-name="ce17">
            <text:p>46,196,211</text:p>
          </table:table-cell>
          <table:table-cell office:value-type="float" office:value="1871006" table:style-name="ce18">
            <text:p>1,871,00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243420" table:style-name="ce16">
            <text:p>8,243,420</text:p>
          </table:table-cell>
          <table:table-cell office:value-type="float" office:value="353286820" table:style-name="ce17">
            <text:p>353,286,820</text:p>
          </table:table-cell>
          <table:table-cell office:value-type="float" office:value="0" table:style-name="ce17">
            <text:p>0</text:p>
          </table:table-cell>
          <table:table-cell office:value-type="float" office:value="29097810" table:style-name="ce17">
            <text:p>29,097,810</text:p>
          </table:table-cell>
          <table:table-cell office:value-type="float" office:value="846362816" table:style-name="ce17">
            <text:p>846,362,816</text:p>
          </table:table-cell>
          <table:table-cell office:value-type="float" office:value="236221070" table:style-name="ce17">
            <text:p>236,221,070</text:p>
          </table:table-cell>
          <table:table-cell office:value-type="float" office:value="0" table:style-name="ce17">
            <text:p>0</text:p>
          </table:table-cell>
          <table:table-cell office:value-type="float" office:value="1473211936" table:style-name="ce17">
            <text:p>1,473,211,936</text:p>
          </table:table-cell>
          <table:table-cell office:value-type="float" office:value="100239702" table:style-name="ce17">
            <text:p>100,239,702</text:p>
          </table:table-cell>
          <table:table-cell office:value-type="float" office:value="54728302" table:style-name="ce17">
            <text:p>54,728,302</text:p>
          </table:table-cell>
          <table:table-cell office:value-type="float" office:value="16176792" table:style-name="ce17">
            <text:p>16,176,792</text:p>
          </table:table-cell>
          <table:table-cell office:value-type="float" office:value="9808409" table:style-name="ce17">
            <text:p>9,808,409</text:p>
          </table:table-cell>
          <table:table-cell office:value-type="float" office:value="22672439" table:style-name="ce17">
            <text:p>22,672,439</text:p>
          </table:table-cell>
          <table:table-cell office:value-type="float" office:value="125007" table:style-name="ce17">
            <text:p>125,007</text:p>
          </table:table-cell>
          <table:table-cell office:value-type="float" office:value="103260935" table:style-name="ce17">
            <text:p>103,260,935</text:p>
          </table:table-cell>
          <table:table-cell office:value-type="float" office:value="3021233" table:style-name="ce18">
            <text:p>3,021,23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92966" table:style-name="ce16">
            <text:p>192,966</text:p>
          </table:table-cell>
          <table:table-cell office:value-type="float" office:value="23868532" table:style-name="ce17">
            <text:p>23,868,532</text:p>
          </table:table-cell>
          <table:table-cell office:value-type="float" office:value="0" table:style-name="ce17">
            <text:p>0</text:p>
          </table:table-cell>
          <table:table-cell office:value-type="float" office:value="1443196" table:style-name="ce17">
            <text:p>1,443,196</text:p>
          </table:table-cell>
          <table:table-cell office:value-type="float" office:value="34830240" table:style-name="ce17">
            <text:p>34,830,240</text:p>
          </table:table-cell>
          <table:table-cell office:value-type="float" office:value="8566443" table:style-name="ce17">
            <text:p>8,566,443</text:p>
          </table:table-cell>
          <table:table-cell office:value-type="float" office:value="0" table:style-name="ce17">
            <text:p>0</text:p>
          </table:table-cell>
          <table:table-cell office:value-type="float" office:value="68901377" table:style-name="ce17">
            <text:p>68,901,377</text:p>
          </table:table-cell>
          <table:table-cell office:value-type="float" office:value="5028884" table:style-name="ce17">
            <text:p>5,028,884</text:p>
          </table:table-cell>
          <table:table-cell office:value-type="float" office:value="2721493" table:style-name="ce17">
            <text:p>2,721,493</text:p>
          </table:table-cell>
          <table:table-cell office:value-type="float" office:value="904088" table:style-name="ce17">
            <text:p>904,088</text:p>
          </table:table-cell>
          <table:table-cell office:value-type="float" office:value="529766" table:style-name="ce17">
            <text:p>529,766</text:p>
          </table:table-cell>
          <table:table-cell office:value-type="float" office:value="1334771" table:style-name="ce17">
            <text:p>1,334,771</text:p>
          </table:table-cell>
          <table:table-cell office:value-type="float" office:value="1252" table:style-name="ce17">
            <text:p>1,252</text:p>
          </table:table-cell>
          <table:table-cell office:value-type="float" office:value="5488866" table:style-name="ce17">
            <text:p>5,488,866</text:p>
          </table:table-cell>
          <table:table-cell office:value-type="float" office:value="459982" table:style-name="ce18">
            <text:p>459,98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42873885" table:style-name="ce19">
            <text:p>442,873,885</text:p>
          </table:table-cell>
          <table:table-cell office:value-type="float" office:value="7497180086" table:style-name="ce20">
            <text:p>7,497,180,086</text:p>
          </table:table-cell>
          <table:table-cell office:value-type="float" office:value="157616703" table:style-name="ce20">
            <text:p>157,616,703</text:p>
          </table:table-cell>
          <table:table-cell office:value-type="float" office:value="7509986770" table:style-name="ce20">
            <text:p>7,509,986,770</text:p>
          </table:table-cell>
          <table:table-cell office:value-type="float" office:value="18139756249" table:style-name="ce20">
            <text:p>18,139,756,249</text:p>
          </table:table-cell>
          <table:table-cell office:value-type="float" office:value="13923446099" table:style-name="ce20">
            <text:p>13,923,446,099</text:p>
          </table:table-cell>
          <table:table-cell office:value-type="float" office:value="308981226" table:style-name="ce20">
            <text:p>308,981,226</text:p>
          </table:table-cell>
          <table:table-cell office:value-type="float" office:value="47979841018" table:style-name="ce20">
            <text:p>47,979,841,018</text:p>
          </table:table-cell>
          <table:table-cell office:value-type="float" office:value="3021050991" table:style-name="ce20">
            <text:p>3,021,050,991</text:p>
          </table:table-cell>
          <table:table-cell office:value-type="float" office:value="2605022593" table:style-name="ce20">
            <text:p>2,605,022,593</text:p>
          </table:table-cell>
          <table:table-cell office:value-type="float" office:value="27820570" table:style-name="ce20">
            <text:p>27,820,570</text:p>
          </table:table-cell>
          <table:table-cell office:value-type="float" office:value="226735012" table:style-name="ce20">
            <text:p>226,735,012</text:p>
          </table:table-cell>
          <table:table-cell office:value-type="float" office:value="272291832" table:style-name="ce20">
            <text:p>272,291,832</text:p>
          </table:table-cell>
          <table:table-cell office:value-type="float" office:value="59197084" table:style-name="ce20">
            <text:p>59,197,084</text:p>
          </table:table-cell>
          <table:table-cell office:value-type="float" office:value="3072672923" table:style-name="ce20">
            <text:p>3,072,672,923</text:p>
          </table:table-cell>
          <table:table-cell office:value-type="float" office:value="51621932" table:style-name="ce21">
            <text:p>51,621,932</text:p>
          </table:table-cell>
          <table:table-cell table:number-columns-repeated="16366"/>
        </table:table-row>
        <table:table-row table:style-name="ro1">
          <table:table-cell office:value-type="float" office:value="11301" table:style-name="ce2">
            <text:p>11301</text:p>
          </table:table-cell>
          <table:table-cell office:value-type="string" table:style-name="ce2">
            <text:p>本國銀行</text:p>
          </table:table-cell>
          <table:table-cell office:value-type="float" office:value="416745795" table:style-name="ce13">
            <text:p>416,745,795</text:p>
          </table:table-cell>
          <table:table-cell office:value-type="float" office:value="7017090022" table:style-name="ce14">
            <text:p>7,017,090,022</text:p>
          </table:table-cell>
          <table:table-cell office:value-type="float" office:value="131120608" table:style-name="ce14">
            <text:p>131,120,608</text:p>
          </table:table-cell>
          <table:table-cell office:value-type="float" office:value="7238934775" table:style-name="ce14">
            <text:p>7,238,934,775</text:p>
          </table:table-cell>
          <table:table-cell office:value-type="float" office:value="17064905371" table:style-name="ce14">
            <text:p>17,064,905,371</text:p>
          </table:table-cell>
          <table:table-cell office:value-type="float" office:value="13428417368" table:style-name="ce14">
            <text:p>13,428,417,368</text:p>
          </table:table-cell>
          <table:table-cell office:value-type="float" office:value="302876387" table:style-name="ce14">
            <text:p>302,876,387</text:p>
          </table:table-cell>
          <table:table-cell office:value-type="float" office:value="45600090326" table:style-name="ce14">
            <text:p>45,600,090,326</text:p>
          </table:table-cell>
          <table:table-cell office:value-type="float" office:value="2854315665" table:style-name="ce14">
            <text:p>2,854,315,665</text:p>
          </table:table-cell>
          <table:table-cell office:value-type="float" office:value="2321101278" table:style-name="ce14">
            <text:p>2,321,101,278</text:p>
          </table:table-cell>
          <table:table-cell office:value-type="float" office:value="0" table:style-name="ce14">
            <text:p>0</text:p>
          </table:table-cell>
          <table:table-cell office:value-type="float" office:value="206745058" table:style-name="ce14">
            <text:p>206,745,058</text:p>
          </table:table-cell>
          <table:table-cell office:value-type="float" office:value="383410576" table:style-name="ce14">
            <text:p>383,410,576</text:p>
          </table:table-cell>
          <table:table-cell office:value-type="float" office:value="44131160" table:style-name="ce14">
            <text:p>44,131,160</text:p>
          </table:table-cell>
          <table:table-cell office:value-type="float" office:value="2867125752" table:style-name="ce14">
            <text:p>2,867,125,752</text:p>
          </table:table-cell>
          <table:table-cell office:value-type="float" office:value="12810087" table:style-name="ce15">
            <text:p>12,810,08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922305" table:style-name="ce16">
            <text:p>9,922,305</text:p>
          </table:table-cell>
          <table:table-cell office:value-type="float" office:value="163622335" table:style-name="ce17">
            <text:p>163,622,335</text:p>
          </table:table-cell>
          <table:table-cell office:value-type="float" office:value="14472834" table:style-name="ce17">
            <text:p>14,472,834</text:p>
          </table:table-cell>
          <table:table-cell office:value-type="float" office:value="341952131" table:style-name="ce17">
            <text:p>341,952,131</text:p>
          </table:table-cell>
          <table:table-cell office:value-type="float" office:value="5621767" table:style-name="ce17">
            <text:p>5,621,767</text:p>
          </table:table-cell>
          <table:table-cell office:value-type="float" office:value="1119518" table:style-name="ce17">
            <text:p>1,119,518</text:p>
          </table:table-cell>
          <table:table-cell office:value-type="float" office:value="7450000" table:style-name="ce17">
            <text:p>7,450,000</text:p>
          </table:table-cell>
          <table:table-cell office:value-type="float" office:value="544160890" table:style-name="ce17">
            <text:p>544,160,890</text:p>
          </table:table-cell>
          <table:table-cell office:value-type="float" office:value="41206514" table:style-name="ce17">
            <text:p>41,206,514</text:p>
          </table:table-cell>
          <table:table-cell office:value-type="float" office:value="77977891" table:style-name="ce17">
            <text:p>77,977,891</text:p>
          </table:table-cell>
          <table:table-cell office:value-type="float" office:value="0" table:style-name="ce17">
            <text:p>0</text:p>
          </table:table-cell>
          <table:table-cell office:value-type="float" office:value="402372" table:style-name="ce17">
            <text:p>402,372</text:p>
          </table:table-cell>
          <table:table-cell office:value-type="float" office:value="69484" table:style-name="ce17">
            <text:p>69,484</text:p>
          </table:table-cell>
          <table:table-cell office:value-type="float" office:value="50520" table:style-name="ce17">
            <text:p>50,520</text:p>
          </table:table-cell>
          <table:table-cell office:value-type="float" office:value="78399227" table:style-name="ce17">
            <text:p>78,399,227</text:p>
          </table:table-cell>
          <table:table-cell office:value-type="float" office:value="37192713" table:style-name="ce18">
            <text:p>37,192,71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509319" table:style-name="ce16">
            <text:p>6,509,319</text:p>
          </table:table-cell>
          <table:table-cell office:value-type="float" office:value="98629874" table:style-name="ce17">
            <text:p>98,629,874</text:p>
          </table:table-cell>
          <table:table-cell office:value-type="float" office:value="0" table:style-name="ce17">
            <text:p>0</text:p>
          </table:table-cell>
          <table:table-cell office:value-type="float" office:value="40399936" table:style-name="ce17">
            <text:p>40,399,936</text:p>
          </table:table-cell>
          <table:table-cell office:value-type="float" office:value="274020061" table:style-name="ce17">
            <text:p>274,020,061</text:p>
          </table:table-cell>
          <table:table-cell office:value-type="float" office:value="337155270" table:style-name="ce17">
            <text:p>337,155,270</text:p>
          </table:table-cell>
          <table:table-cell office:value-type="float" office:value="0" table:style-name="ce17">
            <text:p>0</text:p>
          </table:table-cell>
          <table:table-cell office:value-type="float" office:value="756714460" table:style-name="ce17">
            <text:p>756,714,460</text:p>
          </table:table-cell>
          <table:table-cell office:value-type="float" office:value="44701707" table:style-name="ce17">
            <text:p>44,701,707</text:p>
          </table:table-cell>
          <table:table-cell office:value-type="float" office:value="24378870" table:style-name="ce17">
            <text:p>24,378,870</text:p>
          </table:table-cell>
          <table:table-cell office:value-type="float" office:value="8085258" table:style-name="ce17">
            <text:p>8,085,258</text:p>
          </table:table-cell>
          <table:table-cell office:value-type="float" office:value="2829460" table:style-name="ce17">
            <text:p>2,829,460</text:p>
          </table:table-cell>
          <table:table-cell office:value-type="float" office:value="12796882" table:style-name="ce17">
            <text:p>12,796,882</text:p>
          </table:table-cell>
          <table:table-cell office:value-type="float" office:value="369011" table:style-name="ce17">
            <text:p>369,011</text:p>
          </table:table-cell>
          <table:table-cell office:value-type="float" office:value="47721459" table:style-name="ce17">
            <text:p>47,721,459</text:p>
          </table:table-cell>
          <table:table-cell office:value-type="float" office:value="3019752" table:style-name="ce18">
            <text:p>3,019,75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225012" table:style-name="ce16">
            <text:p>8,225,012</text:p>
          </table:table-cell>
          <table:table-cell office:value-type="float" office:value="354978608" table:style-name="ce17">
            <text:p>354,978,608</text:p>
          </table:table-cell>
          <table:table-cell office:value-type="float" office:value="0" table:style-name="ce17">
            <text:p>0</text:p>
          </table:table-cell>
          <table:table-cell office:value-type="float" office:value="31620296" table:style-name="ce17">
            <text:p>31,620,296</text:p>
          </table:table-cell>
          <table:table-cell office:value-type="float" office:value="847497639" table:style-name="ce17">
            <text:p>847,497,639</text:p>
          </table:table-cell>
          <table:table-cell office:value-type="float" office:value="239690059" table:style-name="ce17">
            <text:p>239,690,059</text:p>
          </table:table-cell>
          <table:table-cell office:value-type="float" office:value="0" table:style-name="ce17">
            <text:p>0</text:p>
          </table:table-cell>
          <table:table-cell office:value-type="float" office:value="1482011614" table:style-name="ce17">
            <text:p>1,482,011,614</text:p>
          </table:table-cell>
          <table:table-cell office:value-type="float" office:value="100774387" table:style-name="ce17">
            <text:p>100,774,387</text:p>
          </table:table-cell>
          <table:table-cell office:value-type="float" office:value="55129551" table:style-name="ce17">
            <text:p>55,129,551</text:p>
          </table:table-cell>
          <table:table-cell office:value-type="float" office:value="10779284" table:style-name="ce17">
            <text:p>10,779,284</text:p>
          </table:table-cell>
          <table:table-cell office:value-type="float" office:value="8425799" table:style-name="ce17">
            <text:p>8,425,799</text:p>
          </table:table-cell>
          <table:table-cell office:value-type="float" office:value="33657754" table:style-name="ce17">
            <text:p>33,657,754</text:p>
          </table:table-cell>
          <table:table-cell office:value-type="float" office:value="143907" table:style-name="ce17">
            <text:p>143,907</text:p>
          </table:table-cell>
          <table:table-cell office:value-type="float" office:value="107848481" table:style-name="ce17">
            <text:p>107,848,481</text:p>
          </table:table-cell>
          <table:table-cell office:value-type="float" office:value="7074094" table:style-name="ce18">
            <text:p>7,074,09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86402" table:style-name="ce16">
            <text:p>186,402</text:p>
          </table:table-cell>
          <table:table-cell office:value-type="float" office:value="24067033" table:style-name="ce17">
            <text:p>24,067,033</text:p>
          </table:table-cell>
          <table:table-cell office:value-type="float" office:value="0" table:style-name="ce17">
            <text:p>0</text:p>
          </table:table-cell>
          <table:table-cell office:value-type="float" office:value="1409011" table:style-name="ce17">
            <text:p>1,409,011</text:p>
          </table:table-cell>
          <table:table-cell office:value-type="float" office:value="34968483" table:style-name="ce17">
            <text:p>34,968,483</text:p>
          </table:table-cell>
          <table:table-cell office:value-type="float" office:value="8707181" table:style-name="ce17">
            <text:p>8,707,181</text:p>
          </table:table-cell>
          <table:table-cell office:value-type="float" office:value="0" table:style-name="ce17">
            <text:p>0</text:p>
          </table:table-cell>
          <table:table-cell office:value-type="float" office:value="69338110" table:style-name="ce17">
            <text:p>69,338,110</text:p>
          </table:table-cell>
          <table:table-cell office:value-type="float" office:value="5061283" table:style-name="ce17">
            <text:p>5,061,283</text:p>
          </table:table-cell>
          <table:table-cell office:value-type="float" office:value="2765678" table:style-name="ce17">
            <text:p>2,765,678</text:p>
          </table:table-cell>
          <table:table-cell office:value-type="float" office:value="750219" table:style-name="ce17">
            <text:p>750,219</text:p>
          </table:table-cell>
          <table:table-cell office:value-type="float" office:value="526092" table:style-name="ce17">
            <text:p>526,092</text:p>
          </table:table-cell>
          <table:table-cell office:value-type="float" office:value="1740197" table:style-name="ce17">
            <text:p>1,740,197</text:p>
          </table:table-cell>
          <table:table-cell office:value-type="float" office:value="1852" table:style-name="ce17">
            <text:p>1,852</text:p>
          </table:table-cell>
          <table:table-cell office:value-type="float" office:value="5780334" table:style-name="ce17">
            <text:p>5,780,334</text:p>
          </table:table-cell>
          <table:table-cell office:value-type="float" office:value="719051" table:style-name="ce18">
            <text:p>719,051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41588833" table:style-name="ce19">
            <text:p>441,588,833</text:p>
          </table:table-cell>
          <table:table-cell office:value-type="float" office:value="7658387872" table:style-name="ce20">
            <text:p>7,658,387,872</text:p>
          </table:table-cell>
          <table:table-cell office:value-type="float" office:value="145593442" table:style-name="ce20">
            <text:p>145,593,442</text:p>
          </table:table-cell>
          <table:table-cell office:value-type="float" office:value="7654316149" table:style-name="ce20">
            <text:p>7,654,316,149</text:p>
          </table:table-cell>
          <table:table-cell office:value-type="float" office:value="18227013321" table:style-name="ce20">
            <text:p>18,227,013,321</text:p>
          </table:table-cell>
          <table:table-cell office:value-type="float" office:value="14015089396" table:style-name="ce20">
            <text:p>14,015,089,396</text:p>
          </table:table-cell>
          <table:table-cell office:value-type="float" office:value="310326387" table:style-name="ce20">
            <text:p>310,326,387</text:p>
          </table:table-cell>
          <table:table-cell office:value-type="float" office:value="48452315400" table:style-name="ce20">
            <text:p>48,452,315,400</text:p>
          </table:table-cell>
          <table:table-cell office:value-type="float" office:value="3046059556" table:style-name="ce20">
            <text:p>3,046,059,556</text:p>
          </table:table-cell>
          <table:table-cell office:value-type="float" office:value="2481353268" table:style-name="ce20">
            <text:p>2,481,353,268</text:p>
          </table:table-cell>
          <table:table-cell office:value-type="float" office:value="19614761" table:style-name="ce20">
            <text:p>19,614,761</text:p>
          </table:table-cell>
          <table:table-cell office:value-type="float" office:value="218928781" table:style-name="ce20">
            <text:p>218,928,781</text:p>
          </table:table-cell>
          <table:table-cell office:value-type="float" office:value="431674893" table:style-name="ce20">
            <text:p>431,674,893</text:p>
          </table:table-cell>
          <table:table-cell office:value-type="float" office:value="44696450" table:style-name="ce20">
            <text:p>44,696,450</text:p>
          </table:table-cell>
          <table:table-cell office:value-type="float" office:value="3106875253" table:style-name="ce20">
            <text:p>3,106,875,253</text:p>
          </table:table-cell>
          <table:table-cell office:value-type="float" office:value="60815697" table:style-name="ce21">
            <text:p>60,815,697</text:p>
          </table:table-cell>
          <table:table-cell table:number-columns-repeated="16366"/>
        </table:table-row>
        <table:table-row table:style-name="ro1">
          <table:table-cell office:value-type="float" office:value="11302" table:style-name="ce2">
            <text:p>11302</text:p>
          </table:table-cell>
          <table:table-cell office:value-type="string" table:style-name="ce2">
            <text:p>本國銀行</text:p>
          </table:table-cell>
          <table:table-cell office:value-type="float" office:value="417257447" table:style-name="ce13">
            <text:p>417,257,447</text:p>
          </table:table-cell>
          <table:table-cell office:value-type="float" office:value="6774667580" table:style-name="ce14">
            <text:p>6,774,667,580</text:p>
          </table:table-cell>
          <table:table-cell office:value-type="float" office:value="131388365" table:style-name="ce14">
            <text:p>131,388,365</text:p>
          </table:table-cell>
          <table:table-cell office:value-type="float" office:value="7334832910" table:style-name="ce14">
            <text:p>7,334,832,910</text:p>
          </table:table-cell>
          <table:table-cell office:value-type="float" office:value="17458446047" table:style-name="ce14">
            <text:p>17,458,446,047</text:p>
          </table:table-cell>
          <table:table-cell office:value-type="float" office:value="13542089833" table:style-name="ce14">
            <text:p>13,542,089,833</text:p>
          </table:table-cell>
          <table:table-cell office:value-type="float" office:value="305343172" table:style-name="ce14">
            <text:p>305,343,172</text:p>
          </table:table-cell>
          <table:table-cell office:value-type="float" office:value="45964025354" table:style-name="ce14">
            <text:p>45,964,025,354</text:p>
          </table:table-cell>
          <table:table-cell office:value-type="float" office:value="2867476518" table:style-name="ce14">
            <text:p>2,867,476,518</text:p>
          </table:table-cell>
          <table:table-cell office:value-type="float" office:value="2322119312" table:style-name="ce14">
            <text:p>2,322,119,312</text:p>
          </table:table-cell>
          <table:table-cell office:value-type="float" office:value="0" table:style-name="ce14">
            <text:p>0</text:p>
          </table:table-cell>
          <table:table-cell office:value-type="float" office:value="266827838" table:style-name="ce14">
            <text:p>266,827,838</text:p>
          </table:table-cell>
          <table:table-cell office:value-type="float" office:value="324679871" table:style-name="ce14">
            <text:p>324,679,871</text:p>
          </table:table-cell>
          <table:table-cell office:value-type="float" office:value="34577280" table:style-name="ce14">
            <text:p>34,577,280</text:p>
          </table:table-cell>
          <table:table-cell office:value-type="float" office:value="2879049741" table:style-name="ce14">
            <text:p>2,879,049,741</text:p>
          </table:table-cell>
          <table:table-cell office:value-type="float" office:value="11573223" table:style-name="ce15">
            <text:p>11,573,22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10698814" table:style-name="ce16">
            <text:p>10,698,814</text:p>
          </table:table-cell>
          <table:table-cell office:value-type="float" office:value="160923516" table:style-name="ce17">
            <text:p>160,923,516</text:p>
          </table:table-cell>
          <table:table-cell office:value-type="float" office:value="13371580" table:style-name="ce17">
            <text:p>13,371,580</text:p>
          </table:table-cell>
          <table:table-cell office:value-type="float" office:value="350344052" table:style-name="ce17">
            <text:p>350,344,052</text:p>
          </table:table-cell>
          <table:table-cell office:value-type="float" office:value="4743045" table:style-name="ce17">
            <text:p>4,743,045</text:p>
          </table:table-cell>
          <table:table-cell office:value-type="float" office:value="1149320" table:style-name="ce17">
            <text:p>1,149,320</text:p>
          </table:table-cell>
          <table:table-cell office:value-type="float" office:value="7450000" table:style-name="ce17">
            <text:p>7,450,000</text:p>
          </table:table-cell>
          <table:table-cell office:value-type="float" office:value="548680327" table:style-name="ce17">
            <text:p>548,680,327</text:p>
          </table:table-cell>
          <table:table-cell office:value-type="float" office:value="41782695" table:style-name="ce17">
            <text:p>41,782,695</text:p>
          </table:table-cell>
          <table:table-cell office:value-type="float" office:value="71291858" table:style-name="ce17">
            <text:p>71,291,858</text:p>
          </table:table-cell>
          <table:table-cell office:value-type="float" office:value="0" table:style-name="ce17">
            <text:p>0</text:p>
          </table:table-cell>
          <table:table-cell office:value-type="float" office:value="391816" table:style-name="ce17">
            <text:p>391,816</text:p>
          </table:table-cell>
          <table:table-cell office:value-type="float" office:value="64014" table:style-name="ce17">
            <text:p>64,014</text:p>
          </table:table-cell>
          <table:table-cell office:value-type="float" office:value="51241" table:style-name="ce17">
            <text:p>51,241</text:p>
          </table:table-cell>
          <table:table-cell office:value-type="float" office:value="71696447" table:style-name="ce17">
            <text:p>71,696,447</text:p>
          </table:table-cell>
          <table:table-cell office:value-type="float" office:value="29913752" table:style-name="ce18">
            <text:p>29,913,75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300432" table:style-name="ce16">
            <text:p>6,300,432</text:p>
          </table:table-cell>
          <table:table-cell office:value-type="float" office:value="96478978" table:style-name="ce17">
            <text:p>96,478,978</text:p>
          </table:table-cell>
          <table:table-cell office:value-type="float" office:value="0" table:style-name="ce17">
            <text:p>0</text:p>
          </table:table-cell>
          <table:table-cell office:value-type="float" office:value="40908487" table:style-name="ce17">
            <text:p>40,908,487</text:p>
          </table:table-cell>
          <table:table-cell office:value-type="float" office:value="274820170" table:style-name="ce17">
            <text:p>274,820,170</text:p>
          </table:table-cell>
          <table:table-cell office:value-type="float" office:value="339012934" table:style-name="ce17">
            <text:p>339,012,934</text:p>
          </table:table-cell>
          <table:table-cell office:value-type="float" office:value="0" table:style-name="ce17">
            <text:p>0</text:p>
          </table:table-cell>
          <table:table-cell office:value-type="float" office:value="757521001" table:style-name="ce17">
            <text:p>757,521,001</text:p>
          </table:table-cell>
          <table:table-cell office:value-type="float" office:value="44616777" table:style-name="ce17">
            <text:p>44,616,777</text:p>
          </table:table-cell>
          <table:table-cell office:value-type="float" office:value="24578809" table:style-name="ce17">
            <text:p>24,578,809</text:p>
          </table:table-cell>
          <table:table-cell office:value-type="float" office:value="8828804" table:style-name="ce17">
            <text:p>8,828,804</text:p>
          </table:table-cell>
          <table:table-cell office:value-type="float" office:value="3284232" table:style-name="ce17">
            <text:p>3,284,232</text:p>
          </table:table-cell>
          <table:table-cell office:value-type="float" office:value="10172558" table:style-name="ce17">
            <text:p>10,172,558</text:p>
          </table:table-cell>
          <table:table-cell office:value-type="float" office:value="315190" table:style-name="ce17">
            <text:p>315,190</text:p>
          </table:table-cell>
          <table:table-cell office:value-type="float" office:value="46549213" table:style-name="ce17">
            <text:p>46,549,213</text:p>
          </table:table-cell>
          <table:table-cell office:value-type="float" office:value="1932436" table:style-name="ce18">
            <text:p>1,932,43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244420" table:style-name="ce16">
            <text:p>8,244,420</text:p>
          </table:table-cell>
          <table:table-cell office:value-type="float" office:value="350690797" table:style-name="ce17">
            <text:p>350,690,797</text:p>
          </table:table-cell>
          <table:table-cell office:value-type="float" office:value="0" table:style-name="ce17">
            <text:p>0</text:p>
          </table:table-cell>
          <table:table-cell office:value-type="float" office:value="32642119" table:style-name="ce17">
            <text:p>32,642,119</text:p>
          </table:table-cell>
          <table:table-cell office:value-type="float" office:value="846674421" table:style-name="ce17">
            <text:p>846,674,421</text:p>
          </table:table-cell>
          <table:table-cell office:value-type="float" office:value="244004212" table:style-name="ce17">
            <text:p>244,004,212</text:p>
          </table:table-cell>
          <table:table-cell office:value-type="float" office:value="0" table:style-name="ce17">
            <text:p>0</text:p>
          </table:table-cell>
          <table:table-cell office:value-type="float" office:value="1482255969" table:style-name="ce17">
            <text:p>1,482,255,969</text:p>
          </table:table-cell>
          <table:table-cell office:value-type="float" office:value="100536937" table:style-name="ce17">
            <text:p>100,536,937</text:p>
          </table:table-cell>
          <table:table-cell office:value-type="float" office:value="55413994" table:style-name="ce17">
            <text:p>55,413,994</text:p>
          </table:table-cell>
          <table:table-cell office:value-type="float" office:value="13016556" table:style-name="ce17">
            <text:p>13,016,556</text:p>
          </table:table-cell>
          <table:table-cell office:value-type="float" office:value="9737634" table:style-name="ce17">
            <text:p>9,737,634</text:p>
          </table:table-cell>
          <table:table-cell office:value-type="float" office:value="27417984" table:style-name="ce17">
            <text:p>27,417,984</text:p>
          </table:table-cell>
          <table:table-cell office:value-type="float" office:value="99193" table:style-name="ce17">
            <text:p>99,193</text:p>
          </table:table-cell>
          <table:table-cell office:value-type="float" office:value="105486975" table:style-name="ce17">
            <text:p>105,486,975</text:p>
          </table:table-cell>
          <table:table-cell office:value-type="float" office:value="4950038" table:style-name="ce18">
            <text:p>4,950,03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82209" table:style-name="ce16">
            <text:p>182,209</text:p>
          </table:table-cell>
          <table:table-cell office:value-type="float" office:value="24047410" table:style-name="ce17">
            <text:p>24,047,410</text:p>
          </table:table-cell>
          <table:table-cell office:value-type="float" office:value="0" table:style-name="ce17">
            <text:p>0</text:p>
          </table:table-cell>
          <table:table-cell office:value-type="float" office:value="1435612" table:style-name="ce17">
            <text:p>1,435,612</text:p>
          </table:table-cell>
          <table:table-cell office:value-type="float" office:value="34802966" table:style-name="ce17">
            <text:p>34,802,966</text:p>
          </table:table-cell>
          <table:table-cell office:value-type="float" office:value="8809390" table:style-name="ce17">
            <text:p>8,809,390</text:p>
          </table:table-cell>
          <table:table-cell office:value-type="float" office:value="0" table:style-name="ce17">
            <text:p>0</text:p>
          </table:table-cell>
          <table:table-cell office:value-type="float" office:value="69277587" table:style-name="ce17">
            <text:p>69,277,587</text:p>
          </table:table-cell>
          <table:table-cell office:value-type="float" office:value="5054928" table:style-name="ce17">
            <text:p>5,054,928</text:p>
          </table:table-cell>
          <table:table-cell office:value-type="float" office:value="2782478" table:style-name="ce17">
            <text:p>2,782,478</text:p>
          </table:table-cell>
          <table:table-cell office:value-type="float" office:value="788026" table:style-name="ce17">
            <text:p>788,026</text:p>
          </table:table-cell>
          <table:table-cell office:value-type="float" office:value="564697" table:style-name="ce17">
            <text:p>564,697</text:p>
          </table:table-cell>
          <table:table-cell office:value-type="float" office:value="1440605" table:style-name="ce17">
            <text:p>1,440,605</text:p>
          </table:table-cell>
          <table:table-cell office:value-type="float" office:value="2616" table:style-name="ce17">
            <text:p>2,616</text:p>
          </table:table-cell>
          <table:table-cell office:value-type="float" office:value="5573190" table:style-name="ce17">
            <text:p>5,573,190</text:p>
          </table:table-cell>
          <table:table-cell office:value-type="float" office:value="518262" table:style-name="ce18">
            <text:p>518,26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42683322" table:style-name="ce19">
            <text:p>442,683,322</text:p>
          </table:table-cell>
          <table:table-cell office:value-type="float" office:value="7406808281" table:style-name="ce20">
            <text:p>7,406,808,281</text:p>
          </table:table-cell>
          <table:table-cell office:value-type="float" office:value="144759945" table:style-name="ce20">
            <text:p>144,759,945</text:p>
          </table:table-cell>
          <table:table-cell office:value-type="float" office:value="7760163180" table:style-name="ce20">
            <text:p>7,760,163,180</text:p>
          </table:table-cell>
          <table:table-cell office:value-type="float" office:value="18619486649" table:style-name="ce20">
            <text:p>18,619,486,649</text:p>
          </table:table-cell>
          <table:table-cell office:value-type="float" office:value="14135065689" table:style-name="ce20">
            <text:p>14,135,065,689</text:p>
          </table:table-cell>
          <table:table-cell office:value-type="float" office:value="312793172" table:style-name="ce20">
            <text:p>312,793,172</text:p>
          </table:table-cell>
          <table:table-cell office:value-type="float" office:value="48821760238" table:style-name="ce20">
            <text:p>48,821,760,238</text:p>
          </table:table-cell>
          <table:table-cell office:value-type="float" office:value="3059467855" table:style-name="ce20">
            <text:p>3,059,467,855</text:p>
          </table:table-cell>
          <table:table-cell office:value-type="float" office:value="2476186451" table:style-name="ce20">
            <text:p>2,476,186,451</text:p>
          </table:table-cell>
          <table:table-cell office:value-type="float" office:value="22633386" table:style-name="ce20">
            <text:p>22,633,386</text:p>
          </table:table-cell>
          <table:table-cell office:value-type="float" office:value="280806217" table:style-name="ce20">
            <text:p>280,806,217</text:p>
          </table:table-cell>
          <table:table-cell office:value-type="float" office:value="363775032" table:style-name="ce20">
            <text:p>363,775,032</text:p>
          </table:table-cell>
          <table:table-cell office:value-type="float" office:value="35045520" table:style-name="ce20">
            <text:p>35,045,520</text:p>
          </table:table-cell>
          <table:table-cell office:value-type="float" office:value="3108355566" table:style-name="ce20">
            <text:p>3,108,355,566</text:p>
          </table:table-cell>
          <table:table-cell office:value-type="float" office:value="48887711" table:style-name="ce21">
            <text:p>48,887,711</text:p>
          </table:table-cell>
          <table:table-cell table:number-columns-repeated="16366"/>
        </table:table-row>
        <table:table-row table:style-name="ro1">
          <table:table-cell office:value-type="float" office:value="11303" table:style-name="ce2">
            <text:p>11303</text:p>
          </table:table-cell>
          <table:table-cell office:value-type="string" table:style-name="ce2">
            <text:p>本國銀行</text:p>
          </table:table-cell>
          <table:table-cell office:value-type="float" office:value="405135939" table:style-name="ce13">
            <text:p>405,135,939</text:p>
          </table:table-cell>
          <table:table-cell office:value-type="float" office:value="7074341387" table:style-name="ce14">
            <text:p>7,074,341,387</text:p>
          </table:table-cell>
          <table:table-cell office:value-type="float" office:value="145200984" table:style-name="ce14">
            <text:p>145,200,984</text:p>
          </table:table-cell>
          <table:table-cell office:value-type="float" office:value="7464097202" table:style-name="ce14">
            <text:p>7,464,097,202</text:p>
          </table:table-cell>
          <table:table-cell office:value-type="float" office:value="17470157283" table:style-name="ce14">
            <text:p>17,470,157,283</text:p>
          </table:table-cell>
          <table:table-cell office:value-type="float" office:value="13634529430" table:style-name="ce14">
            <text:p>13,634,529,430</text:p>
          </table:table-cell>
          <table:table-cell office:value-type="float" office:value="311671871" table:style-name="ce14">
            <text:p>311,671,871</text:p>
          </table:table-cell>
          <table:table-cell office:value-type="float" office:value="46505134096" table:style-name="ce14">
            <text:p>46,505,134,096</text:p>
          </table:table-cell>
          <table:table-cell office:value-type="float" office:value="2911563367" table:style-name="ce14">
            <text:p>2,911,563,367</text:p>
          </table:table-cell>
          <table:table-cell office:value-type="float" office:value="2486950617" table:style-name="ce14">
            <text:p>2,486,950,617</text:p>
          </table:table-cell>
          <table:table-cell office:value-type="float" office:value="0" table:style-name="ce14">
            <text:p>0</text:p>
          </table:table-cell>
          <table:table-cell office:value-type="float" office:value="214445491" table:style-name="ce14">
            <text:p>214,445,491</text:p>
          </table:table-cell>
          <table:table-cell office:value-type="float" office:value="255707253" table:style-name="ce14">
            <text:p>255,707,253</text:p>
          </table:table-cell>
          <table:table-cell office:value-type="float" office:value="32798149" table:style-name="ce14">
            <text:p>32,798,149</text:p>
          </table:table-cell>
          <table:table-cell office:value-type="float" office:value="2924305212" table:style-name="ce14">
            <text:p>2,924,305,212</text:p>
          </table:table-cell>
          <table:table-cell office:value-type="float" office:value="12741845" table:style-name="ce15">
            <text:p>12,741,84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503384" table:style-name="ce16">
            <text:p>9,503,384</text:p>
          </table:table-cell>
          <table:table-cell office:value-type="float" office:value="172112585" table:style-name="ce17">
            <text:p>172,112,585</text:p>
          </table:table-cell>
          <table:table-cell office:value-type="float" office:value="11864721" table:style-name="ce17">
            <text:p>11,864,721</text:p>
          </table:table-cell>
          <table:table-cell office:value-type="float" office:value="346551683" table:style-name="ce17">
            <text:p>346,551,683</text:p>
          </table:table-cell>
          <table:table-cell office:value-type="float" office:value="4766129" table:style-name="ce17">
            <text:p>4,766,129</text:p>
          </table:table-cell>
          <table:table-cell office:value-type="float" office:value="1109235" table:style-name="ce17">
            <text:p>1,109,235</text:p>
          </table:table-cell>
          <table:table-cell office:value-type="float" office:value="7450000" table:style-name="ce17">
            <text:p>7,450,000</text:p>
          </table:table-cell>
          <table:table-cell office:value-type="float" office:value="553357737" table:style-name="ce17">
            <text:p>553,357,737</text:p>
          </table:table-cell>
          <table:table-cell office:value-type="float" office:value="41525854" table:style-name="ce17">
            <text:p>41,525,854</text:p>
          </table:table-cell>
          <table:table-cell office:value-type="float" office:value="67947979" table:style-name="ce17">
            <text:p>67,947,979</text:p>
          </table:table-cell>
          <table:table-cell office:value-type="float" office:value="0" table:style-name="ce17">
            <text:p>0</text:p>
          </table:table-cell>
          <table:table-cell office:value-type="float" office:value="387610" table:style-name="ce17">
            <text:p>387,610</text:p>
          </table:table-cell>
          <table:table-cell office:value-type="float" office:value="63115" table:style-name="ce17">
            <text:p>63,115</text:p>
          </table:table-cell>
          <table:table-cell office:value-type="float" office:value="72943" table:style-name="ce17">
            <text:p>72,943</text:p>
          </table:table-cell>
          <table:table-cell office:value-type="float" office:value="68325761" table:style-name="ce17">
            <text:p>68,325,761</text:p>
          </table:table-cell>
          <table:table-cell office:value-type="float" office:value="26799907" table:style-name="ce18">
            <text:p>26,799,90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080903" table:style-name="ce16">
            <text:p>6,080,903</text:p>
          </table:table-cell>
          <table:table-cell office:value-type="float" office:value="97936048" table:style-name="ce17">
            <text:p>97,936,048</text:p>
          </table:table-cell>
          <table:table-cell office:value-type="float" office:value="0" table:style-name="ce17">
            <text:p>0</text:p>
          </table:table-cell>
          <table:table-cell office:value-type="float" office:value="41314629" table:style-name="ce17">
            <text:p>41,314,629</text:p>
          </table:table-cell>
          <table:table-cell office:value-type="float" office:value="274639359" table:style-name="ce17">
            <text:p>274,639,359</text:p>
          </table:table-cell>
          <table:table-cell office:value-type="float" office:value="340646995" table:style-name="ce17">
            <text:p>340,646,995</text:p>
          </table:table-cell>
          <table:table-cell office:value-type="float" office:value="0" table:style-name="ce17">
            <text:p>0</text:p>
          </table:table-cell>
          <table:table-cell office:value-type="float" office:value="760617934" table:style-name="ce17">
            <text:p>760,617,934</text:p>
          </table:table-cell>
          <table:table-cell office:value-type="float" office:value="44826811" table:style-name="ce17">
            <text:p>44,826,811</text:p>
          </table:table-cell>
          <table:table-cell office:value-type="float" office:value="24539235" table:style-name="ce17">
            <text:p>24,539,235</text:p>
          </table:table-cell>
          <table:table-cell office:value-type="float" office:value="10482236" table:style-name="ce17">
            <text:p>10,482,236</text:p>
          </table:table-cell>
          <table:table-cell office:value-type="float" office:value="3005693" table:style-name="ce17">
            <text:p>3,005,693</text:p>
          </table:table-cell>
          <table:table-cell office:value-type="float" office:value="9025008" table:style-name="ce17">
            <text:p>9,025,008</text:p>
          </table:table-cell>
          <table:table-cell office:value-type="float" office:value="365903" table:style-name="ce17">
            <text:p>365,903</text:p>
          </table:table-cell>
          <table:table-cell office:value-type="float" office:value="46686269" table:style-name="ce17">
            <text:p>46,686,269</text:p>
          </table:table-cell>
          <table:table-cell office:value-type="float" office:value="1859458" table:style-name="ce18">
            <text:p>1,859,45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099594" table:style-name="ce16">
            <text:p>8,099,594</text:p>
          </table:table-cell>
          <table:table-cell office:value-type="float" office:value="351841055" table:style-name="ce17">
            <text:p>351,841,055</text:p>
          </table:table-cell>
          <table:table-cell office:value-type="float" office:value="0" table:style-name="ce17">
            <text:p>0</text:p>
          </table:table-cell>
          <table:table-cell office:value-type="float" office:value="30897171" table:style-name="ce17">
            <text:p>30,897,171</text:p>
          </table:table-cell>
          <table:table-cell office:value-type="float" office:value="847528202" table:style-name="ce17">
            <text:p>847,528,202</text:p>
          </table:table-cell>
          <table:table-cell office:value-type="float" office:value="246349062" table:style-name="ce17">
            <text:p>246,349,062</text:p>
          </table:table-cell>
          <table:table-cell office:value-type="float" office:value="0" table:style-name="ce17">
            <text:p>0</text:p>
          </table:table-cell>
          <table:table-cell office:value-type="float" office:value="1484715084" table:style-name="ce17">
            <text:p>1,484,715,084</text:p>
          </table:table-cell>
          <table:table-cell office:value-type="float" office:value="100699627" table:style-name="ce17">
            <text:p>100,699,627</text:p>
          </table:table-cell>
          <table:table-cell office:value-type="float" office:value="55296902" table:style-name="ce17">
            <text:p>55,296,902</text:p>
          </table:table-cell>
          <table:table-cell office:value-type="float" office:value="15596200" table:style-name="ce17">
            <text:p>15,596,200</text:p>
          </table:table-cell>
          <table:table-cell office:value-type="float" office:value="9375113" table:style-name="ce17">
            <text:p>9,375,113</text:p>
          </table:table-cell>
          <table:table-cell office:value-type="float" office:value="23945303" table:style-name="ce17">
            <text:p>23,945,303</text:p>
          </table:table-cell>
          <table:table-cell office:value-type="float" office:value="94761" table:style-name="ce17">
            <text:p>94,761</text:p>
          </table:table-cell>
          <table:table-cell office:value-type="float" office:value="104118757" table:style-name="ce17">
            <text:p>104,118,757</text:p>
          </table:table-cell>
          <table:table-cell office:value-type="float" office:value="3419130" table:style-name="ce18">
            <text:p>3,419,13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66558" table:style-name="ce16">
            <text:p>166,558</text:p>
          </table:table-cell>
          <table:table-cell office:value-type="float" office:value="24001253" table:style-name="ce17">
            <text:p>24,001,253</text:p>
          </table:table-cell>
          <table:table-cell office:value-type="float" office:value="0" table:style-name="ce17">
            <text:p>0</text:p>
          </table:table-cell>
          <table:table-cell office:value-type="float" office:value="1572743" table:style-name="ce17">
            <text:p>1,572,743</text:p>
          </table:table-cell>
          <table:table-cell office:value-type="float" office:value="34800928" table:style-name="ce17">
            <text:p>34,800,928</text:p>
          </table:table-cell>
          <table:table-cell office:value-type="float" office:value="9024088" table:style-name="ce17">
            <text:p>9,024,088</text:p>
          </table:table-cell>
          <table:table-cell office:value-type="float" office:value="0" table:style-name="ce17">
            <text:p>0</text:p>
          </table:table-cell>
          <table:table-cell office:value-type="float" office:value="69565570" table:style-name="ce17">
            <text:p>69,565,570</text:p>
          </table:table-cell>
          <table:table-cell office:value-type="float" office:value="5065509" table:style-name="ce17">
            <text:p>5,065,509</text:p>
          </table:table-cell>
          <table:table-cell office:value-type="float" office:value="2780299" table:style-name="ce17">
            <text:p>2,780,299</text:p>
          </table:table-cell>
          <table:table-cell office:value-type="float" office:value="876454" table:style-name="ce17">
            <text:p>876,454</text:p>
          </table:table-cell>
          <table:table-cell office:value-type="float" office:value="519270" table:style-name="ce17">
            <text:p>519,270</text:p>
          </table:table-cell>
          <table:table-cell office:value-type="float" office:value="1305777" table:style-name="ce17">
            <text:p>1,305,777</text:p>
          </table:table-cell>
          <table:table-cell office:value-type="float" office:value="1748" table:style-name="ce17">
            <text:p>1,748</text:p>
          </table:table-cell>
          <table:table-cell office:value-type="float" office:value="5480052" table:style-name="ce17">
            <text:p>5,480,052</text:p>
          </table:table-cell>
          <table:table-cell office:value-type="float" office:value="414543" table:style-name="ce18">
            <text:p>414,54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28986378" table:style-name="ce19">
            <text:p>428,986,378</text:p>
          </table:table-cell>
          <table:table-cell office:value-type="float" office:value="7720232328" table:style-name="ce20">
            <text:p>7,720,232,328</text:p>
          </table:table-cell>
          <table:table-cell office:value-type="float" office:value="157065705" table:style-name="ce20">
            <text:p>157,065,705</text:p>
          </table:table-cell>
          <table:table-cell office:value-type="float" office:value="7884433428" table:style-name="ce20">
            <text:p>7,884,433,428</text:p>
          </table:table-cell>
          <table:table-cell office:value-type="float" office:value="18631891901" table:style-name="ce20">
            <text:p>18,631,891,901</text:p>
          </table:table-cell>
          <table:table-cell office:value-type="float" office:value="14231658810" table:style-name="ce20">
            <text:p>14,231,658,810</text:p>
          </table:table-cell>
          <table:table-cell office:value-type="float" office:value="319121871" table:style-name="ce20">
            <text:p>319,121,871</text:p>
          </table:table-cell>
          <table:table-cell office:value-type="float" office:value="49373390421" table:style-name="ce20">
            <text:p>49,373,390,421</text:p>
          </table:table-cell>
          <table:table-cell office:value-type="float" office:value="3103681168" table:style-name="ce20">
            <text:p>3,103,681,168</text:p>
          </table:table-cell>
          <table:table-cell office:value-type="float" office:value="2637515032" table:style-name="ce20">
            <text:p>2,637,515,032</text:p>
          </table:table-cell>
          <table:table-cell office:value-type="float" office:value="26954890" table:style-name="ce20">
            <text:p>26,954,890</text:p>
          </table:table-cell>
          <table:table-cell office:value-type="float" office:value="227733177" table:style-name="ce20">
            <text:p>227,733,177</text:p>
          </table:table-cell>
          <table:table-cell office:value-type="float" office:value="290046456" table:style-name="ce20">
            <text:p>290,046,456</text:p>
          </table:table-cell>
          <table:table-cell office:value-type="float" office:value="33333504" table:style-name="ce20">
            <text:p>33,333,504</text:p>
          </table:table-cell>
          <table:table-cell office:value-type="float" office:value="3148916051" table:style-name="ce20">
            <text:p>3,148,916,051</text:p>
          </table:table-cell>
          <table:table-cell office:value-type="float" office:value="45234883" table:style-name="ce21">
            <text:p>45,234,883</text:p>
          </table:table-cell>
          <table:table-cell table:number-columns-repeated="16366"/>
        </table:table-row>
        <table:table-row table:style-name="ro1">
          <table:table-cell office:value-type="float" office:value="11304" table:style-name="ce2">
            <text:p>11304</text:p>
          </table:table-cell>
          <table:table-cell office:value-type="string" table:style-name="ce2">
            <text:p>本國銀行</text:p>
          </table:table-cell>
          <table:table-cell office:value-type="float" office:value="407719449" table:style-name="ce13">
            <text:p>407,719,449</text:p>
          </table:table-cell>
          <table:table-cell office:value-type="float" office:value="7064943313" table:style-name="ce14">
            <text:p>7,064,943,313</text:p>
          </table:table-cell>
          <table:table-cell office:value-type="float" office:value="146083418" table:style-name="ce14">
            <text:p>146,083,418</text:p>
          </table:table-cell>
          <table:table-cell office:value-type="float" office:value="7613551067" table:style-name="ce14">
            <text:p>7,613,551,067</text:p>
          </table:table-cell>
          <table:table-cell office:value-type="float" office:value="17466775422" table:style-name="ce14">
            <text:p>17,466,775,422</text:p>
          </table:table-cell>
          <table:table-cell office:value-type="float" office:value="13731884195" table:style-name="ce14">
            <text:p>13,731,884,195</text:p>
          </table:table-cell>
          <table:table-cell office:value-type="float" office:value="317196999" table:style-name="ce14">
            <text:p>317,196,999</text:p>
          </table:table-cell>
          <table:table-cell office:value-type="float" office:value="46748153863" table:style-name="ce14">
            <text:p>46,748,153,863</text:p>
          </table:table-cell>
          <table:table-cell office:value-type="float" office:value="2925799481" table:style-name="ce14">
            <text:p>2,925,799,481</text:p>
          </table:table-cell>
          <table:table-cell office:value-type="float" office:value="2498736853" table:style-name="ce14">
            <text:p>2,498,736,853</text:p>
          </table:table-cell>
          <table:table-cell office:value-type="float" office:value="0" table:style-name="ce14">
            <text:p>0</text:p>
          </table:table-cell>
          <table:table-cell office:value-type="float" office:value="222873737" table:style-name="ce14">
            <text:p>222,873,737</text:p>
          </table:table-cell>
          <table:table-cell office:value-type="float" office:value="243217415" table:style-name="ce14">
            <text:p>243,217,415</text:p>
          </table:table-cell>
          <table:table-cell office:value-type="float" office:value="32172863" table:style-name="ce14">
            <text:p>32,172,863</text:p>
          </table:table-cell>
          <table:table-cell office:value-type="float" office:value="2932655142" table:style-name="ce14">
            <text:p>2,932,655,142</text:p>
          </table:table-cell>
          <table:table-cell office:value-type="float" office:value="6855661" table:style-name="ce15">
            <text:p>6,855,66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971590" table:style-name="ce16">
            <text:p>8,971,590</text:p>
          </table:table-cell>
          <table:table-cell office:value-type="float" office:value="173274000" table:style-name="ce17">
            <text:p>173,274,000</text:p>
          </table:table-cell>
          <table:table-cell office:value-type="float" office:value="13139067" table:style-name="ce17">
            <text:p>13,139,067</text:p>
          </table:table-cell>
          <table:table-cell office:value-type="float" office:value="333607903" table:style-name="ce17">
            <text:p>333,607,903</text:p>
          </table:table-cell>
          <table:table-cell office:value-type="float" office:value="4868283" table:style-name="ce17">
            <text:p>4,868,283</text:p>
          </table:table-cell>
          <table:table-cell office:value-type="float" office:value="1061214" table:style-name="ce17">
            <text:p>1,061,214</text:p>
          </table:table-cell>
          <table:table-cell office:value-type="float" office:value="7450000" table:style-name="ce17">
            <text:p>7,450,000</text:p>
          </table:table-cell>
          <table:table-cell office:value-type="float" office:value="542372057" table:style-name="ce17">
            <text:p>542,372,057</text:p>
          </table:table-cell>
          <table:table-cell office:value-type="float" office:value="41451404" table:style-name="ce17">
            <text:p>41,451,404</text:p>
          </table:table-cell>
          <table:table-cell office:value-type="float" office:value="75057055" table:style-name="ce17">
            <text:p>75,057,055</text:p>
          </table:table-cell>
          <table:table-cell office:value-type="float" office:value="0" table:style-name="ce17">
            <text:p>0</text:p>
          </table:table-cell>
          <table:table-cell office:value-type="float" office:value="416039" table:style-name="ce17">
            <text:p>416,039</text:p>
          </table:table-cell>
          <table:table-cell office:value-type="float" office:value="58447" table:style-name="ce17">
            <text:p>58,447</text:p>
          </table:table-cell>
          <table:table-cell office:value-type="float" office:value="49308" table:style-name="ce17">
            <text:p>49,308</text:p>
          </table:table-cell>
          <table:table-cell office:value-type="float" office:value="75482233" table:style-name="ce17">
            <text:p>75,482,233</text:p>
          </table:table-cell>
          <table:table-cell office:value-type="float" office:value="34030829" table:style-name="ce18">
            <text:p>34,030,82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953357" table:style-name="ce16">
            <text:p>5,953,357</text:p>
          </table:table-cell>
          <table:table-cell office:value-type="float" office:value="99605126" table:style-name="ce17">
            <text:p>99,605,126</text:p>
          </table:table-cell>
          <table:table-cell office:value-type="float" office:value="0" table:style-name="ce17">
            <text:p>0</text:p>
          </table:table-cell>
          <table:table-cell office:value-type="float" office:value="41606591" table:style-name="ce17">
            <text:p>41,606,591</text:p>
          </table:table-cell>
          <table:table-cell office:value-type="float" office:value="274016618" table:style-name="ce17">
            <text:p>274,016,618</text:p>
          </table:table-cell>
          <table:table-cell office:value-type="float" office:value="342097527" table:style-name="ce17">
            <text:p>342,097,527</text:p>
          </table:table-cell>
          <table:table-cell office:value-type="float" office:value="0" table:style-name="ce17">
            <text:p>0</text:p>
          </table:table-cell>
          <table:table-cell office:value-type="float" office:value="763279219" table:style-name="ce17">
            <text:p>763,279,219</text:p>
          </table:table-cell>
          <table:table-cell office:value-type="float" office:value="45027935" table:style-name="ce17">
            <text:p>45,027,935</text:p>
          </table:table-cell>
          <table:table-cell office:value-type="float" office:value="24639347" table:style-name="ce17">
            <text:p>24,639,347</text:p>
          </table:table-cell>
          <table:table-cell office:value-type="float" office:value="10860878" table:style-name="ce17">
            <text:p>10,860,878</text:p>
          </table:table-cell>
          <table:table-cell office:value-type="float" office:value="3116058" table:style-name="ce17">
            <text:p>3,116,058</text:p>
          </table:table-cell>
          <table:table-cell office:value-type="float" office:value="8717402" table:style-name="ce17">
            <text:p>8,717,402</text:p>
          </table:table-cell>
          <table:table-cell office:value-type="float" office:value="423920" table:style-name="ce17">
            <text:p>423,920</text:p>
          </table:table-cell>
          <table:table-cell office:value-type="float" office:value="46909765" table:style-name="ce17">
            <text:p>46,909,765</text:p>
          </table:table-cell>
          <table:table-cell office:value-type="float" office:value="1881830" table:style-name="ce18">
            <text:p>1,881,83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949453" table:style-name="ce16">
            <text:p>7,949,453</text:p>
          </table:table-cell>
          <table:table-cell office:value-type="float" office:value="350710145" table:style-name="ce17">
            <text:p>350,710,145</text:p>
          </table:table-cell>
          <table:table-cell office:value-type="float" office:value="0" table:style-name="ce17">
            <text:p>0</text:p>
          </table:table-cell>
          <table:table-cell office:value-type="float" office:value="31435427" table:style-name="ce17">
            <text:p>31,435,427</text:p>
          </table:table-cell>
          <table:table-cell office:value-type="float" office:value="843252376" table:style-name="ce17">
            <text:p>843,252,376</text:p>
          </table:table-cell>
          <table:table-cell office:value-type="float" office:value="250045664" table:style-name="ce17">
            <text:p>250,045,664</text:p>
          </table:table-cell>
          <table:table-cell office:value-type="float" office:value="0" table:style-name="ce17">
            <text:p>0</text:p>
          </table:table-cell>
          <table:table-cell office:value-type="float" office:value="1483393065" table:style-name="ce17">
            <text:p>1,483,393,065</text:p>
          </table:table-cell>
          <table:table-cell office:value-type="float" office:value="100505924" table:style-name="ce17">
            <text:p>100,505,924</text:p>
          </table:table-cell>
          <table:table-cell office:value-type="float" office:value="55373821" table:style-name="ce17">
            <text:p>55,373,821</text:p>
          </table:table-cell>
          <table:table-cell office:value-type="float" office:value="15883644" table:style-name="ce17">
            <text:p>15,883,644</text:p>
          </table:table-cell>
          <table:table-cell office:value-type="float" office:value="9414686" table:style-name="ce17">
            <text:p>9,414,686</text:p>
          </table:table-cell>
          <table:table-cell office:value-type="float" office:value="23162542" table:style-name="ce17">
            <text:p>23,162,542</text:p>
          </table:table-cell>
          <table:table-cell office:value-type="float" office:value="83555" table:style-name="ce17">
            <text:p>83,555</text:p>
          </table:table-cell>
          <table:table-cell office:value-type="float" office:value="103751138" table:style-name="ce17">
            <text:p>103,751,138</text:p>
          </table:table-cell>
          <table:table-cell office:value-type="float" office:value="3245214" table:style-name="ce18">
            <text:p>3,245,21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58942" table:style-name="ce16">
            <text:p>158,942</text:p>
          </table:table-cell>
          <table:table-cell office:value-type="float" office:value="23782903" table:style-name="ce17">
            <text:p>23,782,903</text:p>
          </table:table-cell>
          <table:table-cell office:value-type="float" office:value="0" table:style-name="ce17">
            <text:p>0</text:p>
          </table:table-cell>
          <table:table-cell office:value-type="float" office:value="1696640" table:style-name="ce17">
            <text:p>1,696,640</text:p>
          </table:table-cell>
          <table:table-cell office:value-type="float" office:value="34517712" table:style-name="ce17">
            <text:p>34,517,712</text:p>
          </table:table-cell>
          <table:table-cell office:value-type="float" office:value="9420561" table:style-name="ce17">
            <text:p>9,420,561</text:p>
          </table:table-cell>
          <table:table-cell office:value-type="float" office:value="0" table:style-name="ce17">
            <text:p>0</text:p>
          </table:table-cell>
          <table:table-cell office:value-type="float" office:value="69576758" table:style-name="ce17">
            <text:p>69,576,758</text:p>
          </table:table-cell>
          <table:table-cell office:value-type="float" office:value="5049879" table:style-name="ce17">
            <text:p>5,049,879</text:p>
          </table:table-cell>
          <table:table-cell office:value-type="float" office:value="2785263" table:style-name="ce17">
            <text:p>2,785,263</text:p>
          </table:table-cell>
          <table:table-cell office:value-type="float" office:value="930763" table:style-name="ce17">
            <text:p>930,763</text:p>
          </table:table-cell>
          <table:table-cell office:value-type="float" office:value="542477" table:style-name="ce17">
            <text:p>542,477</text:p>
          </table:table-cell>
          <table:table-cell office:value-type="float" office:value="1276845" table:style-name="ce17">
            <text:p>1,276,845</text:p>
          </table:table-cell>
          <table:table-cell office:value-type="float" office:value="745" table:style-name="ce17">
            <text:p>745</text:p>
          </table:table-cell>
          <table:table-cell office:value-type="float" office:value="5534603" table:style-name="ce17">
            <text:p>5,534,603</text:p>
          </table:table-cell>
          <table:table-cell office:value-type="float" office:value="484724" table:style-name="ce18">
            <text:p>484,72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30752791" table:style-name="ce19">
            <text:p>430,752,791</text:p>
          </table:table-cell>
          <table:table-cell office:value-type="float" office:value="7712315487" table:style-name="ce20">
            <text:p>7,712,315,487</text:p>
          </table:table-cell>
          <table:table-cell office:value-type="float" office:value="159222485" table:style-name="ce20">
            <text:p>159,222,485</text:p>
          </table:table-cell>
          <table:table-cell office:value-type="float" office:value="8021897628" table:style-name="ce20">
            <text:p>8,021,897,628</text:p>
          </table:table-cell>
          <table:table-cell office:value-type="float" office:value="18623430411" table:style-name="ce20">
            <text:p>18,623,430,411</text:p>
          </table:table-cell>
          <table:table-cell office:value-type="float" office:value="14334509161" table:style-name="ce20">
            <text:p>14,334,509,161</text:p>
          </table:table-cell>
          <table:table-cell office:value-type="float" office:value="324646999" table:style-name="ce20">
            <text:p>324,646,999</text:p>
          </table:table-cell>
          <table:table-cell office:value-type="float" office:value="49606774962" table:style-name="ce20">
            <text:p>49,606,774,962</text:p>
          </table:table-cell>
          <table:table-cell office:value-type="float" office:value="3117834623" table:style-name="ce20">
            <text:p>3,117,834,623</text:p>
          </table:table-cell>
          <table:table-cell office:value-type="float" office:value="2656592339" table:style-name="ce20">
            <text:p>2,656,592,339</text:p>
          </table:table-cell>
          <table:table-cell office:value-type="float" office:value="27675285" table:style-name="ce20">
            <text:p>27,675,285</text:p>
          </table:table-cell>
          <table:table-cell office:value-type="float" office:value="236362997" table:style-name="ce20">
            <text:p>236,362,997</text:p>
          </table:table-cell>
          <table:table-cell office:value-type="float" office:value="276432651" table:style-name="ce20">
            <text:p>276,432,651</text:p>
          </table:table-cell>
          <table:table-cell office:value-type="float" office:value="32730391" table:style-name="ce20">
            <text:p>32,730,391</text:p>
          </table:table-cell>
          <table:table-cell office:value-type="float" office:value="3164332881" table:style-name="ce20">
            <text:p>3,164,332,881</text:p>
          </table:table-cell>
          <table:table-cell office:value-type="float" office:value="46498258" table:style-name="ce21">
            <text:p>46,498,258</text:p>
          </table:table-cell>
          <table:table-cell table:number-columns-repeated="16366"/>
        </table:table-row>
        <table:table-row table:style-name="ro1">
          <table:table-cell office:value-type="float" office:value="11305" table:style-name="ce2">
            <text:p>11305</text:p>
          </table:table-cell>
          <table:table-cell office:value-type="string" table:style-name="ce2">
            <text:p>本國銀行</text:p>
          </table:table-cell>
          <table:table-cell office:value-type="float" office:value="405604942" table:style-name="ce13">
            <text:p>405,604,942</text:p>
          </table:table-cell>
          <table:table-cell office:value-type="float" office:value="7137639966" table:style-name="ce14">
            <text:p>7,137,639,966</text:p>
          </table:table-cell>
          <table:table-cell office:value-type="float" office:value="153465473" table:style-name="ce14">
            <text:p>153,465,473</text:p>
          </table:table-cell>
          <table:table-cell office:value-type="float" office:value="7726852369" table:style-name="ce14">
            <text:p>7,726,852,369</text:p>
          </table:table-cell>
          <table:table-cell office:value-type="float" office:value="17480974267" table:style-name="ce14">
            <text:p>17,480,974,267</text:p>
          </table:table-cell>
          <table:table-cell office:value-type="float" office:value="13827241452" table:style-name="ce14">
            <text:p>13,827,241,452</text:p>
          </table:table-cell>
          <table:table-cell office:value-type="float" office:value="319563806" table:style-name="ce14">
            <text:p>319,563,806</text:p>
          </table:table-cell>
          <table:table-cell office:value-type="float" office:value="47051342275" table:style-name="ce14">
            <text:p>47,051,342,275</text:p>
          </table:table-cell>
          <table:table-cell office:value-type="float" office:value="2949682091" table:style-name="ce14">
            <text:p>2,949,682,091</text:p>
          </table:table-cell>
          <table:table-cell office:value-type="float" office:value="2548224352" table:style-name="ce14">
            <text:p>2,548,224,352</text:p>
          </table:table-cell>
          <table:table-cell office:value-type="float" office:value="0" table:style-name="ce14">
            <text:p>0</text:p>
          </table:table-cell>
          <table:table-cell office:value-type="float" office:value="208022025" table:style-name="ce14">
            <text:p>208,022,025</text:p>
          </table:table-cell>
          <table:table-cell office:value-type="float" office:value="236429490" table:style-name="ce14">
            <text:p>236,429,490</text:p>
          </table:table-cell>
          <table:table-cell office:value-type="float" office:value="31878499" table:style-name="ce14">
            <text:p>31,878,499</text:p>
          </table:table-cell>
          <table:table-cell office:value-type="float" office:value="2960797368" table:style-name="ce14">
            <text:p>2,960,797,368</text:p>
          </table:table-cell>
          <table:table-cell office:value-type="float" office:value="11115277" table:style-name="ce15">
            <text:p>11,115,27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299313" table:style-name="ce16">
            <text:p>9,299,313</text:p>
          </table:table-cell>
          <table:table-cell office:value-type="float" office:value="172447939" table:style-name="ce17">
            <text:p>172,447,939</text:p>
          </table:table-cell>
          <table:table-cell office:value-type="float" office:value="12255154" table:style-name="ce17">
            <text:p>12,255,154</text:p>
          </table:table-cell>
          <table:table-cell office:value-type="float" office:value="329263751" table:style-name="ce17">
            <text:p>329,263,751</text:p>
          </table:table-cell>
          <table:table-cell office:value-type="float" office:value="5263589" table:style-name="ce17">
            <text:p>5,263,589</text:p>
          </table:table-cell>
          <table:table-cell office:value-type="float" office:value="1056143" table:style-name="ce17">
            <text:p>1,056,143</text:p>
          </table:table-cell>
          <table:table-cell office:value-type="float" office:value="7450000" table:style-name="ce17">
            <text:p>7,450,000</text:p>
          </table:table-cell>
          <table:table-cell office:value-type="float" office:value="537035889" table:style-name="ce17">
            <text:p>537,035,889</text:p>
          </table:table-cell>
          <table:table-cell office:value-type="float" office:value="40785386" table:style-name="ce17">
            <text:p>40,785,386</text:p>
          </table:table-cell>
          <table:table-cell office:value-type="float" office:value="66841799" table:style-name="ce17">
            <text:p>66,841,799</text:p>
          </table:table-cell>
          <table:table-cell office:value-type="float" office:value="0" table:style-name="ce17">
            <text:p>0</text:p>
          </table:table-cell>
          <table:table-cell office:value-type="float" office:value="403529" table:style-name="ce17">
            <text:p>403,529</text:p>
          </table:table-cell>
          <table:table-cell office:value-type="float" office:value="64792" table:style-name="ce17">
            <text:p>64,792</text:p>
          </table:table-cell>
          <table:table-cell office:value-type="float" office:value="71244" table:style-name="ce17">
            <text:p>71,244</text:p>
          </table:table-cell>
          <table:table-cell office:value-type="float" office:value="67238876" table:style-name="ce17">
            <text:p>67,238,876</text:p>
          </table:table-cell>
          <table:table-cell office:value-type="float" office:value="26453490" table:style-name="ce18">
            <text:p>26,453,49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093637" table:style-name="ce16">
            <text:p>6,093,637</text:p>
          </table:table-cell>
          <table:table-cell office:value-type="float" office:value="101297502" table:style-name="ce17">
            <text:p>101,297,502</text:p>
          </table:table-cell>
          <table:table-cell office:value-type="float" office:value="0" table:style-name="ce17">
            <text:p>0</text:p>
          </table:table-cell>
          <table:table-cell office:value-type="float" office:value="42060738" table:style-name="ce17">
            <text:p>42,060,738</text:p>
          </table:table-cell>
          <table:table-cell office:value-type="float" office:value="274381486" table:style-name="ce17">
            <text:p>274,381,486</text:p>
          </table:table-cell>
          <table:table-cell office:value-type="float" office:value="344242679" table:style-name="ce17">
            <text:p>344,242,679</text:p>
          </table:table-cell>
          <table:table-cell office:value-type="float" office:value="0" table:style-name="ce17">
            <text:p>0</text:p>
          </table:table-cell>
          <table:table-cell office:value-type="float" office:value="768076042" table:style-name="ce17">
            <text:p>768,076,042</text:p>
          </table:table-cell>
          <table:table-cell office:value-type="float" office:value="45361006" table:style-name="ce17">
            <text:p>45,361,006</text:p>
          </table:table-cell>
          <table:table-cell office:value-type="float" office:value="24758232" table:style-name="ce17">
            <text:p>24,758,232</text:p>
          </table:table-cell>
          <table:table-cell office:value-type="float" office:value="11010990" table:style-name="ce17">
            <text:p>11,010,990</text:p>
          </table:table-cell>
          <table:table-cell office:value-type="float" office:value="3041439" table:style-name="ce17">
            <text:p>3,041,439</text:p>
          </table:table-cell>
          <table:table-cell office:value-type="float" office:value="8327306" table:style-name="ce17">
            <text:p>8,327,306</text:p>
          </table:table-cell>
          <table:table-cell office:value-type="float" office:value="332553" table:style-name="ce17">
            <text:p>332,553</text:p>
          </table:table-cell>
          <table:table-cell office:value-type="float" office:value="46805414" table:style-name="ce17">
            <text:p>46,805,414</text:p>
          </table:table-cell>
          <table:table-cell office:value-type="float" office:value="1444408" table:style-name="ce18">
            <text:p>1,444,40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954069" table:style-name="ce16">
            <text:p>7,954,069</text:p>
          </table:table-cell>
          <table:table-cell office:value-type="float" office:value="350868928" table:style-name="ce17">
            <text:p>350,868,928</text:p>
          </table:table-cell>
          <table:table-cell office:value-type="float" office:value="0" table:style-name="ce17">
            <text:p>0</text:p>
          </table:table-cell>
          <table:table-cell office:value-type="float" office:value="34282292" table:style-name="ce17">
            <text:p>34,282,292</text:p>
          </table:table-cell>
          <table:table-cell office:value-type="float" office:value="841148366" table:style-name="ce17">
            <text:p>841,148,366</text:p>
          </table:table-cell>
          <table:table-cell office:value-type="float" office:value="254736339" table:style-name="ce17">
            <text:p>254,736,339</text:p>
          </table:table-cell>
          <table:table-cell office:value-type="float" office:value="0" table:style-name="ce17">
            <text:p>0</text:p>
          </table:table-cell>
          <table:table-cell office:value-type="float" office:value="1488989994" table:style-name="ce17">
            <text:p>1,488,989,994</text:p>
          </table:table-cell>
          <table:table-cell office:value-type="float" office:value="100764179" table:style-name="ce17">
            <text:p>100,764,179</text:p>
          </table:table-cell>
          <table:table-cell office:value-type="float" office:value="55286665" table:style-name="ce17">
            <text:p>55,286,665</text:p>
          </table:table-cell>
          <table:table-cell office:value-type="float" office:value="16101644" table:style-name="ce17">
            <text:p>16,101,644</text:p>
          </table:table-cell>
          <table:table-cell office:value-type="float" office:value="9545207" table:style-name="ce17">
            <text:p>9,545,207</text:p>
          </table:table-cell>
          <table:table-cell office:value-type="float" office:value="23152578" table:style-name="ce17">
            <text:p>23,152,578</text:p>
          </table:table-cell>
          <table:table-cell office:value-type="float" office:value="108542" table:style-name="ce17">
            <text:p>108,542</text:p>
          </table:table-cell>
          <table:table-cell office:value-type="float" office:value="103977552" table:style-name="ce17">
            <text:p>103,977,552</text:p>
          </table:table-cell>
          <table:table-cell office:value-type="float" office:value="3213373" table:style-name="ce18">
            <text:p>3,213,37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68833" table:style-name="ce16">
            <text:p>168,833</text:p>
          </table:table-cell>
          <table:table-cell office:value-type="float" office:value="23671739" table:style-name="ce17">
            <text:p>23,671,739</text:p>
          </table:table-cell>
          <table:table-cell office:value-type="float" office:value="0" table:style-name="ce17">
            <text:p>0</text:p>
          </table:table-cell>
          <table:table-cell office:value-type="float" office:value="1709437" table:style-name="ce17">
            <text:p>1,709,437</text:p>
          </table:table-cell>
          <table:table-cell office:value-type="float" office:value="34462820" table:style-name="ce17">
            <text:p>34,462,820</text:p>
          </table:table-cell>
          <table:table-cell office:value-type="float" office:value="9847321" table:style-name="ce17">
            <text:p>9,847,321</text:p>
          </table:table-cell>
          <table:table-cell office:value-type="float" office:value="0" table:style-name="ce17">
            <text:p>0</text:p>
          </table:table-cell>
          <table:table-cell office:value-type="float" office:value="69860150" table:style-name="ce17">
            <text:p>69,860,150</text:p>
          </table:table-cell>
          <table:table-cell office:value-type="float" office:value="5056182" table:style-name="ce17">
            <text:p>5,056,182</text:p>
          </table:table-cell>
          <table:table-cell office:value-type="float" office:value="2778065" table:style-name="ce17">
            <text:p>2,778,065</text:p>
          </table:table-cell>
          <table:table-cell office:value-type="float" office:value="880946" table:style-name="ce17">
            <text:p>880,946</text:p>
          </table:table-cell>
          <table:table-cell office:value-type="float" office:value="570814" table:style-name="ce17">
            <text:p>570,814</text:p>
          </table:table-cell>
          <table:table-cell office:value-type="float" office:value="1253405" table:style-name="ce17">
            <text:p>1,253,405</text:p>
          </table:table-cell>
          <table:table-cell office:value-type="float" office:value="415" table:style-name="ce17">
            <text:p>415</text:p>
          </table:table-cell>
          <table:table-cell office:value-type="float" office:value="5482815" table:style-name="ce17">
            <text:p>5,482,815</text:p>
          </table:table-cell>
          <table:table-cell office:value-type="float" office:value="426633" table:style-name="ce18">
            <text:p>426,63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29120794" table:style-name="ce19">
            <text:p>429,120,794</text:p>
          </table:table-cell>
          <table:table-cell office:value-type="float" office:value="7785926074" table:style-name="ce20">
            <text:p>7,785,926,074</text:p>
          </table:table-cell>
          <table:table-cell office:value-type="float" office:value="165720627" table:style-name="ce20">
            <text:p>165,720,627</text:p>
          </table:table-cell>
          <table:table-cell office:value-type="float" office:value="8134168587" table:style-name="ce20">
            <text:p>8,134,168,587</text:p>
          </table:table-cell>
          <table:table-cell office:value-type="float" office:value="18636230528" table:style-name="ce20">
            <text:p>18,636,230,528</text:p>
          </table:table-cell>
          <table:table-cell office:value-type="float" office:value="14437123934" table:style-name="ce20">
            <text:p>14,437,123,934</text:p>
          </table:table-cell>
          <table:table-cell office:value-type="float" office:value="327013806" table:style-name="ce20">
            <text:p>327,013,806</text:p>
          </table:table-cell>
          <table:table-cell office:value-type="float" office:value="49915304350" table:style-name="ce20">
            <text:p>49,915,304,350</text:p>
          </table:table-cell>
          <table:table-cell office:value-type="float" office:value="3141648844" table:style-name="ce20">
            <text:p>3,141,648,844</text:p>
          </table:table-cell>
          <table:table-cell office:value-type="float" office:value="2697889113" table:style-name="ce20">
            <text:p>2,697,889,113</text:p>
          </table:table-cell>
          <table:table-cell office:value-type="float" office:value="27993580" table:style-name="ce20">
            <text:p>27,993,580</text:p>
          </table:table-cell>
          <table:table-cell office:value-type="float" office:value="221583014" table:style-name="ce20">
            <text:p>221,583,014</text:p>
          </table:table-cell>
          <table:table-cell office:value-type="float" office:value="269227571" table:style-name="ce20">
            <text:p>269,227,571</text:p>
          </table:table-cell>
          <table:table-cell office:value-type="float" office:value="32391253" table:style-name="ce20">
            <text:p>32,391,253</text:p>
          </table:table-cell>
          <table:table-cell office:value-type="float" office:value="3184302025" table:style-name="ce20">
            <text:p>3,184,302,025</text:p>
          </table:table-cell>
          <table:table-cell office:value-type="float" office:value="42653181" table:style-name="ce21">
            <text:p>42,653,181</text:p>
          </table:table-cell>
          <table:table-cell table:number-columns-repeated="16366"/>
        </table:table-row>
        <table:table-row table:style-name="ro1">
          <table:table-cell office:value-type="float" office:value="11306" table:style-name="ce2">
            <text:p>11306</text:p>
          </table:table-cell>
          <table:table-cell office:value-type="string" table:style-name="ce2">
            <text:p>本國銀行</text:p>
          </table:table-cell>
          <table:table-cell office:value-type="float" office:value="402777283" table:style-name="ce13">
            <text:p>402,777,283</text:p>
          </table:table-cell>
          <table:table-cell office:value-type="float" office:value="7100395260" table:style-name="ce14">
            <text:p>7,100,395,260</text:p>
          </table:table-cell>
          <table:table-cell office:value-type="float" office:value="176674576" table:style-name="ce14">
            <text:p>176,674,576</text:p>
          </table:table-cell>
          <table:table-cell office:value-type="float" office:value="7716173628" table:style-name="ce14">
            <text:p>7,716,173,628</text:p>
          </table:table-cell>
          <table:table-cell office:value-type="float" office:value="17494684580" table:style-name="ce14">
            <text:p>17,494,684,580</text:p>
          </table:table-cell>
          <table:table-cell office:value-type="float" office:value="13906048018" table:style-name="ce14">
            <text:p>13,906,048,018</text:p>
          </table:table-cell>
          <table:table-cell office:value-type="float" office:value="321729667" table:style-name="ce14">
            <text:p>321,729,667</text:p>
          </table:table-cell>
          <table:table-cell office:value-type="float" office:value="47118483012" table:style-name="ce14">
            <text:p>47,118,483,012</text:p>
          </table:table-cell>
          <table:table-cell office:value-type="float" office:value="2970072958" table:style-name="ce14">
            <text:p>2,970,072,958</text:p>
          </table:table-cell>
          <table:table-cell office:value-type="float" office:value="2553657490" table:style-name="ce14">
            <text:p>2,553,657,490</text:p>
          </table:table-cell>
          <table:table-cell office:value-type="float" office:value="0" table:style-name="ce14">
            <text:p>0</text:p>
          </table:table-cell>
          <table:table-cell office:value-type="float" office:value="219018637" table:style-name="ce14">
            <text:p>219,018,637</text:p>
          </table:table-cell>
          <table:table-cell office:value-type="float" office:value="237343171" table:style-name="ce14">
            <text:p>237,343,171</text:p>
          </table:table-cell>
          <table:table-cell office:value-type="float" office:value="32802383" table:style-name="ce14">
            <text:p>32,802,383</text:p>
          </table:table-cell>
          <table:table-cell office:value-type="float" office:value="2977216915" table:style-name="ce14">
            <text:p>2,977,216,915</text:p>
          </table:table-cell>
          <table:table-cell office:value-type="float" office:value="7143957" table:style-name="ce15">
            <text:p>7,143,95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9582093" table:style-name="ce16">
            <text:p>9,582,093</text:p>
          </table:table-cell>
          <table:table-cell office:value-type="float" office:value="175147718" table:style-name="ce17">
            <text:p>175,147,718</text:p>
          </table:table-cell>
          <table:table-cell office:value-type="float" office:value="17583535" table:style-name="ce17">
            <text:p>17,583,535</text:p>
          </table:table-cell>
          <table:table-cell office:value-type="float" office:value="327528305" table:style-name="ce17">
            <text:p>327,528,305</text:p>
          </table:table-cell>
          <table:table-cell office:value-type="float" office:value="4770792" table:style-name="ce17">
            <text:p>4,770,792</text:p>
          </table:table-cell>
          <table:table-cell office:value-type="float" office:value="1039179" table:style-name="ce17">
            <text:p>1,039,179</text:p>
          </table:table-cell>
          <table:table-cell office:value-type="float" office:value="7283333" table:style-name="ce17">
            <text:p>7,283,333</text:p>
          </table:table-cell>
          <table:table-cell office:value-type="float" office:value="542934955" table:style-name="ce17">
            <text:p>542,934,955</text:p>
          </table:table-cell>
          <table:table-cell office:value-type="float" office:value="43135112" table:style-name="ce17">
            <text:p>43,135,112</text:p>
          </table:table-cell>
          <table:table-cell office:value-type="float" office:value="72543251" table:style-name="ce17">
            <text:p>72,543,251</text:p>
          </table:table-cell>
          <table:table-cell office:value-type="float" office:value="0" table:style-name="ce17">
            <text:p>0</text:p>
          </table:table-cell>
          <table:table-cell office:value-type="float" office:value="430911" table:style-name="ce17">
            <text:p>430,911</text:p>
          </table:table-cell>
          <table:table-cell office:value-type="float" office:value="61877" table:style-name="ce17">
            <text:p>61,877</text:p>
          </table:table-cell>
          <table:table-cell office:value-type="float" office:value="188586" table:style-name="ce17">
            <text:p>188,586</text:p>
          </table:table-cell>
          <table:table-cell office:value-type="float" office:value="72847453" table:style-name="ce17">
            <text:p>72,847,453</text:p>
          </table:table-cell>
          <table:table-cell office:value-type="float" office:value="29712341" table:style-name="ce18">
            <text:p>29,712,34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994779" table:style-name="ce16">
            <text:p>5,994,779</text:p>
          </table:table-cell>
          <table:table-cell office:value-type="float" office:value="101108404" table:style-name="ce17">
            <text:p>101,108,404</text:p>
          </table:table-cell>
          <table:table-cell office:value-type="float" office:value="0" table:style-name="ce17">
            <text:p>0</text:p>
          </table:table-cell>
          <table:table-cell office:value-type="float" office:value="41823491" table:style-name="ce17">
            <text:p>41,823,491</text:p>
          </table:table-cell>
          <table:table-cell office:value-type="float" office:value="274433165" table:style-name="ce17">
            <text:p>274,433,165</text:p>
          </table:table-cell>
          <table:table-cell office:value-type="float" office:value="346829114" table:style-name="ce17">
            <text:p>346,829,114</text:p>
          </table:table-cell>
          <table:table-cell office:value-type="float" office:value="0" table:style-name="ce17">
            <text:p>0</text:p>
          </table:table-cell>
          <table:table-cell office:value-type="float" office:value="770188953" table:style-name="ce17">
            <text:p>770,188,953</text:p>
          </table:table-cell>
          <table:table-cell office:value-type="float" office:value="45436896" table:style-name="ce17">
            <text:p>45,436,896</text:p>
          </table:table-cell>
          <table:table-cell office:value-type="float" office:value="24948556" table:style-name="ce17">
            <text:p>24,948,556</text:p>
          </table:table-cell>
          <table:table-cell office:value-type="float" office:value="11094304" table:style-name="ce17">
            <text:p>11,094,304</text:p>
          </table:table-cell>
          <table:table-cell office:value-type="float" office:value="3054167" table:style-name="ce17">
            <text:p>3,054,167</text:p>
          </table:table-cell>
          <table:table-cell office:value-type="float" office:value="8270150" table:style-name="ce17">
            <text:p>8,270,150</text:p>
          </table:table-cell>
          <table:table-cell office:value-type="float" office:value="381214" table:style-name="ce17">
            <text:p>381,214</text:p>
          </table:table-cell>
          <table:table-cell office:value-type="float" office:value="46985963" table:style-name="ce17">
            <text:p>46,985,963</text:p>
          </table:table-cell>
          <table:table-cell office:value-type="float" office:value="1549067" table:style-name="ce18">
            <text:p>1,549,06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165026" table:style-name="ce16">
            <text:p>8,165,026</text:p>
          </table:table-cell>
          <table:table-cell office:value-type="float" office:value="351660403" table:style-name="ce17">
            <text:p>351,660,403</text:p>
          </table:table-cell>
          <table:table-cell office:value-type="float" office:value="0" table:style-name="ce17">
            <text:p>0</text:p>
          </table:table-cell>
          <table:table-cell office:value-type="float" office:value="37006916" table:style-name="ce17">
            <text:p>37,006,916</text:p>
          </table:table-cell>
          <table:table-cell office:value-type="float" office:value="843476397" table:style-name="ce17">
            <text:p>843,476,397</text:p>
          </table:table-cell>
          <table:table-cell office:value-type="float" office:value="258563647" table:style-name="ce17">
            <text:p>258,563,647</text:p>
          </table:table-cell>
          <table:table-cell office:value-type="float" office:value="0" table:style-name="ce17">
            <text:p>0</text:p>
          </table:table-cell>
          <table:table-cell office:value-type="float" office:value="1498872389" table:style-name="ce17">
            <text:p>1,498,872,389</text:p>
          </table:table-cell>
          <table:table-cell office:value-type="float" office:value="101331009" table:style-name="ce17">
            <text:p>101,331,009</text:p>
          </table:table-cell>
          <table:table-cell office:value-type="float" office:value="55420428" table:style-name="ce17">
            <text:p>55,420,428</text:p>
          </table:table-cell>
          <table:table-cell office:value-type="float" office:value="16542315" table:style-name="ce17">
            <text:p>16,542,315</text:p>
          </table:table-cell>
          <table:table-cell office:value-type="float" office:value="9959383" table:style-name="ce17">
            <text:p>9,959,383</text:p>
          </table:table-cell>
          <table:table-cell office:value-type="float" office:value="22599501" table:style-name="ce17">
            <text:p>22,599,501</text:p>
          </table:table-cell>
          <table:table-cell office:value-type="float" office:value="147751" table:style-name="ce17">
            <text:p>147,751</text:p>
          </table:table-cell>
          <table:table-cell office:value-type="float" office:value="104373876" table:style-name="ce17">
            <text:p>104,373,876</text:p>
          </table:table-cell>
          <table:table-cell office:value-type="float" office:value="3042867" table:style-name="ce18">
            <text:p>3,042,86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64953" table:style-name="ce16">
            <text:p>164,953</text:p>
          </table:table-cell>
          <table:table-cell office:value-type="float" office:value="23605669" table:style-name="ce17">
            <text:p>23,605,669</text:p>
          </table:table-cell>
          <table:table-cell office:value-type="float" office:value="0" table:style-name="ce17">
            <text:p>0</text:p>
          </table:table-cell>
          <table:table-cell office:value-type="float" office:value="1630010" table:style-name="ce17">
            <text:p>1,630,010</text:p>
          </table:table-cell>
          <table:table-cell office:value-type="float" office:value="34566486" table:style-name="ce17">
            <text:p>34,566,486</text:p>
          </table:table-cell>
          <table:table-cell office:value-type="float" office:value="9903341" table:style-name="ce17">
            <text:p>9,903,341</text:p>
          </table:table-cell>
          <table:table-cell office:value-type="float" office:value="0" table:style-name="ce17">
            <text:p>0</text:p>
          </table:table-cell>
          <table:table-cell office:value-type="float" office:value="69870459" table:style-name="ce17">
            <text:p>69,870,459</text:p>
          </table:table-cell>
          <table:table-cell office:value-type="float" office:value="5053332" table:style-name="ce17">
            <text:p>5,053,332</text:p>
          </table:table-cell>
          <table:table-cell office:value-type="float" office:value="2780762" table:style-name="ce17">
            <text:p>2,780,762</text:p>
          </table:table-cell>
          <table:table-cell office:value-type="float" office:value="827811" table:style-name="ce17">
            <text:p>827,811</text:p>
          </table:table-cell>
          <table:table-cell office:value-type="float" office:value="556963" table:style-name="ce17">
            <text:p>556,963</text:p>
          </table:table-cell>
          <table:table-cell office:value-type="float" office:value="1293876" table:style-name="ce17">
            <text:p>1,293,876</text:p>
          </table:table-cell>
          <table:table-cell office:value-type="float" office:value="279" table:style-name="ce17">
            <text:p>279</text:p>
          </table:table-cell>
          <table:table-cell office:value-type="float" office:value="5459133" table:style-name="ce17">
            <text:p>5,459,133</text:p>
          </table:table-cell>
          <table:table-cell office:value-type="float" office:value="405801" table:style-name="ce18">
            <text:p>405,801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26684134" table:style-name="ce19">
            <text:p>426,684,134</text:p>
          </table:table-cell>
          <table:table-cell office:value-type="float" office:value="7751917454" table:style-name="ce20">
            <text:p>7,751,917,454</text:p>
          </table:table-cell>
          <table:table-cell office:value-type="float" office:value="194258111" table:style-name="ce20">
            <text:p>194,258,111</text:p>
          </table:table-cell>
          <table:table-cell office:value-type="float" office:value="8124162350" table:style-name="ce20">
            <text:p>8,124,162,350</text:p>
          </table:table-cell>
          <table:table-cell office:value-type="float" office:value="18651931420" table:style-name="ce20">
            <text:p>18,651,931,420</text:p>
          </table:table-cell>
          <table:table-cell office:value-type="float" office:value="14522383299" table:style-name="ce20">
            <text:p>14,522,383,299</text:p>
          </table:table-cell>
          <table:table-cell office:value-type="float" office:value="329013000" table:style-name="ce20">
            <text:p>329,013,000</text:p>
          </table:table-cell>
          <table:table-cell office:value-type="float" office:value="50000349768" table:style-name="ce20">
            <text:p>50,000,349,768</text:p>
          </table:table-cell>
          <table:table-cell office:value-type="float" office:value="3165029307" table:style-name="ce20">
            <text:p>3,165,029,307</text:p>
          </table:table-cell>
          <table:table-cell office:value-type="float" office:value="2709350487" table:style-name="ce20">
            <text:p>2,709,350,487</text:p>
          </table:table-cell>
          <table:table-cell office:value-type="float" office:value="28464430" table:style-name="ce20">
            <text:p>28,464,430</text:p>
          </table:table-cell>
          <table:table-cell office:value-type="float" office:value="233020061" table:style-name="ce20">
            <text:p>233,020,061</text:p>
          </table:table-cell>
          <table:table-cell office:value-type="float" office:value="269568575" table:style-name="ce20">
            <text:p>269,568,575</text:p>
          </table:table-cell>
          <table:table-cell office:value-type="float" office:value="33520213" table:style-name="ce20">
            <text:p>33,520,213</text:p>
          </table:table-cell>
          <table:table-cell office:value-type="float" office:value="3206883340" table:style-name="ce20">
            <text:p>3,206,883,340</text:p>
          </table:table-cell>
          <table:table-cell office:value-type="float" office:value="41854033" table:style-name="ce21">
            <text:p>41,854,033</text:p>
          </table:table-cell>
          <table:table-cell table:number-columns-repeated="16366"/>
        </table:table-row>
        <table:table-row table:style-name="ro1">
          <table:table-cell office:value-type="float" office:value="11307" table:style-name="ce2">
            <text:p>11307</text:p>
          </table:table-cell>
          <table:table-cell office:value-type="string" table:style-name="ce2">
            <text:p>本國銀行</text:p>
          </table:table-cell>
          <table:table-cell office:value-type="float" office:value="422035970" table:style-name="ce13">
            <text:p>422,035,970</text:p>
          </table:table-cell>
          <table:table-cell office:value-type="float" office:value="7396443044" table:style-name="ce14">
            <text:p>7,396,443,044</text:p>
          </table:table-cell>
          <table:table-cell office:value-type="float" office:value="141894211" table:style-name="ce14">
            <text:p>141,894,211</text:p>
          </table:table-cell>
          <table:table-cell office:value-type="float" office:value="7701750101" table:style-name="ce14">
            <text:p>7,701,750,101</text:p>
          </table:table-cell>
          <table:table-cell office:value-type="float" office:value="17490037715" table:style-name="ce14">
            <text:p>17,490,037,715</text:p>
          </table:table-cell>
          <table:table-cell office:value-type="float" office:value="13956506956" table:style-name="ce14">
            <text:p>13,956,506,956</text:p>
          </table:table-cell>
          <table:table-cell office:value-type="float" office:value="323652065" table:style-name="ce14">
            <text:p>323,652,065</text:p>
          </table:table-cell>
          <table:table-cell office:value-type="float" office:value="47432320062" table:style-name="ce14">
            <text:p>47,432,320,062</text:p>
          </table:table-cell>
          <table:table-cell office:value-type="float" office:value="3102899411" table:style-name="ce14">
            <text:p>3,102,899,411</text:p>
          </table:table-cell>
          <table:table-cell office:value-type="float" office:value="2673012428" table:style-name="ce14">
            <text:p>2,673,012,428</text:p>
          </table:table-cell>
          <table:table-cell office:value-type="float" office:value="0" table:style-name="ce14">
            <text:p>0</text:p>
          </table:table-cell>
          <table:table-cell office:value-type="float" office:value="238464191" table:style-name="ce14">
            <text:p>238,464,191</text:p>
          </table:table-cell>
          <table:table-cell office:value-type="float" office:value="235126855" table:style-name="ce14">
            <text:p>235,126,855</text:p>
          </table:table-cell>
          <table:table-cell office:value-type="float" office:value="33310635" table:style-name="ce14">
            <text:p>33,310,635</text:p>
          </table:table-cell>
          <table:table-cell office:value-type="float" office:value="3113292839" table:style-name="ce14">
            <text:p>3,113,292,839</text:p>
          </table:table-cell>
          <table:table-cell office:value-type="float" office:value="10393428" table:style-name="ce15">
            <text:p>10,393,42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8855029" table:style-name="ce16">
            <text:p>8,855,029</text:p>
          </table:table-cell>
          <table:table-cell office:value-type="float" office:value="163048944" table:style-name="ce17">
            <text:p>163,048,944</text:p>
          </table:table-cell>
          <table:table-cell office:value-type="float" office:value="43257071" table:style-name="ce17">
            <text:p>43,257,071</text:p>
          </table:table-cell>
          <table:table-cell office:value-type="float" office:value="383128974" table:style-name="ce17">
            <text:p>383,128,974</text:p>
          </table:table-cell>
          <table:table-cell office:value-type="float" office:value="4860843" table:style-name="ce17">
            <text:p>4,860,843</text:p>
          </table:table-cell>
          <table:table-cell office:value-type="float" office:value="1047845" table:style-name="ce17">
            <text:p>1,047,845</text:p>
          </table:table-cell>
          <table:table-cell office:value-type="float" office:value="6950000" table:style-name="ce17">
            <text:p>6,950,000</text:p>
          </table:table-cell>
          <table:table-cell office:value-type="float" office:value="611148706" table:style-name="ce17">
            <text:p>611,148,706</text:p>
          </table:table-cell>
          <table:table-cell office:value-type="float" office:value="54141245" table:style-name="ce17">
            <text:p>54,141,245</text:p>
          </table:table-cell>
          <table:table-cell office:value-type="float" office:value="88165692" table:style-name="ce17">
            <text:p>88,165,692</text:p>
          </table:table-cell>
          <table:table-cell office:value-type="float" office:value="0" table:style-name="ce17">
            <text:p>0</text:p>
          </table:table-cell>
          <table:table-cell office:value-type="float" office:value="766622" table:style-name="ce17">
            <text:p>766,622</text:p>
          </table:table-cell>
          <table:table-cell office:value-type="float" office:value="64629" table:style-name="ce17">
            <text:p>64,629</text:p>
          </table:table-cell>
          <table:table-cell office:value-type="float" office:value="111394" table:style-name="ce17">
            <text:p>111,394</text:p>
          </table:table-cell>
          <table:table-cell office:value-type="float" office:value="88885549" table:style-name="ce17">
            <text:p>88,885,549</text:p>
          </table:table-cell>
          <table:table-cell office:value-type="float" office:value="34744304" table:style-name="ce18">
            <text:p>34,744,30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962443" table:style-name="ce16">
            <text:p>5,962,443</text:p>
          </table:table-cell>
          <table:table-cell office:value-type="float" office:value="103340022" table:style-name="ce17">
            <text:p>103,340,022</text:p>
          </table:table-cell>
          <table:table-cell office:value-type="float" office:value="0" table:style-name="ce17">
            <text:p>0</text:p>
          </table:table-cell>
          <table:table-cell office:value-type="float" office:value="41667074" table:style-name="ce17">
            <text:p>41,667,074</text:p>
          </table:table-cell>
          <table:table-cell office:value-type="float" office:value="273589564" table:style-name="ce17">
            <text:p>273,589,564</text:p>
          </table:table-cell>
          <table:table-cell office:value-type="float" office:value="349112697" table:style-name="ce17">
            <text:p>349,112,697</text:p>
          </table:table-cell>
          <table:table-cell office:value-type="float" office:value="0" table:style-name="ce17">
            <text:p>0</text:p>
          </table:table-cell>
          <table:table-cell office:value-type="float" office:value="773671800" table:style-name="ce17">
            <text:p>773,671,800</text:p>
          </table:table-cell>
          <table:table-cell office:value-type="float" office:value="47640274" table:style-name="ce17">
            <text:p>47,640,274</text:p>
          </table:table-cell>
          <table:table-cell office:value-type="float" office:value="24990294" table:style-name="ce17">
            <text:p>24,990,294</text:p>
          </table:table-cell>
          <table:table-cell office:value-type="float" office:value="12353187" table:style-name="ce17">
            <text:p>12,353,187</text:p>
          </table:table-cell>
          <table:table-cell office:value-type="float" office:value="3111809" table:style-name="ce17">
            <text:p>3,111,809</text:p>
          </table:table-cell>
          <table:table-cell office:value-type="float" office:value="8240812" table:style-name="ce17">
            <text:p>8,240,812</text:p>
          </table:table-cell>
          <table:table-cell office:value-type="float" office:value="320537" table:style-name="ce17">
            <text:p>320,537</text:p>
          </table:table-cell>
          <table:table-cell office:value-type="float" office:value="48375565" table:style-name="ce17">
            <text:p>48,375,565</text:p>
          </table:table-cell>
          <table:table-cell office:value-type="float" office:value="735291" table:style-name="ce18">
            <text:p>735,29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000948" table:style-name="ce16">
            <text:p>8,000,948</text:p>
          </table:table-cell>
          <table:table-cell office:value-type="float" office:value="351572899" table:style-name="ce17">
            <text:p>351,572,899</text:p>
          </table:table-cell>
          <table:table-cell office:value-type="float" office:value="0" table:style-name="ce17">
            <text:p>0</text:p>
          </table:table-cell>
          <table:table-cell office:value-type="float" office:value="39361033" table:style-name="ce17">
            <text:p>39,361,033</text:p>
          </table:table-cell>
          <table:table-cell office:value-type="float" office:value="845096164" table:style-name="ce17">
            <text:p>845,096,164</text:p>
          </table:table-cell>
          <table:table-cell office:value-type="float" office:value="263283014" table:style-name="ce17">
            <text:p>263,283,014</text:p>
          </table:table-cell>
          <table:table-cell office:value-type="float" office:value="0" table:style-name="ce17">
            <text:p>0</text:p>
          </table:table-cell>
          <table:table-cell office:value-type="float" office:value="1507314058" table:style-name="ce17">
            <text:p>1,507,314,058</text:p>
          </table:table-cell>
          <table:table-cell office:value-type="float" office:value="105510882" table:style-name="ce17">
            <text:p>105,510,882</text:p>
          </table:table-cell>
          <table:table-cell office:value-type="float" office:value="55729661" table:style-name="ce17">
            <text:p>55,729,661</text:p>
          </table:table-cell>
          <table:table-cell office:value-type="float" office:value="19558636" table:style-name="ce17">
            <text:p>19,558,636</text:p>
          </table:table-cell>
          <table:table-cell office:value-type="float" office:value="10429956" table:style-name="ce17">
            <text:p>10,429,956</text:p>
          </table:table-cell>
          <table:table-cell office:value-type="float" office:value="22322423" table:style-name="ce17">
            <text:p>22,322,423</text:p>
          </table:table-cell>
          <table:table-cell office:value-type="float" office:value="127170" table:style-name="ce17">
            <text:p>127,170</text:p>
          </table:table-cell>
          <table:table-cell office:value-type="float" office:value="107913506" table:style-name="ce17">
            <text:p>107,913,506</text:p>
          </table:table-cell>
          <table:table-cell office:value-type="float" office:value="2402624" table:style-name="ce18">
            <text:p>2,402,62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60559" table:style-name="ce16">
            <text:p>160,559</text:p>
          </table:table-cell>
          <table:table-cell office:value-type="float" office:value="23961748" table:style-name="ce17">
            <text:p>23,961,748</text:p>
          </table:table-cell>
          <table:table-cell office:value-type="float" office:value="0" table:style-name="ce17">
            <text:p>0</text:p>
          </table:table-cell>
          <table:table-cell office:value-type="float" office:value="1539126" table:style-name="ce17">
            <text:p>1,539,126</text:p>
          </table:table-cell>
          <table:table-cell office:value-type="float" office:value="34289625" table:style-name="ce17">
            <text:p>34,289,625</text:p>
          </table:table-cell>
          <table:table-cell office:value-type="float" office:value="10258282" table:style-name="ce17">
            <text:p>10,258,282</text:p>
          </table:table-cell>
          <table:table-cell office:value-type="float" office:value="0" table:style-name="ce17">
            <text:p>0</text:p>
          </table:table-cell>
          <table:table-cell office:value-type="float" office:value="70209340" table:style-name="ce17">
            <text:p>70,209,340</text:p>
          </table:table-cell>
          <table:table-cell office:value-type="float" office:value="5259310" table:style-name="ce17">
            <text:p>5,259,310</text:p>
          </table:table-cell>
          <table:table-cell office:value-type="float" office:value="2779289" table:style-name="ce17">
            <text:p>2,779,289</text:p>
          </table:table-cell>
          <table:table-cell office:value-type="float" office:value="927054" table:style-name="ce17">
            <text:p>927,054</text:p>
          </table:table-cell>
          <table:table-cell office:value-type="float" office:value="608964" table:style-name="ce17">
            <text:p>608,964</text:p>
          </table:table-cell>
          <table:table-cell office:value-type="float" office:value="1308905" table:style-name="ce17">
            <text:p>1,308,905</text:p>
          </table:table-cell>
          <table:table-cell office:value-type="float" office:value="876" table:style-name="ce17">
            <text:p>876</text:p>
          </table:table-cell>
          <table:table-cell office:value-type="float" office:value="5623336" table:style-name="ce17">
            <text:p>5,623,336</text:p>
          </table:table-cell>
          <table:table-cell office:value-type="float" office:value="364026" table:style-name="ce18">
            <text:p>364,026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45014949" table:style-name="ce19">
            <text:p>445,014,949</text:p>
          </table:table-cell>
          <table:table-cell office:value-type="float" office:value="8038366657" table:style-name="ce20">
            <text:p>8,038,366,657</text:p>
          </table:table-cell>
          <table:table-cell office:value-type="float" office:value="185151282" table:style-name="ce20">
            <text:p>185,151,282</text:p>
          </table:table-cell>
          <table:table-cell office:value-type="float" office:value="8167446308" table:style-name="ce20">
            <text:p>8,167,446,308</text:p>
          </table:table-cell>
          <table:table-cell office:value-type="float" office:value="18647873911" table:style-name="ce20">
            <text:p>18,647,873,911</text:p>
          </table:table-cell>
          <table:table-cell office:value-type="float" office:value="14580208794" table:style-name="ce20">
            <text:p>14,580,208,794</text:p>
          </table:table-cell>
          <table:table-cell office:value-type="float" office:value="330602065" table:style-name="ce20">
            <text:p>330,602,065</text:p>
          </table:table-cell>
          <table:table-cell office:value-type="float" office:value="50394663966" table:style-name="ce20">
            <text:p>50,394,663,966</text:p>
          </table:table-cell>
          <table:table-cell office:value-type="float" office:value="3315451122" table:style-name="ce20">
            <text:p>3,315,451,122</text:p>
          </table:table-cell>
          <table:table-cell office:value-type="float" office:value="2844677364" table:style-name="ce20">
            <text:p>2,844,677,364</text:p>
          </table:table-cell>
          <table:table-cell office:value-type="float" office:value="32838877" table:style-name="ce20">
            <text:p>32,838,877</text:p>
          </table:table-cell>
          <table:table-cell office:value-type="float" office:value="253381542" table:style-name="ce20">
            <text:p>253,381,542</text:p>
          </table:table-cell>
          <table:table-cell office:value-type="float" office:value="267063624" table:style-name="ce20">
            <text:p>267,063,624</text:p>
          </table:table-cell>
          <table:table-cell office:value-type="float" office:value="33870612" table:style-name="ce20">
            <text:p>33,870,612</text:p>
          </table:table-cell>
          <table:table-cell office:value-type="float" office:value="3364090795" table:style-name="ce20">
            <text:p>3,364,090,795</text:p>
          </table:table-cell>
          <table:table-cell office:value-type="float" office:value="48639673" table:style-name="ce21">
            <text:p>48,639,673</text:p>
          </table:table-cell>
          <table:table-cell table:number-columns-repeated="16366"/>
        </table:table-row>
        <table:table-row table:style-name="ro1">
          <table:table-cell office:value-type="float" office:value="11308" table:style-name="ce2">
            <text:p>11308</text:p>
          </table:table-cell>
          <table:table-cell office:value-type="string" table:style-name="ce2">
            <text:p>本國銀行</text:p>
          </table:table-cell>
          <table:table-cell office:value-type="float" office:value="435994839" table:style-name="ce22">
            <text:p>435,994,839</text:p>
          </table:table-cell>
          <table:table-cell office:value-type="float" office:value="7461215963" table:style-name="ce23">
            <text:p>7,461,215,963</text:p>
          </table:table-cell>
          <table:table-cell office:value-type="float" office:value="167737780" table:style-name="ce23">
            <text:p>167,737,780</text:p>
          </table:table-cell>
          <table:table-cell office:value-type="float" office:value="7865312100" table:style-name="ce23">
            <text:p>7,865,312,100</text:p>
          </table:table-cell>
          <table:table-cell office:value-type="float" office:value="17387941168" table:style-name="ce23">
            <text:p>17,387,941,168</text:p>
          </table:table-cell>
          <table:table-cell office:value-type="float" office:value="13992269447" table:style-name="ce23">
            <text:p>13,992,269,447</text:p>
          </table:table-cell>
          <table:table-cell office:value-type="float" office:value="325247339" table:style-name="ce23">
            <text:p>325,247,339</text:p>
          </table:table-cell>
          <table:table-cell office:value-type="float" office:value="47635718636" table:style-name="ce23">
            <text:p>47,635,718,636</text:p>
          </table:table-cell>
          <table:table-cell office:value-type="float" office:value="3136003870" table:style-name="ce23">
            <text:p>3,136,003,870</text:p>
          </table:table-cell>
          <table:table-cell office:value-type="float" office:value="2726825846" table:style-name="ce23">
            <text:p>2,726,825,846</text:p>
          </table:table-cell>
          <table:table-cell office:value-type="float" office:value="0" table:style-name="ce23">
            <text:p>0</text:p>
          </table:table-cell>
          <table:table-cell office:value-type="float" office:value="216624083" table:style-name="ce23">
            <text:p>216,624,083</text:p>
          </table:table-cell>
          <table:table-cell office:value-type="float" office:value="231931419" table:style-name="ce23">
            <text:p>231,931,419</text:p>
          </table:table-cell>
          <table:table-cell office:value-type="float" office:value="33171861" table:style-name="ce23">
            <text:p>33,171,861</text:p>
          </table:table-cell>
          <table:table-cell office:value-type="float" office:value="3142209487" table:style-name="ce23">
            <text:p>3,142,209,487</text:p>
          </table:table-cell>
          <table:table-cell office:value-type="float" office:value="6205617" table:style-name="ce24">
            <text:p>6,205,61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及大陸銀行在台分行</text:p>
          </table:table-cell>
          <table:table-cell office:value-type="float" office:value="7977794" table:style-name="ce25">
            <text:p>7,977,794</text:p>
          </table:table-cell>
          <table:table-cell office:value-type="float" office:value="163672763" table:style-name="ce26">
            <text:p>163,672,763</text:p>
          </table:table-cell>
          <table:table-cell office:value-type="float" office:value="48494770" table:style-name="ce26">
            <text:p>48,494,770</text:p>
          </table:table-cell>
          <table:table-cell office:value-type="float" office:value="388853217" table:style-name="ce26">
            <text:p>388,853,217</text:p>
          </table:table-cell>
          <table:table-cell office:value-type="float" office:value="4815850" table:style-name="ce26">
            <text:p>4,815,850</text:p>
          </table:table-cell>
          <table:table-cell office:value-type="float" office:value="1066224" table:style-name="ce26">
            <text:p>1,066,224</text:p>
          </table:table-cell>
          <table:table-cell office:value-type="float" office:value="6950000" table:style-name="ce26">
            <text:p>6,950,000</text:p>
          </table:table-cell>
          <table:table-cell office:value-type="float" office:value="621830618" table:style-name="ce26">
            <text:p>621,830,618</text:p>
          </table:table-cell>
          <table:table-cell office:value-type="float" office:value="57274927" table:style-name="ce26">
            <text:p>57,274,927</text:p>
          </table:table-cell>
          <table:table-cell office:value-type="float" office:value="93628705" table:style-name="ce26">
            <text:p>93,628,705</text:p>
          </table:table-cell>
          <table:table-cell office:value-type="float" office:value="0" table:style-name="ce26">
            <text:p>0</text:p>
          </table:table-cell>
          <table:table-cell office:value-type="float" office:value="442079" table:style-name="ce26">
            <text:p>442,079</text:p>
          </table:table-cell>
          <table:table-cell office:value-type="float" office:value="60559" table:style-name="ce26">
            <text:p>60,559</text:p>
          </table:table-cell>
          <table:table-cell office:value-type="float" office:value="42010" table:style-name="ce26">
            <text:p>42,010</text:p>
          </table:table-cell>
          <table:table-cell office:value-type="float" office:value="94089333" table:style-name="ce26">
            <text:p>94,089,333</text:p>
          </table:table-cell>
          <table:table-cell office:value-type="float" office:value="36814406" table:style-name="ce27">
            <text:p>36,814,40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050740" table:style-name="ce25">
            <text:p>6,050,740</text:p>
          </table:table-cell>
          <table:table-cell office:value-type="float" office:value="104544231" table:style-name="ce26">
            <text:p>104,544,231</text:p>
          </table:table-cell>
          <table:table-cell office:value-type="float" office:value="0" table:style-name="ce26">
            <text:p>0</text:p>
          </table:table-cell>
          <table:table-cell office:value-type="float" office:value="42568820" table:style-name="ce26">
            <text:p>42,568,820</text:p>
          </table:table-cell>
          <table:table-cell office:value-type="float" office:value="272091007" table:style-name="ce26">
            <text:p>272,091,007</text:p>
          </table:table-cell>
          <table:table-cell office:value-type="float" office:value="350894923" table:style-name="ce26">
            <text:p>350,894,923</text:p>
          </table:table-cell>
          <table:table-cell office:value-type="float" office:value="0" table:style-name="ce26">
            <text:p>0</text:p>
          </table:table-cell>
          <table:table-cell office:value-type="float" office:value="776149721" table:style-name="ce26">
            <text:p>776,149,721</text:p>
          </table:table-cell>
          <table:table-cell office:value-type="float" office:value="47820021" table:style-name="ce26">
            <text:p>47,820,021</text:p>
          </table:table-cell>
          <table:table-cell office:value-type="float" office:value="26163061" table:style-name="ce26">
            <text:p>26,163,061</text:p>
          </table:table-cell>
          <table:table-cell office:value-type="float" office:value="11482549" table:style-name="ce26">
            <text:p>11,482,549</text:p>
          </table:table-cell>
          <table:table-cell office:value-type="float" office:value="3037331" table:style-name="ce26">
            <text:p>3,037,331</text:p>
          </table:table-cell>
          <table:table-cell office:value-type="float" office:value="8502357" table:style-name="ce26">
            <text:p>8,502,357</text:p>
          </table:table-cell>
          <table:table-cell office:value-type="float" office:value="343216" table:style-name="ce26">
            <text:p>343,216</text:p>
          </table:table-cell>
          <table:table-cell office:value-type="float" office:value="48842082" table:style-name="ce26">
            <text:p>48,842,082</text:p>
          </table:table-cell>
          <table:table-cell office:value-type="float" office:value="1022061" table:style-name="ce27">
            <text:p>1,022,06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976393" table:style-name="ce25">
            <text:p>7,976,393</text:p>
          </table:table-cell>
          <table:table-cell office:value-type="float" office:value="352191717" table:style-name="ce26">
            <text:p>352,191,717</text:p>
          </table:table-cell>
          <table:table-cell office:value-type="float" office:value="0" table:style-name="ce26">
            <text:p>0</text:p>
          </table:table-cell>
          <table:table-cell office:value-type="float" office:value="42557204" table:style-name="ce26">
            <text:p>42,557,204</text:p>
          </table:table-cell>
          <table:table-cell office:value-type="float" office:value="842971726" table:style-name="ce26">
            <text:p>842,971,726</text:p>
          </table:table-cell>
          <table:table-cell office:value-type="float" office:value="268465369" table:style-name="ce26">
            <text:p>268,465,369</text:p>
          </table:table-cell>
          <table:table-cell office:value-type="float" office:value="0" table:style-name="ce26">
            <text:p>0</text:p>
          </table:table-cell>
          <table:table-cell office:value-type="float" office:value="1514162409" table:style-name="ce26">
            <text:p>1,514,162,409</text:p>
          </table:table-cell>
          <table:table-cell office:value-type="float" office:value="105870346" table:style-name="ce26">
            <text:p>105,870,346</text:p>
          </table:table-cell>
          <table:table-cell office:value-type="float" office:value="57949706" table:style-name="ce26">
            <text:p>57,949,706</text:p>
          </table:table-cell>
          <table:table-cell office:value-type="float" office:value="18545862" table:style-name="ce26">
            <text:p>18,545,862</text:p>
          </table:table-cell>
          <table:table-cell office:value-type="float" office:value="10284257" table:style-name="ce26">
            <text:p>10,284,257</text:p>
          </table:table-cell>
          <table:table-cell office:value-type="float" office:value="22223523" table:style-name="ce26">
            <text:p>22,223,523</text:p>
          </table:table-cell>
          <table:table-cell office:value-type="float" office:value="111155" table:style-name="ce26">
            <text:p>111,155</text:p>
          </table:table-cell>
          <table:table-cell office:value-type="float" office:value="108892193" table:style-name="ce26">
            <text:p>108,892,193</text:p>
          </table:table-cell>
          <table:table-cell office:value-type="float" office:value="3021847" table:style-name="ce27">
            <text:p>3,021,84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66121" table:style-name="ce25">
            <text:p>166,121</text:p>
          </table:table-cell>
          <table:table-cell office:value-type="float" office:value="24090110" table:style-name="ce26">
            <text:p>24,090,110</text:p>
          </table:table-cell>
          <table:table-cell office:value-type="float" office:value="0" table:style-name="ce26">
            <text:p>0</text:p>
          </table:table-cell>
          <table:table-cell office:value-type="float" office:value="1638152" table:style-name="ce26">
            <text:p>1,638,152</text:p>
          </table:table-cell>
          <table:table-cell office:value-type="float" office:value="34089082" table:style-name="ce26">
            <text:p>34,089,082</text:p>
          </table:table-cell>
          <table:table-cell office:value-type="float" office:value="10511696" table:style-name="ce26">
            <text:p>10,511,696</text:p>
          </table:table-cell>
          <table:table-cell office:value-type="float" office:value="0" table:style-name="ce26">
            <text:p>0</text:p>
          </table:table-cell>
          <table:table-cell office:value-type="float" office:value="70495161" table:style-name="ce26">
            <text:p>70,495,161</text:p>
          </table:table-cell>
          <table:table-cell office:value-type="float" office:value="5278649" table:style-name="ce26">
            <text:p>5,278,649</text:p>
          </table:table-cell>
          <table:table-cell office:value-type="float" office:value="2888216" table:style-name="ce26">
            <text:p>2,888,216</text:p>
          </table:table-cell>
          <table:table-cell office:value-type="float" office:value="913269" table:style-name="ce26">
            <text:p>913,269</text:p>
          </table:table-cell>
          <table:table-cell office:value-type="float" office:value="583958" table:style-name="ce26">
            <text:p>583,958</text:p>
          </table:table-cell>
          <table:table-cell office:value-type="float" office:value="1317736" table:style-name="ce26">
            <text:p>1,317,736</text:p>
          </table:table-cell>
          <table:table-cell office:value-type="float" office:value="1987" table:style-name="ce26">
            <text:p>1,987</text:p>
          </table:table-cell>
          <table:table-cell office:value-type="float" office:value="5701192" table:style-name="ce26">
            <text:p>5,701,192</text:p>
          </table:table-cell>
          <table:table-cell office:value-type="float" office:value="422543" table:style-name="ce27">
            <text:p>422,54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58165887" table:style-name="ce28">
            <text:p>458,165,887</text:p>
          </table:table-cell>
          <table:table-cell office:value-type="float" office:value="8105714784" table:style-name="ce29">
            <text:p>8,105,714,784</text:p>
          </table:table-cell>
          <table:table-cell office:value-type="float" office:value="216232550" table:style-name="ce29">
            <text:p>216,232,550</text:p>
          </table:table-cell>
          <table:table-cell office:value-type="float" office:value="8340929493" table:style-name="ce29">
            <text:p>8,340,929,493</text:p>
          </table:table-cell>
          <table:table-cell office:value-type="float" office:value="18541908833" table:style-name="ce29">
            <text:p>18,541,908,833</text:p>
          </table:table-cell>
          <table:table-cell office:value-type="float" office:value="14623207659" table:style-name="ce29">
            <text:p>14,623,207,659</text:p>
          </table:table-cell>
          <table:table-cell office:value-type="float" office:value="332197339" table:style-name="ce29">
            <text:p>332,197,339</text:p>
          </table:table-cell>
          <table:table-cell office:value-type="float" office:value="50618356545" table:style-name="ce29">
            <text:p>50,618,356,545</text:p>
          </table:table-cell>
          <table:table-cell office:value-type="float" office:value="3352247813" table:style-name="ce29">
            <text:p>3,352,247,813</text:p>
          </table:table-cell>
          <table:table-cell office:value-type="float" office:value="2907455534" table:style-name="ce29">
            <text:p>2,907,455,534</text:p>
          </table:table-cell>
          <table:table-cell office:value-type="float" office:value="30941680" table:style-name="ce29">
            <text:p>30,941,680</text:p>
          </table:table-cell>
          <table:table-cell office:value-type="float" office:value="230971708" table:style-name="ce29">
            <text:p>230,971,708</text:p>
          </table:table-cell>
          <table:table-cell office:value-type="float" office:value="264035594" table:style-name="ce29">
            <text:p>264,035,594</text:p>
          </table:table-cell>
          <table:table-cell office:value-type="float" office:value="33670229" table:style-name="ce29">
            <text:p>33,670,229</text:p>
          </table:table-cell>
          <table:table-cell office:value-type="float" office:value="3399734287" table:style-name="ce29">
            <text:p>3,399,734,287</text:p>
          </table:table-cell>
          <table:table-cell office:value-type="float" office:value="47486474" table:style-name="ce30">
            <text:p>47,486,474</text:p>
          </table:table-cell>
          <table:table-cell table:number-columns-repeated="16366"/>
        </table:table-row>
        <table:table-row table:style-name="ro1">
          <table:table-cell office:value-type="float" office:value="11309" table:style-name="ce2">
            <text:p>11309</text:p>
          </table:table-cell>
          <table:table-cell office:value-type="string" table:style-name="ce2">
            <text:p>本國銀行</text:p>
          </table:table-cell>
          <table:table-cell office:value-type="float" office:value="421672523" table:style-name="ce22">
            <text:p>421,672,523</text:p>
          </table:table-cell>
          <table:table-cell office:value-type="float" office:value="7458598883" table:style-name="ce23">
            <text:p>7,458,598,883</text:p>
          </table:table-cell>
          <table:table-cell office:value-type="float" office:value="144224932" table:style-name="ce23">
            <text:p>144,224,932</text:p>
          </table:table-cell>
          <table:table-cell office:value-type="float" office:value="8076161063" table:style-name="ce23">
            <text:p>8,076,161,063</text:p>
          </table:table-cell>
          <table:table-cell office:value-type="float" office:value="17329420654" table:style-name="ce23">
            <text:p>17,329,420,654</text:p>
          </table:table-cell>
          <table:table-cell office:value-type="float" office:value="14055192923" table:style-name="ce23">
            <text:p>14,055,192,923</text:p>
          </table:table-cell>
          <table:table-cell office:value-type="float" office:value="327316512" table:style-name="ce23">
            <text:p>327,316,512</text:p>
          </table:table-cell>
          <table:table-cell office:value-type="float" office:value="47812587490" table:style-name="ce23">
            <text:p>47,812,587,490</text:p>
          </table:table-cell>
          <table:table-cell office:value-type="float" office:value="3126552866" table:style-name="ce23">
            <text:p>3,126,552,866</text:p>
          </table:table-cell>
          <table:table-cell office:value-type="float" office:value="2708625514" table:style-name="ce23">
            <text:p>2,708,625,514</text:p>
          </table:table-cell>
          <table:table-cell office:value-type="float" office:value="0" table:style-name="ce23">
            <text:p>0</text:p>
          </table:table-cell>
          <table:table-cell office:value-type="float" office:value="246021177" table:style-name="ce23">
            <text:p>246,021,177</text:p>
          </table:table-cell>
          <table:table-cell office:value-type="float" office:value="230787412" table:style-name="ce23">
            <text:p>230,787,412</text:p>
          </table:table-cell>
          <table:table-cell office:value-type="float" office:value="32723506" table:style-name="ce23">
            <text:p>32,723,506</text:p>
          </table:table-cell>
          <table:table-cell office:value-type="float" office:value="3152710597" table:style-name="ce23">
            <text:p>3,152,710,597</text:p>
          </table:table-cell>
          <table:table-cell office:value-type="float" office:value="26157731" table:style-name="ce24">
            <text:p>26,157,73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8779817" table:style-name="ce25">
            <text:p>8,779,817</text:p>
          </table:table-cell>
          <table:table-cell office:value-type="float" office:value="159262096" table:style-name="ce26">
            <text:p>159,262,096</text:p>
          </table:table-cell>
          <table:table-cell office:value-type="float" office:value="41867506" table:style-name="ce26">
            <text:p>41,867,506</text:p>
          </table:table-cell>
          <table:table-cell office:value-type="float" office:value="379829475" table:style-name="ce26">
            <text:p>379,829,475</text:p>
          </table:table-cell>
          <table:table-cell office:value-type="float" office:value="4595816" table:style-name="ce26">
            <text:p>4,595,816</text:p>
          </table:table-cell>
          <table:table-cell office:value-type="float" office:value="1101179" table:style-name="ce26">
            <text:p>1,101,179</text:p>
          </table:table-cell>
          <table:table-cell office:value-type="float" office:value="6950000" table:style-name="ce26">
            <text:p>6,950,000</text:p>
          </table:table-cell>
          <table:table-cell office:value-type="float" office:value="602385889" table:style-name="ce26">
            <text:p>602,385,889</text:p>
          </table:table-cell>
          <table:table-cell office:value-type="float" office:value="53129144" table:style-name="ce26">
            <text:p>53,129,144</text:p>
          </table:table-cell>
          <table:table-cell office:value-type="float" office:value="82673731" table:style-name="ce26">
            <text:p>82,673,731</text:p>
          </table:table-cell>
          <table:table-cell office:value-type="float" office:value="0" table:style-name="ce26">
            <text:p>0</text:p>
          </table:table-cell>
          <table:table-cell office:value-type="float" office:value="588359" table:style-name="ce26">
            <text:p>588,359</text:p>
          </table:table-cell>
          <table:table-cell office:value-type="float" office:value="57457" table:style-name="ce26">
            <text:p>57,457</text:p>
          </table:table-cell>
          <table:table-cell office:value-type="float" office:value="69626" table:style-name="ce26">
            <text:p>69,626</text:p>
          </table:table-cell>
          <table:table-cell office:value-type="float" office:value="83249921" table:style-name="ce26">
            <text:p>83,249,921</text:p>
          </table:table-cell>
          <table:table-cell office:value-type="float" office:value="30120777" table:style-name="ce27">
            <text:p>30,120,77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093400" table:style-name="ce25">
            <text:p>6,093,400</text:p>
          </table:table-cell>
          <table:table-cell office:value-type="float" office:value="105441792" table:style-name="ce26">
            <text:p>105,441,792</text:p>
          </table:table-cell>
          <table:table-cell office:value-type="float" office:value="0" table:style-name="ce26">
            <text:p>0</text:p>
          </table:table-cell>
          <table:table-cell office:value-type="float" office:value="44797903" table:style-name="ce26">
            <text:p>44,797,903</text:p>
          </table:table-cell>
          <table:table-cell office:value-type="float" office:value="272359964" table:style-name="ce26">
            <text:p>272,359,964</text:p>
          </table:table-cell>
          <table:table-cell office:value-type="float" office:value="352477203" table:style-name="ce26">
            <text:p>352,477,203</text:p>
          </table:table-cell>
          <table:table-cell office:value-type="float" office:value="0" table:style-name="ce26">
            <text:p>0</text:p>
          </table:table-cell>
          <table:table-cell office:value-type="float" office:value="781170262" table:style-name="ce26">
            <text:p>781,170,262</text:p>
          </table:table-cell>
          <table:table-cell office:value-type="float" office:value="48139535" table:style-name="ce26">
            <text:p>48,139,535</text:p>
          </table:table-cell>
          <table:table-cell office:value-type="float" office:value="26301014" table:style-name="ce26">
            <text:p>26,301,014</text:p>
          </table:table-cell>
          <table:table-cell office:value-type="float" office:value="11685996" table:style-name="ce26">
            <text:p>11,685,996</text:p>
          </table:table-cell>
          <table:table-cell office:value-type="float" office:value="3059650" table:style-name="ce26">
            <text:p>3,059,650</text:p>
          </table:table-cell>
          <table:table-cell office:value-type="float" office:value="8286120" table:style-name="ce26">
            <text:p>8,286,120</text:p>
          </table:table-cell>
          <table:table-cell office:value-type="float" office:value="344001" table:style-name="ce26">
            <text:p>344,001</text:p>
          </table:table-cell>
          <table:table-cell office:value-type="float" office:value="48988779" table:style-name="ce26">
            <text:p>48,988,779</text:p>
          </table:table-cell>
          <table:table-cell office:value-type="float" office:value="849244" table:style-name="ce27">
            <text:p>849,24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897617" table:style-name="ce25">
            <text:p>7,897,617</text:p>
          </table:table-cell>
          <table:table-cell office:value-type="float" office:value="353174025" table:style-name="ce26">
            <text:p>353,174,025</text:p>
          </table:table-cell>
          <table:table-cell office:value-type="float" office:value="0" table:style-name="ce26">
            <text:p>0</text:p>
          </table:table-cell>
          <table:table-cell office:value-type="float" office:value="43939258" table:style-name="ce26">
            <text:p>43,939,258</text:p>
          </table:table-cell>
          <table:table-cell office:value-type="float" office:value="843904401" table:style-name="ce26">
            <text:p>843,904,401</text:p>
          </table:table-cell>
          <table:table-cell office:value-type="float" office:value="273441477" table:style-name="ce26">
            <text:p>273,441,477</text:p>
          </table:table-cell>
          <table:table-cell office:value-type="float" office:value="0" table:style-name="ce26">
            <text:p>0</text:p>
          </table:table-cell>
          <table:table-cell office:value-type="float" office:value="1522356778" table:style-name="ce26">
            <text:p>1,522,356,778</text:p>
          </table:table-cell>
          <table:table-cell office:value-type="float" office:value="106338795" table:style-name="ce26">
            <text:p>106,338,795</text:p>
          </table:table-cell>
          <table:table-cell office:value-type="float" office:value="58228541" table:style-name="ce26">
            <text:p>58,228,541</text:p>
          </table:table-cell>
          <table:table-cell office:value-type="float" office:value="18405421" table:style-name="ce26">
            <text:p>18,405,421</text:p>
          </table:table-cell>
          <table:table-cell office:value-type="float" office:value="10315298" table:style-name="ce26">
            <text:p>10,315,298</text:p>
          </table:table-cell>
          <table:table-cell office:value-type="float" office:value="22504750" table:style-name="ce26">
            <text:p>22,504,750</text:p>
          </table:table-cell>
          <table:table-cell office:value-type="float" office:value="113323" table:style-name="ce26">
            <text:p>113,323</text:p>
          </table:table-cell>
          <table:table-cell office:value-type="float" office:value="109340687" table:style-name="ce26">
            <text:p>109,340,687</text:p>
          </table:table-cell>
          <table:table-cell office:value-type="float" office:value="3001892" table:style-name="ce27">
            <text:p>3,001,89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69178" table:style-name="ce25">
            <text:p>169,178</text:p>
          </table:table-cell>
          <table:table-cell office:value-type="float" office:value="23915430" table:style-name="ce26">
            <text:p>23,915,430</text:p>
          </table:table-cell>
          <table:table-cell office:value-type="float" office:value="0" table:style-name="ce26">
            <text:p>0</text:p>
          </table:table-cell>
          <table:table-cell office:value-type="float" office:value="1739857" table:style-name="ce26">
            <text:p>1,739,857</text:p>
          </table:table-cell>
          <table:table-cell office:value-type="float" office:value="34349334" table:style-name="ce26">
            <text:p>34,349,334</text:p>
          </table:table-cell>
          <table:table-cell office:value-type="float" office:value="10572667" table:style-name="ce26">
            <text:p>10,572,667</text:p>
          </table:table-cell>
          <table:table-cell office:value-type="float" office:value="0" table:style-name="ce26">
            <text:p>0</text:p>
          </table:table-cell>
          <table:table-cell office:value-type="float" office:value="70746466" table:style-name="ce26">
            <text:p>70,746,466</text:p>
          </table:table-cell>
          <table:table-cell office:value-type="float" office:value="5285632" table:style-name="ce26">
            <text:p>5,285,632</text:p>
          </table:table-cell>
          <table:table-cell office:value-type="float" office:value="2903100" table:style-name="ce26">
            <text:p>2,903,100</text:p>
          </table:table-cell>
          <table:table-cell office:value-type="float" office:value="845071" table:style-name="ce26">
            <text:p>845,071</text:p>
          </table:table-cell>
          <table:table-cell office:value-type="float" office:value="604154" table:style-name="ce26">
            <text:p>604,154</text:p>
          </table:table-cell>
          <table:table-cell office:value-type="float" office:value="1295923" table:style-name="ce26">
            <text:p>1,295,923</text:p>
          </table:table-cell>
          <table:table-cell office:value-type="float" office:value="103" table:style-name="ce26">
            <text:p>103</text:p>
          </table:table-cell>
          <table:table-cell office:value-type="float" office:value="5648145" table:style-name="ce26">
            <text:p>5,648,145</text:p>
          </table:table-cell>
          <table:table-cell office:value-type="float" office:value="362513" table:style-name="ce27">
            <text:p>362,51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44612535" table:style-name="ce28">
            <text:p>444,612,535</text:p>
          </table:table-cell>
          <table:table-cell office:value-type="float" office:value="8100392226" table:style-name="ce29">
            <text:p>8,100,392,226</text:p>
          </table:table-cell>
          <table:table-cell office:value-type="float" office:value="186092438" table:style-name="ce29">
            <text:p>186,092,438</text:p>
          </table:table-cell>
          <table:table-cell office:value-type="float" office:value="8546467556" table:style-name="ce29">
            <text:p>8,546,467,556</text:p>
          </table:table-cell>
          <table:table-cell office:value-type="float" office:value="18484630169" table:style-name="ce29">
            <text:p>18,484,630,169</text:p>
          </table:table-cell>
          <table:table-cell office:value-type="float" office:value="14692785449" table:style-name="ce29">
            <text:p>14,692,785,449</text:p>
          </table:table-cell>
          <table:table-cell office:value-type="float" office:value="334266512" table:style-name="ce29">
            <text:p>334,266,512</text:p>
          </table:table-cell>
          <table:table-cell office:value-type="float" office:value="50789246885" table:style-name="ce29">
            <text:p>50,789,246,885</text:p>
          </table:table-cell>
          <table:table-cell office:value-type="float" office:value="3339445972" table:style-name="ce29">
            <text:p>3,339,445,972</text:p>
          </table:table-cell>
          <table:table-cell office:value-type="float" office:value="2878731900" table:style-name="ce29">
            <text:p>2,878,731,900</text:p>
          </table:table-cell>
          <table:table-cell office:value-type="float" office:value="30936488" table:style-name="ce29">
            <text:p>30,936,488</text:p>
          </table:table-cell>
          <table:table-cell office:value-type="float" office:value="260588638" table:style-name="ce29">
            <text:p>260,588,638</text:p>
          </table:table-cell>
          <table:table-cell office:value-type="float" office:value="262931662" table:style-name="ce29">
            <text:p>262,931,662</text:p>
          </table:table-cell>
          <table:table-cell office:value-type="float" office:value="33250559" table:style-name="ce29">
            <text:p>33,250,559</text:p>
          </table:table-cell>
          <table:table-cell office:value-type="float" office:value="3399938129" table:style-name="ce29">
            <text:p>3,399,938,129</text:p>
          </table:table-cell>
          <table:table-cell office:value-type="float" office:value="60492157" table:style-name="ce30">
            <text:p>60,492,157</text:p>
          </table:table-cell>
          <table:table-cell table:number-columns-repeated="16366"/>
        </table:table-row>
        <table:table-row table:style-name="ro1">
          <table:table-cell office:value-type="float" office:value="11310" table:style-name="ce2">
            <text:p>11310</text:p>
          </table:table-cell>
          <table:table-cell office:value-type="string" table:style-name="ce2">
            <text:p>本國銀行</text:p>
          </table:table-cell>
          <table:table-cell office:value-type="float" office:value="419876679" table:style-name="ce22">
            <text:p>419,876,679</text:p>
          </table:table-cell>
          <table:table-cell office:value-type="float" office:value="7343817554" table:style-name="ce23">
            <text:p>7,343,817,554</text:p>
          </table:table-cell>
          <table:table-cell office:value-type="float" office:value="137360540" table:style-name="ce23">
            <text:p>137,360,540</text:p>
          </table:table-cell>
          <table:table-cell office:value-type="float" office:value="8115188931" table:style-name="ce23">
            <text:p>8,115,188,931</text:p>
          </table:table-cell>
          <table:table-cell office:value-type="float" office:value="17445817603" table:style-name="ce23">
            <text:p>17,445,817,603</text:p>
          </table:table-cell>
          <table:table-cell office:value-type="float" office:value="14109226245" table:style-name="ce23">
            <text:p>14,109,226,245</text:p>
          </table:table-cell>
          <table:table-cell office:value-type="float" office:value="328999214" table:style-name="ce23">
            <text:p>328,999,214</text:p>
          </table:table-cell>
          <table:table-cell office:value-type="float" office:value="47900286766" table:style-name="ce23">
            <text:p>47,900,286,766</text:p>
          </table:table-cell>
          <table:table-cell office:value-type="float" office:value="3235725547" table:style-name="ce23">
            <text:p>3,235,725,547</text:p>
          </table:table-cell>
          <table:table-cell office:value-type="float" office:value="2798383953" table:style-name="ce23">
            <text:p>2,798,383,953</text:p>
          </table:table-cell>
          <table:table-cell office:value-type="float" office:value="0" table:style-name="ce23">
            <text:p>0</text:p>
          </table:table-cell>
          <table:table-cell office:value-type="float" office:value="244067761" table:style-name="ce23">
            <text:p>244,067,761</text:p>
          </table:table-cell>
          <table:table-cell office:value-type="float" office:value="230000159" table:style-name="ce23">
            <text:p>230,000,159</text:p>
          </table:table-cell>
          <table:table-cell office:value-type="float" office:value="32037270" table:style-name="ce23">
            <text:p>32,037,270</text:p>
          </table:table-cell>
          <table:table-cell office:value-type="float" office:value="3240414603" table:style-name="ce23">
            <text:p>3,240,414,603</text:p>
          </table:table-cell>
          <table:table-cell office:value-type="float" office:value="4689056" table:style-name="ce24">
            <text:p>4,689,05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7366323" table:style-name="ce25">
            <text:p>7,366,323</text:p>
          </table:table-cell>
          <table:table-cell office:value-type="float" office:value="158247228" table:style-name="ce26">
            <text:p>158,247,228</text:p>
          </table:table-cell>
          <table:table-cell office:value-type="float" office:value="31636463" table:style-name="ce26">
            <text:p>31,636,463</text:p>
          </table:table-cell>
          <table:table-cell office:value-type="float" office:value="357162076" table:style-name="ce26">
            <text:p>357,162,076</text:p>
          </table:table-cell>
          <table:table-cell office:value-type="float" office:value="4535102" table:style-name="ce26">
            <text:p>4,535,102</text:p>
          </table:table-cell>
          <table:table-cell office:value-type="float" office:value="1094999" table:style-name="ce26">
            <text:p>1,094,999</text:p>
          </table:table-cell>
          <table:table-cell office:value-type="float" office:value="6950000" table:style-name="ce26">
            <text:p>6,950,000</text:p>
          </table:table-cell>
          <table:table-cell office:value-type="float" office:value="566992191" table:style-name="ce26">
            <text:p>566,992,191</text:p>
          </table:table-cell>
          <table:table-cell office:value-type="float" office:value="50203753" table:style-name="ce26">
            <text:p>50,203,753</text:p>
          </table:table-cell>
          <table:table-cell office:value-type="float" office:value="82441171" table:style-name="ce26">
            <text:p>82,441,171</text:p>
          </table:table-cell>
          <table:table-cell office:value-type="float" office:value="0" table:style-name="ce26">
            <text:p>0</text:p>
          </table:table-cell>
          <table:table-cell office:value-type="float" office:value="630790" table:style-name="ce26">
            <text:p>630,790</text:p>
          </table:table-cell>
          <table:table-cell office:value-type="float" office:value="54891" table:style-name="ce26">
            <text:p>54,891</text:p>
          </table:table-cell>
          <table:table-cell office:value-type="float" office:value="48357" table:style-name="ce26">
            <text:p>48,357</text:p>
          </table:table-cell>
          <table:table-cell office:value-type="float" office:value="83078495" table:style-name="ce26">
            <text:p>83,078,495</text:p>
          </table:table-cell>
          <table:table-cell office:value-type="float" office:value="32874742" table:style-name="ce27">
            <text:p>32,874,74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087914" table:style-name="ce25">
            <text:p>6,087,914</text:p>
          </table:table-cell>
          <table:table-cell office:value-type="float" office:value="107029713" table:style-name="ce26">
            <text:p>107,029,713</text:p>
          </table:table-cell>
          <table:table-cell office:value-type="float" office:value="0" table:style-name="ce26">
            <text:p>0</text:p>
          </table:table-cell>
          <table:table-cell office:value-type="float" office:value="46102267" table:style-name="ce26">
            <text:p>46,102,267</text:p>
          </table:table-cell>
          <table:table-cell office:value-type="float" office:value="273285549" table:style-name="ce26">
            <text:p>273,285,549</text:p>
          </table:table-cell>
          <table:table-cell office:value-type="float" office:value="354246668" table:style-name="ce26">
            <text:p>354,246,668</text:p>
          </table:table-cell>
          <table:table-cell office:value-type="float" office:value="0" table:style-name="ce26">
            <text:p>0</text:p>
          </table:table-cell>
          <table:table-cell office:value-type="float" office:value="786752111" table:style-name="ce26">
            <text:p>786,752,111</text:p>
          </table:table-cell>
          <table:table-cell office:value-type="float" office:value="50489809" table:style-name="ce26">
            <text:p>50,489,809</text:p>
          </table:table-cell>
          <table:table-cell office:value-type="float" office:value="26474847" table:style-name="ce26">
            <text:p>26,474,847</text:p>
          </table:table-cell>
          <table:table-cell office:value-type="float" office:value="13770826" table:style-name="ce26">
            <text:p>13,770,826</text:p>
          </table:table-cell>
          <table:table-cell office:value-type="float" office:value="3186907" table:style-name="ce26">
            <text:p>3,186,907</text:p>
          </table:table-cell>
          <table:table-cell office:value-type="float" office:value="8242138" table:style-name="ce26">
            <text:p>8,242,138</text:p>
          </table:table-cell>
          <table:table-cell office:value-type="float" office:value="350742" table:style-name="ce26">
            <text:p>350,742</text:p>
          </table:table-cell>
          <table:table-cell office:value-type="float" office:value="51323976" table:style-name="ce26">
            <text:p>51,323,976</text:p>
          </table:table-cell>
          <table:table-cell office:value-type="float" office:value="834167" table:style-name="ce27">
            <text:p>834,16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065319" table:style-name="ce25">
            <text:p>8,065,319</text:p>
          </table:table-cell>
          <table:table-cell office:value-type="float" office:value="354246121" table:style-name="ce26">
            <text:p>354,246,121</text:p>
          </table:table-cell>
          <table:table-cell office:value-type="float" office:value="0" table:style-name="ce26">
            <text:p>0</text:p>
          </table:table-cell>
          <table:table-cell office:value-type="float" office:value="43670378" table:style-name="ce26">
            <text:p>43,670,378</text:p>
          </table:table-cell>
          <table:table-cell office:value-type="float" office:value="844502001" table:style-name="ce26">
            <text:p>844,502,001</text:p>
          </table:table-cell>
          <table:table-cell office:value-type="float" office:value="279507883" table:style-name="ce26">
            <text:p>279,507,883</text:p>
          </table:table-cell>
          <table:table-cell office:value-type="float" office:value="0" table:style-name="ce26">
            <text:p>0</text:p>
          </table:table-cell>
          <table:table-cell office:value-type="float" office:value="1529991702" table:style-name="ce26">
            <text:p>1,529,991,702</text:p>
          </table:table-cell>
          <table:table-cell office:value-type="float" office:value="110605963" table:style-name="ce26">
            <text:p>110,605,963</text:p>
          </table:table-cell>
          <table:table-cell office:value-type="float" office:value="58484465" table:style-name="ce26">
            <text:p>58,484,465</text:p>
          </table:table-cell>
          <table:table-cell office:value-type="float" office:value="21401649" table:style-name="ce26">
            <text:p>21,401,649</text:p>
          </table:table-cell>
          <table:table-cell office:value-type="float" office:value="11065073" table:style-name="ce26">
            <text:p>11,065,073</text:p>
          </table:table-cell>
          <table:table-cell office:value-type="float" office:value="22557444" table:style-name="ce26">
            <text:p>22,557,444</text:p>
          </table:table-cell>
          <table:table-cell office:value-type="float" office:value="99777" table:style-name="ce26">
            <text:p>99,777</text:p>
          </table:table-cell>
          <table:table-cell office:value-type="float" office:value="113408854" table:style-name="ce26">
            <text:p>113,408,854</text:p>
          </table:table-cell>
          <table:table-cell office:value-type="float" office:value="2802891" table:style-name="ce27">
            <text:p>2,802,89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3520" table:style-name="ce25">
            <text:p>173,520</text:p>
          </table:table-cell>
          <table:table-cell office:value-type="float" office:value="23857630" table:style-name="ce26">
            <text:p>23,857,630</text:p>
          </table:table-cell>
          <table:table-cell office:value-type="float" office:value="0" table:style-name="ce26">
            <text:p>0</text:p>
          </table:table-cell>
          <table:table-cell office:value-type="float" office:value="1885463" table:style-name="ce26">
            <text:p>1,885,463</text:p>
          </table:table-cell>
          <table:table-cell office:value-type="float" office:value="34535323" table:style-name="ce26">
            <text:p>34,535,323</text:p>
          </table:table-cell>
          <table:table-cell office:value-type="float" office:value="10818127" table:style-name="ce26">
            <text:p>10,818,127</text:p>
          </table:table-cell>
          <table:table-cell office:value-type="float" office:value="0" table:style-name="ce26">
            <text:p>0</text:p>
          </table:table-cell>
          <table:table-cell office:value-type="float" office:value="71270063" table:style-name="ce26">
            <text:p>71,270,063</text:p>
          </table:table-cell>
          <table:table-cell office:value-type="float" office:value="5489877" table:style-name="ce26">
            <text:p>5,489,877</text:p>
          </table:table-cell>
          <table:table-cell office:value-type="float" office:value="2906948" table:style-name="ce26">
            <text:p>2,906,948</text:p>
          </table:table-cell>
          <table:table-cell office:value-type="float" office:value="926680" table:style-name="ce26">
            <text:p>926,680</text:p>
          </table:table-cell>
          <table:table-cell office:value-type="float" office:value="713696" table:style-name="ce26">
            <text:p>713,696</text:p>
          </table:table-cell>
          <table:table-cell office:value-type="float" office:value="1264637" table:style-name="ce26">
            <text:p>1,264,637</text:p>
          </table:table-cell>
          <table:table-cell office:value-type="float" office:value="972" table:style-name="ce26">
            <text:p>972</text:p>
          </table:table-cell>
          <table:table-cell office:value-type="float" office:value="5810989" table:style-name="ce26">
            <text:p>5,810,989</text:p>
          </table:table-cell>
          <table:table-cell office:value-type="float" office:value="321112" table:style-name="ce27">
            <text:p>321,11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41569755" table:style-name="ce28">
            <text:p>441,569,755</text:p>
          </table:table-cell>
          <table:table-cell office:value-type="float" office:value="7987198246" table:style-name="ce29">
            <text:p>7,987,198,246</text:p>
          </table:table-cell>
          <table:table-cell office:value-type="float" office:value="168997003" table:style-name="ce29">
            <text:p>168,997,003</text:p>
          </table:table-cell>
          <table:table-cell office:value-type="float" office:value="8564009115" table:style-name="ce29">
            <text:p>8,564,009,115</text:p>
          </table:table-cell>
          <table:table-cell office:value-type="float" office:value="18602675578" table:style-name="ce29">
            <text:p>18,602,675,578</text:p>
          </table:table-cell>
          <table:table-cell office:value-type="float" office:value="14754893922" table:style-name="ce29">
            <text:p>14,754,893,922</text:p>
          </table:table-cell>
          <table:table-cell office:value-type="float" office:value="335949214" table:style-name="ce29">
            <text:p>335,949,214</text:p>
          </table:table-cell>
          <table:table-cell office:value-type="float" office:value="50855292833" table:style-name="ce29">
            <text:p>50,855,292,833</text:p>
          </table:table-cell>
          <table:table-cell office:value-type="float" office:value="3452514949" table:style-name="ce29">
            <text:p>3,452,514,949</text:p>
          </table:table-cell>
          <table:table-cell office:value-type="float" office:value="2968691384" table:style-name="ce29">
            <text:p>2,968,691,384</text:p>
          </table:table-cell>
          <table:table-cell office:value-type="float" office:value="36099155" table:style-name="ce29">
            <text:p>36,099,155</text:p>
          </table:table-cell>
          <table:table-cell office:value-type="float" office:value="259664227" table:style-name="ce29">
            <text:p>259,664,227</text:p>
          </table:table-cell>
          <table:table-cell office:value-type="float" office:value="262119269" table:style-name="ce29">
            <text:p>262,119,269</text:p>
          </table:table-cell>
          <table:table-cell office:value-type="float" office:value="32537118" table:style-name="ce29">
            <text:p>32,537,118</text:p>
          </table:table-cell>
          <table:table-cell office:value-type="float" office:value="3494036917" table:style-name="ce29">
            <text:p>3,494,036,917</text:p>
          </table:table-cell>
          <table:table-cell office:value-type="float" office:value="41521968" table:style-name="ce30">
            <text:p>41,521,968</text:p>
          </table:table-cell>
          <table:table-cell table:number-columns-repeated="16366"/>
        </table:table-row>
        <table:table-row table:style-name="ro1">
          <table:table-cell office:value-type="float" office:value="11311" table:style-name="ce2">
            <text:p>11311</text:p>
          </table:table-cell>
          <table:table-cell office:value-type="string" table:style-name="ce2">
            <text:p>本國銀行</text:p>
          </table:table-cell>
          <table:table-cell office:value-type="float" office:value="411018871" table:style-name="ce22">
            <text:p>411,018,871</text:p>
          </table:table-cell>
          <table:table-cell office:value-type="float" office:value="7356676530" table:style-name="ce23">
            <text:p>7,356,676,530</text:p>
          </table:table-cell>
          <table:table-cell office:value-type="float" office:value="131746182" table:style-name="ce23">
            <text:p>131,746,182</text:p>
          </table:table-cell>
          <table:table-cell office:value-type="float" office:value="8307005096" table:style-name="ce23">
            <text:p>8,307,005,096</text:p>
          </table:table-cell>
          <table:table-cell office:value-type="float" office:value="17320812037" table:style-name="ce23">
            <text:p>17,320,812,037</text:p>
          </table:table-cell>
          <table:table-cell office:value-type="float" office:value="14142827703" table:style-name="ce23">
            <text:p>14,142,827,703</text:p>
          </table:table-cell>
          <table:table-cell office:value-type="float" office:value="330257061" table:style-name="ce23">
            <text:p>330,257,061</text:p>
          </table:table-cell>
          <table:table-cell office:value-type="float" office:value="48000343480" table:style-name="ce23">
            <text:p>48,000,343,480</text:p>
          </table:table-cell>
          <table:table-cell office:value-type="float" office:value="3239294223" table:style-name="ce23">
            <text:p>3,239,294,223</text:p>
          </table:table-cell>
          <table:table-cell office:value-type="float" office:value="2831409451" table:style-name="ce23">
            <text:p>2,831,409,451</text:p>
          </table:table-cell>
          <table:table-cell office:value-type="float" office:value="0" table:style-name="ce23">
            <text:p>0</text:p>
          </table:table-cell>
          <table:table-cell office:value-type="float" office:value="226815920" table:style-name="ce23">
            <text:p>226,815,920</text:p>
          </table:table-cell>
          <table:table-cell office:value-type="float" office:value="228996709" table:style-name="ce23">
            <text:p>228,996,709</text:p>
          </table:table-cell>
          <table:table-cell office:value-type="float" office:value="36732699" table:style-name="ce23">
            <text:p>36,732,699</text:p>
          </table:table-cell>
          <table:table-cell office:value-type="float" office:value="3250489381" table:style-name="ce23">
            <text:p>3,250,489,381</text:p>
          </table:table-cell>
          <table:table-cell office:value-type="float" office:value="11195158" table:style-name="ce24">
            <text:p>11,195,15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8155849" table:style-name="ce25">
            <text:p>8,155,849</text:p>
          </table:table-cell>
          <table:table-cell office:value-type="float" office:value="160206621" table:style-name="ce26">
            <text:p>160,206,621</text:p>
          </table:table-cell>
          <table:table-cell office:value-type="float" office:value="25620779" table:style-name="ce26">
            <text:p>25,620,779</text:p>
          </table:table-cell>
          <table:table-cell office:value-type="float" office:value="348298981" table:style-name="ce26">
            <text:p>348,298,981</text:p>
          </table:table-cell>
          <table:table-cell office:value-type="float" office:value="4666844" table:style-name="ce26">
            <text:p>4,666,844</text:p>
          </table:table-cell>
          <table:table-cell office:value-type="float" office:value="1092296" table:style-name="ce26">
            <text:p>1,092,296</text:p>
          </table:table-cell>
          <table:table-cell office:value-type="float" office:value="6950000" table:style-name="ce26">
            <text:p>6,950,000</text:p>
          </table:table-cell>
          <table:table-cell office:value-type="float" office:value="554991370" table:style-name="ce26">
            <text:p>554,991,370</text:p>
          </table:table-cell>
          <table:table-cell office:value-type="float" office:value="47078692" table:style-name="ce26">
            <text:p>47,078,692</text:p>
          </table:table-cell>
          <table:table-cell office:value-type="float" office:value="79808938" table:style-name="ce26">
            <text:p>79,808,938</text:p>
          </table:table-cell>
          <table:table-cell office:value-type="float" office:value="0" table:style-name="ce26">
            <text:p>0</text:p>
          </table:table-cell>
          <table:table-cell office:value-type="float" office:value="450420" table:style-name="ce26">
            <text:p>450,420</text:p>
          </table:table-cell>
          <table:table-cell office:value-type="float" office:value="55327" table:style-name="ce26">
            <text:p>55,327</text:p>
          </table:table-cell>
          <table:table-cell office:value-type="float" office:value="51723" table:style-name="ce26">
            <text:p>51,723</text:p>
          </table:table-cell>
          <table:table-cell office:value-type="float" office:value="80262962" table:style-name="ce26">
            <text:p>80,262,962</text:p>
          </table:table-cell>
          <table:table-cell office:value-type="float" office:value="33184270" table:style-name="ce27">
            <text:p>33,184,27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981622" table:style-name="ce25">
            <text:p>5,981,622</text:p>
          </table:table-cell>
          <table:table-cell office:value-type="float" office:value="107188781" table:style-name="ce26">
            <text:p>107,188,781</text:p>
          </table:table-cell>
          <table:table-cell office:value-type="float" office:value="0" table:style-name="ce26">
            <text:p>0</text:p>
          </table:table-cell>
          <table:table-cell office:value-type="float" office:value="46501408" table:style-name="ce26">
            <text:p>46,501,408</text:p>
          </table:table-cell>
          <table:table-cell office:value-type="float" office:value="272037520" table:style-name="ce26">
            <text:p>272,037,520</text:p>
          </table:table-cell>
          <table:table-cell office:value-type="float" office:value="356488440" table:style-name="ce26">
            <text:p>356,488,440</text:p>
          </table:table-cell>
          <table:table-cell office:value-type="float" office:value="0" table:style-name="ce26">
            <text:p>0</text:p>
          </table:table-cell>
          <table:table-cell office:value-type="float" office:value="788197771" table:style-name="ce26">
            <text:p>788,197,771</text:p>
          </table:table-cell>
          <table:table-cell office:value-type="float" office:value="50549378" table:style-name="ce26">
            <text:p>50,549,378</text:p>
          </table:table-cell>
          <table:table-cell office:value-type="float" office:value="27769396" table:style-name="ce26">
            <text:p>27,769,396</text:p>
          </table:table-cell>
          <table:table-cell office:value-type="float" office:value="12372150" table:style-name="ce26">
            <text:p>12,372,150</text:p>
          </table:table-cell>
          <table:table-cell office:value-type="float" office:value="3168198" table:style-name="ce26">
            <text:p>3,168,198</text:p>
          </table:table-cell>
          <table:table-cell office:value-type="float" office:value="8397902" table:style-name="ce26">
            <text:p>8,397,902</text:p>
          </table:table-cell>
          <table:table-cell office:value-type="float" office:value="375528" table:style-name="ce26">
            <text:p>375,528</text:p>
          </table:table-cell>
          <table:table-cell office:value-type="float" office:value="51332118" table:style-name="ce26">
            <text:p>51,332,118</text:p>
          </table:table-cell>
          <table:table-cell office:value-type="float" office:value="782740" table:style-name="ce27">
            <text:p>782,74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010799" table:style-name="ce25">
            <text:p>8,010,799</text:p>
          </table:table-cell>
          <table:table-cell office:value-type="float" office:value="355321429" table:style-name="ce26">
            <text:p>355,321,429</text:p>
          </table:table-cell>
          <table:table-cell office:value-type="float" office:value="0" table:style-name="ce26">
            <text:p>0</text:p>
          </table:table-cell>
          <table:table-cell office:value-type="float" office:value="45397622" table:style-name="ce26">
            <text:p>45,397,622</text:p>
          </table:table-cell>
          <table:table-cell office:value-type="float" office:value="843173934" table:style-name="ce26">
            <text:p>843,173,934</text:p>
          </table:table-cell>
          <table:table-cell office:value-type="float" office:value="284993358" table:style-name="ce26">
            <text:p>284,993,358</text:p>
          </table:table-cell>
          <table:table-cell office:value-type="float" office:value="0" table:style-name="ce26">
            <text:p>0</text:p>
          </table:table-cell>
          <table:table-cell office:value-type="float" office:value="1536897142" table:style-name="ce26">
            <text:p>1,536,897,142</text:p>
          </table:table-cell>
          <table:table-cell office:value-type="float" office:value="111007000" table:style-name="ce26">
            <text:p>111,007,000</text:p>
          </table:table-cell>
          <table:table-cell office:value-type="float" office:value="60820932" table:style-name="ce26">
            <text:p>60,820,932</text:p>
          </table:table-cell>
          <table:table-cell office:value-type="float" office:value="20013269" table:style-name="ce26">
            <text:p>20,013,269</text:p>
          </table:table-cell>
          <table:table-cell office:value-type="float" office:value="10616610" table:style-name="ce26">
            <text:p>10,616,610</text:p>
          </table:table-cell>
          <table:table-cell office:value-type="float" office:value="22904851" table:style-name="ce26">
            <text:p>22,904,851</text:p>
          </table:table-cell>
          <table:table-cell office:value-type="float" office:value="98989" table:style-name="ce26">
            <text:p>98,989</text:p>
          </table:table-cell>
          <table:table-cell office:value-type="float" office:value="114256673" table:style-name="ce26">
            <text:p>114,256,673</text:p>
          </table:table-cell>
          <table:table-cell office:value-type="float" office:value="3249673" table:style-name="ce27">
            <text:p>3,249,67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0239" table:style-name="ce25">
            <text:p>170,239</text:p>
          </table:table-cell>
          <table:table-cell office:value-type="float" office:value="23734479" table:style-name="ce26">
            <text:p>23,734,479</text:p>
          </table:table-cell>
          <table:table-cell office:value-type="float" office:value="0" table:style-name="ce26">
            <text:p>0</text:p>
          </table:table-cell>
          <table:table-cell office:value-type="float" office:value="2022441" table:style-name="ce26">
            <text:p>2,022,441</text:p>
          </table:table-cell>
          <table:table-cell office:value-type="float" office:value="34478617" table:style-name="ce26">
            <text:p>34,478,617</text:p>
          </table:table-cell>
          <table:table-cell office:value-type="float" office:value="10987451" table:style-name="ce26">
            <text:p>10,987,451</text:p>
          </table:table-cell>
          <table:table-cell office:value-type="float" office:value="0" table:style-name="ce26">
            <text:p>0</text:p>
          </table:table-cell>
          <table:table-cell office:value-type="float" office:value="71393227" table:style-name="ce26">
            <text:p>71,393,227</text:p>
          </table:table-cell>
          <table:table-cell office:value-type="float" office:value="5489223" table:style-name="ce26">
            <text:p>5,489,223</text:p>
          </table:table-cell>
          <table:table-cell office:value-type="float" office:value="3018789" table:style-name="ce26">
            <text:p>3,018,789</text:p>
          </table:table-cell>
          <table:table-cell office:value-type="float" office:value="936089" table:style-name="ce26">
            <text:p>936,089</text:p>
          </table:table-cell>
          <table:table-cell office:value-type="float" office:value="622121" table:style-name="ce26">
            <text:p>622,121</text:p>
          </table:table-cell>
          <table:table-cell office:value-type="float" office:value="1287468" table:style-name="ce26">
            <text:p>1,287,468</text:p>
          </table:table-cell>
          <table:table-cell office:value-type="float" office:value="122" table:style-name="ce26">
            <text:p>122</text:p>
          </table:table-cell>
          <table:table-cell office:value-type="float" office:value="5864345" table:style-name="ce26">
            <text:p>5,864,345</text:p>
          </table:table-cell>
          <table:table-cell office:value-type="float" office:value="375122" table:style-name="ce27">
            <text:p>375,12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33337380" table:style-name="ce28">
            <text:p>433,337,380</text:p>
          </table:table-cell>
          <table:table-cell office:value-type="float" office:value="8003127840" table:style-name="ce29">
            <text:p>8,003,127,840</text:p>
          </table:table-cell>
          <table:table-cell office:value-type="float" office:value="157366961" table:style-name="ce29">
            <text:p>157,366,961</text:p>
          </table:table-cell>
          <table:table-cell office:value-type="float" office:value="8749225548" table:style-name="ce29">
            <text:p>8,749,225,548</text:p>
          </table:table-cell>
          <table:table-cell office:value-type="float" office:value="18475168952" table:style-name="ce29">
            <text:p>18,475,168,952</text:p>
          </table:table-cell>
          <table:table-cell office:value-type="float" office:value="14796389248" table:style-name="ce29">
            <text:p>14,796,389,248</text:p>
          </table:table-cell>
          <table:table-cell office:value-type="float" office:value="337207061" table:style-name="ce29">
            <text:p>337,207,061</text:p>
          </table:table-cell>
          <table:table-cell office:value-type="float" office:value="50951822990" table:style-name="ce29">
            <text:p>50,951,822,990</text:p>
          </table:table-cell>
          <table:table-cell office:value-type="float" office:value="3453418516" table:style-name="ce29">
            <text:p>3,453,418,516</text:p>
          </table:table-cell>
          <table:table-cell office:value-type="float" office:value="3002827506" table:style-name="ce29">
            <text:p>3,002,827,506</text:p>
          </table:table-cell>
          <table:table-cell office:value-type="float" office:value="33321508" table:style-name="ce29">
            <text:p>33,321,508</text:p>
          </table:table-cell>
          <table:table-cell office:value-type="float" office:value="241673269" table:style-name="ce29">
            <text:p>241,673,269</text:p>
          </table:table-cell>
          <table:table-cell office:value-type="float" office:value="261642257" table:style-name="ce29">
            <text:p>261,642,257</text:p>
          </table:table-cell>
          <table:table-cell office:value-type="float" office:value="37259061" table:style-name="ce29">
            <text:p>37,259,061</text:p>
          </table:table-cell>
          <table:table-cell office:value-type="float" office:value="3502205479" table:style-name="ce29">
            <text:p>3,502,205,479</text:p>
          </table:table-cell>
          <table:table-cell office:value-type="float" office:value="48786963" table:style-name="ce30">
            <text:p>48,786,963</text:p>
          </table:table-cell>
          <table:table-cell table:number-columns-repeated="16366"/>
        </table:table-row>
        <table:table-row table:style-name="ro1">
          <table:table-cell office:value-type="float" office:value="11312" table:style-name="ce2">
            <text:p>11312</text:p>
          </table:table-cell>
          <table:table-cell office:value-type="string" table:style-name="ce2">
            <text:p>本國銀行</text:p>
          </table:table-cell>
          <table:table-cell office:value-type="float" office:value="418341056" table:style-name="ce22">
            <text:p>418,341,056</text:p>
          </table:table-cell>
          <table:table-cell office:value-type="float" office:value="7409580532" table:style-name="ce23">
            <text:p>7,409,580,532</text:p>
          </table:table-cell>
          <table:table-cell office:value-type="float" office:value="127412543" table:style-name="ce23">
            <text:p>127,412,543</text:p>
          </table:table-cell>
          <table:table-cell office:value-type="float" office:value="8485905995" table:style-name="ce23">
            <text:p>8,485,905,995</text:p>
          </table:table-cell>
          <table:table-cell office:value-type="float" office:value="17329050794" table:style-name="ce23">
            <text:p>17,329,050,794</text:p>
          </table:table-cell>
          <table:table-cell office:value-type="float" office:value="14186208974" table:style-name="ce23">
            <text:p>14,186,208,974</text:p>
          </table:table-cell>
          <table:table-cell office:value-type="float" office:value="332651630" table:style-name="ce23">
            <text:p>332,651,630</text:p>
          </table:table-cell>
          <table:table-cell office:value-type="float" office:value="48289151524" table:style-name="ce23">
            <text:p>48,289,151,524</text:p>
          </table:table-cell>
          <table:table-cell office:value-type="float" office:value="3257415528" table:style-name="ce23">
            <text:p>3,257,415,528</text:p>
          </table:table-cell>
          <table:table-cell office:value-type="float" office:value="2823247544" table:style-name="ce23">
            <text:p>2,823,247,544</text:p>
          </table:table-cell>
          <table:table-cell office:value-type="float" office:value="0" table:style-name="ce23">
            <text:p>0</text:p>
          </table:table-cell>
          <table:table-cell office:value-type="float" office:value="218076861" table:style-name="ce23">
            <text:p>218,076,861</text:p>
          </table:table-cell>
          <table:table-cell office:value-type="float" office:value="283894758" table:style-name="ce23">
            <text:p>283,894,758</text:p>
          </table:table-cell>
          <table:table-cell office:value-type="float" office:value="60652681" table:style-name="ce23">
            <text:p>60,652,681</text:p>
          </table:table-cell>
          <table:table-cell office:value-type="float" office:value="3264566482" table:style-name="ce23">
            <text:p>3,264,566,482</text:p>
          </table:table-cell>
          <table:table-cell office:value-type="float" office:value="7150954" table:style-name="ce24">
            <text:p>7,150,95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9053288" table:style-name="ce25">
            <text:p>9,053,288</text:p>
          </table:table-cell>
          <table:table-cell office:value-type="float" office:value="188275508" table:style-name="ce26">
            <text:p>188,275,508</text:p>
          </table:table-cell>
          <table:table-cell office:value-type="float" office:value="25681030" table:style-name="ce26">
            <text:p>25,681,030</text:p>
          </table:table-cell>
          <table:table-cell office:value-type="float" office:value="322649159" table:style-name="ce26">
            <text:p>322,649,159</text:p>
          </table:table-cell>
          <table:table-cell office:value-type="float" office:value="4653911" table:style-name="ce26">
            <text:p>4,653,911</text:p>
          </table:table-cell>
          <table:table-cell office:value-type="float" office:value="1092544" table:style-name="ce26">
            <text:p>1,092,544</text:p>
          </table:table-cell>
          <table:table-cell office:value-type="float" office:value="7256452" table:style-name="ce26">
            <text:p>7,256,452</text:p>
          </table:table-cell>
          <table:table-cell office:value-type="float" office:value="558661892" table:style-name="ce26">
            <text:p>558,661,892</text:p>
          </table:table-cell>
          <table:table-cell office:value-type="float" office:value="49234687" table:style-name="ce26">
            <text:p>49,234,687</text:p>
          </table:table-cell>
          <table:table-cell office:value-type="float" office:value="81064765" table:style-name="ce26">
            <text:p>81,064,765</text:p>
          </table:table-cell>
          <table:table-cell office:value-type="float" office:value="0" table:style-name="ce26">
            <text:p>0</text:p>
          </table:table-cell>
          <table:table-cell office:value-type="float" office:value="431075" table:style-name="ce26">
            <text:p>431,075</text:p>
          </table:table-cell>
          <table:table-cell office:value-type="float" office:value="55834" table:style-name="ce26">
            <text:p>55,834</text:p>
          </table:table-cell>
          <table:table-cell office:value-type="float" office:value="56797" table:style-name="ce26">
            <text:p>56,797</text:p>
          </table:table-cell>
          <table:table-cell office:value-type="float" office:value="81494877" table:style-name="ce26">
            <text:p>81,494,877</text:p>
          </table:table-cell>
          <table:table-cell office:value-type="float" office:value="32260190" table:style-name="ce27">
            <text:p>32,260,19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199307" table:style-name="ce25">
            <text:p>6,199,307</text:p>
          </table:table-cell>
          <table:table-cell office:value-type="float" office:value="107514666" table:style-name="ce26">
            <text:p>107,514,666</text:p>
          </table:table-cell>
          <table:table-cell office:value-type="float" office:value="0" table:style-name="ce26">
            <text:p>0</text:p>
          </table:table-cell>
          <table:table-cell office:value-type="float" office:value="47535586" table:style-name="ce26">
            <text:p>47,535,586</text:p>
          </table:table-cell>
          <table:table-cell office:value-type="float" office:value="272746348" table:style-name="ce26">
            <text:p>272,746,348</text:p>
          </table:table-cell>
          <table:table-cell office:value-type="float" office:value="358836348" table:style-name="ce26">
            <text:p>358,836,348</text:p>
          </table:table-cell>
          <table:table-cell office:value-type="float" office:value="0" table:style-name="ce26">
            <text:p>0</text:p>
          </table:table-cell>
          <table:table-cell office:value-type="float" office:value="792832255" table:style-name="ce26">
            <text:p>792,832,255</text:p>
          </table:table-cell>
          <table:table-cell office:value-type="float" office:value="50835594" table:style-name="ce26">
            <text:p>50,835,594</text:p>
          </table:table-cell>
          <table:table-cell office:value-type="float" office:value="27802156" table:style-name="ce26">
            <text:p>27,802,156</text:p>
          </table:table-cell>
          <table:table-cell office:value-type="float" office:value="11375671" table:style-name="ce26">
            <text:p>11,375,671</text:p>
          </table:table-cell>
          <table:table-cell office:value-type="float" office:value="3184311" table:style-name="ce26">
            <text:p>3,184,311</text:p>
          </table:table-cell>
          <table:table-cell office:value-type="float" office:value="10189945" table:style-name="ce26">
            <text:p>10,189,945</text:p>
          </table:table-cell>
          <table:table-cell office:value-type="float" office:value="461278" table:style-name="ce26">
            <text:p>461,278</text:p>
          </table:table-cell>
          <table:table-cell office:value-type="float" office:value="52090805" table:style-name="ce26">
            <text:p>52,090,805</text:p>
          </table:table-cell>
          <table:table-cell office:value-type="float" office:value="1255211" table:style-name="ce27">
            <text:p>1,255,21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026775" table:style-name="ce25">
            <text:p>8,026,775</text:p>
          </table:table-cell>
          <table:table-cell office:value-type="float" office:value="357081579" table:style-name="ce26">
            <text:p>357,081,579</text:p>
          </table:table-cell>
          <table:table-cell office:value-type="float" office:value="0" table:style-name="ce26">
            <text:p>0</text:p>
          </table:table-cell>
          <table:table-cell office:value-type="float" office:value="48617726" table:style-name="ce26">
            <text:p>48,617,726</text:p>
          </table:table-cell>
          <table:table-cell office:value-type="float" office:value="844060640" table:style-name="ce26">
            <text:p>844,060,640</text:p>
          </table:table-cell>
          <table:table-cell office:value-type="float" office:value="290643583" table:style-name="ce26">
            <text:p>290,643,583</text:p>
          </table:table-cell>
          <table:table-cell office:value-type="float" office:value="0" table:style-name="ce26">
            <text:p>0</text:p>
          </table:table-cell>
          <table:table-cell office:value-type="float" office:value="1548430303" table:style-name="ce26">
            <text:p>1,548,430,303</text:p>
          </table:table-cell>
          <table:table-cell office:value-type="float" office:value="111731880" table:style-name="ce26">
            <text:p>111,731,880</text:p>
          </table:table-cell>
          <table:table-cell office:value-type="float" office:value="61053070" table:style-name="ce26">
            <text:p>61,053,070</text:p>
          </table:table-cell>
          <table:table-cell office:value-type="float" office:value="18078391" table:style-name="ce26">
            <text:p>18,078,391</text:p>
          </table:table-cell>
          <table:table-cell office:value-type="float" office:value="10753824" table:style-name="ce26">
            <text:p>10,753,824</text:p>
          </table:table-cell>
          <table:table-cell office:value-type="float" office:value="26058720" table:style-name="ce26">
            <text:p>26,058,720</text:p>
          </table:table-cell>
          <table:table-cell office:value-type="float" office:value="93112" table:style-name="ce26">
            <text:p>93,112</text:p>
          </table:table-cell>
          <table:table-cell office:value-type="float" office:value="115850893" table:style-name="ce26">
            <text:p>115,850,893</text:p>
          </table:table-cell>
          <table:table-cell office:value-type="float" office:value="4119013" table:style-name="ce27">
            <text:p>4,119,01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1249" table:style-name="ce25">
            <text:p>171,249</text:p>
          </table:table-cell>
          <table:table-cell office:value-type="float" office:value="23696200" table:style-name="ce26">
            <text:p>23,696,200</text:p>
          </table:table-cell>
          <table:table-cell office:value-type="float" office:value="0" table:style-name="ce26">
            <text:p>0</text:p>
          </table:table-cell>
          <table:table-cell office:value-type="float" office:value="2064732" table:style-name="ce26">
            <text:p>2,064,732</text:p>
          </table:table-cell>
          <table:table-cell office:value-type="float" office:value="34597374" table:style-name="ce26">
            <text:p>34,597,374</text:p>
          </table:table-cell>
          <table:table-cell office:value-type="float" office:value="11200357" table:style-name="ce26">
            <text:p>11,200,357</text:p>
          </table:table-cell>
          <table:table-cell office:value-type="float" office:value="0" table:style-name="ce26">
            <text:p>0</text:p>
          </table:table-cell>
          <table:table-cell office:value-type="float" office:value="71729912" table:style-name="ce26">
            <text:p>71,729,912</text:p>
          </table:table-cell>
          <table:table-cell office:value-type="float" office:value="5506121" table:style-name="ce26">
            <text:p>5,506,121</text:p>
          </table:table-cell>
          <table:table-cell office:value-type="float" office:value="3019346" table:style-name="ce26">
            <text:p>3,019,346</text:p>
          </table:table-cell>
          <table:table-cell office:value-type="float" office:value="935414" table:style-name="ce26">
            <text:p>935,414</text:p>
          </table:table-cell>
          <table:table-cell office:value-type="float" office:value="612786" table:style-name="ce26">
            <text:p>612,786</text:p>
          </table:table-cell>
          <table:table-cell office:value-type="float" office:value="1407694" table:style-name="ce26">
            <text:p>1,407,694</text:p>
          </table:table-cell>
          <table:table-cell office:value-type="float" office:value="412" table:style-name="ce26">
            <text:p>412</text:p>
          </table:table-cell>
          <table:table-cell office:value-type="float" office:value="5974828" table:style-name="ce26">
            <text:p>5,974,828</text:p>
          </table:table-cell>
          <table:table-cell office:value-type="float" office:value="468707" table:style-name="ce27">
            <text:p>468,707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41791675" table:style-name="ce28">
            <text:p>441,791,675</text:p>
          </table:table-cell>
          <table:table-cell office:value-type="float" office:value="8086148485" table:style-name="ce29">
            <text:p>8,086,148,485</text:p>
          </table:table-cell>
          <table:table-cell office:value-type="float" office:value="153093573" table:style-name="ce29">
            <text:p>153,093,573</text:p>
          </table:table-cell>
          <table:table-cell office:value-type="float" office:value="8906773198" table:style-name="ce29">
            <text:p>8,906,773,198</text:p>
          </table:table-cell>
          <table:table-cell office:value-type="float" office:value="18485109067" table:style-name="ce29">
            <text:p>18,485,109,067</text:p>
          </table:table-cell>
          <table:table-cell office:value-type="float" office:value="14847981806" table:style-name="ce29">
            <text:p>14,847,981,806</text:p>
          </table:table-cell>
          <table:table-cell office:value-type="float" office:value="339908082" table:style-name="ce29">
            <text:p>339,908,082</text:p>
          </table:table-cell>
          <table:table-cell office:value-type="float" office:value="51260805886" table:style-name="ce29">
            <text:p>51,260,805,886</text:p>
          </table:table-cell>
          <table:table-cell office:value-type="float" office:value="3474723810" table:style-name="ce29">
            <text:p>3,474,723,810</text:p>
          </table:table-cell>
          <table:table-cell office:value-type="float" office:value="2996186881" table:style-name="ce29">
            <text:p>2,996,186,881</text:p>
          </table:table-cell>
          <table:table-cell office:value-type="float" office:value="30389476" table:style-name="ce29">
            <text:p>30,389,476</text:p>
          </table:table-cell>
          <table:table-cell office:value-type="float" office:value="233058857" table:style-name="ce29">
            <text:p>233,058,857</text:p>
          </table:table-cell>
          <table:table-cell office:value-type="float" office:value="321606951" table:style-name="ce29">
            <text:p>321,606,951</text:p>
          </table:table-cell>
          <table:table-cell office:value-type="float" office:value="61264280" table:style-name="ce29">
            <text:p>61,264,280</text:p>
          </table:table-cell>
          <table:table-cell office:value-type="float" office:value="3519977885" table:style-name="ce29">
            <text:p>3,519,977,885</text:p>
          </table:table-cell>
          <table:table-cell office:value-type="float" office:value="45254075" table:style-name="ce30">
            <text:p>45,254,075</text:p>
          </table:table-cell>
          <table:table-cell table:number-columns-repeated="16366"/>
        </table:table-row>
        <table:table-row table:style-name="ro1">
          <table:table-cell office:value-type="float" office:value="11401" table:style-name="ce2">
            <text:p>11401</text:p>
          </table:table-cell>
          <table:table-cell office:value-type="string" table:style-name="ce2">
            <text:p>本國銀行</text:p>
          </table:table-cell>
          <table:table-cell office:value-type="float" office:value="444059339" table:style-name="ce22">
            <text:p>444,059,339</text:p>
          </table:table-cell>
          <table:table-cell office:value-type="float" office:value="7385487097" table:style-name="ce23">
            <text:p>7,385,487,097</text:p>
          </table:table-cell>
          <table:table-cell office:value-type="float" office:value="118418952" table:style-name="ce23">
            <text:p>118,418,952</text:p>
          </table:table-cell>
          <table:table-cell office:value-type="float" office:value="8685180354" table:style-name="ce23">
            <text:p>8,685,180,354</text:p>
          </table:table-cell>
          <table:table-cell office:value-type="float" office:value="17549103908" table:style-name="ce23">
            <text:p>17,549,103,908</text:p>
          </table:table-cell>
          <table:table-cell office:value-type="float" office:value="14268039035" table:style-name="ce23">
            <text:p>14,268,039,035</text:p>
          </table:table-cell>
          <table:table-cell office:value-type="float" office:value="335189271" table:style-name="ce23">
            <text:p>335,189,271</text:p>
          </table:table-cell>
          <table:table-cell office:value-type="float" office:value="48785477956" table:style-name="ce23">
            <text:p>48,785,477,956</text:p>
          </table:table-cell>
          <table:table-cell office:value-type="float" office:value="3283487075" table:style-name="ce23">
            <text:p>3,283,487,075</text:p>
          </table:table-cell>
          <table:table-cell office:value-type="float" office:value="2672568272" table:style-name="ce23">
            <text:p>2,672,568,272</text:p>
          </table:table-cell>
          <table:table-cell office:value-type="float" office:value="0" table:style-name="ce23">
            <text:p>0</text:p>
          </table:table-cell>
          <table:table-cell office:value-type="float" office:value="300694961" table:style-name="ce23">
            <text:p>300,694,961</text:p>
          </table:table-cell>
          <table:table-cell office:value-type="float" office:value="387568955" table:style-name="ce23">
            <text:p>387,568,955</text:p>
          </table:table-cell>
          <table:table-cell office:value-type="float" office:value="47889516" table:style-name="ce23">
            <text:p>47,889,516</text:p>
          </table:table-cell>
          <table:table-cell office:value-type="float" office:value="3312942672" table:style-name="ce23">
            <text:p>3,312,942,672</text:p>
          </table:table-cell>
          <table:table-cell office:value-type="float" office:value="29455597" table:style-name="ce24">
            <text:p>29,455,59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9177798" table:style-name="ce25">
            <text:p>9,177,798</text:p>
          </table:table-cell>
          <table:table-cell office:value-type="float" office:value="174505839" table:style-name="ce26">
            <text:p>174,505,839</text:p>
          </table:table-cell>
          <table:table-cell office:value-type="float" office:value="25421806" table:style-name="ce26">
            <text:p>25,421,806</text:p>
          </table:table-cell>
          <table:table-cell office:value-type="float" office:value="290514441" table:style-name="ce26">
            <text:p>290,514,441</text:p>
          </table:table-cell>
          <table:table-cell office:value-type="float" office:value="5788872" table:style-name="ce26">
            <text:p>5,788,872</text:p>
          </table:table-cell>
          <table:table-cell office:value-type="float" office:value="1117215" table:style-name="ce26">
            <text:p>1,117,215</text:p>
          </table:table-cell>
          <table:table-cell office:value-type="float" office:value="7450000" table:style-name="ce26">
            <text:p>7,450,000</text:p>
          </table:table-cell>
          <table:table-cell office:value-type="float" office:value="513975971" table:style-name="ce26">
            <text:p>513,975,971</text:p>
          </table:table-cell>
          <table:table-cell office:value-type="float" office:value="45313935" table:style-name="ce26">
            <text:p>45,313,935</text:p>
          </table:table-cell>
          <table:table-cell office:value-type="float" office:value="79562193" table:style-name="ce26">
            <text:p>79,562,193</text:p>
          </table:table-cell>
          <table:table-cell office:value-type="float" office:value="0" table:style-name="ce26">
            <text:p>0</text:p>
          </table:table-cell>
          <table:table-cell office:value-type="float" office:value="435165" table:style-name="ce26">
            <text:p>435,165</text:p>
          </table:table-cell>
          <table:table-cell office:value-type="float" office:value="67929" table:style-name="ce26">
            <text:p>67,929</text:p>
          </table:table-cell>
          <table:table-cell office:value-type="float" office:value="66269" table:style-name="ce26">
            <text:p>66,269</text:p>
          </table:table-cell>
          <table:table-cell office:value-type="float" office:value="79999018" table:style-name="ce26">
            <text:p>79,999,018</text:p>
          </table:table-cell>
          <table:table-cell office:value-type="float" office:value="34685083" table:style-name="ce27">
            <text:p>34,685,08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644688" table:style-name="ce25">
            <text:p>6,644,688</text:p>
          </table:table-cell>
          <table:table-cell office:value-type="float" office:value="105068327" table:style-name="ce26">
            <text:p>105,068,327</text:p>
          </table:table-cell>
          <table:table-cell office:value-type="float" office:value="0" table:style-name="ce26">
            <text:p>0</text:p>
          </table:table-cell>
          <table:table-cell office:value-type="float" office:value="49216261" table:style-name="ce26">
            <text:p>49,216,261</text:p>
          </table:table-cell>
          <table:table-cell office:value-type="float" office:value="273044059" table:style-name="ce26">
            <text:p>273,044,059</text:p>
          </table:table-cell>
          <table:table-cell office:value-type="float" office:value="361269641" table:style-name="ce26">
            <text:p>361,269,641</text:p>
          </table:table-cell>
          <table:table-cell office:value-type="float" office:value="0" table:style-name="ce26">
            <text:p>0</text:p>
          </table:table-cell>
          <table:table-cell office:value-type="float" office:value="795242976" table:style-name="ce26">
            <text:p>795,242,976</text:p>
          </table:table-cell>
          <table:table-cell office:value-type="float" office:value="50866180" table:style-name="ce26">
            <text:p>50,866,180</text:p>
          </table:table-cell>
          <table:table-cell office:value-type="float" office:value="27949424" table:style-name="ce26">
            <text:p>27,949,424</text:p>
          </table:table-cell>
          <table:table-cell office:value-type="float" office:value="8806688" table:style-name="ce26">
            <text:p>8,806,688</text:p>
          </table:table-cell>
          <table:table-cell office:value-type="float" office:value="3436568" table:style-name="ce26">
            <text:p>3,436,568</text:p>
          </table:table-cell>
          <table:table-cell office:value-type="float" office:value="13237367" table:style-name="ce26">
            <text:p>13,237,367</text:p>
          </table:table-cell>
          <table:table-cell office:value-type="float" office:value="372581" table:style-name="ce26">
            <text:p>372,581</text:p>
          </table:table-cell>
          <table:table-cell office:value-type="float" office:value="53057466" table:style-name="ce26">
            <text:p>53,057,466</text:p>
          </table:table-cell>
          <table:table-cell office:value-type="float" office:value="2191286" table:style-name="ce27">
            <text:p>2,191,28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593560" table:style-name="ce25">
            <text:p>8,593,560</text:p>
          </table:table-cell>
          <table:table-cell office:value-type="float" office:value="354307165" table:style-name="ce26">
            <text:p>354,307,165</text:p>
          </table:table-cell>
          <table:table-cell office:value-type="float" office:value="0" table:style-name="ce26">
            <text:p>0</text:p>
          </table:table-cell>
          <table:table-cell office:value-type="float" office:value="51952291" table:style-name="ce26">
            <text:p>51,952,291</text:p>
          </table:table-cell>
          <table:table-cell office:value-type="float" office:value="842794515" table:style-name="ce26">
            <text:p>842,794,515</text:p>
          </table:table-cell>
          <table:table-cell office:value-type="float" office:value="298322191" table:style-name="ce26">
            <text:p>298,322,191</text:p>
          </table:table-cell>
          <table:table-cell office:value-type="float" office:value="0" table:style-name="ce26">
            <text:p>0</text:p>
          </table:table-cell>
          <table:table-cell office:value-type="float" office:value="1555969722" table:style-name="ce26">
            <text:p>1,555,969,722</text:p>
          </table:table-cell>
          <table:table-cell office:value-type="float" office:value="112001246" table:style-name="ce26">
            <text:p>112,001,246</text:p>
          </table:table-cell>
          <table:table-cell office:value-type="float" office:value="61426168" table:style-name="ce26">
            <text:p>61,426,168</text:p>
          </table:table-cell>
          <table:table-cell office:value-type="float" office:value="13999021" table:style-name="ce26">
            <text:p>13,999,021</text:p>
          </table:table-cell>
          <table:table-cell office:value-type="float" office:value="11093566" table:style-name="ce26">
            <text:p>11,093,566</text:p>
          </table:table-cell>
          <table:table-cell office:value-type="float" office:value="32589290" table:style-name="ce26">
            <text:p>32,589,290</text:p>
          </table:table-cell>
          <table:table-cell office:value-type="float" office:value="98459" table:style-name="ce26">
            <text:p>98,459</text:p>
          </table:table-cell>
          <table:table-cell office:value-type="float" office:value="119009586" table:style-name="ce26">
            <text:p>119,009,586</text:p>
          </table:table-cell>
          <table:table-cell office:value-type="float" office:value="7008340" table:style-name="ce27">
            <text:p>7,008,34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80830" table:style-name="ce25">
            <text:p>180,830</text:p>
          </table:table-cell>
          <table:table-cell office:value-type="float" office:value="24125010" table:style-name="ce26">
            <text:p>24,125,010</text:p>
          </table:table-cell>
          <table:table-cell office:value-type="float" office:value="0" table:style-name="ce26">
            <text:p>0</text:p>
          </table:table-cell>
          <table:table-cell office:value-type="float" office:value="2133629" table:style-name="ce26">
            <text:p>2,133,629</text:p>
          </table:table-cell>
          <table:table-cell office:value-type="float" office:value="34333365" table:style-name="ce26">
            <text:p>34,333,365</text:p>
          </table:table-cell>
          <table:table-cell office:value-type="float" office:value="11284281" table:style-name="ce26">
            <text:p>11,284,281</text:p>
          </table:table-cell>
          <table:table-cell office:value-type="float" office:value="0" table:style-name="ce26">
            <text:p>0</text:p>
          </table:table-cell>
          <table:table-cell office:value-type="float" office:value="72057115" table:style-name="ce26">
            <text:p>72,057,115</text:p>
          </table:table-cell>
          <table:table-cell office:value-type="float" office:value="5544622" table:style-name="ce26">
            <text:p>5,544,622</text:p>
          </table:table-cell>
          <table:table-cell office:value-type="float" office:value="3028313" table:style-name="ce26">
            <text:p>3,028,313</text:p>
          </table:table-cell>
          <table:table-cell office:value-type="float" office:value="828836" table:style-name="ce26">
            <text:p>828,836</text:p>
          </table:table-cell>
          <table:table-cell office:value-type="float" office:value="637782" table:style-name="ce26">
            <text:p>637,782</text:p>
          </table:table-cell>
          <table:table-cell office:value-type="float" office:value="1647179" table:style-name="ce26">
            <text:p>1,647,179</text:p>
          </table:table-cell>
          <table:table-cell office:value-type="float" office:value="15" table:style-name="ce26">
            <text:p>15</text:p>
          </table:table-cell>
          <table:table-cell office:value-type="float" office:value="6142095" table:style-name="ce26">
            <text:p>6,142,095</text:p>
          </table:table-cell>
          <table:table-cell office:value-type="float" office:value="597473" table:style-name="ce27">
            <text:p>597,47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68656215" table:style-name="ce28">
            <text:p>468,656,215</text:p>
          </table:table-cell>
          <table:table-cell office:value-type="float" office:value="8043493438" table:style-name="ce29">
            <text:p>8,043,493,438</text:p>
          </table:table-cell>
          <table:table-cell office:value-type="float" office:value="143840758" table:style-name="ce29">
            <text:p>143,840,758</text:p>
          </table:table-cell>
          <table:table-cell office:value-type="float" office:value="9078996976" table:style-name="ce29">
            <text:p>9,078,996,976</text:p>
          </table:table-cell>
          <table:table-cell office:value-type="float" office:value="18705064719" table:style-name="ce29">
            <text:p>18,705,064,719</text:p>
          </table:table-cell>
          <table:table-cell office:value-type="float" office:value="14940032363" table:style-name="ce29">
            <text:p>14,940,032,363</text:p>
          </table:table-cell>
          <table:table-cell office:value-type="float" office:value="342639271" table:style-name="ce29">
            <text:p>342,639,271</text:p>
          </table:table-cell>
          <table:table-cell office:value-type="float" office:value="51722723740" table:style-name="ce29">
            <text:p>51,722,723,740</text:p>
          </table:table-cell>
          <table:table-cell office:value-type="float" office:value="3497213058" table:style-name="ce29">
            <text:p>3,497,213,058</text:p>
          </table:table-cell>
          <table:table-cell office:value-type="float" office:value="2844534370" table:style-name="ce29">
            <text:p>2,844,534,370</text:p>
          </table:table-cell>
          <table:table-cell office:value-type="float" office:value="23634545" table:style-name="ce29">
            <text:p>23,634,545</text:p>
          </table:table-cell>
          <table:table-cell office:value-type="float" office:value="316298042" table:style-name="ce29">
            <text:p>316,298,042</text:p>
          </table:table-cell>
          <table:table-cell office:value-type="float" office:value="435110720" table:style-name="ce29">
            <text:p>435,110,720</text:p>
          </table:table-cell>
          <table:table-cell office:value-type="float" office:value="48426840" table:style-name="ce29">
            <text:p>48,426,840</text:p>
          </table:table-cell>
          <table:table-cell office:value-type="float" office:value="3571150837" table:style-name="ce29">
            <text:p>3,571,150,837</text:p>
          </table:table-cell>
          <table:table-cell office:value-type="float" office:value="73937779" table:style-name="ce30">
            <text:p>73,937,779</text:p>
          </table:table-cell>
          <table:table-cell table:number-columns-repeated="16366"/>
        </table:table-row>
        <table:table-row table:style-name="ro1">
          <table:table-cell office:value-type="float" office:value="11402" table:style-name="ce2">
            <text:p>11402</text:p>
          </table:table-cell>
          <table:table-cell office:value-type="string" table:style-name="ce2">
            <text:p>本國銀行</text:p>
          </table:table-cell>
          <table:table-cell office:value-type="float" office:value="406771046" table:style-name="ce22">
            <text:p>406,771,046</text:p>
          </table:table-cell>
          <table:table-cell office:value-type="float" office:value="7217471256" table:style-name="ce23">
            <text:p>7,217,471,256</text:p>
          </table:table-cell>
          <table:table-cell office:value-type="float" office:value="135438077" table:style-name="ce23">
            <text:p>135,438,077</text:p>
          </table:table-cell>
          <table:table-cell office:value-type="float" office:value="8871256999" table:style-name="ce23">
            <text:p>8,871,256,999</text:p>
          </table:table-cell>
          <table:table-cell office:value-type="float" office:value="17715981933" table:style-name="ce23">
            <text:p>17,715,981,933</text:p>
          </table:table-cell>
          <table:table-cell office:value-type="float" office:value="14367170759" table:style-name="ce23">
            <text:p>14,367,170,759</text:p>
          </table:table-cell>
          <table:table-cell office:value-type="float" office:value="337620693" table:style-name="ce23">
            <text:p>337,620,693</text:p>
          </table:table-cell>
          <table:table-cell office:value-type="float" office:value="49051710763" table:style-name="ce23">
            <text:p>49,051,710,763</text:p>
          </table:table-cell>
          <table:table-cell office:value-type="float" office:value="3295383688" table:style-name="ce23">
            <text:p>3,295,383,688</text:p>
          </table:table-cell>
          <table:table-cell office:value-type="float" office:value="2821302824" table:style-name="ce23">
            <text:p>2,821,302,824</text:p>
          </table:table-cell>
          <table:table-cell office:value-type="float" office:value="0" table:style-name="ce23">
            <text:p>0</text:p>
          </table:table-cell>
          <table:table-cell office:value-type="float" office:value="227008428" table:style-name="ce23">
            <text:p>227,008,428</text:p>
          </table:table-cell>
          <table:table-cell office:value-type="float" office:value="285280820" table:style-name="ce23">
            <text:p>285,280,820</text:p>
          </table:table-cell>
          <table:table-cell office:value-type="float" office:value="37797694" table:style-name="ce23">
            <text:p>37,797,694</text:p>
          </table:table-cell>
          <table:table-cell office:value-type="float" office:value="3295794378" table:style-name="ce23">
            <text:p>3,295,794,378</text:p>
          </table:table-cell>
          <table:table-cell office:value-type="float" office:value="410690" table:style-name="ce24">
            <text:p>410,69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9116834" table:style-name="ce25">
            <text:p>9,116,834</text:p>
          </table:table-cell>
          <table:table-cell office:value-type="float" office:value="182316862" table:style-name="ce26">
            <text:p>182,316,862</text:p>
          </table:table-cell>
          <table:table-cell office:value-type="float" office:value="24077641" table:style-name="ce26">
            <text:p>24,077,641</text:p>
          </table:table-cell>
          <table:table-cell office:value-type="float" office:value="275744943" table:style-name="ce26">
            <text:p>275,744,943</text:p>
          </table:table-cell>
          <table:table-cell office:value-type="float" office:value="6089946" table:style-name="ce26">
            <text:p>6,089,946</text:p>
          </table:table-cell>
          <table:table-cell office:value-type="float" office:value="1123307" table:style-name="ce26">
            <text:p>1,123,307</text:p>
          </table:table-cell>
          <table:table-cell office:value-type="float" office:value="7450000" table:style-name="ce26">
            <text:p>7,450,000</text:p>
          </table:table-cell>
          <table:table-cell office:value-type="float" office:value="505919533" table:style-name="ce26">
            <text:p>505,919,533</text:p>
          </table:table-cell>
          <table:table-cell office:value-type="float" office:value="44673579" table:style-name="ce26">
            <text:p>44,673,579</text:p>
          </table:table-cell>
          <table:table-cell office:value-type="float" office:value="78578968" table:style-name="ce26">
            <text:p>78,578,968</text:p>
          </table:table-cell>
          <table:table-cell office:value-type="float" office:value="0" table:style-name="ce26">
            <text:p>0</text:p>
          </table:table-cell>
          <table:table-cell office:value-type="float" office:value="430844" table:style-name="ce26">
            <text:p>430,844</text:p>
          </table:table-cell>
          <table:table-cell office:value-type="float" office:value="55026" table:style-name="ce26">
            <text:p>55,026</text:p>
          </table:table-cell>
          <table:table-cell office:value-type="float" office:value="90772" table:style-name="ce26">
            <text:p>90,772</text:p>
          </table:table-cell>
          <table:table-cell office:value-type="float" office:value="78974066" table:style-name="ce26">
            <text:p>78,974,066</text:p>
          </table:table-cell>
          <table:table-cell office:value-type="float" office:value="34300487" table:style-name="ce27">
            <text:p>34,300,48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072445" table:style-name="ce25">
            <text:p>6,072,445</text:p>
          </table:table-cell>
          <table:table-cell office:value-type="float" office:value="102967438" table:style-name="ce26">
            <text:p>102,967,438</text:p>
          </table:table-cell>
          <table:table-cell office:value-type="float" office:value="0" table:style-name="ce26">
            <text:p>0</text:p>
          </table:table-cell>
          <table:table-cell office:value-type="float" office:value="49843510" table:style-name="ce26">
            <text:p>49,843,510</text:p>
          </table:table-cell>
          <table:table-cell office:value-type="float" office:value="271946371" table:style-name="ce26">
            <text:p>271,946,371</text:p>
          </table:table-cell>
          <table:table-cell office:value-type="float" office:value="363816239" table:style-name="ce26">
            <text:p>363,816,239</text:p>
          </table:table-cell>
          <table:table-cell office:value-type="float" office:value="0" table:style-name="ce26">
            <text:p>0</text:p>
          </table:table-cell>
          <table:table-cell office:value-type="float" office:value="794646003" table:style-name="ce26">
            <text:p>794,646,003</text:p>
          </table:table-cell>
          <table:table-cell office:value-type="float" office:value="50666189" table:style-name="ce26">
            <text:p>50,666,189</text:p>
          </table:table-cell>
          <table:table-cell office:value-type="float" office:value="27976400" table:style-name="ce26">
            <text:p>27,976,400</text:p>
          </table:table-cell>
          <table:table-cell office:value-type="float" office:value="11161415" table:style-name="ce26">
            <text:p>11,161,415</text:p>
          </table:table-cell>
          <table:table-cell office:value-type="float" office:value="3166007" table:style-name="ce26">
            <text:p>3,166,007</text:p>
          </table:table-cell>
          <table:table-cell office:value-type="float" office:value="9714025" table:style-name="ce26">
            <text:p>9,714,025</text:p>
          </table:table-cell>
          <table:table-cell office:value-type="float" office:value="450744" table:style-name="ce26">
            <text:p>450,744</text:p>
          </table:table-cell>
          <table:table-cell office:value-type="float" office:value="51567103" table:style-name="ce26">
            <text:p>51,567,103</text:p>
          </table:table-cell>
          <table:table-cell office:value-type="float" office:value="900914" table:style-name="ce27">
            <text:p>900,91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010913" table:style-name="ce25">
            <text:p>8,010,913</text:p>
          </table:table-cell>
          <table:table-cell office:value-type="float" office:value="353069289" table:style-name="ce26">
            <text:p>353,069,289</text:p>
          </table:table-cell>
          <table:table-cell office:value-type="float" office:value="0" table:style-name="ce26">
            <text:p>0</text:p>
          </table:table-cell>
          <table:table-cell office:value-type="float" office:value="49119644" table:style-name="ce26">
            <text:p>49,119,644</text:p>
          </table:table-cell>
          <table:table-cell office:value-type="float" office:value="842795040" table:style-name="ce26">
            <text:p>842,795,040</text:p>
          </table:table-cell>
          <table:table-cell office:value-type="float" office:value="302611976" table:style-name="ce26">
            <text:p>302,611,976</text:p>
          </table:table-cell>
          <table:table-cell office:value-type="float" office:value="0" table:style-name="ce26">
            <text:p>0</text:p>
          </table:table-cell>
          <table:table-cell office:value-type="float" office:value="1555606862" table:style-name="ce26">
            <text:p>1,555,606,862</text:p>
          </table:table-cell>
          <table:table-cell office:value-type="float" office:value="111843938" table:style-name="ce26">
            <text:p>111,843,938</text:p>
          </table:table-cell>
          <table:table-cell office:value-type="float" office:value="61601055" table:style-name="ce26">
            <text:p>61,601,055</text:p>
          </table:table-cell>
          <table:table-cell office:value-type="float" office:value="17385768" table:style-name="ce26">
            <text:p>17,385,768</text:p>
          </table:table-cell>
          <table:table-cell office:value-type="float" office:value="10348193" table:style-name="ce26">
            <text:p>10,348,193</text:p>
          </table:table-cell>
          <table:table-cell office:value-type="float" office:value="27056231" table:style-name="ce26">
            <text:p>27,056,231</text:p>
          </table:table-cell>
          <table:table-cell office:value-type="float" office:value="97031" table:style-name="ce26">
            <text:p>97,031</text:p>
          </table:table-cell>
          <table:table-cell office:value-type="float" office:value="116294216" table:style-name="ce26">
            <text:p>116,294,216</text:p>
          </table:table-cell>
          <table:table-cell office:value-type="float" office:value="4450278" table:style-name="ce27">
            <text:p>4,450,27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68886" table:style-name="ce25">
            <text:p>168,886</text:p>
          </table:table-cell>
          <table:table-cell office:value-type="float" office:value="24359632" table:style-name="ce26">
            <text:p>24,359,632</text:p>
          </table:table-cell>
          <table:table-cell office:value-type="float" office:value="0" table:style-name="ce26">
            <text:p>0</text:p>
          </table:table-cell>
          <table:table-cell office:value-type="float" office:value="2093755" table:style-name="ce26">
            <text:p>2,093,755</text:p>
          </table:table-cell>
          <table:table-cell office:value-type="float" office:value="34220441" table:style-name="ce26">
            <text:p>34,220,441</text:p>
          </table:table-cell>
          <table:table-cell office:value-type="float" office:value="11386142" table:style-name="ce26">
            <text:p>11,386,142</text:p>
          </table:table-cell>
          <table:table-cell office:value-type="float" office:value="0" table:style-name="ce26">
            <text:p>0</text:p>
          </table:table-cell>
          <table:table-cell office:value-type="float" office:value="72228856" table:style-name="ce26">
            <text:p>72,228,856</text:p>
          </table:table-cell>
          <table:table-cell office:value-type="float" office:value="5563858" table:style-name="ce26">
            <text:p>5,563,858</text:p>
          </table:table-cell>
          <table:table-cell office:value-type="float" office:value="3049325" table:style-name="ce26">
            <text:p>3,049,325</text:p>
          </table:table-cell>
          <table:table-cell office:value-type="float" office:value="883493" table:style-name="ce26">
            <text:p>883,493</text:p>
          </table:table-cell>
          <table:table-cell office:value-type="float" office:value="605159" table:style-name="ce26">
            <text:p>605,159</text:p>
          </table:table-cell>
          <table:table-cell office:value-type="float" office:value="1541792" table:style-name="ce26">
            <text:p>1,541,792</text:p>
          </table:table-cell>
          <table:table-cell office:value-type="float" office:value="139" table:style-name="ce26">
            <text:p>139</text:p>
          </table:table-cell>
          <table:table-cell office:value-type="float" office:value="6079630" table:style-name="ce26">
            <text:p>6,079,630</text:p>
          </table:table-cell>
          <table:table-cell office:value-type="float" office:value="515772" table:style-name="ce27">
            <text:p>515,77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30140124" table:style-name="ce28">
            <text:p>430,140,124</text:p>
          </table:table-cell>
          <table:table-cell office:value-type="float" office:value="7880184477" table:style-name="ce29">
            <text:p>7,880,184,477</text:p>
          </table:table-cell>
          <table:table-cell office:value-type="float" office:value="159515718" table:style-name="ce29">
            <text:p>159,515,718</text:p>
          </table:table-cell>
          <table:table-cell office:value-type="float" office:value="9248058851" table:style-name="ce29">
            <text:p>9,248,058,851</text:p>
          </table:table-cell>
          <table:table-cell office:value-type="float" office:value="18871033731" table:style-name="ce29">
            <text:p>18,871,033,731</text:p>
          </table:table-cell>
          <table:table-cell office:value-type="float" office:value="15046108423" table:style-name="ce29">
            <text:p>15,046,108,423</text:p>
          </table:table-cell>
          <table:table-cell office:value-type="float" office:value="345070693" table:style-name="ce29">
            <text:p>345,070,693</text:p>
          </table:table-cell>
          <table:table-cell office:value-type="float" office:value="51980112017" table:style-name="ce29">
            <text:p>51,980,112,017</text:p>
          </table:table-cell>
          <table:table-cell office:value-type="float" office:value="3508131252" table:style-name="ce29">
            <text:p>3,508,131,252</text:p>
          </table:table-cell>
          <table:table-cell office:value-type="float" office:value="2992508572" table:style-name="ce29">
            <text:p>2,992,508,572</text:p>
          </table:table-cell>
          <table:table-cell office:value-type="float" office:value="29430676" table:style-name="ce29">
            <text:p>29,430,676</text:p>
          </table:table-cell>
          <table:table-cell office:value-type="float" office:value="241558631" table:style-name="ce29">
            <text:p>241,558,631</text:p>
          </table:table-cell>
          <table:table-cell office:value-type="float" office:value="323647894" table:style-name="ce29">
            <text:p>323,647,894</text:p>
          </table:table-cell>
          <table:table-cell office:value-type="float" office:value="38436380" table:style-name="ce29">
            <text:p>38,436,380</text:p>
          </table:table-cell>
          <table:table-cell office:value-type="float" office:value="3548709393" table:style-name="ce29">
            <text:p>3,548,709,393</text:p>
          </table:table-cell>
          <table:table-cell office:value-type="float" office:value="40578141" table:style-name="ce30">
            <text:p>40,578,141</text:p>
          </table:table-cell>
          <table:table-cell table:number-columns-repeated="16366"/>
        </table:table-row>
        <table:table-row table:style-name="ro1">
          <table:table-cell office:value-type="float" office:value="11403" table:style-name="ce2">
            <text:p>11403</text:p>
          </table:table-cell>
          <table:table-cell office:value-type="string" table:style-name="ce2">
            <text:p>本國銀行</text:p>
          </table:table-cell>
          <table:table-cell office:value-type="float" office:value="410184611" table:style-name="ce22">
            <text:p>410,184,611</text:p>
          </table:table-cell>
          <table:table-cell office:value-type="float" office:value="7367949143" table:style-name="ce23">
            <text:p>7,367,949,143</text:p>
          </table:table-cell>
          <table:table-cell office:value-type="float" office:value="174478969" table:style-name="ce23">
            <text:p>174,478,969</text:p>
          </table:table-cell>
          <table:table-cell office:value-type="float" office:value="8962034014" table:style-name="ce23">
            <text:p>8,962,034,014</text:p>
          </table:table-cell>
          <table:table-cell office:value-type="float" office:value="17523186172" table:style-name="ce23">
            <text:p>17,523,186,172</text:p>
          </table:table-cell>
          <table:table-cell office:value-type="float" office:value="14445288061" table:style-name="ce23">
            <text:p>14,445,288,061</text:p>
          </table:table-cell>
          <table:table-cell office:value-type="float" office:value="339801689" table:style-name="ce23">
            <text:p>339,801,689</text:p>
          </table:table-cell>
          <table:table-cell office:value-type="float" office:value="49222922659" table:style-name="ce23">
            <text:p>49,222,922,659</text:p>
          </table:table-cell>
          <table:table-cell office:value-type="float" office:value="3345077207" table:style-name="ce23">
            <text:p>3,345,077,207</text:p>
          </table:table-cell>
          <table:table-cell office:value-type="float" office:value="2918974496" table:style-name="ce23">
            <text:p>2,918,974,496</text:p>
          </table:table-cell>
          <table:table-cell office:value-type="float" office:value="0" table:style-name="ce23">
            <text:p>0</text:p>
          </table:table-cell>
          <table:table-cell office:value-type="float" office:value="229019465" table:style-name="ce23">
            <text:p>229,019,465</text:p>
          </table:table-cell>
          <table:table-cell office:value-type="float" office:value="248412611" table:style-name="ce23">
            <text:p>248,412,611</text:p>
          </table:table-cell>
          <table:table-cell office:value-type="float" office:value="36553879" table:style-name="ce23">
            <text:p>36,553,879</text:p>
          </table:table-cell>
          <table:table-cell office:value-type="float" office:value="3359852693" table:style-name="ce23">
            <text:p>3,359,852,693</text:p>
          </table:table-cell>
          <table:table-cell office:value-type="float" office:value="14775486" table:style-name="ce24">
            <text:p>14,775,48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9418142" table:style-name="ce25">
            <text:p>9,418,142</text:p>
          </table:table-cell>
          <table:table-cell office:value-type="float" office:value="182349871" table:style-name="ce26">
            <text:p>182,349,871</text:p>
          </table:table-cell>
          <table:table-cell office:value-type="float" office:value="25756254" table:style-name="ce26">
            <text:p>25,756,254</text:p>
          </table:table-cell>
          <table:table-cell office:value-type="float" office:value="302042696" table:style-name="ce26">
            <text:p>302,042,696</text:p>
          </table:table-cell>
          <table:table-cell office:value-type="float" office:value="4514309" table:style-name="ce26">
            <text:p>4,514,309</text:p>
          </table:table-cell>
          <table:table-cell office:value-type="float" office:value="1126627" table:style-name="ce26">
            <text:p>1,126,627</text:p>
          </table:table-cell>
          <table:table-cell office:value-type="float" office:value="7450000" table:style-name="ce26">
            <text:p>7,450,000</text:p>
          </table:table-cell>
          <table:table-cell office:value-type="float" office:value="532657899" table:style-name="ce26">
            <text:p>532,657,899</text:p>
          </table:table-cell>
          <table:table-cell office:value-type="float" office:value="46838017" table:style-name="ce26">
            <text:p>46,838,017</text:p>
          </table:table-cell>
          <table:table-cell office:value-type="float" office:value="69158650" table:style-name="ce26">
            <text:p>69,158,650</text:p>
          </table:table-cell>
          <table:table-cell office:value-type="float" office:value="0" table:style-name="ce26">
            <text:p>0</text:p>
          </table:table-cell>
          <table:table-cell office:value-type="float" office:value="435006" table:style-name="ce26">
            <text:p>435,006</text:p>
          </table:table-cell>
          <table:table-cell office:value-type="float" office:value="58140" table:style-name="ce26">
            <text:p>58,140</text:p>
          </table:table-cell>
          <table:table-cell office:value-type="float" office:value="66042" table:style-name="ce26">
            <text:p>66,042</text:p>
          </table:table-cell>
          <table:table-cell office:value-type="float" office:value="69585754" table:style-name="ce26">
            <text:p>69,585,754</text:p>
          </table:table-cell>
          <table:table-cell office:value-type="float" office:value="22747737" table:style-name="ce27">
            <text:p>22,747,73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996810" table:style-name="ce25">
            <text:p>5,996,810</text:p>
          </table:table-cell>
          <table:table-cell office:value-type="float" office:value="102305457" table:style-name="ce26">
            <text:p>102,305,457</text:p>
          </table:table-cell>
          <table:table-cell office:value-type="float" office:value="0" table:style-name="ce26">
            <text:p>0</text:p>
          </table:table-cell>
          <table:table-cell office:value-type="float" office:value="50806912" table:style-name="ce26">
            <text:p>50,806,912</text:p>
          </table:table-cell>
          <table:table-cell office:value-type="float" office:value="268032774" table:style-name="ce26">
            <text:p>268,032,774</text:p>
          </table:table-cell>
          <table:table-cell office:value-type="float" office:value="365971427" table:style-name="ce26">
            <text:p>365,971,427</text:p>
          </table:table-cell>
          <table:table-cell office:value-type="float" office:value="0" table:style-name="ce26">
            <text:p>0</text:p>
          </table:table-cell>
          <table:table-cell office:value-type="float" office:value="793113380" table:style-name="ce26">
            <text:p>793,113,380</text:p>
          </table:table-cell>
          <table:table-cell office:value-type="float" office:value="50497156" table:style-name="ce26">
            <text:p>50,497,156</text:p>
          </table:table-cell>
          <table:table-cell office:value-type="float" office:value="27866405" table:style-name="ce26">
            <text:p>27,866,405</text:p>
          </table:table-cell>
          <table:table-cell office:value-type="float" office:value="11811728" table:style-name="ce26">
            <text:p>11,811,728</text:p>
          </table:table-cell>
          <table:table-cell office:value-type="float" office:value="3160685" table:style-name="ce26">
            <text:p>3,160,685</text:p>
          </table:table-cell>
          <table:table-cell office:value-type="float" office:value="8845504" table:style-name="ce26">
            <text:p>8,845,504</text:p>
          </table:table-cell>
          <table:table-cell office:value-type="float" office:value="394857" table:style-name="ce26">
            <text:p>394,857</text:p>
          </table:table-cell>
          <table:table-cell office:value-type="float" office:value="51289465" table:style-name="ce26">
            <text:p>51,289,465</text:p>
          </table:table-cell>
          <table:table-cell office:value-type="float" office:value="792309" table:style-name="ce27">
            <text:p>792,30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911705" table:style-name="ce25">
            <text:p>7,911,705</text:p>
          </table:table-cell>
          <table:table-cell office:value-type="float" office:value="352445217" table:style-name="ce26">
            <text:p>352,445,217</text:p>
          </table:table-cell>
          <table:table-cell office:value-type="float" office:value="0" table:style-name="ce26">
            <text:p>0</text:p>
          </table:table-cell>
          <table:table-cell office:value-type="float" office:value="47293886" table:style-name="ce26">
            <text:p>47,293,886</text:p>
          </table:table-cell>
          <table:table-cell office:value-type="float" office:value="837622101" table:style-name="ce26">
            <text:p>837,622,101</text:p>
          </table:table-cell>
          <table:table-cell office:value-type="float" office:value="306238708" table:style-name="ce26">
            <text:p>306,238,708</text:p>
          </table:table-cell>
          <table:table-cell office:value-type="float" office:value="0" table:style-name="ce26">
            <text:p>0</text:p>
          </table:table-cell>
          <table:table-cell office:value-type="float" office:value="1551511617" table:style-name="ce26">
            <text:p>1,551,511,617</text:p>
          </table:table-cell>
          <table:table-cell office:value-type="float" office:value="111500618" table:style-name="ce26">
            <text:p>111,500,618</text:p>
          </table:table-cell>
          <table:table-cell office:value-type="float" office:value="61517330" table:style-name="ce26">
            <text:p>61,517,330</text:p>
          </table:table-cell>
          <table:table-cell office:value-type="float" office:value="18941430" table:style-name="ce26">
            <text:p>18,941,430</text:p>
          </table:table-cell>
          <table:table-cell office:value-type="float" office:value="10670498" table:style-name="ce26">
            <text:p>10,670,498</text:p>
          </table:table-cell>
          <table:table-cell office:value-type="float" office:value="23967426" table:style-name="ce26">
            <text:p>23,967,426</text:p>
          </table:table-cell>
          <table:table-cell office:value-type="float" office:value="86579" table:style-name="ce26">
            <text:p>86,579</text:p>
          </table:table-cell>
          <table:table-cell office:value-type="float" office:value="115010105" table:style-name="ce26">
            <text:p>115,010,105</text:p>
          </table:table-cell>
          <table:table-cell office:value-type="float" office:value="3509487" table:style-name="ce27">
            <text:p>3,509,48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64241" table:style-name="ce25">
            <text:p>164,241</text:p>
          </table:table-cell>
          <table:table-cell office:value-type="float" office:value="24531602" table:style-name="ce26">
            <text:p>24,531,602</text:p>
          </table:table-cell>
          <table:table-cell office:value-type="float" office:value="0" table:style-name="ce26">
            <text:p>0</text:p>
          </table:table-cell>
          <table:table-cell office:value-type="float" office:value="1944913" table:style-name="ce26">
            <text:p>1,944,913</text:p>
          </table:table-cell>
          <table:table-cell office:value-type="float" office:value="34209044" table:style-name="ce26">
            <text:p>34,209,044</text:p>
          </table:table-cell>
          <table:table-cell office:value-type="float" office:value="11544381" table:style-name="ce26">
            <text:p>11,544,381</text:p>
          </table:table-cell>
          <table:table-cell office:value-type="float" office:value="0" table:style-name="ce26">
            <text:p>0</text:p>
          </table:table-cell>
          <table:table-cell office:value-type="float" office:value="72394181" table:style-name="ce26">
            <text:p>72,394,181</text:p>
          </table:table-cell>
          <table:table-cell office:value-type="float" office:value="5580078" table:style-name="ce26">
            <text:p>5,580,078</text:p>
          </table:table-cell>
          <table:table-cell office:value-type="float" office:value="3060182" table:style-name="ce26">
            <text:p>3,060,182</text:p>
          </table:table-cell>
          <table:table-cell office:value-type="float" office:value="962903" table:style-name="ce26">
            <text:p>962,903</text:p>
          </table:table-cell>
          <table:table-cell office:value-type="float" office:value="656036" table:style-name="ce26">
            <text:p>656,036</text:p>
          </table:table-cell>
          <table:table-cell office:value-type="float" office:value="1308924" table:style-name="ce26">
            <text:p>1,308,924</text:p>
          </table:table-cell>
          <table:table-cell office:value-type="float" office:value="534" table:style-name="ce26">
            <text:p>534</text:p>
          </table:table-cell>
          <table:table-cell office:value-type="float" office:value="5987511" table:style-name="ce26">
            <text:p>5,987,511</text:p>
          </table:table-cell>
          <table:table-cell office:value-type="float" office:value="407433" table:style-name="ce27">
            <text:p>407,433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33675509" table:style-name="ce28">
            <text:p>433,675,509</text:p>
          </table:table-cell>
          <table:table-cell office:value-type="float" office:value="8029581290" table:style-name="ce29">
            <text:p>8,029,581,290</text:p>
          </table:table-cell>
          <table:table-cell office:value-type="float" office:value="200235223" table:style-name="ce29">
            <text:p>200,235,223</text:p>
          </table:table-cell>
          <table:table-cell office:value-type="float" office:value="9364122421" table:style-name="ce29">
            <text:p>9,364,122,421</text:p>
          </table:table-cell>
          <table:table-cell office:value-type="float" office:value="18667564400" table:style-name="ce29">
            <text:p>18,667,564,400</text:p>
          </table:table-cell>
          <table:table-cell office:value-type="float" office:value="15130169204" table:style-name="ce29">
            <text:p>15,130,169,204</text:p>
          </table:table-cell>
          <table:table-cell office:value-type="float" office:value="347251689" table:style-name="ce29">
            <text:p>347,251,689</text:p>
          </table:table-cell>
          <table:table-cell office:value-type="float" office:value="52172599736" table:style-name="ce29">
            <text:p>52,172,599,736</text:p>
          </table:table-cell>
          <table:table-cell office:value-type="float" office:value="3559493076" table:style-name="ce29">
            <text:p>3,559,493,076</text:p>
          </table:table-cell>
          <table:table-cell office:value-type="float" office:value="3080577063" table:style-name="ce29">
            <text:p>3,080,577,063</text:p>
          </table:table-cell>
          <table:table-cell office:value-type="float" office:value="31716061" table:style-name="ce29">
            <text:p>31,716,061</text:p>
          </table:table-cell>
          <table:table-cell office:value-type="float" office:value="243941690" table:style-name="ce29">
            <text:p>243,941,690</text:p>
          </table:table-cell>
          <table:table-cell office:value-type="float" office:value="282592605" table:style-name="ce29">
            <text:p>282,592,605</text:p>
          </table:table-cell>
          <table:table-cell office:value-type="float" office:value="37101891" table:style-name="ce29">
            <text:p>37,101,891</text:p>
          </table:table-cell>
          <table:table-cell office:value-type="float" office:value="3601725528" table:style-name="ce29">
            <text:p>3,601,725,528</text:p>
          </table:table-cell>
          <table:table-cell office:value-type="float" office:value="42232452" table:style-name="ce30">
            <text:p>42,232,452</text:p>
          </table:table-cell>
          <table:table-cell table:number-columns-repeated="16366"/>
        </table:table-row>
        <table:table-row table:style-name="ro1">
          <table:table-cell office:value-type="float" office:value="11404" table:style-name="ce2">
            <text:p>11404</text:p>
          </table:table-cell>
          <table:table-cell office:value-type="string" table:style-name="ce2">
            <text:p>本國銀行</text:p>
          </table:table-cell>
          <table:table-cell office:value-type="float" office:value="413728797" table:style-name="ce22">
            <text:p>413,728,797</text:p>
          </table:table-cell>
          <table:table-cell office:value-type="float" office:value="7514038936" table:style-name="ce23">
            <text:p>7,514,038,936</text:p>
          </table:table-cell>
          <table:table-cell office:value-type="float" office:value="156392212" table:style-name="ce23">
            <text:p>156,392,212</text:p>
          </table:table-cell>
          <table:table-cell office:value-type="float" office:value="9036249036" table:style-name="ce23">
            <text:p>9,036,249,036</text:p>
          </table:table-cell>
          <table:table-cell office:value-type="float" office:value="17413371766" table:style-name="ce23">
            <text:p>17,413,371,766</text:p>
          </table:table-cell>
          <table:table-cell office:value-type="float" office:value="14465899396" table:style-name="ce23">
            <text:p>14,465,899,396</text:p>
          </table:table-cell>
          <table:table-cell office:value-type="float" office:value="340532824" table:style-name="ce23">
            <text:p>340,532,824</text:p>
          </table:table-cell>
          <table:table-cell office:value-type="float" office:value="49340212967" table:style-name="ce23">
            <text:p>49,340,212,967</text:p>
          </table:table-cell>
          <table:table-cell office:value-type="float" office:value="3338363238" table:style-name="ce23">
            <text:p>3,338,363,238</text:p>
          </table:table-cell>
          <table:table-cell office:value-type="float" office:value="2903233582" table:style-name="ce23">
            <text:p>2,903,233,582</text:p>
          </table:table-cell>
          <table:table-cell office:value-type="float" office:value="0" table:style-name="ce23">
            <text:p>0</text:p>
          </table:table-cell>
          <table:table-cell office:value-type="float" office:value="236192350" table:style-name="ce23">
            <text:p>236,192,350</text:p>
          </table:table-cell>
          <table:table-cell office:value-type="float" office:value="243014622" table:style-name="ce23">
            <text:p>243,014,622</text:p>
          </table:table-cell>
          <table:table-cell office:value-type="float" office:value="33820195" table:style-name="ce23">
            <text:p>33,820,195</text:p>
          </table:table-cell>
          <table:table-cell office:value-type="float" office:value="3348620359" table:style-name="ce23">
            <text:p>3,348,620,359</text:p>
          </table:table-cell>
          <table:table-cell office:value-type="float" office:value="10257121" table:style-name="ce24">
            <text:p>10,257,12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9164378" table:style-name="ce25">
            <text:p>9,164,378</text:p>
          </table:table-cell>
          <table:table-cell office:value-type="float" office:value="190662594" table:style-name="ce26">
            <text:p>190,662,594</text:p>
          </table:table-cell>
          <table:table-cell office:value-type="float" office:value="22373211" table:style-name="ce26">
            <text:p>22,373,211</text:p>
          </table:table-cell>
          <table:table-cell office:value-type="float" office:value="308039213" table:style-name="ce26">
            <text:p>308,039,213</text:p>
          </table:table-cell>
          <table:table-cell office:value-type="float" office:value="4100021" table:style-name="ce26">
            <text:p>4,100,021</text:p>
          </table:table-cell>
          <table:table-cell office:value-type="float" office:value="1196918" table:style-name="ce26">
            <text:p>1,196,918</text:p>
          </table:table-cell>
          <table:table-cell office:value-type="float" office:value="7449999" table:style-name="ce26">
            <text:p>7,449,999</text:p>
          </table:table-cell>
          <table:table-cell office:value-type="float" office:value="542986334" table:style-name="ce26">
            <text:p>542,986,334</text:p>
          </table:table-cell>
          <table:table-cell office:value-type="float" office:value="46849225" table:style-name="ce26">
            <text:p>46,849,225</text:p>
          </table:table-cell>
          <table:table-cell office:value-type="float" office:value="78434622" table:style-name="ce26">
            <text:p>78,434,622</text:p>
          </table:table-cell>
          <table:table-cell office:value-type="float" office:value="0" table:style-name="ce26">
            <text:p>0</text:p>
          </table:table-cell>
          <table:table-cell office:value-type="float" office:value="424404" table:style-name="ce26">
            <text:p>424,404</text:p>
          </table:table-cell>
          <table:table-cell office:value-type="float" office:value="63010" table:style-name="ce26">
            <text:p>63,010</text:p>
          </table:table-cell>
          <table:table-cell office:value-type="float" office:value="41688" table:style-name="ce26">
            <text:p>41,688</text:p>
          </table:table-cell>
          <table:table-cell office:value-type="float" office:value="78880348" table:style-name="ce26">
            <text:p>78,880,348</text:p>
          </table:table-cell>
          <table:table-cell office:value-type="float" office:value="32031123" table:style-name="ce27">
            <text:p>32,031,12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858137" table:style-name="ce25">
            <text:p>5,858,137</text:p>
          </table:table-cell>
          <table:table-cell office:value-type="float" office:value="102400298" table:style-name="ce26">
            <text:p>102,400,298</text:p>
          </table:table-cell>
          <table:table-cell office:value-type="float" office:value="0" table:style-name="ce26">
            <text:p>0</text:p>
          </table:table-cell>
          <table:table-cell office:value-type="float" office:value="51394679" table:style-name="ce26">
            <text:p>51,394,679</text:p>
          </table:table-cell>
          <table:table-cell office:value-type="float" office:value="265209372" table:style-name="ce26">
            <text:p>265,209,372</text:p>
          </table:table-cell>
          <table:table-cell office:value-type="float" office:value="367557399" table:style-name="ce26">
            <text:p>367,557,399</text:p>
          </table:table-cell>
          <table:table-cell office:value-type="float" office:value="0" table:style-name="ce26">
            <text:p>0</text:p>
          </table:table-cell>
          <table:table-cell office:value-type="float" office:value="792419885" table:style-name="ce26">
            <text:p>792,419,885</text:p>
          </table:table-cell>
          <table:table-cell office:value-type="float" office:value="50422124" table:style-name="ce26">
            <text:p>50,422,124</text:p>
          </table:table-cell>
          <table:table-cell office:value-type="float" office:value="27782733" table:style-name="ce26">
            <text:p>27,782,733</text:p>
          </table:table-cell>
          <table:table-cell office:value-type="float" office:value="11972364" table:style-name="ce26">
            <text:p>11,972,364</text:p>
          </table:table-cell>
          <table:table-cell office:value-type="float" office:value="3184033" table:style-name="ce26">
            <text:p>3,184,033</text:p>
          </table:table-cell>
          <table:table-cell office:value-type="float" office:value="8629992" table:style-name="ce26">
            <text:p>8,629,992</text:p>
          </table:table-cell>
          <table:table-cell office:value-type="float" office:value="444559" table:style-name="ce26">
            <text:p>444,559</text:p>
          </table:table-cell>
          <table:table-cell office:value-type="float" office:value="51124563" table:style-name="ce26">
            <text:p>51,124,563</text:p>
          </table:table-cell>
          <table:table-cell office:value-type="float" office:value="702439" table:style-name="ce27">
            <text:p>702,43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640800" table:style-name="ce25">
            <text:p>7,640,800</text:p>
          </table:table-cell>
          <table:table-cell office:value-type="float" office:value="351029729" table:style-name="ce26">
            <text:p>351,029,729</text:p>
          </table:table-cell>
          <table:table-cell office:value-type="float" office:value="0" table:style-name="ce26">
            <text:p>0</text:p>
          </table:table-cell>
          <table:table-cell office:value-type="float" office:value="47904870" table:style-name="ce26">
            <text:p>47,904,870</text:p>
          </table:table-cell>
          <table:table-cell office:value-type="float" office:value="830226046" table:style-name="ce26">
            <text:p>830,226,046</text:p>
          </table:table-cell>
          <table:table-cell office:value-type="float" office:value="310642242" table:style-name="ce26">
            <text:p>310,642,242</text:p>
          </table:table-cell>
          <table:table-cell office:value-type="float" office:value="0" table:style-name="ce26">
            <text:p>0</text:p>
          </table:table-cell>
          <table:table-cell office:value-type="float" office:value="1547443687" table:style-name="ce26">
            <text:p>1,547,443,687</text:p>
          </table:table-cell>
          <table:table-cell office:value-type="float" office:value="111092348" table:style-name="ce26">
            <text:p>111,092,348</text:p>
          </table:table-cell>
          <table:table-cell office:value-type="float" office:value="61345658" table:style-name="ce26">
            <text:p>61,345,658</text:p>
          </table:table-cell>
          <table:table-cell office:value-type="float" office:value="18949903" table:style-name="ce26">
            <text:p>18,949,903</text:p>
          </table:table-cell>
          <table:table-cell office:value-type="float" office:value="10744793" table:style-name="ce26">
            <text:p>10,744,793</text:p>
          </table:table-cell>
          <table:table-cell office:value-type="float" office:value="23508770" table:style-name="ce26">
            <text:p>23,508,770</text:p>
          </table:table-cell>
          <table:table-cell office:value-type="float" office:value="82166" table:style-name="ce26">
            <text:p>82,166</text:p>
          </table:table-cell>
          <table:table-cell office:value-type="float" office:value="114466958" table:style-name="ce26">
            <text:p>114,466,958</text:p>
          </table:table-cell>
          <table:table-cell office:value-type="float" office:value="3374610" table:style-name="ce27">
            <text:p>3,374,61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47629" table:style-name="ce25">
            <text:p>147,629</text:p>
          </table:table-cell>
          <table:table-cell office:value-type="float" office:value="24463004" table:style-name="ce26">
            <text:p>24,463,004</text:p>
          </table:table-cell>
          <table:table-cell office:value-type="float" office:value="0" table:style-name="ce26">
            <text:p>0</text:p>
          </table:table-cell>
          <table:table-cell office:value-type="float" office:value="1769791" table:style-name="ce26">
            <text:p>1,769,791</text:p>
          </table:table-cell>
          <table:table-cell office:value-type="float" office:value="34208858" table:style-name="ce26">
            <text:p>34,208,858</text:p>
          </table:table-cell>
          <table:table-cell office:value-type="float" office:value="11731150" table:style-name="ce26">
            <text:p>11,731,150</text:p>
          </table:table-cell>
          <table:table-cell office:value-type="float" office:value="0" table:style-name="ce26">
            <text:p>0</text:p>
          </table:table-cell>
          <table:table-cell office:value-type="float" office:value="72320432" table:style-name="ce26">
            <text:p>72,320,432</text:p>
          </table:table-cell>
          <table:table-cell office:value-type="float" office:value="5569560" table:style-name="ce26">
            <text:p>5,569,560</text:p>
          </table:table-cell>
          <table:table-cell office:value-type="float" office:value="3068012" table:style-name="ce26">
            <text:p>3,068,012</text:p>
          </table:table-cell>
          <table:table-cell office:value-type="float" office:value="975790" table:style-name="ce26">
            <text:p>975,790</text:p>
          </table:table-cell>
          <table:table-cell office:value-type="float" office:value="668012" table:style-name="ce26">
            <text:p>668,012</text:p>
          </table:table-cell>
          <table:table-cell office:value-type="float" office:value="1272647" table:style-name="ce26">
            <text:p>1,272,647</text:p>
          </table:table-cell>
          <table:table-cell office:value-type="float" office:value="49" table:style-name="ce26">
            <text:p>49</text:p>
          </table:table-cell>
          <table:table-cell office:value-type="float" office:value="5984412" table:style-name="ce26">
            <text:p>5,984,412</text:p>
          </table:table-cell>
          <table:table-cell office:value-type="float" office:value="414852" table:style-name="ce27">
            <text:p>414,85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36539741" table:style-name="ce28">
            <text:p>436,539,741</text:p>
          </table:table-cell>
          <table:table-cell office:value-type="float" office:value="8182594561" table:style-name="ce29">
            <text:p>8,182,594,561</text:p>
          </table:table-cell>
          <table:table-cell office:value-type="float" office:value="178765423" table:style-name="ce29">
            <text:p>178,765,423</text:p>
          </table:table-cell>
          <table:table-cell office:value-type="float" office:value="9445357589" table:style-name="ce29">
            <text:p>9,445,357,589</text:p>
          </table:table-cell>
          <table:table-cell office:value-type="float" office:value="18547116063" table:style-name="ce29">
            <text:p>18,547,116,063</text:p>
          </table:table-cell>
          <table:table-cell office:value-type="float" office:value="15157027105" table:style-name="ce29">
            <text:p>15,157,027,105</text:p>
          </table:table-cell>
          <table:table-cell office:value-type="float" office:value="347982823" table:style-name="ce29">
            <text:p>347,982,823</text:p>
          </table:table-cell>
          <table:table-cell office:value-type="float" office:value="52295383305" table:style-name="ce29">
            <text:p>52,295,383,305</text:p>
          </table:table-cell>
          <table:table-cell office:value-type="float" office:value="3552296495" table:style-name="ce29">
            <text:p>3,552,296,495</text:p>
          </table:table-cell>
          <table:table-cell office:value-type="float" office:value="3073864607" table:style-name="ce29">
            <text:p>3,073,864,607</text:p>
          </table:table-cell>
          <table:table-cell office:value-type="float" office:value="31898057" table:style-name="ce29">
            <text:p>31,898,057</text:p>
          </table:table-cell>
          <table:table-cell office:value-type="float" office:value="251213592" table:style-name="ce29">
            <text:p>251,213,592</text:p>
          </table:table-cell>
          <table:table-cell office:value-type="float" office:value="276489041" table:style-name="ce29">
            <text:p>276,489,041</text:p>
          </table:table-cell>
          <table:table-cell office:value-type="float" office:value="34388657" table:style-name="ce29">
            <text:p>34,388,657</text:p>
          </table:table-cell>
          <table:table-cell office:value-type="float" office:value="3599076640" table:style-name="ce29">
            <text:p>3,599,076,640</text:p>
          </table:table-cell>
          <table:table-cell office:value-type="float" office:value="46780145" table:style-name="ce30">
            <text:p>46,780,145</text:p>
          </table:table-cell>
          <table:table-cell table:number-columns-repeated="16366"/>
        </table:table-row>
        <table:table-row table:style-name="ro1">
          <table:table-cell office:value-type="float" office:value="11405" table:style-name="ce2">
            <text:p>11405</text:p>
          </table:table-cell>
          <table:table-cell office:value-type="string" table:style-name="ce2">
            <text:p>本國銀行</text:p>
          </table:table-cell>
          <table:table-cell office:value-type="float" office:value="410340063" table:style-name="ce22">
            <text:p>410,340,063</text:p>
          </table:table-cell>
          <table:table-cell office:value-type="float" office:value="7604736338" table:style-name="ce23">
            <text:p>7,604,736,338</text:p>
          </table:table-cell>
          <table:table-cell office:value-type="float" office:value="128000885" table:style-name="ce23">
            <text:p>128,000,885</text:p>
          </table:table-cell>
          <table:table-cell office:value-type="float" office:value="9285499631" table:style-name="ce23">
            <text:p>9,285,499,631</text:p>
          </table:table-cell>
          <table:table-cell office:value-type="float" office:value="17493756849" table:style-name="ce23">
            <text:p>17,493,756,849</text:p>
          </table:table-cell>
          <table:table-cell office:value-type="float" office:value="14544314668" table:style-name="ce23">
            <text:p>14,544,314,668</text:p>
          </table:table-cell>
          <table:table-cell office:value-type="float" office:value="340616979" table:style-name="ce23">
            <text:p>340,616,979</text:p>
          </table:table-cell>
          <table:table-cell office:value-type="float" office:value="49807265413" table:style-name="ce23">
            <text:p>49,807,265,413</text:p>
          </table:table-cell>
          <table:table-cell office:value-type="float" office:value="3354431196" table:style-name="ce23">
            <text:p>3,354,431,196</text:p>
          </table:table-cell>
          <table:table-cell office:value-type="float" office:value="2929391528" table:style-name="ce23">
            <text:p>2,929,391,528</text:p>
          </table:table-cell>
          <table:table-cell office:value-type="float" office:value="0" table:style-name="ce23">
            <text:p>0</text:p>
          </table:table-cell>
          <table:table-cell office:value-type="float" office:value="233728339" table:style-name="ce23">
            <text:p>233,728,339</text:p>
          </table:table-cell>
          <table:table-cell office:value-type="float" office:value="239519406" table:style-name="ce23">
            <text:p>239,519,406</text:p>
          </table:table-cell>
          <table:table-cell office:value-type="float" office:value="33470944" table:style-name="ce23">
            <text:p>33,470,944</text:p>
          </table:table-cell>
          <table:table-cell office:value-type="float" office:value="3369168329" table:style-name="ce23">
            <text:p>3,369,168,329</text:p>
          </table:table-cell>
          <table:table-cell office:value-type="float" office:value="14737133" table:style-name="ce24">
            <text:p>14,737,13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8873526" table:style-name="ce25">
            <text:p>8,873,526</text:p>
          </table:table-cell>
          <table:table-cell office:value-type="float" office:value="191091743" table:style-name="ce26">
            <text:p>191,091,743</text:p>
          </table:table-cell>
          <table:table-cell office:value-type="float" office:value="20629290" table:style-name="ce26">
            <text:p>20,629,290</text:p>
          </table:table-cell>
          <table:table-cell office:value-type="float" office:value="315767410" table:style-name="ce26">
            <text:p>315,767,410</text:p>
          </table:table-cell>
          <table:table-cell office:value-type="float" office:value="4585686" table:style-name="ce26">
            <text:p>4,585,686</text:p>
          </table:table-cell>
          <table:table-cell office:value-type="float" office:value="1296018" table:style-name="ce26">
            <text:p>1,296,018</text:p>
          </table:table-cell>
          <table:table-cell office:value-type="float" office:value="7450000" table:style-name="ce26">
            <text:p>7,450,000</text:p>
          </table:table-cell>
          <table:table-cell office:value-type="float" office:value="549693673" table:style-name="ce26">
            <text:p>549,693,673</text:p>
          </table:table-cell>
          <table:table-cell office:value-type="float" office:value="46798241" table:style-name="ce26">
            <text:p>46,798,241</text:p>
          </table:table-cell>
          <table:table-cell office:value-type="float" office:value="74313901" table:style-name="ce26">
            <text:p>74,313,901</text:p>
          </table:table-cell>
          <table:table-cell office:value-type="float" office:value="0" table:style-name="ce26">
            <text:p>0</text:p>
          </table:table-cell>
          <table:table-cell office:value-type="float" office:value="439849" table:style-name="ce26">
            <text:p>439,849</text:p>
          </table:table-cell>
          <table:table-cell office:value-type="float" office:value="61970" table:style-name="ce26">
            <text:p>61,970</text:p>
          </table:table-cell>
          <table:table-cell office:value-type="float" office:value="45406" table:style-name="ce26">
            <text:p>45,406</text:p>
          </table:table-cell>
          <table:table-cell office:value-type="float" office:value="74770314" table:style-name="ce26">
            <text:p>74,770,314</text:p>
          </table:table-cell>
          <table:table-cell office:value-type="float" office:value="27972073" table:style-name="ce27">
            <text:p>27,972,07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887488" table:style-name="ce25">
            <text:p>5,887,488</text:p>
          </table:table-cell>
          <table:table-cell office:value-type="float" office:value="103098040" table:style-name="ce26">
            <text:p>103,098,040</text:p>
          </table:table-cell>
          <table:table-cell office:value-type="float" office:value="0" table:style-name="ce26">
            <text:p>0</text:p>
          </table:table-cell>
          <table:table-cell office:value-type="float" office:value="51850893" table:style-name="ce26">
            <text:p>51,850,893</text:p>
          </table:table-cell>
          <table:table-cell office:value-type="float" office:value="266100318" table:style-name="ce26">
            <text:p>266,100,318</text:p>
          </table:table-cell>
          <table:table-cell office:value-type="float" office:value="368632852" table:style-name="ce26">
            <text:p>368,632,852</text:p>
          </table:table-cell>
          <table:table-cell office:value-type="float" office:value="0" table:style-name="ce26">
            <text:p>0</text:p>
          </table:table-cell>
          <table:table-cell office:value-type="float" office:value="795569591" table:style-name="ce26">
            <text:p>795,569,591</text:p>
          </table:table-cell>
          <table:table-cell office:value-type="float" office:value="50639809" table:style-name="ce26">
            <text:p>50,639,809</text:p>
          </table:table-cell>
          <table:table-cell office:value-type="float" office:value="27733500" table:style-name="ce26">
            <text:p>27,733,500</text:p>
          </table:table-cell>
          <table:table-cell office:value-type="float" office:value="12456399" table:style-name="ce26">
            <text:p>12,456,399</text:p>
          </table:table-cell>
          <table:table-cell office:value-type="float" office:value="3205152" table:style-name="ce26">
            <text:p>3,205,152</text:p>
          </table:table-cell>
          <table:table-cell office:value-type="float" office:value="8519773" table:style-name="ce26">
            <text:p>8,519,773</text:p>
          </table:table-cell>
          <table:table-cell office:value-type="float" office:value="408316" table:style-name="ce26">
            <text:p>408,316</text:p>
          </table:table-cell>
          <table:table-cell office:value-type="float" office:value="51506508" table:style-name="ce26">
            <text:p>51,506,508</text:p>
          </table:table-cell>
          <table:table-cell office:value-type="float" office:value="866699" table:style-name="ce27">
            <text:p>866,69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755377" table:style-name="ce25">
            <text:p>7,755,377</text:p>
          </table:table-cell>
          <table:table-cell office:value-type="float" office:value="350652675" table:style-name="ce26">
            <text:p>350,652,675</text:p>
          </table:table-cell>
          <table:table-cell office:value-type="float" office:value="0" table:style-name="ce26">
            <text:p>0</text:p>
          </table:table-cell>
          <table:table-cell office:value-type="float" office:value="46711634" table:style-name="ce26">
            <text:p>46,711,634</text:p>
          </table:table-cell>
          <table:table-cell office:value-type="float" office:value="828189479" table:style-name="ce26">
            <text:p>828,189,479</text:p>
          </table:table-cell>
          <table:table-cell office:value-type="float" office:value="314566500" table:style-name="ce26">
            <text:p>314,566,500</text:p>
          </table:table-cell>
          <table:table-cell office:value-type="float" office:value="0" table:style-name="ce26">
            <text:p>0</text:p>
          </table:table-cell>
          <table:table-cell office:value-type="float" office:value="1547875665" table:style-name="ce26">
            <text:p>1,547,875,665</text:p>
          </table:table-cell>
          <table:table-cell office:value-type="float" office:value="111057436" table:style-name="ce26">
            <text:p>111,057,436</text:p>
          </table:table-cell>
          <table:table-cell office:value-type="float" office:value="61111066" table:style-name="ce26">
            <text:p>61,111,066</text:p>
          </table:table-cell>
          <table:table-cell office:value-type="float" office:value="19195504" table:style-name="ce26">
            <text:p>19,195,504</text:p>
          </table:table-cell>
          <table:table-cell office:value-type="float" office:value="10975734" table:style-name="ce26">
            <text:p>10,975,734</text:p>
          </table:table-cell>
          <table:table-cell office:value-type="float" office:value="23381411" table:style-name="ce26">
            <text:p>23,381,411</text:p>
          </table:table-cell>
          <table:table-cell office:value-type="float" office:value="81562" table:style-name="ce26">
            <text:p>81,562</text:p>
          </table:table-cell>
          <table:table-cell office:value-type="float" office:value="114582153" table:style-name="ce26">
            <text:p>114,582,153</text:p>
          </table:table-cell>
          <table:table-cell office:value-type="float" office:value="3524717" table:style-name="ce27">
            <text:p>3,524,71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57568" table:style-name="ce25">
            <text:p>157,568</text:p>
          </table:table-cell>
          <table:table-cell office:value-type="float" office:value="24775803" table:style-name="ce26">
            <text:p>24,775,803</text:p>
          </table:table-cell>
          <table:table-cell office:value-type="float" office:value="0" table:style-name="ce26">
            <text:p>0</text:p>
          </table:table-cell>
          <table:table-cell office:value-type="float" office:value="1609759" table:style-name="ce26">
            <text:p>1,609,759</text:p>
          </table:table-cell>
          <table:table-cell office:value-type="float" office:value="34390743" table:style-name="ce26">
            <text:p>34,390,743</text:p>
          </table:table-cell>
          <table:table-cell office:value-type="float" office:value="11962201" table:style-name="ce26">
            <text:p>11,962,201</text:p>
          </table:table-cell>
          <table:table-cell office:value-type="float" office:value="0" table:style-name="ce26">
            <text:p>0</text:p>
          </table:table-cell>
          <table:table-cell office:value-type="float" office:value="72896074" table:style-name="ce26">
            <text:p>72,896,074</text:p>
          </table:table-cell>
          <table:table-cell office:value-type="float" office:value="5618206" table:style-name="ce26">
            <text:p>5,618,206</text:p>
          </table:table-cell>
          <table:table-cell office:value-type="float" office:value="3063452" table:style-name="ce26">
            <text:p>3,063,452</text:p>
          </table:table-cell>
          <table:table-cell office:value-type="float" office:value="992299" table:style-name="ce26">
            <text:p>992,299</text:p>
          </table:table-cell>
          <table:table-cell office:value-type="float" office:value="658055" table:style-name="ce26">
            <text:p>658,055</text:p>
          </table:table-cell>
          <table:table-cell office:value-type="float" office:value="1317982" table:style-name="ce26">
            <text:p>1,317,982</text:p>
          </table:table-cell>
          <table:table-cell office:value-type="float" office:value="541" table:style-name="ce26">
            <text:p>541</text:p>
          </table:table-cell>
          <table:table-cell office:value-type="float" office:value="6031247" table:style-name="ce26">
            <text:p>6,031,247</text:p>
          </table:table-cell>
          <table:table-cell office:value-type="float" office:value="413041" table:style-name="ce27">
            <text:p>413,041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33014022" table:style-name="ce28">
            <text:p>433,014,022</text:p>
          </table:table-cell>
          <table:table-cell office:value-type="float" office:value="8274354599" table:style-name="ce29">
            <text:p>8,274,354,599</text:p>
          </table:table-cell>
          <table:table-cell office:value-type="float" office:value="148630175" table:style-name="ce29">
            <text:p>148,630,175</text:p>
          </table:table-cell>
          <table:table-cell office:value-type="float" office:value="9701439327" table:style-name="ce29">
            <text:p>9,701,439,327</text:p>
          </table:table-cell>
          <table:table-cell office:value-type="float" office:value="18627023075" table:style-name="ce29">
            <text:p>18,627,023,075</text:p>
          </table:table-cell>
          <table:table-cell office:value-type="float" office:value="15240772239" table:style-name="ce29">
            <text:p>15,240,772,239</text:p>
          </table:table-cell>
          <table:table-cell office:value-type="float" office:value="348066979" table:style-name="ce29">
            <text:p>348,066,979</text:p>
          </table:table-cell>
          <table:table-cell office:value-type="float" office:value="52773300416" table:style-name="ce29">
            <text:p>52,773,300,416</text:p>
          </table:table-cell>
          <table:table-cell office:value-type="float" office:value="3568544888" table:style-name="ce29">
            <text:p>3,568,544,888</text:p>
          </table:table-cell>
          <table:table-cell office:value-type="float" office:value="3095613447" table:style-name="ce29">
            <text:p>3,095,613,447</text:p>
          </table:table-cell>
          <table:table-cell office:value-type="float" office:value="32644202" table:style-name="ce29">
            <text:p>32,644,202</text:p>
          </table:table-cell>
          <table:table-cell office:value-type="float" office:value="249007129" table:style-name="ce29">
            <text:p>249,007,129</text:p>
          </table:table-cell>
          <table:table-cell office:value-type="float" office:value="272800542" table:style-name="ce29">
            <text:p>272,800,542</text:p>
          </table:table-cell>
          <table:table-cell office:value-type="float" office:value="34006769" table:style-name="ce29">
            <text:p>34,006,769</text:p>
          </table:table-cell>
          <table:table-cell office:value-type="float" office:value="3616058551" table:style-name="ce29">
            <text:p>3,616,058,551</text:p>
          </table:table-cell>
          <table:table-cell office:value-type="float" office:value="47513663" table:style-name="ce30">
            <text:p>47,513,663</text:p>
          </table:table-cell>
          <table:table-cell table:number-columns-repeated="16366"/>
        </table:table-row>
        <table:table-row table:style-name="ro1">
          <table:table-cell office:value-type="float" office:value="11406" table:style-name="ce2">
            <text:p>11406</text:p>
          </table:table-cell>
          <table:table-cell office:value-type="string" table:style-name="ce2">
            <text:p>本國銀行</text:p>
          </table:table-cell>
          <table:table-cell office:value-type="float" office:value="406065480" table:style-name="ce22">
            <text:p>406,065,480</text:p>
          </table:table-cell>
          <table:table-cell office:value-type="float" office:value="7698828212" table:style-name="ce23">
            <text:p>7,698,828,212</text:p>
          </table:table-cell>
          <table:table-cell office:value-type="float" office:value="122491534" table:style-name="ce23">
            <text:p>122,491,534</text:p>
          </table:table-cell>
          <table:table-cell office:value-type="float" office:value="9517657927" table:style-name="ce23">
            <text:p>9,517,657,927</text:p>
          </table:table-cell>
          <table:table-cell office:value-type="float" office:value="17593152591" table:style-name="ce23">
            <text:p>17,593,152,591</text:p>
          </table:table-cell>
          <table:table-cell office:value-type="float" office:value="14605227506" table:style-name="ce23">
            <text:p>14,605,227,506</text:p>
          </table:table-cell>
          <table:table-cell office:value-type="float" office:value="338878290" table:style-name="ce23">
            <text:p>338,878,290</text:p>
          </table:table-cell>
          <table:table-cell office:value-type="float" office:value="50282301540" table:style-name="ce23">
            <text:p>50,282,301,540</text:p>
          </table:table-cell>
          <table:table-cell office:value-type="float" office:value="3384971209" table:style-name="ce23">
            <text:p>3,384,971,209</text:p>
          </table:table-cell>
          <table:table-cell office:value-type="float" office:value="2964718254" table:style-name="ce23">
            <text:p>2,964,718,254</text:p>
          </table:table-cell>
          <table:table-cell office:value-type="float" office:value="0" table:style-name="ce23">
            <text:p>0</text:p>
          </table:table-cell>
          <table:table-cell office:value-type="float" office:value="229499642" table:style-name="ce23">
            <text:p>229,499,642</text:p>
          </table:table-cell>
          <table:table-cell office:value-type="float" office:value="234220662" table:style-name="ce23">
            <text:p>234,220,662</text:p>
          </table:table-cell>
          <table:table-cell office:value-type="float" office:value="32759147" table:style-name="ce23">
            <text:p>32,759,147</text:p>
          </table:table-cell>
          <table:table-cell office:value-type="float" office:value="3395679411" table:style-name="ce23">
            <text:p>3,395,679,411</text:p>
          </table:table-cell>
          <table:table-cell office:value-type="float" office:value="10708202" table:style-name="ce24">
            <text:p>10,708,20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8827281" table:style-name="ce25">
            <text:p>8,827,281</text:p>
          </table:table-cell>
          <table:table-cell office:value-type="float" office:value="192670512" table:style-name="ce26">
            <text:p>192,670,512</text:p>
          </table:table-cell>
          <table:table-cell office:value-type="float" office:value="20984329" table:style-name="ce26">
            <text:p>20,984,329</text:p>
          </table:table-cell>
          <table:table-cell office:value-type="float" office:value="317403410" table:style-name="ce26">
            <text:p>317,403,410</text:p>
          </table:table-cell>
          <table:table-cell office:value-type="float" office:value="4539357" table:style-name="ce26">
            <text:p>4,539,357</text:p>
          </table:table-cell>
          <table:table-cell office:value-type="float" office:value="1316000" table:style-name="ce26">
            <text:p>1,316,000</text:p>
          </table:table-cell>
          <table:table-cell office:value-type="float" office:value="7450000" table:style-name="ce26">
            <text:p>7,450,000</text:p>
          </table:table-cell>
          <table:table-cell office:value-type="float" office:value="553190889" table:style-name="ce26">
            <text:p>553,190,889</text:p>
          </table:table-cell>
          <table:table-cell office:value-type="float" office:value="47083884" table:style-name="ce26">
            <text:p>47,083,884</text:p>
          </table:table-cell>
          <table:table-cell office:value-type="float" office:value="69196123" table:style-name="ce26">
            <text:p>69,196,123</text:p>
          </table:table-cell>
          <table:table-cell office:value-type="float" office:value="0" table:style-name="ce26">
            <text:p>0</text:p>
          </table:table-cell>
          <table:table-cell office:value-type="float" office:value="443076" table:style-name="ce26">
            <text:p>443,076</text:p>
          </table:table-cell>
          <table:table-cell office:value-type="float" office:value="64072" table:style-name="ce26">
            <text:p>64,072</text:p>
          </table:table-cell>
          <table:table-cell office:value-type="float" office:value="64645" table:style-name="ce26">
            <text:p>64,645</text:p>
          </table:table-cell>
          <table:table-cell office:value-type="float" office:value="69638626" table:style-name="ce26">
            <text:p>69,638,626</text:p>
          </table:table-cell>
          <table:table-cell office:value-type="float" office:value="22554742" table:style-name="ce27">
            <text:p>22,554,74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768184" table:style-name="ce25">
            <text:p>5,768,184</text:p>
          </table:table-cell>
          <table:table-cell office:value-type="float" office:value="102864098" table:style-name="ce26">
            <text:p>102,864,098</text:p>
          </table:table-cell>
          <table:table-cell office:value-type="float" office:value="0" table:style-name="ce26">
            <text:p>0</text:p>
          </table:table-cell>
          <table:table-cell office:value-type="float" office:value="52088702" table:style-name="ce26">
            <text:p>52,088,702</text:p>
          </table:table-cell>
          <table:table-cell office:value-type="float" office:value="266249205" table:style-name="ce26">
            <text:p>266,249,205</text:p>
          </table:table-cell>
          <table:table-cell office:value-type="float" office:value="370073006" table:style-name="ce26">
            <text:p>370,073,006</text:p>
          </table:table-cell>
          <table:table-cell office:value-type="float" office:value="0" table:style-name="ce26">
            <text:p>0</text:p>
          </table:table-cell>
          <table:table-cell office:value-type="float" office:value="797043195" table:style-name="ce26">
            <text:p>797,043,195</text:p>
          </table:table-cell>
          <table:table-cell office:value-type="float" office:value="50696539" table:style-name="ce26">
            <text:p>50,696,539</text:p>
          </table:table-cell>
          <table:table-cell office:value-type="float" office:value="27851896" table:style-name="ce26">
            <text:p>27,851,896</text:p>
          </table:table-cell>
          <table:table-cell office:value-type="float" office:value="12542457" table:style-name="ce26">
            <text:p>12,542,457</text:p>
          </table:table-cell>
          <table:table-cell office:value-type="float" office:value="3184366" table:style-name="ce26">
            <text:p>3,184,366</text:p>
          </table:table-cell>
          <table:table-cell office:value-type="float" office:value="8404085" table:style-name="ce26">
            <text:p>8,404,085</text:p>
          </table:table-cell>
          <table:table-cell office:value-type="float" office:value="376882" table:style-name="ce26">
            <text:p>376,882</text:p>
          </table:table-cell>
          <table:table-cell office:value-type="float" office:value="51605922" table:style-name="ce26">
            <text:p>51,605,922</text:p>
          </table:table-cell>
          <table:table-cell office:value-type="float" office:value="909383" table:style-name="ce27">
            <text:p>909,38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922988" table:style-name="ce25">
            <text:p>7,922,988</text:p>
          </table:table-cell>
          <table:table-cell office:value-type="float" office:value="351490643" table:style-name="ce26">
            <text:p>351,490,643</text:p>
          </table:table-cell>
          <table:table-cell office:value-type="float" office:value="0" table:style-name="ce26">
            <text:p>0</text:p>
          </table:table-cell>
          <table:table-cell office:value-type="float" office:value="47256203" table:style-name="ce26">
            <text:p>47,256,203</text:p>
          </table:table-cell>
          <table:table-cell office:value-type="float" office:value="829379600" table:style-name="ce26">
            <text:p>829,379,600</text:p>
          </table:table-cell>
          <table:table-cell office:value-type="float" office:value="317386039" table:style-name="ce26">
            <text:p>317,386,039</text:p>
          </table:table-cell>
          <table:table-cell office:value-type="float" office:value="0" table:style-name="ce26">
            <text:p>0</text:p>
          </table:table-cell>
          <table:table-cell office:value-type="float" office:value="1553435473" table:style-name="ce26">
            <text:p>1,553,435,473</text:p>
          </table:table-cell>
          <table:table-cell office:value-type="float" office:value="111418424" table:style-name="ce26">
            <text:p>111,418,424</text:p>
          </table:table-cell>
          <table:table-cell office:value-type="float" office:value="61083139" table:style-name="ce26">
            <text:p>61,083,139</text:p>
          </table:table-cell>
          <table:table-cell office:value-type="float" office:value="19535896" table:style-name="ce26">
            <text:p>19,535,896</text:p>
          </table:table-cell>
          <table:table-cell office:value-type="float" office:value="11217279" table:style-name="ce26">
            <text:p>11,217,279</text:p>
          </table:table-cell>
          <table:table-cell office:value-type="float" office:value="22999708" table:style-name="ce26">
            <text:p>22,999,708</text:p>
          </table:table-cell>
          <table:table-cell office:value-type="float" office:value="94847" table:style-name="ce26">
            <text:p>94,847</text:p>
          </table:table-cell>
          <table:table-cell office:value-type="float" office:value="114741175" table:style-name="ce26">
            <text:p>114,741,175</text:p>
          </table:table-cell>
          <table:table-cell office:value-type="float" office:value="3322751" table:style-name="ce27">
            <text:p>3,322,75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266057" table:style-name="ce25">
            <text:p>266,057</text:p>
          </table:table-cell>
          <table:table-cell office:value-type="float" office:value="24573457" table:style-name="ce26">
            <text:p>24,573,457</text:p>
          </table:table-cell>
          <table:table-cell office:value-type="float" office:value="0" table:style-name="ce26">
            <text:p>0</text:p>
          </table:table-cell>
          <table:table-cell office:value-type="float" office:value="1734797" table:style-name="ce26">
            <text:p>1,734,797</text:p>
          </table:table-cell>
          <table:table-cell office:value-type="float" office:value="34561414" table:style-name="ce26">
            <text:p>34,561,414</text:p>
          </table:table-cell>
          <table:table-cell office:value-type="float" office:value="12105060" table:style-name="ce26">
            <text:p>12,105,060</text:p>
          </table:table-cell>
          <table:table-cell office:value-type="float" office:value="0" table:style-name="ce26">
            <text:p>0</text:p>
          </table:table-cell>
          <table:table-cell office:value-type="float" office:value="73240785" table:style-name="ce26">
            <text:p>73,240,785</text:p>
          </table:table-cell>
          <table:table-cell office:value-type="float" office:value="5634888" table:style-name="ce26">
            <text:p>5,634,888</text:p>
          </table:table-cell>
          <table:table-cell office:value-type="float" office:value="3089732" table:style-name="ce26">
            <text:p>3,089,732</text:p>
          </table:table-cell>
          <table:table-cell office:value-type="float" office:value="1111780" table:style-name="ce26">
            <text:p>1,111,780</text:p>
          </table:table-cell>
          <table:table-cell office:value-type="float" office:value="647999" table:style-name="ce26">
            <text:p>647,999</text:p>
          </table:table-cell>
          <table:table-cell office:value-type="float" office:value="1276883" table:style-name="ce26">
            <text:p>1,276,883</text:p>
          </table:table-cell>
          <table:table-cell office:value-type="float" office:value="214" table:style-name="ce26">
            <text:p>214</text:p>
          </table:table-cell>
          <table:table-cell office:value-type="float" office:value="6126180" table:style-name="ce26">
            <text:p>6,126,180</text:p>
          </table:table-cell>
          <table:table-cell office:value-type="float" office:value="491292" table:style-name="ce27">
            <text:p>491,29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28849990" table:style-name="ce28">
            <text:p>428,849,990</text:p>
          </table:table-cell>
          <table:table-cell office:value-type="float" office:value="8370426922" table:style-name="ce29">
            <text:p>8,370,426,922</text:p>
          </table:table-cell>
          <table:table-cell office:value-type="float" office:value="143475863" table:style-name="ce29">
            <text:p>143,475,863</text:p>
          </table:table-cell>
          <table:table-cell office:value-type="float" office:value="9936141039" table:style-name="ce29">
            <text:p>9,936,141,039</text:p>
          </table:table-cell>
          <table:table-cell office:value-type="float" office:value="18727882167" table:style-name="ce29">
            <text:p>18,727,882,167</text:p>
          </table:table-cell>
          <table:table-cell office:value-type="float" office:value="15306107611" table:style-name="ce29">
            <text:p>15,306,107,611</text:p>
          </table:table-cell>
          <table:table-cell office:value-type="float" office:value="346328290" table:style-name="ce29">
            <text:p>346,328,290</text:p>
          </table:table-cell>
          <table:table-cell office:value-type="float" office:value="53259211882" table:style-name="ce29">
            <text:p>53,259,211,882</text:p>
          </table:table-cell>
          <table:table-cell office:value-type="float" office:value="3599804944" table:style-name="ce29">
            <text:p>3,599,804,944</text:p>
          </table:table-cell>
          <table:table-cell office:value-type="float" office:value="3125939144" table:style-name="ce29">
            <text:p>3,125,939,144</text:p>
          </table:table-cell>
          <table:table-cell office:value-type="float" office:value="33190133" table:style-name="ce29">
            <text:p>33,190,133</text:p>
          </table:table-cell>
          <table:table-cell office:value-type="float" office:value="244992362" table:style-name="ce29">
            <text:p>244,992,362</text:p>
          </table:table-cell>
          <table:table-cell office:value-type="float" office:value="266965410" table:style-name="ce29">
            <text:p>266,965,410</text:p>
          </table:table-cell>
          <table:table-cell office:value-type="float" office:value="33295735" table:style-name="ce29">
            <text:p>33,295,735</text:p>
          </table:table-cell>
          <table:table-cell office:value-type="float" office:value="3637791314" table:style-name="ce29">
            <text:p>3,637,791,314</text:p>
          </table:table-cell>
          <table:table-cell office:value-type="float" office:value="37986370" table:style-name="ce30">
            <text:p>37,986,370</text:p>
          </table:table-cell>
          <table:table-cell table:number-columns-repeated="16366"/>
        </table:table-row>
        <table:table-row table:style-name="ro1">
          <table:table-cell office:value-type="float" office:value="11407" table:style-name="ce2">
            <text:p>11407</text:p>
          </table:table-cell>
          <table:table-cell office:value-type="string" table:style-name="ce2">
            <text:p>本國銀行</text:p>
          </table:table-cell>
          <table:table-cell office:value-type="float" office:value="420690888" table:style-name="ce22">
            <text:p>420,690,888</text:p>
          </table:table-cell>
          <table:table-cell office:value-type="float" office:value="7730204015" table:style-name="ce23">
            <text:p>7,730,204,015</text:p>
          </table:table-cell>
          <table:table-cell office:value-type="float" office:value="120968074" table:style-name="ce23">
            <text:p>120,968,074</text:p>
          </table:table-cell>
          <table:table-cell office:value-type="float" office:value="9482168465" table:style-name="ce23">
            <text:p>9,482,168,465</text:p>
          </table:table-cell>
          <table:table-cell office:value-type="float" office:value="17876453639" table:style-name="ce23">
            <text:p>17,876,453,639</text:p>
          </table:table-cell>
          <table:table-cell office:value-type="float" office:value="14660498130" table:style-name="ce23">
            <text:p>14,660,498,130</text:p>
          </table:table-cell>
          <table:table-cell office:value-type="float" office:value="337673174" table:style-name="ce23">
            <text:p>337,673,174</text:p>
          </table:table-cell>
          <table:table-cell office:value-type="float" office:value="50628656385" table:style-name="ce23">
            <text:p>50,628,656,385</text:p>
          </table:table-cell>
          <table:table-cell office:value-type="float" office:value="3407446792" table:style-name="ce23">
            <text:p>3,407,446,792</text:p>
          </table:table-cell>
          <table:table-cell office:value-type="float" office:value="2974593616" table:style-name="ce23">
            <text:p>2,974,593,616</text:p>
          </table:table-cell>
          <table:table-cell office:value-type="float" office:value="0" table:style-name="ce23">
            <text:p>0</text:p>
          </table:table-cell>
          <table:table-cell office:value-type="float" office:value="248844941" table:style-name="ce23">
            <text:p>248,844,941</text:p>
          </table:table-cell>
          <table:table-cell office:value-type="float" office:value="232355634" table:style-name="ce23">
            <text:p>232,355,634</text:p>
          </table:table-cell>
          <table:table-cell office:value-type="float" office:value="33746741" table:style-name="ce23">
            <text:p>33,746,741</text:p>
          </table:table-cell>
          <table:table-cell office:value-type="float" office:value="3422047450" table:style-name="ce23">
            <text:p>3,422,047,450</text:p>
          </table:table-cell>
          <table:table-cell office:value-type="float" office:value="14600658" table:style-name="ce24">
            <text:p>14,600,65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8371929" table:style-name="ce25">
            <text:p>8,371,929</text:p>
          </table:table-cell>
          <table:table-cell office:value-type="float" office:value="193664487" table:style-name="ce26">
            <text:p>193,664,487</text:p>
          </table:table-cell>
          <table:table-cell office:value-type="float" office:value="25383029" table:style-name="ce26">
            <text:p>25,383,029</text:p>
          </table:table-cell>
          <table:table-cell office:value-type="float" office:value="328111655" table:style-name="ce26">
            <text:p>328,111,655</text:p>
          </table:table-cell>
          <table:table-cell office:value-type="float" office:value="4668782" table:style-name="ce26">
            <text:p>4,668,782</text:p>
          </table:table-cell>
          <table:table-cell office:value-type="float" office:value="1280661" table:style-name="ce26">
            <text:p>1,280,661</text:p>
          </table:table-cell>
          <table:table-cell office:value-type="float" office:value="7450000" table:style-name="ce26">
            <text:p>7,450,000</text:p>
          </table:table-cell>
          <table:table-cell office:value-type="float" office:value="568930543" table:style-name="ce26">
            <text:p>568,930,543</text:p>
          </table:table-cell>
          <table:table-cell office:value-type="float" office:value="49566077" table:style-name="ce26">
            <text:p>49,566,077</text:p>
          </table:table-cell>
          <table:table-cell office:value-type="float" office:value="72038729" table:style-name="ce26">
            <text:p>72,038,729</text:p>
          </table:table-cell>
          <table:table-cell office:value-type="float" office:value="0" table:style-name="ce26">
            <text:p>0</text:p>
          </table:table-cell>
          <table:table-cell office:value-type="float" office:value="985965" table:style-name="ce26">
            <text:p>985,965</text:p>
          </table:table-cell>
          <table:table-cell office:value-type="float" office:value="57971" table:style-name="ce26">
            <text:p>57,971</text:p>
          </table:table-cell>
          <table:table-cell office:value-type="float" office:value="53424" table:style-name="ce26">
            <text:p>53,424</text:p>
          </table:table-cell>
          <table:table-cell office:value-type="float" office:value="73029241" table:style-name="ce26">
            <text:p>73,029,241</text:p>
          </table:table-cell>
          <table:table-cell office:value-type="float" office:value="23463164" table:style-name="ce27">
            <text:p>23,463,16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755288" table:style-name="ce25">
            <text:p>5,755,288</text:p>
          </table:table-cell>
          <table:table-cell office:value-type="float" office:value="102521932" table:style-name="ce26">
            <text:p>102,521,932</text:p>
          </table:table-cell>
          <table:table-cell office:value-type="float" office:value="0" table:style-name="ce26">
            <text:p>0</text:p>
          </table:table-cell>
          <table:table-cell office:value-type="float" office:value="52278236" table:style-name="ce26">
            <text:p>52,278,236</text:p>
          </table:table-cell>
          <table:table-cell office:value-type="float" office:value="266093931" table:style-name="ce26">
            <text:p>266,093,931</text:p>
          </table:table-cell>
          <table:table-cell office:value-type="float" office:value="371669447" table:style-name="ce26">
            <text:p>371,669,447</text:p>
          </table:table-cell>
          <table:table-cell office:value-type="float" office:value="0" table:style-name="ce26">
            <text:p>0</text:p>
          </table:table-cell>
          <table:table-cell office:value-type="float" office:value="798318834" table:style-name="ce26">
            <text:p>798,318,834</text:p>
          </table:table-cell>
          <table:table-cell office:value-type="float" office:value="50739254" table:style-name="ce26">
            <text:p>50,739,254</text:p>
          </table:table-cell>
          <table:table-cell office:value-type="float" office:value="27883097" table:style-name="ce26">
            <text:p>27,883,097</text:p>
          </table:table-cell>
          <table:table-cell office:value-type="float" office:value="12571548" table:style-name="ce26">
            <text:p>12,571,548</text:p>
          </table:table-cell>
          <table:table-cell office:value-type="float" office:value="3249381" table:style-name="ce26">
            <text:p>3,249,381</text:p>
          </table:table-cell>
          <table:table-cell office:value-type="float" office:value="8288036" table:style-name="ce26">
            <text:p>8,288,036</text:p>
          </table:table-cell>
          <table:table-cell office:value-type="float" office:value="371123" table:style-name="ce26">
            <text:p>371,123</text:p>
          </table:table-cell>
          <table:table-cell office:value-type="float" office:value="51620939" table:style-name="ce26">
            <text:p>51,620,939</text:p>
          </table:table-cell>
          <table:table-cell office:value-type="float" office:value="881685" table:style-name="ce27">
            <text:p>881,68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753325" table:style-name="ce25">
            <text:p>7,753,325</text:p>
          </table:table-cell>
          <table:table-cell office:value-type="float" office:value="350950551" table:style-name="ce26">
            <text:p>350,950,551</text:p>
          </table:table-cell>
          <table:table-cell office:value-type="float" office:value="0" table:style-name="ce26">
            <text:p>0</text:p>
          </table:table-cell>
          <table:table-cell office:value-type="float" office:value="47826794" table:style-name="ce26">
            <text:p>47,826,794</text:p>
          </table:table-cell>
          <table:table-cell office:value-type="float" office:value="835234121" table:style-name="ce26">
            <text:p>835,234,121</text:p>
          </table:table-cell>
          <table:table-cell office:value-type="float" office:value="318642654" table:style-name="ce26">
            <text:p>318,642,654</text:p>
          </table:table-cell>
          <table:table-cell office:value-type="float" office:value="0" table:style-name="ce26">
            <text:p>0</text:p>
          </table:table-cell>
          <table:table-cell office:value-type="float" office:value="1560407445" table:style-name="ce26">
            <text:p>1,560,407,445</text:p>
          </table:table-cell>
          <table:table-cell office:value-type="float" office:value="111817905" table:style-name="ce26">
            <text:p>111,817,905</text:p>
          </table:table-cell>
          <table:table-cell office:value-type="float" office:value="61276889" table:style-name="ce26">
            <text:p>61,276,889</text:p>
          </table:table-cell>
          <table:table-cell office:value-type="float" office:value="20022842" table:style-name="ce26">
            <text:p>20,022,842</text:p>
          </table:table-cell>
          <table:table-cell office:value-type="float" office:value="11284929" table:style-name="ce26">
            <text:p>11,284,929</text:p>
          </table:table-cell>
          <table:table-cell office:value-type="float" office:value="22795002" table:style-name="ce26">
            <text:p>22,795,002</text:p>
          </table:table-cell>
          <table:table-cell office:value-type="float" office:value="69349" table:style-name="ce26">
            <text:p>69,349</text:p>
          </table:table-cell>
          <table:table-cell office:value-type="float" office:value="115310313" table:style-name="ce26">
            <text:p>115,310,313</text:p>
          </table:table-cell>
          <table:table-cell office:value-type="float" office:value="3492408" table:style-name="ce27">
            <text:p>3,492,40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6414" table:style-name="ce25">
            <text:p>176,414</text:p>
          </table:table-cell>
          <table:table-cell office:value-type="float" office:value="24446612" table:style-name="ce26">
            <text:p>24,446,612</text:p>
          </table:table-cell>
          <table:table-cell office:value-type="float" office:value="0" table:style-name="ce26">
            <text:p>0</text:p>
          </table:table-cell>
          <table:table-cell office:value-type="float" office:value="1677226" table:style-name="ce26">
            <text:p>1,677,226</text:p>
          </table:table-cell>
          <table:table-cell office:value-type="float" office:value="34590029" table:style-name="ce26">
            <text:p>34,590,029</text:p>
          </table:table-cell>
          <table:table-cell office:value-type="float" office:value="12185848" table:style-name="ce26">
            <text:p>12,185,848</text:p>
          </table:table-cell>
          <table:table-cell office:value-type="float" office:value="0" table:style-name="ce26">
            <text:p>0</text:p>
          </table:table-cell>
          <table:table-cell office:value-type="float" office:value="73076129" table:style-name="ce26">
            <text:p>73,076,129</text:p>
          </table:table-cell>
          <table:table-cell office:value-type="float" office:value="5613129" table:style-name="ce26">
            <text:p>5,613,129</text:p>
          </table:table-cell>
          <table:table-cell office:value-type="float" office:value="3098251" table:style-name="ce26">
            <text:p>3,098,251</text:p>
          </table:table-cell>
          <table:table-cell office:value-type="float" office:value="1006272" table:style-name="ce26">
            <text:p>1,006,272</text:p>
          </table:table-cell>
          <table:table-cell office:value-type="float" office:value="667996" table:style-name="ce26">
            <text:p>667,996</text:p>
          </table:table-cell>
          <table:table-cell office:value-type="float" office:value="1239991" table:style-name="ce26">
            <text:p>1,239,991</text:p>
          </table:table-cell>
          <table:table-cell office:value-type="float" office:value="174" table:style-name="ce26">
            <text:p>174</text:p>
          </table:table-cell>
          <table:table-cell office:value-type="float" office:value="6012336" table:style-name="ce26">
            <text:p>6,012,336</text:p>
          </table:table-cell>
          <table:table-cell office:value-type="float" office:value="399207" table:style-name="ce27">
            <text:p>399,207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42747844" table:style-name="ce28">
            <text:p>442,747,844</text:p>
          </table:table-cell>
          <table:table-cell office:value-type="float" office:value="8401787597" table:style-name="ce29">
            <text:p>8,401,787,597</text:p>
          </table:table-cell>
          <table:table-cell office:value-type="float" office:value="146351103" table:style-name="ce29">
            <text:p>146,351,103</text:p>
          </table:table-cell>
          <table:table-cell office:value-type="float" office:value="9912062376" table:style-name="ce29">
            <text:p>9,912,062,376</text:p>
          </table:table-cell>
          <table:table-cell office:value-type="float" office:value="19017040502" table:style-name="ce29">
            <text:p>19,017,040,502</text:p>
          </table:table-cell>
          <table:table-cell office:value-type="float" office:value="15364276740" table:style-name="ce29">
            <text:p>15,364,276,740</text:p>
          </table:table-cell>
          <table:table-cell office:value-type="float" office:value="345123174" table:style-name="ce29">
            <text:p>345,123,174</text:p>
          </table:table-cell>
          <table:table-cell office:value-type="float" office:value="53629389336" table:style-name="ce29">
            <text:p>53,629,389,336</text:p>
          </table:table-cell>
          <table:table-cell office:value-type="float" office:value="3625183157" table:style-name="ce29">
            <text:p>3,625,183,157</text:p>
          </table:table-cell>
          <table:table-cell office:value-type="float" office:value="3138890582" table:style-name="ce29">
            <text:p>3,138,890,582</text:p>
          </table:table-cell>
          <table:table-cell office:value-type="float" office:value="33600662" table:style-name="ce29">
            <text:p>33,600,662</text:p>
          </table:table-cell>
          <table:table-cell office:value-type="float" office:value="265033212" table:style-name="ce29">
            <text:p>265,033,212</text:p>
          </table:table-cell>
          <table:table-cell office:value-type="float" office:value="264736634" table:style-name="ce29">
            <text:p>264,736,634</text:p>
          </table:table-cell>
          <table:table-cell office:value-type="float" office:value="34240811" table:style-name="ce29">
            <text:p>34,240,811</text:p>
          </table:table-cell>
          <table:table-cell office:value-type="float" office:value="3668020279" table:style-name="ce29">
            <text:p>3,668,020,279</text:p>
          </table:table-cell>
          <table:table-cell office:value-type="float" office:value="42837122" table:style-name="ce30">
            <text:p>42,837,122</text:p>
          </table:table-cell>
          <table:table-cell table:number-columns-repeated="16366"/>
        </table:table-row>
        <table:table-row table:style-name="ro1">
          <table:table-cell office:value-type="float" office:value="11408" table:style-name="ce2">
            <text:p>11408</text:p>
          </table:table-cell>
          <table:table-cell office:value-type="string" table:style-name="ce2">
            <text:p>本國銀行</text:p>
          </table:table-cell>
          <table:table-cell office:value-type="float" office:value="427981651" table:style-name="ce22">
            <text:p>427,981,651</text:p>
          </table:table-cell>
          <table:table-cell office:value-type="float" office:value="7755577453" table:style-name="ce23">
            <text:p>7,755,577,453</text:p>
          </table:table-cell>
          <table:table-cell office:value-type="float" office:value="127917912" table:style-name="ce23">
            <text:p>127,917,912</text:p>
          </table:table-cell>
          <table:table-cell office:value-type="float" office:value="9468021350" table:style-name="ce23">
            <text:p>9,468,021,350</text:p>
          </table:table-cell>
          <table:table-cell office:value-type="float" office:value="18236009983" table:style-name="ce23">
            <text:p>18,236,009,983</text:p>
          </table:table-cell>
          <table:table-cell office:value-type="float" office:value="14719854966" table:style-name="ce23">
            <text:p>14,719,854,966</text:p>
          </table:table-cell>
          <table:table-cell office:value-type="float" office:value="338432336" table:style-name="ce23">
            <text:p>338,432,336</text:p>
          </table:table-cell>
          <table:table-cell office:value-type="float" office:value="51073795651" table:style-name="ce23">
            <text:p>51,073,795,651</text:p>
          </table:table-cell>
          <table:table-cell office:value-type="float" office:value="3438489975" table:style-name="ce23">
            <text:p>3,438,489,975</text:p>
          </table:table-cell>
          <table:table-cell office:value-type="float" office:value="3015417494" table:style-name="ce23">
            <text:p>3,015,417,494</text:p>
          </table:table-cell>
          <table:table-cell office:value-type="float" office:value="0" table:style-name="ce23">
            <text:p>0</text:p>
          </table:table-cell>
          <table:table-cell office:value-type="float" office:value="240298772" table:style-name="ce23">
            <text:p>240,298,772</text:p>
          </table:table-cell>
          <table:table-cell office:value-type="float" office:value="229765214" table:style-name="ce23">
            <text:p>229,765,214</text:p>
          </table:table-cell>
          <table:table-cell office:value-type="float" office:value="37577247" table:style-name="ce23">
            <text:p>37,577,247</text:p>
          </table:table-cell>
          <table:table-cell office:value-type="float" office:value="3447904233" table:style-name="ce23">
            <text:p>3,447,904,233</text:p>
          </table:table-cell>
          <table:table-cell office:value-type="float" office:value="9414258" table:style-name="ce24">
            <text:p>9,414,25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7650859" table:style-name="ce25">
            <text:p>7,650,859</text:p>
          </table:table-cell>
          <table:table-cell office:value-type="float" office:value="182948181" table:style-name="ce26">
            <text:p>182,948,181</text:p>
          </table:table-cell>
          <table:table-cell office:value-type="float" office:value="25047470" table:style-name="ce26">
            <text:p>25,047,470</text:p>
          </table:table-cell>
          <table:table-cell office:value-type="float" office:value="333498035" table:style-name="ce26">
            <text:p>333,498,035</text:p>
          </table:table-cell>
          <table:table-cell office:value-type="float" office:value="4546594" table:style-name="ce26">
            <text:p>4,546,594</text:p>
          </table:table-cell>
          <table:table-cell office:value-type="float" office:value="1214907" table:style-name="ce26">
            <text:p>1,214,907</text:p>
          </table:table-cell>
          <table:table-cell office:value-type="float" office:value="7450000" table:style-name="ce26">
            <text:p>7,450,000</text:p>
          </table:table-cell>
          <table:table-cell office:value-type="float" office:value="562356046" table:style-name="ce26">
            <text:p>562,356,046</text:p>
          </table:table-cell>
          <table:table-cell office:value-type="float" office:value="48682482" table:style-name="ce26">
            <text:p>48,682,482</text:p>
          </table:table-cell>
          <table:table-cell office:value-type="float" office:value="70350755" table:style-name="ce26">
            <text:p>70,350,755</text:p>
          </table:table-cell>
          <table:table-cell office:value-type="float" office:value="0" table:style-name="ce26">
            <text:p>0</text:p>
          </table:table-cell>
          <table:table-cell office:value-type="float" office:value="613099" table:style-name="ce26">
            <text:p>613,099</text:p>
          </table:table-cell>
          <table:table-cell office:value-type="float" office:value="55150" table:style-name="ce26">
            <text:p>55,150</text:p>
          </table:table-cell>
          <table:table-cell office:value-type="float" office:value="35541" table:style-name="ce26">
            <text:p>35,541</text:p>
          </table:table-cell>
          <table:table-cell office:value-type="float" office:value="70983463" table:style-name="ce26">
            <text:p>70,983,463</text:p>
          </table:table-cell>
          <table:table-cell office:value-type="float" office:value="22300981" table:style-name="ce27">
            <text:p>22,300,98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694348" table:style-name="ce25">
            <text:p>5,694,348</text:p>
          </table:table-cell>
          <table:table-cell office:value-type="float" office:value="104749990" table:style-name="ce26">
            <text:p>104,749,990</text:p>
          </table:table-cell>
          <table:table-cell office:value-type="float" office:value="0" table:style-name="ce26">
            <text:p>0</text:p>
          </table:table-cell>
          <table:table-cell office:value-type="float" office:value="52009328" table:style-name="ce26">
            <text:p>52,009,328</text:p>
          </table:table-cell>
          <table:table-cell office:value-type="float" office:value="268821376" table:style-name="ce26">
            <text:p>268,821,376</text:p>
          </table:table-cell>
          <table:table-cell office:value-type="float" office:value="373165569" table:style-name="ce26">
            <text:p>373,165,569</text:p>
          </table:table-cell>
          <table:table-cell office:value-type="float" office:value="0" table:style-name="ce26">
            <text:p>0</text:p>
          </table:table-cell>
          <table:table-cell office:value-type="float" office:value="804440611" table:style-name="ce26">
            <text:p>804,440,611</text:p>
          </table:table-cell>
          <table:table-cell office:value-type="float" office:value="51208125" table:style-name="ce26">
            <text:p>51,208,125</text:p>
          </table:table-cell>
          <table:table-cell office:value-type="float" office:value="27906591" table:style-name="ce26">
            <text:p>27,906,591</text:p>
          </table:table-cell>
          <table:table-cell office:value-type="float" office:value="12631515" table:style-name="ce26">
            <text:p>12,631,515</text:p>
          </table:table-cell>
          <table:table-cell office:value-type="float" office:value="3226686" table:style-name="ce26">
            <text:p>3,226,686</text:p>
          </table:table-cell>
          <table:table-cell office:value-type="float" office:value="8424567" table:style-name="ce26">
            <text:p>8,424,567</text:p>
          </table:table-cell>
          <table:table-cell office:value-type="float" office:value="354367" table:style-name="ce26">
            <text:p>354,367</text:p>
          </table:table-cell>
          <table:table-cell office:value-type="float" office:value="51834992" table:style-name="ce26">
            <text:p>51,834,992</text:p>
          </table:table-cell>
          <table:table-cell office:value-type="float" office:value="626867" table:style-name="ce27">
            <text:p>626,86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596903" table:style-name="ce25">
            <text:p>7,596,903</text:p>
          </table:table-cell>
          <table:table-cell office:value-type="float" office:value="352873468" table:style-name="ce26">
            <text:p>352,873,468</text:p>
          </table:table-cell>
          <table:table-cell office:value-type="float" office:value="0" table:style-name="ce26">
            <text:p>0</text:p>
          </table:table-cell>
          <table:table-cell office:value-type="float" office:value="48560730" table:style-name="ce26">
            <text:p>48,560,730</text:p>
          </table:table-cell>
          <table:table-cell office:value-type="float" office:value="839449833" table:style-name="ce26">
            <text:p>839,449,833</text:p>
          </table:table-cell>
          <table:table-cell office:value-type="float" office:value="318539165" table:style-name="ce26">
            <text:p>318,539,165</text:p>
          </table:table-cell>
          <table:table-cell office:value-type="float" office:value="0" table:style-name="ce26">
            <text:p>0</text:p>
          </table:table-cell>
          <table:table-cell office:value-type="float" office:value="1567020099" table:style-name="ce26">
            <text:p>1,567,020,099</text:p>
          </table:table-cell>
          <table:table-cell office:value-type="float" office:value="112319608" table:style-name="ce26">
            <text:p>112,319,608</text:p>
          </table:table-cell>
          <table:table-cell office:value-type="float" office:value="61499157" table:style-name="ce26">
            <text:p>61,499,157</text:p>
          </table:table-cell>
          <table:table-cell office:value-type="float" office:value="20286952" table:style-name="ce26">
            <text:p>20,286,952</text:p>
          </table:table-cell>
          <table:table-cell office:value-type="float" office:value="11282054" table:style-name="ce26">
            <text:p>11,282,054</text:p>
          </table:table-cell>
          <table:table-cell office:value-type="float" office:value="22867075" table:style-name="ce26">
            <text:p>22,867,075</text:p>
          </table:table-cell>
          <table:table-cell office:value-type="float" office:value="74996" table:style-name="ce26">
            <text:p>74,996</text:p>
          </table:table-cell>
          <table:table-cell office:value-type="float" office:value="115860242" table:style-name="ce26">
            <text:p>115,860,242</text:p>
          </table:table-cell>
          <table:table-cell office:value-type="float" office:value="3540634" table:style-name="ce27">
            <text:p>3,540,63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84777" table:style-name="ce25">
            <text:p>184,777</text:p>
          </table:table-cell>
          <table:table-cell office:value-type="float" office:value="24669111" table:style-name="ce26">
            <text:p>24,669,111</text:p>
          </table:table-cell>
          <table:table-cell office:value-type="float" office:value="0" table:style-name="ce26">
            <text:p>0</text:p>
          </table:table-cell>
          <table:table-cell office:value-type="float" office:value="1653436" table:style-name="ce26">
            <text:p>1,653,436</text:p>
          </table:table-cell>
          <table:table-cell office:value-type="float" office:value="34589840" table:style-name="ce26">
            <text:p>34,589,840</text:p>
          </table:table-cell>
          <table:table-cell office:value-type="float" office:value="12369481" table:style-name="ce26">
            <text:p>12,369,481</text:p>
          </table:table-cell>
          <table:table-cell office:value-type="float" office:value="0" table:style-name="ce26">
            <text:p>0</text:p>
          </table:table-cell>
          <table:table-cell office:value-type="float" office:value="73466645" table:style-name="ce26">
            <text:p>73,466,645</text:p>
          </table:table-cell>
          <table:table-cell office:value-type="float" office:value="5645831" table:style-name="ce26">
            <text:p>5,645,831</text:p>
          </table:table-cell>
          <table:table-cell office:value-type="float" office:value="3087156" table:style-name="ce26">
            <text:p>3,087,156</text:p>
          </table:table-cell>
          <table:table-cell office:value-type="float" office:value="975104" table:style-name="ce26">
            <text:p>975,104</text:p>
          </table:table-cell>
          <table:table-cell office:value-type="float" office:value="656422" table:style-name="ce26">
            <text:p>656,422</text:p>
          </table:table-cell>
          <table:table-cell office:value-type="float" office:value="1278898" table:style-name="ce26">
            <text:p>1,278,898</text:p>
          </table:table-cell>
          <table:table-cell office:value-type="float" office:value="165" table:style-name="ce26">
            <text:p>165</text:p>
          </table:table-cell>
          <table:table-cell office:value-type="float" office:value="5997415" table:style-name="ce26">
            <text:p>5,997,415</text:p>
          </table:table-cell>
          <table:table-cell office:value-type="float" office:value="351584" table:style-name="ce27">
            <text:p>351,58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49108538" table:style-name="ce28">
            <text:p>449,108,538</text:p>
          </table:table-cell>
          <table:table-cell office:value-type="float" office:value="8420818203" table:style-name="ce29">
            <text:p>8,420,818,203</text:p>
          </table:table-cell>
          <table:table-cell office:value-type="float" office:value="152965382" table:style-name="ce29">
            <text:p>152,965,382</text:p>
          </table:table-cell>
          <table:table-cell office:value-type="float" office:value="9903742879" table:style-name="ce29">
            <text:p>9,903,742,879</text:p>
          </table:table-cell>
          <table:table-cell office:value-type="float" office:value="19383417626" table:style-name="ce29">
            <text:p>19,383,417,626</text:p>
          </table:table-cell>
          <table:table-cell office:value-type="float" office:value="15425144088" table:style-name="ce29">
            <text:p>15,425,144,088</text:p>
          </table:table-cell>
          <table:table-cell office:value-type="float" office:value="345882336" table:style-name="ce29">
            <text:p>345,882,336</text:p>
          </table:table-cell>
          <table:table-cell office:value-type="float" office:value="54081079052" table:style-name="ce29">
            <text:p>54,081,079,052</text:p>
          </table:table-cell>
          <table:table-cell office:value-type="float" office:value="3656346021" table:style-name="ce29">
            <text:p>3,656,346,021</text:p>
          </table:table-cell>
          <table:table-cell office:value-type="float" office:value="3178261153" table:style-name="ce29">
            <text:p>3,178,261,153</text:p>
          </table:table-cell>
          <table:table-cell office:value-type="float" office:value="33893571" table:style-name="ce29">
            <text:p>33,893,571</text:p>
          </table:table-cell>
          <table:table-cell office:value-type="float" office:value="256077033" table:style-name="ce29">
            <text:p>256,077,033</text:p>
          </table:table-cell>
          <table:table-cell office:value-type="float" office:value="262390904" table:style-name="ce29">
            <text:p>262,390,904</text:p>
          </table:table-cell>
          <table:table-cell office:value-type="float" office:value="38042316" table:style-name="ce29">
            <text:p>38,042,316</text:p>
          </table:table-cell>
          <table:table-cell office:value-type="float" office:value="3692580345" table:style-name="ce29">
            <text:p>3,692,580,345</text:p>
          </table:table-cell>
          <table:table-cell office:value-type="float" office:value="36234324" table:style-name="ce30">
            <text:p>36,234,324</text:p>
          </table:table-cell>
          <table:table-cell table:number-columns-repeated="16366"/>
        </table:table-row>
        <table:table-row table:style-name="ro1">
          <table:table-cell office:value-type="float" office:value="11409" table:style-name="ce2">
            <text:p>11409</text:p>
          </table:table-cell>
          <table:table-cell office:value-type="string" table:style-name="ce2">
            <text:p>本國銀行</text:p>
          </table:table-cell>
          <table:table-cell office:value-type="float" office:value="406258568" table:style-name="ce22">
            <text:p>406,258,568</text:p>
          </table:table-cell>
          <table:table-cell office:value-type="float" office:value="7803518130" table:style-name="ce23">
            <text:p>7,803,518,130</text:p>
          </table:table-cell>
          <table:table-cell office:value-type="float" office:value="118646829" table:style-name="ce23">
            <text:p>118,646,829</text:p>
          </table:table-cell>
          <table:table-cell office:value-type="float" office:value="9551105394" table:style-name="ce23">
            <text:p>9,551,105,394</text:p>
          </table:table-cell>
          <table:table-cell office:value-type="float" office:value="18306741906" table:style-name="ce23">
            <text:p>18,306,741,906</text:p>
          </table:table-cell>
          <table:table-cell office:value-type="float" office:value="14780361235" table:style-name="ce23">
            <text:p>14,780,361,235</text:p>
          </table:table-cell>
          <table:table-cell office:value-type="float" office:value="339066025" table:style-name="ce23">
            <text:p>339,066,025</text:p>
          </table:table-cell>
          <table:table-cell office:value-type="float" office:value="51305698087" table:style-name="ce23">
            <text:p>51,305,698,087</text:p>
          </table:table-cell>
          <table:table-cell office:value-type="float" office:value="3450692276" table:style-name="ce23">
            <text:p>3,450,692,276</text:p>
          </table:table-cell>
          <table:table-cell office:value-type="float" office:value="3027260358" table:style-name="ce23">
            <text:p>3,027,260,358</text:p>
          </table:table-cell>
          <table:table-cell office:value-type="float" office:value="0" table:style-name="ce23">
            <text:p>0</text:p>
          </table:table-cell>
          <table:table-cell office:value-type="float" office:value="257182339" table:style-name="ce23">
            <text:p>257,182,339</text:p>
          </table:table-cell>
          <table:table-cell office:value-type="float" office:value="231171798" table:style-name="ce23">
            <text:p>231,171,798</text:p>
          </table:table-cell>
          <table:table-cell office:value-type="float" office:value="47217477" table:style-name="ce23">
            <text:p>47,217,477</text:p>
          </table:table-cell>
          <table:table-cell office:value-type="float" office:value="3468397018" table:style-name="ce23">
            <text:p>3,468,397,018</text:p>
          </table:table-cell>
          <table:table-cell office:value-type="float" office:value="17704742" table:style-name="ce24">
            <text:p>17,704,74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7856971" table:style-name="ce25">
            <text:p>7,856,971</text:p>
          </table:table-cell>
          <table:table-cell office:value-type="float" office:value="175086397" table:style-name="ce26">
            <text:p>175,086,397</text:p>
          </table:table-cell>
          <table:table-cell office:value-type="float" office:value="23229143" table:style-name="ce26">
            <text:p>23,229,143</text:p>
          </table:table-cell>
          <table:table-cell office:value-type="float" office:value="320894451" table:style-name="ce26">
            <text:p>320,894,451</text:p>
          </table:table-cell>
          <table:table-cell office:value-type="float" office:value="4159468" table:style-name="ce26">
            <text:p>4,159,468</text:p>
          </table:table-cell>
          <table:table-cell office:value-type="float" office:value="1155188" table:style-name="ce26">
            <text:p>1,155,188</text:p>
          </table:table-cell>
          <table:table-cell office:value-type="float" office:value="7480000" table:style-name="ce26">
            <text:p>7,480,000</text:p>
          </table:table-cell>
          <table:table-cell office:value-type="float" office:value="539861618" table:style-name="ce26">
            <text:p>539,861,618</text:p>
          </table:table-cell>
          <table:table-cell office:value-type="float" office:value="46105223" table:style-name="ce26">
            <text:p>46,105,223</text:p>
          </table:table-cell>
          <table:table-cell office:value-type="float" office:value="69941977" table:style-name="ce26">
            <text:p>69,941,977</text:p>
          </table:table-cell>
          <table:table-cell office:value-type="float" office:value="0" table:style-name="ce26">
            <text:p>0</text:p>
          </table:table-cell>
          <table:table-cell office:value-type="float" office:value="420804" table:style-name="ce26">
            <text:p>420,804</text:p>
          </table:table-cell>
          <table:table-cell office:value-type="float" office:value="61495" table:style-name="ce26">
            <text:p>61,495</text:p>
          </table:table-cell>
          <table:table-cell office:value-type="float" office:value="61787" table:style-name="ce26">
            <text:p>61,787</text:p>
          </table:table-cell>
          <table:table-cell office:value-type="float" office:value="70362489" table:style-name="ce26">
            <text:p>70,362,489</text:p>
          </table:table-cell>
          <table:table-cell office:value-type="float" office:value="24257266" table:style-name="ce27">
            <text:p>24,257,26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730149" table:style-name="ce25">
            <text:p>5,730,149</text:p>
          </table:table-cell>
          <table:table-cell office:value-type="float" office:value="104296748" table:style-name="ce26">
            <text:p>104,296,748</text:p>
          </table:table-cell>
          <table:table-cell office:value-type="float" office:value="0" table:style-name="ce26">
            <text:p>0</text:p>
          </table:table-cell>
          <table:table-cell office:value-type="float" office:value="51732351" table:style-name="ce26">
            <text:p>51,732,351</text:p>
          </table:table-cell>
          <table:table-cell office:value-type="float" office:value="269415581" table:style-name="ce26">
            <text:p>269,415,581</text:p>
          </table:table-cell>
          <table:table-cell office:value-type="float" office:value="374264408" table:style-name="ce26">
            <text:p>374,264,408</text:p>
          </table:table-cell>
          <table:table-cell office:value-type="float" office:value="0" table:style-name="ce26">
            <text:p>0</text:p>
          </table:table-cell>
          <table:table-cell office:value-type="float" office:value="805439237" table:style-name="ce26">
            <text:p>805,439,237</text:p>
          </table:table-cell>
          <table:table-cell office:value-type="float" office:value="51240440" table:style-name="ce26">
            <text:p>51,240,440</text:p>
          </table:table-cell>
          <table:table-cell office:value-type="float" office:value="28164470" table:style-name="ce26">
            <text:p>28,164,470</text:p>
          </table:table-cell>
          <table:table-cell office:value-type="float" office:value="12492859" table:style-name="ce26">
            <text:p>12,492,859</text:p>
          </table:table-cell>
          <table:table-cell office:value-type="float" office:value="3323102" table:style-name="ce26">
            <text:p>3,323,102</text:p>
          </table:table-cell>
          <table:table-cell office:value-type="float" office:value="8471309" table:style-name="ce26">
            <text:p>8,471,309</text:p>
          </table:table-cell>
          <table:table-cell office:value-type="float" office:value="372574" table:style-name="ce26">
            <text:p>372,574</text:p>
          </table:table-cell>
          <table:table-cell office:value-type="float" office:value="52079166" table:style-name="ce26">
            <text:p>52,079,166</text:p>
          </table:table-cell>
          <table:table-cell office:value-type="float" office:value="838726" table:style-name="ce27">
            <text:p>838,72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429350" table:style-name="ce25">
            <text:p>7,429,350</text:p>
          </table:table-cell>
          <table:table-cell office:value-type="float" office:value="354113952" table:style-name="ce26">
            <text:p>354,113,952</text:p>
          </table:table-cell>
          <table:table-cell office:value-type="float" office:value="0" table:style-name="ce26">
            <text:p>0</text:p>
          </table:table-cell>
          <table:table-cell office:value-type="float" office:value="47874031" table:style-name="ce26">
            <text:p>47,874,031</text:p>
          </table:table-cell>
          <table:table-cell office:value-type="float" office:value="839920041" table:style-name="ce26">
            <text:p>839,920,041</text:p>
          </table:table-cell>
          <table:table-cell office:value-type="float" office:value="317834823" table:style-name="ce26">
            <text:p>317,834,823</text:p>
          </table:table-cell>
          <table:table-cell office:value-type="float" office:value="0" table:style-name="ce26">
            <text:p>0</text:p>
          </table:table-cell>
          <table:table-cell office:value-type="float" office:value="1567172197" table:style-name="ce26">
            <text:p>1,567,172,197</text:p>
          </table:table-cell>
          <table:table-cell office:value-type="float" office:value="112387722" table:style-name="ce26">
            <text:p>112,387,722</text:p>
          </table:table-cell>
          <table:table-cell office:value-type="float" office:value="61775043" table:style-name="ce26">
            <text:p>61,775,043</text:p>
          </table:table-cell>
          <table:table-cell office:value-type="float" office:value="20019966" table:style-name="ce26">
            <text:p>20,019,966</text:p>
          </table:table-cell>
          <table:table-cell office:value-type="float" office:value="11258804" table:style-name="ce26">
            <text:p>11,258,804</text:p>
          </table:table-cell>
          <table:table-cell office:value-type="float" office:value="23011455" table:style-name="ce26">
            <text:p>23,011,455</text:p>
          </table:table-cell>
          <table:table-cell office:value-type="float" office:value="83725" table:style-name="ce26">
            <text:p>83,725</text:p>
          </table:table-cell>
          <table:table-cell office:value-type="float" office:value="115981543" table:style-name="ce26">
            <text:p>115,981,543</text:p>
          </table:table-cell>
          <table:table-cell office:value-type="float" office:value="3593821" table:style-name="ce27">
            <text:p>3,593,82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3454" table:style-name="ce25">
            <text:p>173,454</text:p>
          </table:table-cell>
          <table:table-cell office:value-type="float" office:value="24547730" table:style-name="ce26">
            <text:p>24,547,730</text:p>
          </table:table-cell>
          <table:table-cell office:value-type="float" office:value="0" table:style-name="ce26">
            <text:p>0</text:p>
          </table:table-cell>
          <table:table-cell office:value-type="float" office:value="1668431" table:style-name="ce26">
            <text:p>1,668,431</text:p>
          </table:table-cell>
          <table:table-cell office:value-type="float" office:value="34706028" table:style-name="ce26">
            <text:p>34,706,028</text:p>
          </table:table-cell>
          <table:table-cell office:value-type="float" office:value="12574543" table:style-name="ce26">
            <text:p>12,574,543</text:p>
          </table:table-cell>
          <table:table-cell office:value-type="float" office:value="0" table:style-name="ce26">
            <text:p>0</text:p>
          </table:table-cell>
          <table:table-cell office:value-type="float" office:value="73670186" table:style-name="ce26">
            <text:p>73,670,186</text:p>
          </table:table-cell>
          <table:table-cell office:value-type="float" office:value="5650121" table:style-name="ce26">
            <text:p>5,650,121</text:p>
          </table:table-cell>
          <table:table-cell office:value-type="float" office:value="3105179" table:style-name="ce26">
            <text:p>3,105,179</text:p>
          </table:table-cell>
          <table:table-cell office:value-type="float" office:value="963866" table:style-name="ce26">
            <text:p>963,866</text:p>
          </table:table-cell>
          <table:table-cell office:value-type="float" office:value="667976" table:style-name="ce26">
            <text:p>667,976</text:p>
          </table:table-cell>
          <table:table-cell office:value-type="float" office:value="1307781" table:style-name="ce26">
            <text:p>1,307,781</text:p>
          </table:table-cell>
          <table:table-cell office:value-type="float" office:value="1797" table:style-name="ce26">
            <text:p>1,797</text:p>
          </table:table-cell>
          <table:table-cell office:value-type="float" office:value="6043005" table:style-name="ce26">
            <text:p>6,043,005</text:p>
          </table:table-cell>
          <table:table-cell office:value-type="float" office:value="392884" table:style-name="ce27">
            <text:p>392,884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27448492" table:style-name="ce28">
            <text:p>427,448,492</text:p>
          </table:table-cell>
          <table:table-cell office:value-type="float" office:value="8461562957" table:style-name="ce29">
            <text:p>8,461,562,957</text:p>
          </table:table-cell>
          <table:table-cell office:value-type="float" office:value="141875972" table:style-name="ce29">
            <text:p>141,875,972</text:p>
          </table:table-cell>
          <table:table-cell office:value-type="float" office:value="9973274658" table:style-name="ce29">
            <text:p>9,973,274,658</text:p>
          </table:table-cell>
          <table:table-cell office:value-type="float" office:value="19454943024" table:style-name="ce29">
            <text:p>19,454,943,024</text:p>
          </table:table-cell>
          <table:table-cell office:value-type="float" office:value="15486190197" table:style-name="ce29">
            <text:p>15,486,190,197</text:p>
          </table:table-cell>
          <table:table-cell office:value-type="float" office:value="346546025" table:style-name="ce29">
            <text:p>346,546,025</text:p>
          </table:table-cell>
          <table:table-cell office:value-type="float" office:value="54291841325" table:style-name="ce29">
            <text:p>54,291,841,325</text:p>
          </table:table-cell>
          <table:table-cell office:value-type="float" office:value="3666075782" table:style-name="ce29">
            <text:p>3,666,075,782</text:p>
          </table:table-cell>
          <table:table-cell office:value-type="float" office:value="3190247027" table:style-name="ce29">
            <text:p>3,190,247,027</text:p>
          </table:table-cell>
          <table:table-cell office:value-type="float" office:value="33476691" table:style-name="ce29">
            <text:p>33,476,691</text:p>
          </table:table-cell>
          <table:table-cell office:value-type="float" office:value="272853025" table:style-name="ce29">
            <text:p>272,853,025</text:p>
          </table:table-cell>
          <table:table-cell office:value-type="float" office:value="264023838" table:style-name="ce29">
            <text:p>264,023,838</text:p>
          </table:table-cell>
          <table:table-cell office:value-type="float" office:value="47737360" table:style-name="ce29">
            <text:p>47,737,360</text:p>
          </table:table-cell>
          <table:table-cell office:value-type="float" office:value="3712863221" table:style-name="ce29">
            <text:p>3,712,863,221</text:p>
          </table:table-cell>
          <table:table-cell office:value-type="float" office:value="46787439" table:style-name="ce30">
            <text:p>46,787,439</text:p>
          </table:table-cell>
          <table:table-cell table:number-columns-repeated="16366"/>
        </table:table-row>
        <table:table-row table:style-name="ro1">
          <table:table-cell office:value-type="float" office:value="11410" table:style-name="ce2">
            <text:p>11410</text:p>
          </table:table-cell>
          <table:table-cell office:value-type="string" table:style-name="ce2">
            <text:p>本國銀行</text:p>
          </table:table-cell>
          <table:table-cell office:value-type="float" office:value="400756555" table:style-name="ce22">
            <text:p>400,756,555</text:p>
          </table:table-cell>
          <table:table-cell office:value-type="float" office:value="7658028757" table:style-name="ce23">
            <text:p>7,658,028,757</text:p>
          </table:table-cell>
          <table:table-cell office:value-type="float" office:value="120283524" table:style-name="ce23">
            <text:p>120,283,524</text:p>
          </table:table-cell>
          <table:table-cell office:value-type="float" office:value="9460086095" table:style-name="ce23">
            <text:p>9,460,086,095</text:p>
          </table:table-cell>
          <table:table-cell office:value-type="float" office:value="18372292380" table:style-name="ce23">
            <text:p>18,372,292,380</text:p>
          </table:table-cell>
          <table:table-cell office:value-type="float" office:value="14830317382" table:style-name="ce23">
            <text:p>14,830,317,382</text:p>
          </table:table-cell>
          <table:table-cell office:value-type="float" office:value="339978685" table:style-name="ce23">
            <text:p>339,978,685</text:p>
          </table:table-cell>
          <table:table-cell office:value-type="float" office:value="51181743378" table:style-name="ce23">
            <text:p>51,181,743,378</text:p>
          </table:table-cell>
          <table:table-cell office:value-type="float" office:value="3436793265" table:style-name="ce23">
            <text:p>3,436,793,265</text:p>
          </table:table-cell>
          <table:table-cell office:value-type="float" office:value="2997564329" table:style-name="ce23">
            <text:p>2,997,564,329</text:p>
          </table:table-cell>
          <table:table-cell office:value-type="float" office:value="0" table:style-name="ce23">
            <text:p>0</text:p>
          </table:table-cell>
          <table:table-cell office:value-type="float" office:value="263431663" table:style-name="ce23">
            <text:p>263,431,663</text:p>
          </table:table-cell>
          <table:table-cell office:value-type="float" office:value="233162057" table:style-name="ce23">
            <text:p>233,162,057</text:p>
          </table:table-cell>
          <table:table-cell office:value-type="float" office:value="47173603" table:style-name="ce23">
            <text:p>47,173,603</text:p>
          </table:table-cell>
          <table:table-cell office:value-type="float" office:value="3446984446" table:style-name="ce23">
            <text:p>3,446,984,446</text:p>
          </table:table-cell>
          <table:table-cell office:value-type="float" office:value="10191181" table:style-name="ce24">
            <text:p>10,191,18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8058089" table:style-name="ce25">
            <text:p>8,058,089</text:p>
          </table:table-cell>
          <table:table-cell office:value-type="float" office:value="170089057" table:style-name="ce26">
            <text:p>170,089,057</text:p>
          </table:table-cell>
          <table:table-cell office:value-type="float" office:value="21699767" table:style-name="ce26">
            <text:p>21,699,767</text:p>
          </table:table-cell>
          <table:table-cell office:value-type="float" office:value="325002839" table:style-name="ce26">
            <text:p>325,002,839</text:p>
          </table:table-cell>
          <table:table-cell office:value-type="float" office:value="3904972" table:style-name="ce26">
            <text:p>3,904,972</text:p>
          </table:table-cell>
          <table:table-cell office:value-type="float" office:value="1162144" table:style-name="ce26">
            <text:p>1,162,144</text:p>
          </table:table-cell>
          <table:table-cell office:value-type="float" office:value="7630000" table:style-name="ce26">
            <text:p>7,630,000</text:p>
          </table:table-cell>
          <table:table-cell office:value-type="float" office:value="537546868" table:style-name="ce26">
            <text:p>537,546,868</text:p>
          </table:table-cell>
          <table:table-cell office:value-type="float" office:value="45717456" table:style-name="ce26">
            <text:p>45,717,456</text:p>
          </table:table-cell>
          <table:table-cell office:value-type="float" office:value="67268730" table:style-name="ce26">
            <text:p>67,268,730</text:p>
          </table:table-cell>
          <table:table-cell office:value-type="float" office:value="0" table:style-name="ce26">
            <text:p>0</text:p>
          </table:table-cell>
          <table:table-cell office:value-type="float" office:value="397889" table:style-name="ce26">
            <text:p>397,889</text:p>
          </table:table-cell>
          <table:table-cell office:value-type="float" office:value="55128" table:style-name="ce26">
            <text:p>55,128</text:p>
          </table:table-cell>
          <table:table-cell office:value-type="float" office:value="39796" table:style-name="ce26">
            <text:p>39,796</text:p>
          </table:table-cell>
          <table:table-cell office:value-type="float" office:value="67681951" table:style-name="ce26">
            <text:p>67,681,951</text:p>
          </table:table-cell>
          <table:table-cell office:value-type="float" office:value="21964495" table:style-name="ce27">
            <text:p>21,964,49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847971" table:style-name="ce25">
            <text:p>5,847,971</text:p>
          </table:table-cell>
          <table:table-cell office:value-type="float" office:value="104756413" table:style-name="ce26">
            <text:p>104,756,413</text:p>
          </table:table-cell>
          <table:table-cell office:value-type="float" office:value="0" table:style-name="ce26">
            <text:p>0</text:p>
          </table:table-cell>
          <table:table-cell office:value-type="float" office:value="53249489" table:style-name="ce26">
            <text:p>53,249,489</text:p>
          </table:table-cell>
          <table:table-cell office:value-type="float" office:value="269625830" table:style-name="ce26">
            <text:p>269,625,830</text:p>
          </table:table-cell>
          <table:table-cell office:value-type="float" office:value="374923861" table:style-name="ce26">
            <text:p>374,923,861</text:p>
          </table:table-cell>
          <table:table-cell office:value-type="float" office:value="0" table:style-name="ce26">
            <text:p>0</text:p>
          </table:table-cell>
          <table:table-cell office:value-type="float" office:value="808403564" table:style-name="ce26">
            <text:p>808,403,564</text:p>
          </table:table-cell>
          <table:table-cell office:value-type="float" office:value="51441482" table:style-name="ce26">
            <text:p>51,441,482</text:p>
          </table:table-cell>
          <table:table-cell office:value-type="float" office:value="28180518" table:style-name="ce26">
            <text:p>28,180,518</text:p>
          </table:table-cell>
          <table:table-cell office:value-type="float" office:value="12420599" table:style-name="ce26">
            <text:p>12,420,599</text:p>
          </table:table-cell>
          <table:table-cell office:value-type="float" office:value="3391996" table:style-name="ce26">
            <text:p>3,391,996</text:p>
          </table:table-cell>
          <table:table-cell office:value-type="float" office:value="8544711" table:style-name="ce26">
            <text:p>8,544,711</text:p>
          </table:table-cell>
          <table:table-cell office:value-type="float" office:value="323696" table:style-name="ce26">
            <text:p>323,696</text:p>
          </table:table-cell>
          <table:table-cell office:value-type="float" office:value="52214128" table:style-name="ce26">
            <text:p>52,214,128</text:p>
          </table:table-cell>
          <table:table-cell office:value-type="float" office:value="772646" table:style-name="ce27">
            <text:p>772,64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715418" table:style-name="ce25">
            <text:p>7,715,418</text:p>
          </table:table-cell>
          <table:table-cell office:value-type="float" office:value="354563221" table:style-name="ce26">
            <text:p>354,563,221</text:p>
          </table:table-cell>
          <table:table-cell office:value-type="float" office:value="0" table:style-name="ce26">
            <text:p>0</text:p>
          </table:table-cell>
          <table:table-cell office:value-type="float" office:value="47070940" table:style-name="ce26">
            <text:p>47,070,940</text:p>
          </table:table-cell>
          <table:table-cell office:value-type="float" office:value="840207777" table:style-name="ce26">
            <text:p>840,207,777</text:p>
          </table:table-cell>
          <table:table-cell office:value-type="float" office:value="317739260" table:style-name="ce26">
            <text:p>317,739,260</text:p>
          </table:table-cell>
          <table:table-cell office:value-type="float" office:value="0" table:style-name="ce26">
            <text:p>0</text:p>
          </table:table-cell>
          <table:table-cell office:value-type="float" office:value="1567296616" table:style-name="ce26">
            <text:p>1,567,296,616</text:p>
          </table:table-cell>
          <table:table-cell office:value-type="float" office:value="112435469" table:style-name="ce26">
            <text:p>112,435,469</text:p>
          </table:table-cell>
          <table:table-cell office:value-type="float" office:value="61809411" table:style-name="ce26">
            <text:p>61,809,411</text:p>
          </table:table-cell>
          <table:table-cell office:value-type="float" office:value="19701027" table:style-name="ce26">
            <text:p>19,701,027</text:p>
          </table:table-cell>
          <table:table-cell office:value-type="float" office:value="11408611" table:style-name="ce26">
            <text:p>11,408,611</text:p>
          </table:table-cell>
          <table:table-cell office:value-type="float" office:value="23088974" table:style-name="ce26">
            <text:p>23,088,974</text:p>
          </table:table-cell>
          <table:table-cell office:value-type="float" office:value="101723" table:style-name="ce26">
            <text:p>101,723</text:p>
          </table:table-cell>
          <table:table-cell office:value-type="float" office:value="115906300" table:style-name="ce26">
            <text:p>115,906,300</text:p>
          </table:table-cell>
          <table:table-cell office:value-type="float" office:value="3470831" table:style-name="ce27">
            <text:p>3,470,83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66089" table:style-name="ce25">
            <text:p>166,089</text:p>
          </table:table-cell>
          <table:table-cell office:value-type="float" office:value="24305270" table:style-name="ce26">
            <text:p>24,305,270</text:p>
          </table:table-cell>
          <table:table-cell office:value-type="float" office:value="0" table:style-name="ce26">
            <text:p>0</text:p>
          </table:table-cell>
          <table:table-cell office:value-type="float" office:value="1707567" table:style-name="ce26">
            <text:p>1,707,567</text:p>
          </table:table-cell>
          <table:table-cell office:value-type="float" office:value="34949705" table:style-name="ce26">
            <text:p>34,949,705</text:p>
          </table:table-cell>
          <table:table-cell office:value-type="float" office:value="12723146" table:style-name="ce26">
            <text:p>12,723,146</text:p>
          </table:table-cell>
          <table:table-cell office:value-type="float" office:value="0" table:style-name="ce26">
            <text:p>0</text:p>
          </table:table-cell>
          <table:table-cell office:value-type="float" office:value="73851777" table:style-name="ce26">
            <text:p>73,851,777</text:p>
          </table:table-cell>
          <table:table-cell office:value-type="float" office:value="5648749" table:style-name="ce26">
            <text:p>5,648,749</text:p>
          </table:table-cell>
          <table:table-cell office:value-type="float" office:value="3107501" table:style-name="ce26">
            <text:p>3,107,501</text:p>
          </table:table-cell>
          <table:table-cell office:value-type="float" office:value="936601" table:style-name="ce26">
            <text:p>936,601</text:p>
          </table:table-cell>
          <table:table-cell office:value-type="float" office:value="700390" table:style-name="ce26">
            <text:p>700,390</text:p>
          </table:table-cell>
          <table:table-cell office:value-type="float" office:value="1290790" table:style-name="ce26">
            <text:p>1,290,790</text:p>
          </table:table-cell>
          <table:table-cell office:value-type="float" office:value="976" table:style-name="ce26">
            <text:p>976</text:p>
          </table:table-cell>
          <table:table-cell office:value-type="float" office:value="6034306" table:style-name="ce26">
            <text:p>6,034,306</text:p>
          </table:table-cell>
          <table:table-cell office:value-type="float" office:value="385557" table:style-name="ce27">
            <text:p>385,557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22544122" table:style-name="ce28">
            <text:p>422,544,122</text:p>
          </table:table-cell>
          <table:table-cell office:value-type="float" office:value="8311742718" table:style-name="ce29">
            <text:p>8,311,742,718</text:p>
          </table:table-cell>
          <table:table-cell office:value-type="float" office:value="141983291" table:style-name="ce29">
            <text:p>141,983,291</text:p>
          </table:table-cell>
          <table:table-cell office:value-type="float" office:value="9887116930" table:style-name="ce29">
            <text:p>9,887,116,930</text:p>
          </table:table-cell>
          <table:table-cell office:value-type="float" office:value="19520980664" table:style-name="ce29">
            <text:p>19,520,980,664</text:p>
          </table:table-cell>
          <table:table-cell office:value-type="float" office:value="15536865793" table:style-name="ce29">
            <text:p>15,536,865,793</text:p>
          </table:table-cell>
          <table:table-cell office:value-type="float" office:value="347608685" table:style-name="ce29">
            <text:p>347,608,685</text:p>
          </table:table-cell>
          <table:table-cell office:value-type="float" office:value="54168842203" table:style-name="ce29">
            <text:p>54,168,842,203</text:p>
          </table:table-cell>
          <table:table-cell office:value-type="float" office:value="3652036421" table:style-name="ce29">
            <text:p>3,652,036,421</text:p>
          </table:table-cell>
          <table:table-cell office:value-type="float" office:value="3157930489" table:style-name="ce29">
            <text:p>3,157,930,489</text:p>
          </table:table-cell>
          <table:table-cell office:value-type="float" office:value="33058227" table:style-name="ce29">
            <text:p>33,058,227</text:p>
          </table:table-cell>
          <table:table-cell office:value-type="float" office:value="279330549" table:style-name="ce29">
            <text:p>279,330,549</text:p>
          </table:table-cell>
          <table:table-cell office:value-type="float" office:value="266141660" table:style-name="ce29">
            <text:p>266,141,660</text:p>
          </table:table-cell>
          <table:table-cell office:value-type="float" office:value="47639794" table:style-name="ce29">
            <text:p>47,639,794</text:p>
          </table:table-cell>
          <table:table-cell office:value-type="float" office:value="3688821131" table:style-name="ce29">
            <text:p>3,688,821,131</text:p>
          </table:table-cell>
          <table:table-cell office:value-type="float" office:value="36784710" table:style-name="ce30">
            <text:p>36,784,710</text:p>
          </table:table-cell>
          <table:table-cell table:number-columns-repeated="16366"/>
        </table:table-row>
        <table:table-row table:style-name="ro1">
          <table:table-cell office:value-type="float" office:value="11411" table:style-name="ce2">
            <text:p>11411</text:p>
          </table:table-cell>
          <table:table-cell office:value-type="string" table:style-name="ce2">
            <text:p>本國銀行</text:p>
          </table:table-cell>
          <table:table-cell office:value-type="float" office:value="405921118" table:style-name="ce22">
            <text:p>405,921,118</text:p>
          </table:table-cell>
          <table:table-cell office:value-type="float" office:value="7830794302" table:style-name="ce23">
            <text:p>7,830,794,302</text:p>
          </table:table-cell>
          <table:table-cell office:value-type="float" office:value="120754651" table:style-name="ce23">
            <text:p>120,754,651</text:p>
          </table:table-cell>
          <table:table-cell office:value-type="float" office:value="9572113078" table:style-name="ce23">
            <text:p>9,572,113,078</text:p>
          </table:table-cell>
          <table:table-cell office:value-type="float" office:value="18161184568" table:style-name="ce23">
            <text:p>18,161,184,568</text:p>
          </table:table-cell>
          <table:table-cell office:value-type="float" office:value="14861042627" table:style-name="ce23">
            <text:p>14,861,042,627</text:p>
          </table:table-cell>
          <table:table-cell office:value-type="float" office:value="341569676" table:style-name="ce23">
            <text:p>341,569,676</text:p>
          </table:table-cell>
          <table:table-cell office:value-type="float" office:value="51293380020" table:style-name="ce23">
            <text:p>51,293,380,020</text:p>
          </table:table-cell>
          <table:table-cell office:value-type="float" office:value="3453421051" table:style-name="ce23">
            <text:p>3,453,421,051</text:p>
          </table:table-cell>
          <table:table-cell office:value-type="float" office:value="3028059554" table:style-name="ce23">
            <text:p>3,028,059,554</text:p>
          </table:table-cell>
          <table:table-cell office:value-type="float" office:value="0" table:style-name="ce23">
            <text:p>0</text:p>
          </table:table-cell>
          <table:table-cell office:value-type="float" office:value="260957086" table:style-name="ce23">
            <text:p>260,957,086</text:p>
          </table:table-cell>
          <table:table-cell office:value-type="float" office:value="238457731" table:style-name="ce23">
            <text:p>238,457,731</text:p>
          </table:table-cell>
          <table:table-cell office:value-type="float" office:value="52728623" table:style-name="ce23">
            <text:p>52,728,623</text:p>
          </table:table-cell>
          <table:table-cell office:value-type="float" office:value="3474745748" table:style-name="ce23">
            <text:p>3,474,745,748</text:p>
          </table:table-cell>
          <table:table-cell office:value-type="float" office:value="21324697" table:style-name="ce24">
            <text:p>21,324,69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7816403" table:style-name="ce25">
            <text:p>7,816,403</text:p>
          </table:table-cell>
          <table:table-cell office:value-type="float" office:value="181726576" table:style-name="ce26">
            <text:p>181,726,576</text:p>
          </table:table-cell>
          <table:table-cell office:value-type="float" office:value="17625033" table:style-name="ce26">
            <text:p>17,625,033</text:p>
          </table:table-cell>
          <table:table-cell office:value-type="float" office:value="339997203" table:style-name="ce26">
            <text:p>339,997,203</text:p>
          </table:table-cell>
          <table:table-cell office:value-type="float" office:value="4192008" table:style-name="ce26">
            <text:p>4,192,008</text:p>
          </table:table-cell>
          <table:table-cell office:value-type="float" office:value="1158092" table:style-name="ce26">
            <text:p>1,158,092</text:p>
          </table:table-cell>
          <table:table-cell office:value-type="float" office:value="7630000" table:style-name="ce26">
            <text:p>7,630,000</text:p>
          </table:table-cell>
          <table:table-cell office:value-type="float" office:value="560145315" table:style-name="ce26">
            <text:p>560,145,315</text:p>
          </table:table-cell>
          <table:table-cell office:value-type="float" office:value="46593855" table:style-name="ce26">
            <text:p>46,593,855</text:p>
          </table:table-cell>
          <table:table-cell office:value-type="float" office:value="72444504" table:style-name="ce26">
            <text:p>72,444,504</text:p>
          </table:table-cell>
          <table:table-cell office:value-type="float" office:value="0" table:style-name="ce26">
            <text:p>0</text:p>
          </table:table-cell>
          <table:table-cell office:value-type="float" office:value="536079" table:style-name="ce26">
            <text:p>536,079</text:p>
          </table:table-cell>
          <table:table-cell office:value-type="float" office:value="59482" table:style-name="ce26">
            <text:p>59,482</text:p>
          </table:table-cell>
          <table:table-cell office:value-type="float" office:value="55412" table:style-name="ce26">
            <text:p>55,412</text:p>
          </table:table-cell>
          <table:table-cell office:value-type="float" office:value="72984653" table:style-name="ce26">
            <text:p>72,984,653</text:p>
          </table:table-cell>
          <table:table-cell office:value-type="float" office:value="26390798" table:style-name="ce27">
            <text:p>26,390,79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849999" table:style-name="ce25">
            <text:p>5,849,999</text:p>
          </table:table-cell>
          <table:table-cell office:value-type="float" office:value="104982474" table:style-name="ce26">
            <text:p>104,982,474</text:p>
          </table:table-cell>
          <table:table-cell office:value-type="float" office:value="0" table:style-name="ce26">
            <text:p>0</text:p>
          </table:table-cell>
          <table:table-cell office:value-type="float" office:value="53512224" table:style-name="ce26">
            <text:p>53,512,224</text:p>
          </table:table-cell>
          <table:table-cell office:value-type="float" office:value="267818896" table:style-name="ce26">
            <text:p>267,818,896</text:p>
          </table:table-cell>
          <table:table-cell office:value-type="float" office:value="375624817" table:style-name="ce26">
            <text:p>375,624,817</text:p>
          </table:table-cell>
          <table:table-cell office:value-type="float" office:value="0" table:style-name="ce26">
            <text:p>0</text:p>
          </table:table-cell>
          <table:table-cell office:value-type="float" office:value="807788410" table:style-name="ce26">
            <text:p>807,788,410</text:p>
          </table:table-cell>
          <table:table-cell office:value-type="float" office:value="51399442" table:style-name="ce26">
            <text:p>51,399,442</text:p>
          </table:table-cell>
          <table:table-cell office:value-type="float" office:value="28292816" table:style-name="ce26">
            <text:p>28,292,816</text:p>
          </table:table-cell>
          <table:table-cell office:value-type="float" office:value="12330146" table:style-name="ce26">
            <text:p>12,330,146</text:p>
          </table:table-cell>
          <table:table-cell office:value-type="float" office:value="3281459" table:style-name="ce26">
            <text:p>3,281,459</text:p>
          </table:table-cell>
          <table:table-cell office:value-type="float" office:value="8648093" table:style-name="ce26">
            <text:p>8,648,093</text:p>
          </table:table-cell>
          <table:table-cell office:value-type="float" office:value="400069" table:style-name="ce26">
            <text:p>400,069</text:p>
          </table:table-cell>
          <table:table-cell office:value-type="float" office:value="52152445" table:style-name="ce26">
            <text:p>52,152,445</text:p>
          </table:table-cell>
          <table:table-cell office:value-type="float" office:value="753003" table:style-name="ce27">
            <text:p>753,00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809085" table:style-name="ce25">
            <text:p>7,809,085</text:p>
          </table:table-cell>
          <table:table-cell office:value-type="float" office:value="357137712" table:style-name="ce26">
            <text:p>357,137,712</text:p>
          </table:table-cell>
          <table:table-cell office:value-type="float" office:value="0" table:style-name="ce26">
            <text:p>0</text:p>
          </table:table-cell>
          <table:table-cell office:value-type="float" office:value="46664109" table:style-name="ce26">
            <text:p>46,664,109</text:p>
          </table:table-cell>
          <table:table-cell office:value-type="float" office:value="838537386" table:style-name="ce26">
            <text:p>838,537,386</text:p>
          </table:table-cell>
          <table:table-cell office:value-type="float" office:value="317363397" table:style-name="ce26">
            <text:p>317,363,397</text:p>
          </table:table-cell>
          <table:table-cell office:value-type="float" office:value="0" table:style-name="ce26">
            <text:p>0</text:p>
          </table:table-cell>
          <table:table-cell office:value-type="float" office:value="1567511689" table:style-name="ce26">
            <text:p>1,567,511,689</text:p>
          </table:table-cell>
          <table:table-cell office:value-type="float" office:value="112572124" table:style-name="ce26">
            <text:p>112,572,124</text:p>
          </table:table-cell>
          <table:table-cell office:value-type="float" office:value="61839885" table:style-name="ce26">
            <text:p>61,839,885</text:p>
          </table:table-cell>
          <table:table-cell office:value-type="float" office:value="19786339" table:style-name="ce26">
            <text:p>19,786,339</text:p>
          </table:table-cell>
          <table:table-cell office:value-type="float" office:value="11317266" table:style-name="ce26">
            <text:p>11,317,266</text:p>
          </table:table-cell>
          <table:table-cell office:value-type="float" office:value="23353733" table:style-name="ce26">
            <text:p>23,353,733</text:p>
          </table:table-cell>
          <table:table-cell office:value-type="float" office:value="82000" table:style-name="ce26">
            <text:p>82,000</text:p>
          </table:table-cell>
          <table:table-cell office:value-type="float" office:value="116215223" table:style-name="ce26">
            <text:p>116,215,223</text:p>
          </table:table-cell>
          <table:table-cell office:value-type="float" office:value="3643099" table:style-name="ce27">
            <text:p>3,643,09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2401" table:style-name="ce25">
            <text:p>172,401</text:p>
          </table:table-cell>
          <table:table-cell office:value-type="float" office:value="24543977" table:style-name="ce26">
            <text:p>24,543,977</text:p>
          </table:table-cell>
          <table:table-cell office:value-type="float" office:value="0" table:style-name="ce26">
            <text:p>0</text:p>
          </table:table-cell>
          <table:table-cell office:value-type="float" office:value="1819863" table:style-name="ce26">
            <text:p>1,819,863</text:p>
          </table:table-cell>
          <table:table-cell office:value-type="float" office:value="35408374" table:style-name="ce26">
            <text:p>35,408,374</text:p>
          </table:table-cell>
          <table:table-cell office:value-type="float" office:value="12776523" table:style-name="ce26">
            <text:p>12,776,523</text:p>
          </table:table-cell>
          <table:table-cell office:value-type="float" office:value="0" table:style-name="ce26">
            <text:p>0</text:p>
          </table:table-cell>
          <table:table-cell office:value-type="float" office:value="74721138" table:style-name="ce26">
            <text:p>74,721,138</text:p>
          </table:table-cell>
          <table:table-cell office:value-type="float" office:value="5714438" table:style-name="ce26">
            <text:p>5,714,438</text:p>
          </table:table-cell>
          <table:table-cell office:value-type="float" office:value="3107028" table:style-name="ce26">
            <text:p>3,107,028</text:p>
          </table:table-cell>
          <table:table-cell office:value-type="float" office:value="1035747" table:style-name="ce26">
            <text:p>1,035,747</text:p>
          </table:table-cell>
          <table:table-cell office:value-type="float" office:value="713079" table:style-name="ce26">
            <text:p>713,079</text:p>
          </table:table-cell>
          <table:table-cell office:value-type="float" office:value="1317037" table:style-name="ce26">
            <text:p>1,317,037</text:p>
          </table:table-cell>
          <table:table-cell office:value-type="float" office:value="1991" table:style-name="ce26">
            <text:p>1,991</text:p>
          </table:table-cell>
          <table:table-cell office:value-type="float" office:value="6170900" table:style-name="ce26">
            <text:p>6,170,900</text:p>
          </table:table-cell>
          <table:table-cell office:value-type="float" office:value="456462" table:style-name="ce27">
            <text:p>456,46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27569006" table:style-name="ce28">
            <text:p>427,569,006</text:p>
          </table:table-cell>
          <table:table-cell office:value-type="float" office:value="8499185041" table:style-name="ce29">
            <text:p>8,499,185,041</text:p>
          </table:table-cell>
          <table:table-cell office:value-type="float" office:value="138379684" table:style-name="ce29">
            <text:p>138,379,684</text:p>
          </table:table-cell>
          <table:table-cell office:value-type="float" office:value="10014106477" table:style-name="ce29">
            <text:p>10,014,106,477</text:p>
          </table:table-cell>
          <table:table-cell office:value-type="float" office:value="19307141232" table:style-name="ce29">
            <text:p>19,307,141,232</text:p>
          </table:table-cell>
          <table:table-cell office:value-type="float" office:value="15567965456" table:style-name="ce29">
            <text:p>15,567,965,456</text:p>
          </table:table-cell>
          <table:table-cell office:value-type="float" office:value="349199676" table:style-name="ce29">
            <text:p>349,199,676</text:p>
          </table:table-cell>
          <table:table-cell office:value-type="float" office:value="54303546572" table:style-name="ce29">
            <text:p>54,303,546,572</text:p>
          </table:table-cell>
          <table:table-cell office:value-type="float" office:value="3669700910" table:style-name="ce29">
            <text:p>3,669,700,910</text:p>
          </table:table-cell>
          <table:table-cell office:value-type="float" office:value="3193743787" table:style-name="ce29">
            <text:p>3,193,743,787</text:p>
          </table:table-cell>
          <table:table-cell office:value-type="float" office:value="33152232" table:style-name="ce29">
            <text:p>33,152,232</text:p>
          </table:table-cell>
          <table:table-cell office:value-type="float" office:value="276804969" table:style-name="ce29">
            <text:p>276,804,969</text:p>
          </table:table-cell>
          <table:table-cell office:value-type="float" office:value="271836076" table:style-name="ce29">
            <text:p>271,836,076</text:p>
          </table:table-cell>
          <table:table-cell office:value-type="float" office:value="53268095" table:style-name="ce29">
            <text:p>53,268,095</text:p>
          </table:table-cell>
          <table:table-cell office:value-type="float" office:value="3722268969" table:style-name="ce29">
            <text:p>3,722,268,969</text:p>
          </table:table-cell>
          <table:table-cell office:value-type="float" office:value="52568059" table:style-name="ce30">
            <text:p>52,568,059</text:p>
          </table:table-cell>
          <table:table-cell table:number-columns-repeated="16366"/>
        </table:table-row>
        <table:table-row table:style-name="ro1">
          <table:table-cell office:value-type="float" office:value="11412" table:style-name="ce2">
            <text:p>11412</text:p>
          </table:table-cell>
          <table:table-cell office:value-type="string" table:style-name="ce2">
            <text:p>本國銀行</text:p>
          </table:table-cell>
          <table:table-cell office:value-type="float" office:value="411348529" table:style-name="ce22">
            <text:p>411,348,529</text:p>
          </table:table-cell>
          <table:table-cell office:value-type="float" office:value="7946968743" table:style-name="ce23">
            <text:p>7,946,968,743</text:p>
          </table:table-cell>
          <table:table-cell office:value-type="float" office:value="103945164" table:style-name="ce23">
            <text:p>103,945,164</text:p>
          </table:table-cell>
          <table:table-cell office:value-type="float" office:value="9763328621" table:style-name="ce23">
            <text:p>9,763,328,621</text:p>
          </table:table-cell>
          <table:table-cell office:value-type="float" office:value="18144923867" table:style-name="ce23">
            <text:p>18,144,923,867</text:p>
          </table:table-cell>
          <table:table-cell office:value-type="float" office:value="14920835395" table:style-name="ce23">
            <text:p>14,920,835,395</text:p>
          </table:table-cell>
          <table:table-cell office:value-type="float" office:value="343030492" table:style-name="ce23">
            <text:p>343,030,492</text:p>
          </table:table-cell>
          <table:table-cell office:value-type="float" office:value="51634380811" table:style-name="ce23">
            <text:p>51,634,380,811</text:p>
          </table:table-cell>
          <table:table-cell office:value-type="float" office:value="3473702714" table:style-name="ce23">
            <text:p>3,473,702,714</text:p>
          </table:table-cell>
          <table:table-cell office:value-type="float" office:value="3089523142" table:style-name="ce23">
            <text:p>3,089,523,142</text:p>
          </table:table-cell>
          <table:table-cell office:value-type="float" office:value="0" table:style-name="ce23">
            <text:p>0</text:p>
          </table:table-cell>
          <table:table-cell office:value-type="float" office:value="251717040" table:style-name="ce23">
            <text:p>251,717,040</text:p>
          </table:table-cell>
          <table:table-cell office:value-type="float" office:value="235069801" table:style-name="ce23">
            <text:p>235,069,801</text:p>
          </table:table-cell>
          <table:table-cell office:value-type="float" office:value="78532835" table:style-name="ce23">
            <text:p>78,532,835</text:p>
          </table:table-cell>
          <table:table-cell office:value-type="float" office:value="3497777148" table:style-name="ce23">
            <text:p>3,497,777,148</text:p>
          </table:table-cell>
          <table:table-cell office:value-type="float" office:value="24074434" table:style-name="ce24">
            <text:p>24,074,434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8848127" table:style-name="ce25">
            <text:p>8,848,127</text:p>
          </table:table-cell>
          <table:table-cell office:value-type="float" office:value="191781557" table:style-name="ce26">
            <text:p>191,781,557</text:p>
          </table:table-cell>
          <table:table-cell office:value-type="float" office:value="16384117" table:style-name="ce26">
            <text:p>16,384,117</text:p>
          </table:table-cell>
          <table:table-cell office:value-type="float" office:value="337462177" table:style-name="ce26">
            <text:p>337,462,177</text:p>
          </table:table-cell>
          <table:table-cell office:value-type="float" office:value="3995110" table:style-name="ce26">
            <text:p>3,995,110</text:p>
          </table:table-cell>
          <table:table-cell office:value-type="float" office:value="1173767" table:style-name="ce26">
            <text:p>1,173,767</text:p>
          </table:table-cell>
          <table:table-cell office:value-type="float" office:value="7630000" table:style-name="ce26">
            <text:p>7,630,000</text:p>
          </table:table-cell>
          <table:table-cell office:value-type="float" office:value="567274855" table:style-name="ce26">
            <text:p>567,274,855</text:p>
          </table:table-cell>
          <table:table-cell office:value-type="float" office:value="46939913" table:style-name="ce26">
            <text:p>46,939,913</text:p>
          </table:table-cell>
          <table:table-cell office:value-type="float" office:value="78653065" table:style-name="ce26">
            <text:p>78,653,065</text:p>
          </table:table-cell>
          <table:table-cell office:value-type="float" office:value="0" table:style-name="ce26">
            <text:p>0</text:p>
          </table:table-cell>
          <table:table-cell office:value-type="float" office:value="414194" table:style-name="ce26">
            <text:p>414,194</text:p>
          </table:table-cell>
          <table:table-cell office:value-type="float" office:value="49107" table:style-name="ce26">
            <text:p>49,107</text:p>
          </table:table-cell>
          <table:table-cell office:value-type="float" office:value="52718" table:style-name="ce26">
            <text:p>52,718</text:p>
          </table:table-cell>
          <table:table-cell office:value-type="float" office:value="79063648" table:style-name="ce26">
            <text:p>79,063,648</text:p>
          </table:table-cell>
          <table:table-cell office:value-type="float" office:value="32123735" table:style-name="ce27">
            <text:p>32,123,73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865413" table:style-name="ce25">
            <text:p>5,865,413</text:p>
          </table:table-cell>
          <table:table-cell office:value-type="float" office:value="105015845" table:style-name="ce26">
            <text:p>105,015,845</text:p>
          </table:table-cell>
          <table:table-cell office:value-type="float" office:value="0" table:style-name="ce26">
            <text:p>0</text:p>
          </table:table-cell>
          <table:table-cell office:value-type="float" office:value="53152385" table:style-name="ce26">
            <text:p>53,152,385</text:p>
          </table:table-cell>
          <table:table-cell office:value-type="float" office:value="268598386" table:style-name="ce26">
            <text:p>268,598,386</text:p>
          </table:table-cell>
          <table:table-cell office:value-type="float" office:value="376826454" table:style-name="ce26">
            <text:p>376,826,454</text:p>
          </table:table-cell>
          <table:table-cell office:value-type="float" office:value="0" table:style-name="ce26">
            <text:p>0</text:p>
          </table:table-cell>
          <table:table-cell office:value-type="float" office:value="809458483" table:style-name="ce26">
            <text:p>809,458,483</text:p>
          </table:table-cell>
          <table:table-cell office:value-type="float" office:value="51494004" table:style-name="ce26">
            <text:p>51,494,004</text:p>
          </table:table-cell>
          <table:table-cell office:value-type="float" office:value="28269694" table:style-name="ce26">
            <text:p>28,269,694</text:p>
          </table:table-cell>
          <table:table-cell office:value-type="float" office:value="13313591" table:style-name="ce26">
            <text:p>13,313,591</text:p>
          </table:table-cell>
          <table:table-cell office:value-type="float" office:value="3340705" table:style-name="ce26">
            <text:p>3,340,705</text:p>
          </table:table-cell>
          <table:table-cell office:value-type="float" office:value="8645230" table:style-name="ce26">
            <text:p>8,645,230</text:p>
          </table:table-cell>
          <table:table-cell office:value-type="float" office:value="486867" table:style-name="ce26">
            <text:p>486,867</text:p>
          </table:table-cell>
          <table:table-cell office:value-type="float" office:value="53082353" table:style-name="ce26">
            <text:p>53,082,353</text:p>
          </table:table-cell>
          <table:table-cell office:value-type="float" office:value="1588349" table:style-name="ce27">
            <text:p>1,588,34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869051" table:style-name="ce25">
            <text:p>7,869,051</text:p>
          </table:table-cell>
          <table:table-cell office:value-type="float" office:value="358350125" table:style-name="ce26">
            <text:p>358,350,125</text:p>
          </table:table-cell>
          <table:table-cell office:value-type="float" office:value="0" table:style-name="ce26">
            <text:p>0</text:p>
          </table:table-cell>
          <table:table-cell office:value-type="float" office:value="47558403" table:style-name="ce26">
            <text:p>47,558,403</text:p>
          </table:table-cell>
          <table:table-cell office:value-type="float" office:value="840555568" table:style-name="ce26">
            <text:p>840,555,568</text:p>
          </table:table-cell>
          <table:table-cell office:value-type="float" office:value="318656497" table:style-name="ce26">
            <text:p>318,656,497</text:p>
          </table:table-cell>
          <table:table-cell office:value-type="float" office:value="0" table:style-name="ce26">
            <text:p>0</text:p>
          </table:table-cell>
          <table:table-cell office:value-type="float" office:value="1572989644" table:style-name="ce26">
            <text:p>1,572,989,644</text:p>
          </table:table-cell>
          <table:table-cell office:value-type="float" office:value="112959295" table:style-name="ce26">
            <text:p>112,959,295</text:p>
          </table:table-cell>
          <table:table-cell office:value-type="float" office:value="61913705" table:style-name="ce26">
            <text:p>61,913,705</text:p>
          </table:table-cell>
          <table:table-cell office:value-type="float" office:value="19506577" table:style-name="ce26">
            <text:p>19,506,577</text:p>
          </table:table-cell>
          <table:table-cell office:value-type="float" office:value="11571170" table:style-name="ce26">
            <text:p>11,571,170</text:p>
          </table:table-cell>
          <table:table-cell office:value-type="float" office:value="23551959" table:style-name="ce26">
            <text:p>23,551,959</text:p>
          </table:table-cell>
          <table:table-cell office:value-type="float" office:value="146974" table:style-name="ce26">
            <text:p>146,974</text:p>
          </table:table-cell>
          <table:table-cell office:value-type="float" office:value="116396437" table:style-name="ce26">
            <text:p>116,396,437</text:p>
          </table:table-cell>
          <table:table-cell office:value-type="float" office:value="3437142" table:style-name="ce27">
            <text:p>3,437,14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1700" table:style-name="ce25">
            <text:p>171,700</text:p>
          </table:table-cell>
          <table:table-cell office:value-type="float" office:value="24328271" table:style-name="ce26">
            <text:p>24,328,271</text:p>
          </table:table-cell>
          <table:table-cell office:value-type="float" office:value="0" table:style-name="ce26">
            <text:p>0</text:p>
          </table:table-cell>
          <table:table-cell office:value-type="float" office:value="1899231" table:style-name="ce26">
            <text:p>1,899,231</text:p>
          </table:table-cell>
          <table:table-cell office:value-type="float" office:value="35583151" table:style-name="ce26">
            <text:p>35,583,151</text:p>
          </table:table-cell>
          <table:table-cell office:value-type="float" office:value="12676338" table:style-name="ce26">
            <text:p>12,676,338</text:p>
          </table:table-cell>
          <table:table-cell office:value-type="float" office:value="0" table:style-name="ce26">
            <text:p>0</text:p>
          </table:table-cell>
          <table:table-cell office:value-type="float" office:value="74658691" table:style-name="ce26">
            <text:p>74,658,691</text:p>
          </table:table-cell>
          <table:table-cell office:value-type="float" office:value="5702223" table:style-name="ce26">
            <text:p>5,702,223</text:p>
          </table:table-cell>
          <table:table-cell office:value-type="float" office:value="3142738" table:style-name="ce26">
            <text:p>3,142,738</text:p>
          </table:table-cell>
          <table:table-cell office:value-type="float" office:value="1019238" table:style-name="ce26">
            <text:p>1,019,238</text:p>
          </table:table-cell>
          <table:table-cell office:value-type="float" office:value="718285" table:style-name="ce26">
            <text:p>718,285</text:p>
          </table:table-cell>
          <table:table-cell office:value-type="float" office:value="1376462" table:style-name="ce26">
            <text:p>1,376,462</text:p>
          </table:table-cell>
          <table:table-cell office:value-type="float" office:value="1172" table:style-name="ce26">
            <text:p>1,172</text:p>
          </table:table-cell>
          <table:table-cell office:value-type="float" office:value="6255551" table:style-name="ce26">
            <text:p>6,255,551</text:p>
          </table:table-cell>
          <table:table-cell office:value-type="float" office:value="553328" table:style-name="ce27">
            <text:p>553,328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34102820" table:style-name="ce28">
            <text:p>434,102,820</text:p>
          </table:table-cell>
          <table:table-cell office:value-type="float" office:value="8626444541" table:style-name="ce29">
            <text:p>8,626,444,541</text:p>
          </table:table-cell>
          <table:table-cell office:value-type="float" office:value="120329281" table:style-name="ce29">
            <text:p>120,329,281</text:p>
          </table:table-cell>
          <table:table-cell office:value-type="float" office:value="10203400817" table:style-name="ce29">
            <text:p>10,203,400,817</text:p>
          </table:table-cell>
          <table:table-cell office:value-type="float" office:value="19293656082" table:style-name="ce29">
            <text:p>19,293,656,082</text:p>
          </table:table-cell>
          <table:table-cell office:value-type="float" office:value="15630168451" table:style-name="ce29">
            <text:p>15,630,168,451</text:p>
          </table:table-cell>
          <table:table-cell office:value-type="float" office:value="350660492" table:style-name="ce29">
            <text:p>350,660,492</text:p>
          </table:table-cell>
          <table:table-cell office:value-type="float" office:value="54658762484" table:style-name="ce29">
            <text:p>54,658,762,484</text:p>
          </table:table-cell>
          <table:table-cell office:value-type="float" office:value="3690798149" table:style-name="ce29">
            <text:p>3,690,798,149</text:p>
          </table:table-cell>
          <table:table-cell office:value-type="float" office:value="3261502344" table:style-name="ce29">
            <text:p>3,261,502,344</text:p>
          </table:table-cell>
          <table:table-cell office:value-type="float" office:value="33839406" table:style-name="ce29">
            <text:p>33,839,406</text:p>
          </table:table-cell>
          <table:table-cell office:value-type="float" office:value="267761394" table:style-name="ce29">
            <text:p>267,761,394</text:p>
          </table:table-cell>
          <table:table-cell office:value-type="float" office:value="268692559" table:style-name="ce29">
            <text:p>268,692,559</text:p>
          </table:table-cell>
          <table:table-cell office:value-type="float" office:value="79220566" table:style-name="ce29">
            <text:p>79,220,566</text:p>
          </table:table-cell>
          <table:table-cell office:value-type="float" office:value="3752575137" table:style-name="ce29">
            <text:p>3,752,575,137</text:p>
          </table:table-cell>
          <table:table-cell office:value-type="float" office:value="61776988" table:style-name="ce30">
            <text:p>61,776,988</text:p>
          </table:table-cell>
          <table:table-cell table:number-columns-repeated="16366"/>
        </table:table-row>
        <table:table-row table:style-name="ro1">
          <table:table-cell office:value-type="float" office:value="11501" table:style-name="ce2">
            <text:p>11501</text:p>
          </table:table-cell>
          <table:table-cell office:value-type="string" table:style-name="ce2">
            <text:p>本國銀行</text:p>
          </table:table-cell>
          <table:table-cell office:value-type="float" office:value="415102509" table:style-name="ce22">
            <text:p>415,102,509</text:p>
          </table:table-cell>
          <table:table-cell office:value-type="float" office:value="8133001207" table:style-name="ce23">
            <text:p>8,133,001,207</text:p>
          </table:table-cell>
          <table:table-cell office:value-type="float" office:value="137843180" table:style-name="ce23">
            <text:p>137,843,180</text:p>
          </table:table-cell>
          <table:table-cell office:value-type="float" office:value="9757222758" table:style-name="ce23">
            <text:p>9,757,222,758</text:p>
          </table:table-cell>
          <table:table-cell office:value-type="float" office:value="18497624894" table:style-name="ce23">
            <text:p>18,497,624,894</text:p>
          </table:table-cell>
          <table:table-cell office:value-type="float" office:value="14994141074" table:style-name="ce23">
            <text:p>14,994,141,074</text:p>
          </table:table-cell>
          <table:table-cell office:value-type="float" office:value="348360155" table:style-name="ce23">
            <text:p>348,360,155</text:p>
          </table:table-cell>
          <table:table-cell office:value-type="float" office:value="52283295777" table:style-name="ce23">
            <text:p>52,283,295,777</text:p>
          </table:table-cell>
          <table:table-cell office:value-type="float" office:value="3531758019" table:style-name="ce23">
            <text:p>3,531,758,019</text:p>
          </table:table-cell>
          <table:table-cell office:value-type="float" office:value="3012015037" table:style-name="ce23">
            <text:p>3,012,015,037</text:p>
          </table:table-cell>
          <table:table-cell office:value-type="float" office:value="0" table:style-name="ce23">
            <text:p>0</text:p>
          </table:table-cell>
          <table:table-cell office:value-type="float" office:value="253384328" table:style-name="ce23">
            <text:p>253,384,328</text:p>
          </table:table-cell>
          <table:table-cell office:value-type="float" office:value="345586392" table:style-name="ce23">
            <text:p>345,586,392</text:p>
          </table:table-cell>
          <table:table-cell office:value-type="float" office:value="52374691" table:style-name="ce23">
            <text:p>52,374,691</text:p>
          </table:table-cell>
          <table:table-cell office:value-type="float" office:value="3558611066" table:style-name="ce23">
            <text:p>3,558,611,066</text:p>
          </table:table-cell>
          <table:table-cell office:value-type="float" office:value="26853047" table:style-name="ce24">
            <text:p>26,853,04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9069822" table:style-name="ce25">
            <text:p>9,069,822</text:p>
          </table:table-cell>
          <table:table-cell office:value-type="float" office:value="183600879" table:style-name="ce26">
            <text:p>183,600,879</text:p>
          </table:table-cell>
          <table:table-cell office:value-type="float" office:value="19321063" table:style-name="ce26">
            <text:p>19,321,063</text:p>
          </table:table-cell>
          <table:table-cell office:value-type="float" office:value="323627558" table:style-name="ce26">
            <text:p>323,627,558</text:p>
          </table:table-cell>
          <table:table-cell office:value-type="float" office:value="4300402" table:style-name="ce26">
            <text:p>4,300,402</text:p>
          </table:table-cell>
          <table:table-cell office:value-type="float" office:value="1175294" table:style-name="ce26">
            <text:p>1,175,294</text:p>
          </table:table-cell>
          <table:table-cell office:value-type="float" office:value="7630000" table:style-name="ce26">
            <text:p>7,630,000</text:p>
          </table:table-cell>
          <table:table-cell office:value-type="float" office:value="548725018" table:style-name="ce26">
            <text:p>548,725,018</text:p>
          </table:table-cell>
          <table:table-cell office:value-type="float" office:value="45922789" table:style-name="ce26">
            <text:p>45,922,789</text:p>
          </table:table-cell>
          <table:table-cell office:value-type="float" office:value="72205200" table:style-name="ce26">
            <text:p>72,205,200</text:p>
          </table:table-cell>
          <table:table-cell office:value-type="float" office:value="0" table:style-name="ce26">
            <text:p>0</text:p>
          </table:table-cell>
          <table:table-cell office:value-type="float" office:value="423800" table:style-name="ce26">
            <text:p>423,800</text:p>
          </table:table-cell>
          <table:table-cell office:value-type="float" office:value="57709" table:style-name="ce26">
            <text:p>57,709</text:p>
          </table:table-cell>
          <table:table-cell office:value-type="float" office:value="64107" table:style-name="ce26">
            <text:p>64,107</text:p>
          </table:table-cell>
          <table:table-cell office:value-type="float" office:value="72622602" table:style-name="ce26">
            <text:p>72,622,602</text:p>
          </table:table-cell>
          <table:table-cell office:value-type="float" office:value="26699813" table:style-name="ce27">
            <text:p>26,699,81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185063" table:style-name="ce25">
            <text:p>6,185,063</text:p>
          </table:table-cell>
          <table:table-cell office:value-type="float" office:value="105236630" table:style-name="ce26">
            <text:p>105,236,630</text:p>
          </table:table-cell>
          <table:table-cell office:value-type="float" office:value="0" table:style-name="ce26">
            <text:p>0</text:p>
          </table:table-cell>
          <table:table-cell office:value-type="float" office:value="52759010" table:style-name="ce26">
            <text:p>52,759,010</text:p>
          </table:table-cell>
          <table:table-cell office:value-type="float" office:value="271675677" table:style-name="ce26">
            <text:p>271,675,677</text:p>
          </table:table-cell>
          <table:table-cell office:value-type="float" office:value="378259412" table:style-name="ce26">
            <text:p>378,259,412</text:p>
          </table:table-cell>
          <table:table-cell office:value-type="float" office:value="0" table:style-name="ce26">
            <text:p>0</text:p>
          </table:table-cell>
          <table:table-cell office:value-type="float" office:value="814115792" table:style-name="ce26">
            <text:p>814,115,792</text:p>
          </table:table-cell>
          <table:table-cell office:value-type="float" office:value="51803428" table:style-name="ce26">
            <text:p>51,803,428</text:p>
          </table:table-cell>
          <table:table-cell office:value-type="float" office:value="38367958" table:style-name="ce26">
            <text:p>38,367,958</text:p>
          </table:table-cell>
          <table:table-cell office:value-type="float" office:value="65000" table:style-name="ce26">
            <text:p>65,000</text:p>
          </table:table-cell>
          <table:table-cell office:value-type="float" office:value="3273402" table:style-name="ce26">
            <text:p>3,273,402</text:p>
          </table:table-cell>
          <table:table-cell office:value-type="float" office:value="12520945" table:style-name="ce26">
            <text:p>12,520,945</text:p>
          </table:table-cell>
          <table:table-cell office:value-type="float" office:value="454504" table:style-name="ce26">
            <text:p>454,504</text:p>
          </table:table-cell>
          <table:table-cell office:value-type="float" office:value="53772801" table:style-name="ce26">
            <text:p>53,772,801</text:p>
          </table:table-cell>
          <table:table-cell office:value-type="float" office:value="1969373" table:style-name="ce27">
            <text:p>1,969,37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004044" table:style-name="ce25">
            <text:p>8,004,044</text:p>
          </table:table-cell>
          <table:table-cell office:value-type="float" office:value="358825314" table:style-name="ce26">
            <text:p>358,825,314</text:p>
          </table:table-cell>
          <table:table-cell office:value-type="float" office:value="0" table:style-name="ce26">
            <text:p>0</text:p>
          </table:table-cell>
          <table:table-cell office:value-type="float" office:value="48990950" table:style-name="ce26">
            <text:p>48,990,950</text:p>
          </table:table-cell>
          <table:table-cell office:value-type="float" office:value="844358570" table:style-name="ce26">
            <text:p>844,358,570</text:p>
          </table:table-cell>
          <table:table-cell office:value-type="float" office:value="321635174" table:style-name="ce26">
            <text:p>321,635,174</text:p>
          </table:table-cell>
          <table:table-cell office:value-type="float" office:value="0" table:style-name="ce26">
            <text:p>0</text:p>
          </table:table-cell>
          <table:table-cell office:value-type="float" office:value="1581814052" table:style-name="ce26">
            <text:p>1,581,814,052</text:p>
          </table:table-cell>
          <table:table-cell office:value-type="float" office:value="113508439" table:style-name="ce26">
            <text:p>113,508,439</text:p>
          </table:table-cell>
          <table:table-cell office:value-type="float" office:value="62119020" table:style-name="ce26">
            <text:p>62,119,020</text:p>
          </table:table-cell>
          <table:table-cell office:value-type="float" office:value="15162917" table:style-name="ce26">
            <text:p>15,162,917</text:p>
          </table:table-cell>
          <table:table-cell office:value-type="float" office:value="10744061" table:style-name="ce26">
            <text:p>10,744,061</text:p>
          </table:table-cell>
          <table:table-cell office:value-type="float" office:value="32387942" table:style-name="ce26">
            <text:p>32,387,942</text:p>
          </table:table-cell>
          <table:table-cell office:value-type="float" office:value="130969" table:style-name="ce26">
            <text:p>130,969</text:p>
          </table:table-cell>
          <table:table-cell office:value-type="float" office:value="120282971" table:style-name="ce26">
            <text:p>120,282,971</text:p>
          </table:table-cell>
          <table:table-cell office:value-type="float" office:value="6774532" table:style-name="ce27">
            <text:p>6,774,53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4200" table:style-name="ce25">
            <text:p>174,200</text:p>
          </table:table-cell>
          <table:table-cell office:value-type="float" office:value="24906342" table:style-name="ce26">
            <text:p>24,906,342</text:p>
          </table:table-cell>
          <table:table-cell office:value-type="float" office:value="0" table:style-name="ce26">
            <text:p>0</text:p>
          </table:table-cell>
          <table:table-cell office:value-type="float" office:value="1933339" table:style-name="ce26">
            <text:p>1,933,339</text:p>
          </table:table-cell>
          <table:table-cell office:value-type="float" office:value="35502284" table:style-name="ce26">
            <text:p>35,502,284</text:p>
          </table:table-cell>
          <table:table-cell office:value-type="float" office:value="12833830" table:style-name="ce26">
            <text:p>12,833,830</text:p>
          </table:table-cell>
          <table:table-cell office:value-type="float" office:value="0" table:style-name="ce26">
            <text:p>0</text:p>
          </table:table-cell>
          <table:table-cell office:value-type="float" office:value="75349995" table:style-name="ce26">
            <text:p>75,349,995</text:p>
          </table:table-cell>
          <table:table-cell office:value-type="float" office:value="5769466" table:style-name="ce26">
            <text:p>5,769,466</text:p>
          </table:table-cell>
          <table:table-cell office:value-type="float" office:value="3136416" table:style-name="ce26">
            <text:p>3,136,416</text:p>
          </table:table-cell>
          <table:table-cell office:value-type="float" office:value="895714" table:style-name="ce26">
            <text:p>895,714</text:p>
          </table:table-cell>
          <table:table-cell office:value-type="float" office:value="663270" table:style-name="ce26">
            <text:p>663,270</text:p>
          </table:table-cell>
          <table:table-cell office:value-type="float" office:value="1748820" table:style-name="ce26">
            <text:p>1,748,820</text:p>
          </table:table-cell>
          <table:table-cell office:value-type="float" office:value="68" table:style-name="ce26">
            <text:p>68</text:p>
          </table:table-cell>
          <table:table-cell office:value-type="float" office:value="6444152" table:style-name="ce26">
            <text:p>6,444,152</text:p>
          </table:table-cell>
          <table:table-cell office:value-type="float" office:value="674686" table:style-name="ce27">
            <text:p>674,686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38535638" table:style-name="ce28">
            <text:p>438,535,638</text:p>
          </table:table-cell>
          <table:table-cell office:value-type="float" office:value="8805570372" table:style-name="ce29">
            <text:p>8,805,570,372</text:p>
          </table:table-cell>
          <table:table-cell office:value-type="float" office:value="157164243" table:style-name="ce29">
            <text:p>157,164,243</text:p>
          </table:table-cell>
          <table:table-cell office:value-type="float" office:value="10184533615" table:style-name="ce29">
            <text:p>10,184,533,615</text:p>
          </table:table-cell>
          <table:table-cell office:value-type="float" office:value="19653461827" table:style-name="ce29">
            <text:p>19,653,461,827</text:p>
          </table:table-cell>
          <table:table-cell office:value-type="float" office:value="15708044784" table:style-name="ce29">
            <text:p>15,708,044,784</text:p>
          </table:table-cell>
          <table:table-cell office:value-type="float" office:value="355990155" table:style-name="ce29">
            <text:p>355,990,155</text:p>
          </table:table-cell>
          <table:table-cell office:value-type="float" office:value="55303300634" table:style-name="ce29">
            <text:p>55,303,300,634</text:p>
          </table:table-cell>
          <table:table-cell office:value-type="float" office:value="3748762141" table:style-name="ce29">
            <text:p>3,748,762,141</text:p>
          </table:table-cell>
          <table:table-cell office:value-type="float" office:value="3187843631" table:style-name="ce29">
            <text:p>3,187,843,631</text:p>
          </table:table-cell>
          <table:table-cell office:value-type="float" office:value="16123631" table:style-name="ce29">
            <text:p>16,123,631</text:p>
          </table:table-cell>
          <table:table-cell office:value-type="float" office:value="268488861" table:style-name="ce29">
            <text:p>268,488,861</text:p>
          </table:table-cell>
          <table:table-cell office:value-type="float" office:value="392301808" table:style-name="ce29">
            <text:p>392,301,808</text:p>
          </table:table-cell>
          <table:table-cell office:value-type="float" office:value="53024339" table:style-name="ce29">
            <text:p>53,024,339</text:p>
          </table:table-cell>
          <table:table-cell office:value-type="float" office:value="3811733592" table:style-name="ce29">
            <text:p>3,811,733,592</text:p>
          </table:table-cell>
          <table:table-cell office:value-type="float" office:value="62971451" table:style-name="ce30">
            <text:p>62,971,451</text:p>
          </table:table-cell>
          <table:table-cell table:number-columns-repeated="16366"/>
        </table:table-row>
        <table:table-row table:style-name="ro1">
          <table:table-cell office:value-type="float" office:value="11502" table:style-name="ce2">
            <text:p>11502</text:p>
          </table:table-cell>
          <table:table-cell office:value-type="string" table:style-name="ce2">
            <text:p>本國銀行</text:p>
          </table:table-cell>
          <table:table-cell office:value-type="float" office:value="427766955" table:style-name="ce22">
            <text:p>427,766,955</text:p>
          </table:table-cell>
          <table:table-cell office:value-type="float" office:value="7911161371" table:style-name="ce23">
            <text:p>7,911,161,371</text:p>
          </table:table-cell>
          <table:table-cell office:value-type="float" office:value="129520991" table:style-name="ce23">
            <text:p>129,520,991</text:p>
          </table:table-cell>
          <table:table-cell office:value-type="float" office:value="9833869679" table:style-name="ce23">
            <text:p>9,833,869,679</text:p>
          </table:table-cell>
          <table:table-cell office:value-type="float" office:value="18943551405" table:style-name="ce23">
            <text:p>18,943,551,405</text:p>
          </table:table-cell>
          <table:table-cell office:value-type="float" office:value="15072604290" table:style-name="ce23">
            <text:p>15,072,604,290</text:p>
          </table:table-cell>
          <table:table-cell office:value-type="float" office:value="346698834" table:style-name="ce23">
            <text:p>346,698,834</text:p>
          </table:table-cell>
          <table:table-cell office:value-type="float" office:value="52665173525" table:style-name="ce23">
            <text:p>52,665,173,525</text:p>
          </table:table-cell>
          <table:table-cell office:value-type="float" office:value="3549370906" table:style-name="ce23">
            <text:p>3,549,370,906</text:p>
          </table:table-cell>
          <table:table-cell office:value-type="float" office:value="2887996024" table:style-name="ce23">
            <text:p>2,887,996,024</text:p>
          </table:table-cell>
          <table:table-cell office:value-type="float" office:value="0" table:style-name="ce23">
            <text:p>0</text:p>
          </table:table-cell>
          <table:table-cell office:value-type="float" office:value="348660281" table:style-name="ce23">
            <text:p>348,660,281</text:p>
          </table:table-cell>
          <table:table-cell office:value-type="float" office:value="365504849" table:style-name="ce23">
            <text:p>365,504,849</text:p>
          </table:table-cell>
          <table:table-cell office:value-type="float" office:value="38421811" table:style-name="ce23">
            <text:p>38,421,811</text:p>
          </table:table-cell>
          <table:table-cell office:value-type="float" office:value="3563739343" table:style-name="ce23">
            <text:p>3,563,739,343</text:p>
          </table:table-cell>
          <table:table-cell office:value-type="float" office:value="14368437" table:style-name="ce24">
            <text:p>14,368,43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8584943" table:style-name="ce25">
            <text:p>8,584,943</text:p>
          </table:table-cell>
          <table:table-cell office:value-type="float" office:value="183971545" table:style-name="ce26">
            <text:p>183,971,545</text:p>
          </table:table-cell>
          <table:table-cell office:value-type="float" office:value="20043414" table:style-name="ce26">
            <text:p>20,043,414</text:p>
          </table:table-cell>
          <table:table-cell office:value-type="float" office:value="320874776" table:style-name="ce26">
            <text:p>320,874,776</text:p>
          </table:table-cell>
          <table:table-cell office:value-type="float" office:value="4671751" table:style-name="ce26">
            <text:p>4,671,751</text:p>
          </table:table-cell>
          <table:table-cell office:value-type="float" office:value="1122736" table:style-name="ce26">
            <text:p>1,122,736</text:p>
          </table:table-cell>
          <table:table-cell office:value-type="float" office:value="7630000" table:style-name="ce26">
            <text:p>7,630,000</text:p>
          </table:table-cell>
          <table:table-cell office:value-type="float" office:value="546899165" table:style-name="ce26">
            <text:p>546,899,165</text:p>
          </table:table-cell>
          <table:table-cell office:value-type="float" office:value="47449703" table:style-name="ce26">
            <text:p>47,449,703</text:p>
          </table:table-cell>
          <table:table-cell office:value-type="float" office:value="74102770" table:style-name="ce26">
            <text:p>74,102,770</text:p>
          </table:table-cell>
          <table:table-cell office:value-type="float" office:value="0" table:style-name="ce26">
            <text:p>0</text:p>
          </table:table-cell>
          <table:table-cell office:value-type="float" office:value="423519" table:style-name="ce26">
            <text:p>423,519</text:p>
          </table:table-cell>
          <table:table-cell office:value-type="float" office:value="66909" table:style-name="ce26">
            <text:p>66,909</text:p>
          </table:table-cell>
          <table:table-cell office:value-type="float" office:value="67553" table:style-name="ce26">
            <text:p>67,553</text:p>
          </table:table-cell>
          <table:table-cell office:value-type="float" office:value="74525645" table:style-name="ce26">
            <text:p>74,525,645</text:p>
          </table:table-cell>
          <table:table-cell office:value-type="float" office:value="27075942" table:style-name="ce27">
            <text:p>27,075,94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6317488" table:style-name="ce25">
            <text:p>6,317,488</text:p>
          </table:table-cell>
          <table:table-cell office:value-type="float" office:value="103629453" table:style-name="ce26">
            <text:p>103,629,453</text:p>
          </table:table-cell>
          <table:table-cell office:value-type="float" office:value="0" table:style-name="ce26">
            <text:p>0</text:p>
          </table:table-cell>
          <table:table-cell office:value-type="float" office:value="52938873" table:style-name="ce26">
            <text:p>52,938,873</text:p>
          </table:table-cell>
          <table:table-cell office:value-type="float" office:value="271123073" table:style-name="ce26">
            <text:p>271,123,073</text:p>
          </table:table-cell>
          <table:table-cell office:value-type="float" office:value="379398281" table:style-name="ce26">
            <text:p>379,398,281</text:p>
          </table:table-cell>
          <table:table-cell office:value-type="float" office:value="0" table:style-name="ce26">
            <text:p>0</text:p>
          </table:table-cell>
          <table:table-cell office:value-type="float" office:value="813407168" table:style-name="ce26">
            <text:p>813,407,168</text:p>
          </table:table-cell>
          <table:table-cell office:value-type="float" office:value="51677622" table:style-name="ce26">
            <text:p>51,677,622</text:p>
          </table:table-cell>
          <table:table-cell office:value-type="float" office:value="28491888" table:style-name="ce26">
            <text:p>28,491,888</text:p>
          </table:table-cell>
          <table:table-cell office:value-type="float" office:value="9978710" table:style-name="ce26">
            <text:p>9,978,710</text:p>
          </table:table-cell>
          <table:table-cell office:value-type="float" office:value="3737772" table:style-name="ce26">
            <text:p>3,737,772</text:p>
          </table:table-cell>
          <table:table-cell office:value-type="float" office:value="11951031" table:style-name="ce26">
            <text:p>11,951,031</text:p>
          </table:table-cell>
          <table:table-cell office:value-type="float" office:value="433191" table:style-name="ce26">
            <text:p>433,191</text:p>
          </table:table-cell>
          <table:table-cell office:value-type="float" office:value="53726210" table:style-name="ce26">
            <text:p>53,726,210</text:p>
          </table:table-cell>
          <table:table-cell office:value-type="float" office:value="2048588" table:style-name="ce27">
            <text:p>2,048,58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8195491" table:style-name="ce25">
            <text:p>8,195,491</text:p>
          </table:table-cell>
          <table:table-cell office:value-type="float" office:value="354154820" table:style-name="ce26">
            <text:p>354,154,820</text:p>
          </table:table-cell>
          <table:table-cell office:value-type="float" office:value="0" table:style-name="ce26">
            <text:p>0</text:p>
          </table:table-cell>
          <table:table-cell office:value-type="float" office:value="48930049" table:style-name="ce26">
            <text:p>48,930,049</text:p>
          </table:table-cell>
          <table:table-cell office:value-type="float" office:value="842804114" table:style-name="ce26">
            <text:p>842,804,114</text:p>
          </table:table-cell>
          <table:table-cell office:value-type="float" office:value="323972595" table:style-name="ce26">
            <text:p>323,972,595</text:p>
          </table:table-cell>
          <table:table-cell office:value-type="float" office:value="0" table:style-name="ce26">
            <text:p>0</text:p>
          </table:table-cell>
          <table:table-cell office:value-type="float" office:value="1578057069" table:style-name="ce26">
            <text:p>1,578,057,069</text:p>
          </table:table-cell>
          <table:table-cell office:value-type="float" office:value="113039861" table:style-name="ce26">
            <text:p>113,039,861</text:p>
          </table:table-cell>
          <table:table-cell office:value-type="float" office:value="62427919" table:style-name="ce26">
            <text:p>62,427,919</text:p>
          </table:table-cell>
          <table:table-cell office:value-type="float" office:value="14209140" table:style-name="ce26">
            <text:p>14,209,140</text:p>
          </table:table-cell>
          <table:table-cell office:value-type="float" office:value="12046024" table:style-name="ce26">
            <text:p>12,046,024</text:p>
          </table:table-cell>
          <table:table-cell office:value-type="float" office:value="31068066" table:style-name="ce26">
            <text:p>31,068,066</text:p>
          </table:table-cell>
          <table:table-cell office:value-type="float" office:value="95939" table:style-name="ce26">
            <text:p>95,939</text:p>
          </table:table-cell>
          <table:table-cell office:value-type="float" office:value="119655210" table:style-name="ce26">
            <text:p>119,655,210</text:p>
          </table:table-cell>
          <table:table-cell office:value-type="float" office:value="6615349" table:style-name="ce27">
            <text:p>6,615,34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2398" table:style-name="ce25">
            <text:p>172,398</text:p>
          </table:table-cell>
          <table:table-cell office:value-type="float" office:value="25004858" table:style-name="ce26">
            <text:p>25,004,858</text:p>
          </table:table-cell>
          <table:table-cell office:value-type="float" office:value="0" table:style-name="ce26">
            <text:p>0</text:p>
          </table:table-cell>
          <table:table-cell office:value-type="float" office:value="1899031" table:style-name="ce26">
            <text:p>1,899,031</text:p>
          </table:table-cell>
          <table:table-cell office:value-type="float" office:value="35334835" table:style-name="ce26">
            <text:p>35,334,835</text:p>
          </table:table-cell>
          <table:table-cell office:value-type="float" office:value="12856543" table:style-name="ce26">
            <text:p>12,856,543</text:p>
          </table:table-cell>
          <table:table-cell office:value-type="float" office:value="0" table:style-name="ce26">
            <text:p>0</text:p>
          </table:table-cell>
          <table:table-cell office:value-type="float" office:value="75267665" table:style-name="ce26">
            <text:p>75,267,665</text:p>
          </table:table-cell>
          <table:table-cell office:value-type="float" office:value="5768066" table:style-name="ce26">
            <text:p>5,768,066</text:p>
          </table:table-cell>
          <table:table-cell office:value-type="float" office:value="3172874" table:style-name="ce26">
            <text:p>3,172,874</text:p>
          </table:table-cell>
          <table:table-cell office:value-type="float" office:value="833035" table:style-name="ce26">
            <text:p>833,035</text:p>
          </table:table-cell>
          <table:table-cell office:value-type="float" office:value="727751" table:style-name="ce26">
            <text:p>727,751</text:p>
          </table:table-cell>
          <table:table-cell office:value-type="float" office:value="1652420" table:style-name="ce26">
            <text:p>1,652,420</text:p>
          </table:table-cell>
          <table:table-cell office:value-type="float" office:value="102" table:style-name="ce26">
            <text:p>102</text:p>
          </table:table-cell>
          <table:table-cell office:value-type="float" office:value="6385978" table:style-name="ce26">
            <text:p>6,385,978</text:p>
          </table:table-cell>
          <table:table-cell office:value-type="float" office:value="617912" table:style-name="ce27">
            <text:p>617,91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51037275" table:style-name="ce28">
            <text:p>451,037,275</text:p>
          </table:table-cell>
          <table:table-cell office:value-type="float" office:value="8577922047" table:style-name="ce29">
            <text:p>8,577,922,047</text:p>
          </table:table-cell>
          <table:table-cell office:value-type="float" office:value="149564405" table:style-name="ce29">
            <text:p>149,564,405</text:p>
          </table:table-cell>
          <table:table-cell office:value-type="float" office:value="10258512408" table:style-name="ce29">
            <text:p>10,258,512,408</text:p>
          </table:table-cell>
          <table:table-cell office:value-type="float" office:value="20097485178" table:style-name="ce29">
            <text:p>20,097,485,178</text:p>
          </table:table-cell>
          <table:table-cell office:value-type="float" office:value="15789954445" table:style-name="ce29">
            <text:p>15,789,954,445</text:p>
          </table:table-cell>
          <table:table-cell office:value-type="float" office:value="354328834" table:style-name="ce29">
            <text:p>354,328,834</text:p>
          </table:table-cell>
          <table:table-cell office:value-type="float" office:value="55678804592" table:style-name="ce29">
            <text:p>55,678,804,592</text:p>
          </table:table-cell>
          <table:table-cell office:value-type="float" office:value="3767306158" table:style-name="ce29">
            <text:p>3,767,306,158</text:p>
          </table:table-cell>
          <table:table-cell office:value-type="float" office:value="3056191475" table:style-name="ce29">
            <text:p>3,056,191,475</text:p>
          </table:table-cell>
          <table:table-cell office:value-type="float" office:value="25020885" table:style-name="ce29">
            <text:p>25,020,885</text:p>
          </table:table-cell>
          <table:table-cell office:value-type="float" office:value="365595347" table:style-name="ce29">
            <text:p>365,595,347</text:p>
          </table:table-cell>
          <table:table-cell office:value-type="float" office:value="410243275" table:style-name="ce29">
            <text:p>410,243,275</text:p>
          </table:table-cell>
          <table:table-cell office:value-type="float" office:value="39018596" table:style-name="ce29">
            <text:p>39,018,596</text:p>
          </table:table-cell>
          <table:table-cell office:value-type="float" office:value="3818032386" table:style-name="ce29">
            <text:p>3,818,032,386</text:p>
          </table:table-cell>
          <table:table-cell office:value-type="float" office:value="50726228" table:style-name="ce30">
            <text:p>50,726,228</text:p>
          </table:table-cell>
          <table:table-cell table:number-columns-repeated="16366"/>
        </table:table-row>
        <table:table-row table:style-name="ro1">
          <table:table-cell office:value-type="float" office:value="11503" table:style-name="ce2">
            <text:p>11503</text:p>
          </table:table-cell>
          <table:table-cell office:value-type="string" table:style-name="ce2">
            <text:p>本國銀行</text:p>
          </table:table-cell>
          <table:table-cell office:value-type="float" office:value="409299621" table:style-name="ce22">
            <text:p>409,299,621</text:p>
          </table:table-cell>
          <table:table-cell office:value-type="float" office:value="8063027179" table:style-name="ce23">
            <text:p>8,063,027,179</text:p>
          </table:table-cell>
          <table:table-cell office:value-type="float" office:value="155150733" table:style-name="ce23">
            <text:p>155,150,733</text:p>
          </table:table-cell>
          <table:table-cell office:value-type="float" office:value="9972077607" table:style-name="ce23">
            <text:p>9,972,077,607</text:p>
          </table:table-cell>
          <table:table-cell office:value-type="float" office:value="18916648979" table:style-name="ce23">
            <text:p>18,916,648,979</text:p>
          </table:table-cell>
          <table:table-cell office:value-type="float" office:value="15100478775" table:style-name="ce23">
            <text:p>15,100,478,775</text:p>
          </table:table-cell>
          <table:table-cell office:value-type="float" office:value="351421234" table:style-name="ce23">
            <text:p>351,421,234</text:p>
          </table:table-cell>
          <table:table-cell office:value-type="float" office:value="52968104128" table:style-name="ce23">
            <text:p>52,968,104,128</text:p>
          </table:table-cell>
          <table:table-cell office:value-type="float" office:value="3580560990" table:style-name="ce23">
            <text:p>3,580,560,990</text:p>
          </table:table-cell>
          <table:table-cell office:value-type="float" office:value="3099501674" table:style-name="ce23">
            <text:p>3,099,501,674</text:p>
          </table:table-cell>
          <table:table-cell office:value-type="float" office:value="0" table:style-name="ce23">
            <text:p>0</text:p>
          </table:table-cell>
          <table:table-cell office:value-type="float" office:value="262485181" table:style-name="ce23">
            <text:p>262,485,181</text:p>
          </table:table-cell>
          <table:table-cell office:value-type="float" office:value="272003218" table:style-name="ce23">
            <text:p>272,003,218</text:p>
          </table:table-cell>
          <table:table-cell office:value-type="float" office:value="36024441" table:style-name="ce23">
            <text:p>36,024,441</text:p>
          </table:table-cell>
          <table:table-cell office:value-type="float" office:value="3597965632" table:style-name="ce23">
            <text:p>3,597,965,632</text:p>
          </table:table-cell>
          <table:table-cell office:value-type="float" office:value="17404642" table:style-name="ce24">
            <text:p>17,404,64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9126113" table:style-name="ce25">
            <text:p>9,126,113</text:p>
          </table:table-cell>
          <table:table-cell office:value-type="float" office:value="197517861" table:style-name="ce26">
            <text:p>197,517,861</text:p>
          </table:table-cell>
          <table:table-cell office:value-type="float" office:value="21866926" table:style-name="ce26">
            <text:p>21,866,926</text:p>
          </table:table-cell>
          <table:table-cell office:value-type="float" office:value="353047044" table:style-name="ce26">
            <text:p>353,047,044</text:p>
          </table:table-cell>
          <table:table-cell office:value-type="float" office:value="4548454" table:style-name="ce26">
            <text:p>4,548,454</text:p>
          </table:table-cell>
          <table:table-cell office:value-type="float" office:value="1095656" table:style-name="ce26">
            <text:p>1,095,656</text:p>
          </table:table-cell>
          <table:table-cell office:value-type="float" office:value="7630000" table:style-name="ce26">
            <text:p>7,630,000</text:p>
          </table:table-cell>
          <table:table-cell office:value-type="float" office:value="594832054" table:style-name="ce26">
            <text:p>594,832,054</text:p>
          </table:table-cell>
          <table:table-cell office:value-type="float" office:value="50700879" table:style-name="ce26">
            <text:p>50,700,879</text:p>
          </table:table-cell>
          <table:table-cell office:value-type="float" office:value="73122912" table:style-name="ce26">
            <text:p>73,122,912</text:p>
          </table:table-cell>
          <table:table-cell office:value-type="float" office:value="0" table:style-name="ce26">
            <text:p>0</text:p>
          </table:table-cell>
          <table:table-cell office:value-type="float" office:value="417157" table:style-name="ce26">
            <text:p>417,157</text:p>
          </table:table-cell>
          <table:table-cell office:value-type="float" office:value="59825" table:style-name="ce26">
            <text:p>59,825</text:p>
          </table:table-cell>
          <table:table-cell office:value-type="float" office:value="63618" table:style-name="ce26">
            <text:p>63,618</text:p>
          </table:table-cell>
          <table:table-cell office:value-type="float" office:value="73536276" table:style-name="ce26">
            <text:p>73,536,276</text:p>
          </table:table-cell>
          <table:table-cell office:value-type="float" office:value="22835397" table:style-name="ce27">
            <text:p>22,835,39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839489" table:style-name="ce25">
            <text:p>5,839,489</text:p>
          </table:table-cell>
          <table:table-cell office:value-type="float" office:value="102748215" table:style-name="ce26">
            <text:p>102,748,215</text:p>
          </table:table-cell>
          <table:table-cell office:value-type="float" office:value="0" table:style-name="ce26">
            <text:p>0</text:p>
          </table:table-cell>
          <table:table-cell office:value-type="float" office:value="53856048" table:style-name="ce26">
            <text:p>53,856,048</text:p>
          </table:table-cell>
          <table:table-cell office:value-type="float" office:value="270656548" table:style-name="ce26">
            <text:p>270,656,548</text:p>
          </table:table-cell>
          <table:table-cell office:value-type="float" office:value="379778245" table:style-name="ce26">
            <text:p>379,778,245</text:p>
          </table:table-cell>
          <table:table-cell office:value-type="float" office:value="0" table:style-name="ce26">
            <text:p>0</text:p>
          </table:table-cell>
          <table:table-cell office:value-type="float" office:value="812878545" table:style-name="ce26">
            <text:p>812,878,545</text:p>
          </table:table-cell>
          <table:table-cell office:value-type="float" office:value="51570212" table:style-name="ce26">
            <text:p>51,570,212</text:p>
          </table:table-cell>
          <table:table-cell office:value-type="float" office:value="28422693" table:style-name="ce26">
            <text:p>28,422,693</text:p>
          </table:table-cell>
          <table:table-cell office:value-type="float" office:value="11455111" table:style-name="ce26">
            <text:p>11,455,111</text:p>
          </table:table-cell>
          <table:table-cell office:value-type="float" office:value="3431136" table:style-name="ce26">
            <text:p>3,431,136</text:p>
          </table:table-cell>
          <table:table-cell office:value-type="float" office:value="9407009" table:style-name="ce26">
            <text:p>9,407,009</text:p>
          </table:table-cell>
          <table:table-cell office:value-type="float" office:value="400419" table:style-name="ce26">
            <text:p>400,419</text:p>
          </table:table-cell>
          <table:table-cell office:value-type="float" office:value="52315530" table:style-name="ce26">
            <text:p>52,315,530</text:p>
          </table:table-cell>
          <table:table-cell office:value-type="float" office:value="745318" table:style-name="ce27">
            <text:p>745,31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784518" table:style-name="ce25">
            <text:p>7,784,518</text:p>
          </table:table-cell>
          <table:table-cell office:value-type="float" office:value="354781046" table:style-name="ce26">
            <text:p>354,781,046</text:p>
          </table:table-cell>
          <table:table-cell office:value-type="float" office:value="0" table:style-name="ce26">
            <text:p>0</text:p>
          </table:table-cell>
          <table:table-cell office:value-type="float" office:value="48245215" table:style-name="ce26">
            <text:p>48,245,215</text:p>
          </table:table-cell>
          <table:table-cell office:value-type="float" office:value="840901511" table:style-name="ce26">
            <text:p>840,901,511</text:p>
          </table:table-cell>
          <table:table-cell office:value-type="float" office:value="321111755" table:style-name="ce26">
            <text:p>321,111,755</text:p>
          </table:table-cell>
          <table:table-cell office:value-type="float" office:value="0" table:style-name="ce26">
            <text:p>0</text:p>
          </table:table-cell>
          <table:table-cell office:value-type="float" office:value="1572824045" table:style-name="ce26">
            <text:p>1,572,824,045</text:p>
          </table:table-cell>
          <table:table-cell office:value-type="float" office:value="112751242" table:style-name="ce26">
            <text:p>112,751,242</text:p>
          </table:table-cell>
          <table:table-cell office:value-type="float" office:value="62173211" table:style-name="ce26">
            <text:p>62,173,211</text:p>
          </table:table-cell>
          <table:table-cell office:value-type="float" office:value="17630218" table:style-name="ce26">
            <text:p>17,630,218</text:p>
          </table:table-cell>
          <table:table-cell office:value-type="float" office:value="11120890" table:style-name="ce26">
            <text:p>11,120,890</text:p>
          </table:table-cell>
          <table:table-cell office:value-type="float" office:value="26283644" table:style-name="ce26">
            <text:p>26,283,644</text:p>
          </table:table-cell>
          <table:table-cell office:value-type="float" office:value="93115" table:style-name="ce26">
            <text:p>93,115</text:p>
          </table:table-cell>
          <table:table-cell office:value-type="float" office:value="117114848" table:style-name="ce26">
            <text:p>117,114,848</text:p>
          </table:table-cell>
          <table:table-cell office:value-type="float" office:value="4363606" table:style-name="ce27">
            <text:p>4,363,60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9243" table:style-name="ce25">
            <text:p>179,243</text:p>
          </table:table-cell>
          <table:table-cell office:value-type="float" office:value="25276329" table:style-name="ce26">
            <text:p>25,276,329</text:p>
          </table:table-cell>
          <table:table-cell office:value-type="float" office:value="0" table:style-name="ce26">
            <text:p>0</text:p>
          </table:table-cell>
          <table:table-cell office:value-type="float" office:value="1789115" table:style-name="ce26">
            <text:p>1,789,115</text:p>
          </table:table-cell>
          <table:table-cell office:value-type="float" office:value="35424363" table:style-name="ce26">
            <text:p>35,424,363</text:p>
          </table:table-cell>
          <table:table-cell office:value-type="float" office:value="12824822" table:style-name="ce26">
            <text:p>12,824,822</text:p>
          </table:table-cell>
          <table:table-cell office:value-type="float" office:value="0" table:style-name="ce26">
            <text:p>0</text:p>
          </table:table-cell>
          <table:table-cell office:value-type="float" office:value="75493872" table:style-name="ce26">
            <text:p>75,493,872</text:p>
          </table:table-cell>
          <table:table-cell office:value-type="float" office:value="5795757" table:style-name="ce26">
            <text:p>5,795,757</text:p>
          </table:table-cell>
          <table:table-cell office:value-type="float" office:value="3172630" table:style-name="ce26">
            <text:p>3,172,630</text:p>
          </table:table-cell>
          <table:table-cell office:value-type="float" office:value="906774" table:style-name="ce26">
            <text:p>906,774</text:p>
          </table:table-cell>
          <table:table-cell office:value-type="float" office:value="731559" table:style-name="ce26">
            <text:p>731,559</text:p>
          </table:table-cell>
          <table:table-cell office:value-type="float" office:value="1488606" table:style-name="ce26">
            <text:p>1,488,606</text:p>
          </table:table-cell>
          <table:table-cell office:value-type="float" office:value="250" table:style-name="ce26">
            <text:p>250</text:p>
          </table:table-cell>
          <table:table-cell office:value-type="float" office:value="6299319" table:style-name="ce26">
            <text:p>6,299,319</text:p>
          </table:table-cell>
          <table:table-cell office:value-type="float" office:value="503562" table:style-name="ce27">
            <text:p>503,56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32228984" table:style-name="ce28">
            <text:p>432,228,984</text:p>
          </table:table-cell>
          <table:table-cell office:value-type="float" office:value="8743350630" table:style-name="ce29">
            <text:p>8,743,350,630</text:p>
          </table:table-cell>
          <table:table-cell office:value-type="float" office:value="177017659" table:style-name="ce29">
            <text:p>177,017,659</text:p>
          </table:table-cell>
          <table:table-cell office:value-type="float" office:value="10429015029" table:style-name="ce29">
            <text:p>10,429,015,029</text:p>
          </table:table-cell>
          <table:table-cell office:value-type="float" office:value="20068179855" table:style-name="ce29">
            <text:p>20,068,179,855</text:p>
          </table:table-cell>
          <table:table-cell office:value-type="float" office:value="15815289253" table:style-name="ce29">
            <text:p>15,815,289,253</text:p>
          </table:table-cell>
          <table:table-cell office:value-type="float" office:value="359051234" table:style-name="ce29">
            <text:p>359,051,234</text:p>
          </table:table-cell>
          <table:table-cell office:value-type="float" office:value="56024132644" table:style-name="ce29">
            <text:p>56,024,132,644</text:p>
          </table:table-cell>
          <table:table-cell office:value-type="float" office:value="3801379080" table:style-name="ce29">
            <text:p>3,801,379,080</text:p>
          </table:table-cell>
          <table:table-cell office:value-type="float" office:value="3266393120" table:style-name="ce29">
            <text:p>3,266,393,120</text:p>
          </table:table-cell>
          <table:table-cell office:value-type="float" office:value="29992103" table:style-name="ce29">
            <text:p>29,992,103</text:p>
          </table:table-cell>
          <table:table-cell office:value-type="float" office:value="278185923" table:style-name="ce29">
            <text:p>278,185,923</text:p>
          </table:table-cell>
          <table:table-cell office:value-type="float" office:value="309242302" table:style-name="ce29">
            <text:p>309,242,302</text:p>
          </table:table-cell>
          <table:table-cell office:value-type="float" office:value="36581843" table:style-name="ce29">
            <text:p>36,581,843</text:p>
          </table:table-cell>
          <table:table-cell office:value-type="float" office:value="3847231605" table:style-name="ce29">
            <text:p>3,847,231,605</text:p>
          </table:table-cell>
          <table:table-cell office:value-type="float" office:value="45852525" table:style-name="ce30">
            <text:p>45,852,525</text:p>
          </table:table-cell>
          <table:table-cell table:number-columns-repeated="16366"/>
        </table:table-row>
        <table:table-row table:style-name="ro1">
          <table:table-cell office:value-type="float" office:value="11504" table:style-name="ce2">
            <text:p>11504</text:p>
          </table:table-cell>
          <table:table-cell office:value-type="string" table:style-name="ce2">
            <text:p>本國銀行</text:p>
          </table:table-cell>
          <table:table-cell office:value-type="float" office:value="405186124" table:style-name="ce22">
            <text:p>405,186,124</text:p>
          </table:table-cell>
          <table:table-cell office:value-type="float" office:value="8103987843" table:style-name="ce23">
            <text:p>8,103,987,843</text:p>
          </table:table-cell>
          <table:table-cell office:value-type="float" office:value="216233877" table:style-name="ce23">
            <text:p>216,233,877</text:p>
          </table:table-cell>
          <table:table-cell office:value-type="float" office:value="10141440842" table:style-name="ce23">
            <text:p>10,141,440,842</text:p>
          </table:table-cell>
          <table:table-cell office:value-type="float" office:value="18912477019" table:style-name="ce23">
            <text:p>18,912,477,019</text:p>
          </table:table-cell>
          <table:table-cell office:value-type="float" office:value="15100519773" table:style-name="ce23">
            <text:p>15,100,519,773</text:p>
          </table:table-cell>
          <table:table-cell office:value-type="float" office:value="356760345" table:style-name="ce23">
            <text:p>356,760,345</text:p>
          </table:table-cell>
          <table:table-cell office:value-type="float" office:value="53236605823" table:style-name="ce23">
            <text:p>53,236,605,823</text:p>
          </table:table-cell>
          <table:table-cell office:value-type="float" office:value="3641587912" table:style-name="ce23">
            <text:p>3,641,587,912</text:p>
          </table:table-cell>
          <table:table-cell office:value-type="float" office:value="3166256402" table:style-name="ce23">
            <text:p>3,166,256,402</text:p>
          </table:table-cell>
          <table:table-cell office:value-type="float" office:value="0" table:style-name="ce23">
            <text:p>0</text:p>
          </table:table-cell>
          <table:table-cell office:value-type="float" office:value="276998401" table:style-name="ce23">
            <text:p>276,998,401</text:p>
          </table:table-cell>
          <table:table-cell office:value-type="float" office:value="250973032" table:style-name="ce23">
            <text:p>250,973,032</text:p>
          </table:table-cell>
          <table:table-cell office:value-type="float" office:value="33139232" table:style-name="ce23">
            <text:p>33,139,232</text:p>
          </table:table-cell>
          <table:table-cell office:value-type="float" office:value="3661088603" table:style-name="ce23">
            <text:p>3,661,088,603</text:p>
          </table:table-cell>
          <table:table-cell office:value-type="float" office:value="19500691" table:style-name="ce24">
            <text:p>19,500,69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7916669" table:style-name="ce25">
            <text:p>7,916,669</text:p>
          </table:table-cell>
          <table:table-cell office:value-type="float" office:value="192311807" table:style-name="ce26">
            <text:p>192,311,807</text:p>
          </table:table-cell>
          <table:table-cell office:value-type="float" office:value="29567465" table:style-name="ce26">
            <text:p>29,567,465</text:p>
          </table:table-cell>
          <table:table-cell office:value-type="float" office:value="383548894" table:style-name="ce26">
            <text:p>383,548,894</text:p>
          </table:table-cell>
          <table:table-cell office:value-type="float" office:value="4345022" table:style-name="ce26">
            <text:p>4,345,022</text:p>
          </table:table-cell>
          <table:table-cell office:value-type="float" office:value="1139426" table:style-name="ce26">
            <text:p>1,139,426</text:p>
          </table:table-cell>
          <table:table-cell office:value-type="float" office:value="7630000" table:style-name="ce26">
            <text:p>7,630,000</text:p>
          </table:table-cell>
          <table:table-cell office:value-type="float" office:value="626459283" table:style-name="ce26">
            <text:p>626,459,283</text:p>
          </table:table-cell>
          <table:table-cell office:value-type="float" office:value="55423795" table:style-name="ce26">
            <text:p>55,423,795</text:p>
          </table:table-cell>
          <table:table-cell office:value-type="float" office:value="81337612" table:style-name="ce26">
            <text:p>81,337,612</text:p>
          </table:table-cell>
          <table:table-cell office:value-type="float" office:value="0" table:style-name="ce26">
            <text:p>0</text:p>
          </table:table-cell>
          <table:table-cell office:value-type="float" office:value="420333" table:style-name="ce26">
            <text:p>420,333</text:p>
          </table:table-cell>
          <table:table-cell office:value-type="float" office:value="63788" table:style-name="ce26">
            <text:p>63,788</text:p>
          </table:table-cell>
          <table:table-cell office:value-type="float" office:value="36802" table:style-name="ce26">
            <text:p>36,802</text:p>
          </table:table-cell>
          <table:table-cell office:value-type="float" office:value="81784931" table:style-name="ce26">
            <text:p>81,784,931</text:p>
          </table:table-cell>
          <table:table-cell office:value-type="float" office:value="26361136" table:style-name="ce27">
            <text:p>26,361,13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678395" table:style-name="ce25">
            <text:p>5,678,395</text:p>
          </table:table-cell>
          <table:table-cell office:value-type="float" office:value="102347880" table:style-name="ce26">
            <text:p>102,347,880</text:p>
          </table:table-cell>
          <table:table-cell office:value-type="float" office:value="0" table:style-name="ce26">
            <text:p>0</text:p>
          </table:table-cell>
          <table:table-cell office:value-type="float" office:value="55422709" table:style-name="ce26">
            <text:p>55,422,709</text:p>
          </table:table-cell>
          <table:table-cell office:value-type="float" office:value="270725787" table:style-name="ce26">
            <text:p>270,725,787</text:p>
          </table:table-cell>
          <table:table-cell office:value-type="float" office:value="380130908" table:style-name="ce26">
            <text:p>380,130,908</text:p>
          </table:table-cell>
          <table:table-cell office:value-type="float" office:value="0" table:style-name="ce26">
            <text:p>0</text:p>
          </table:table-cell>
          <table:table-cell office:value-type="float" office:value="814305679" table:style-name="ce26">
            <text:p>814,305,679</text:p>
          </table:table-cell>
          <table:table-cell office:value-type="float" office:value="51624279" table:style-name="ce26">
            <text:p>51,624,279</text:p>
          </table:table-cell>
          <table:table-cell office:value-type="float" office:value="28369529" table:style-name="ce26">
            <text:p>28,369,529</text:p>
          </table:table-cell>
          <table:table-cell office:value-type="float" office:value="12305758" table:style-name="ce26">
            <text:p>12,305,758</text:p>
          </table:table-cell>
          <table:table-cell office:value-type="float" office:value="3565245" table:style-name="ce26">
            <text:p>3,565,245</text:p>
          </table:table-cell>
          <table:table-cell office:value-type="float" office:value="8900217" table:style-name="ce26">
            <text:p>8,900,217</text:p>
          </table:table-cell>
          <table:table-cell office:value-type="float" office:value="425000" table:style-name="ce26">
            <text:p>425,000</text:p>
          </table:table-cell>
          <table:table-cell office:value-type="float" office:value="52715749" table:style-name="ce26">
            <text:p>52,715,749</text:p>
          </table:table-cell>
          <table:table-cell office:value-type="float" office:value="1091470" table:style-name="ce27">
            <text:p>1,091,47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626281" table:style-name="ce25">
            <text:p>7,626,281</text:p>
          </table:table-cell>
          <table:table-cell office:value-type="float" office:value="353183326" table:style-name="ce26">
            <text:p>353,183,326</text:p>
          </table:table-cell>
          <table:table-cell office:value-type="float" office:value="0" table:style-name="ce26">
            <text:p>0</text:p>
          </table:table-cell>
          <table:table-cell office:value-type="float" office:value="48787723" table:style-name="ce26">
            <text:p>48,787,723</text:p>
          </table:table-cell>
          <table:table-cell office:value-type="float" office:value="836358182" table:style-name="ce26">
            <text:p>836,358,182</text:p>
          </table:table-cell>
          <table:table-cell office:value-type="float" office:value="320116849" table:style-name="ce26">
            <text:p>320,116,849</text:p>
          </table:table-cell>
          <table:table-cell office:value-type="float" office:value="0" table:style-name="ce26">
            <text:p>0</text:p>
          </table:table-cell>
          <table:table-cell office:value-type="float" office:value="1566072361" table:style-name="ce26">
            <text:p>1,566,072,361</text:p>
          </table:table-cell>
          <table:table-cell office:value-type="float" office:value="112248000" table:style-name="ce26">
            <text:p>112,248,000</text:p>
          </table:table-cell>
          <table:table-cell office:value-type="float" office:value="62029478" table:style-name="ce26">
            <text:p>62,029,478</text:p>
          </table:table-cell>
          <table:table-cell office:value-type="float" office:value="18243500" table:style-name="ce26">
            <text:p>18,243,500</text:p>
          </table:table-cell>
          <table:table-cell office:value-type="float" office:value="11537836" table:style-name="ce26">
            <text:p>11,537,836</text:p>
          </table:table-cell>
          <table:table-cell office:value-type="float" office:value="24351065" table:style-name="ce26">
            <text:p>24,351,065</text:p>
          </table:table-cell>
          <table:table-cell office:value-type="float" office:value="82716" table:style-name="ce26">
            <text:p>82,716</text:p>
          </table:table-cell>
          <table:table-cell office:value-type="float" office:value="116079163" table:style-name="ce26">
            <text:p>116,079,163</text:p>
          </table:table-cell>
          <table:table-cell office:value-type="float" office:value="3831163" table:style-name="ce27">
            <text:p>3,831,16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6461" table:style-name="ce25">
            <text:p>176,461</text:p>
          </table:table-cell>
          <table:table-cell office:value-type="float" office:value="25186412" table:style-name="ce26">
            <text:p>25,186,412</text:p>
          </table:table-cell>
          <table:table-cell office:value-type="float" office:value="0" table:style-name="ce26">
            <text:p>0</text:p>
          </table:table-cell>
          <table:table-cell office:value-type="float" office:value="1724943" table:style-name="ce26">
            <text:p>1,724,943</text:p>
          </table:table-cell>
          <table:table-cell office:value-type="float" office:value="35382588" table:style-name="ce26">
            <text:p>35,382,588</text:p>
          </table:table-cell>
          <table:table-cell office:value-type="float" office:value="12700838" table:style-name="ce26">
            <text:p>12,700,838</text:p>
          </table:table-cell>
          <table:table-cell office:value-type="float" office:value="0" table:style-name="ce26">
            <text:p>0</text:p>
          </table:table-cell>
          <table:table-cell office:value-type="float" office:value="75171242" table:style-name="ce26">
            <text:p>75,171,242</text:p>
          </table:table-cell>
          <table:table-cell office:value-type="float" office:value="5772977" table:style-name="ce26">
            <text:p>5,772,977</text:p>
          </table:table-cell>
          <table:table-cell office:value-type="float" office:value="3186229" table:style-name="ce26">
            <text:p>3,186,229</text:p>
          </table:table-cell>
          <table:table-cell office:value-type="float" office:value="971858" table:style-name="ce26">
            <text:p>971,858</text:p>
          </table:table-cell>
          <table:table-cell office:value-type="float" office:value="705426" table:style-name="ce26">
            <text:p>705,426</text:p>
          </table:table-cell>
          <table:table-cell office:value-type="float" office:value="1372219" table:style-name="ce26">
            <text:p>1,372,219</text:p>
          </table:table-cell>
          <table:table-cell office:value-type="float" office:value="1268" table:style-name="ce26">
            <text:p>1,268</text:p>
          </table:table-cell>
          <table:table-cell office:value-type="float" office:value="6234464" table:style-name="ce26">
            <text:p>6,234,464</text:p>
          </table:table-cell>
          <table:table-cell office:value-type="float" office:value="461487" table:style-name="ce27">
            <text:p>461,487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26583930" table:style-name="ce28">
            <text:p>426,583,930</text:p>
          </table:table-cell>
          <table:table-cell office:value-type="float" office:value="8777017268" table:style-name="ce29">
            <text:p>8,777,017,268</text:p>
          </table:table-cell>
          <table:table-cell office:value-type="float" office:value="245801342" table:style-name="ce29">
            <text:p>245,801,342</text:p>
          </table:table-cell>
          <table:table-cell office:value-type="float" office:value="10630925111" table:style-name="ce29">
            <text:p>10,630,925,111</text:p>
          </table:table-cell>
          <table:table-cell office:value-type="float" office:value="20059288598" table:style-name="ce29">
            <text:p>20,059,288,598</text:p>
          </table:table-cell>
          <table:table-cell office:value-type="float" office:value="15814607794" table:style-name="ce29">
            <text:p>15,814,607,794</text:p>
          </table:table-cell>
          <table:table-cell office:value-type="float" office:value="364390345" table:style-name="ce29">
            <text:p>364,390,345</text:p>
          </table:table-cell>
          <table:table-cell office:value-type="float" office:value="56318614388" table:style-name="ce29">
            <text:p>56,318,614,388</text:p>
          </table:table-cell>
          <table:table-cell office:value-type="float" office:value="3866656963" table:style-name="ce29">
            <text:p>3,866,656,963</text:p>
          </table:table-cell>
          <table:table-cell office:value-type="float" office:value="3341179250" table:style-name="ce29">
            <text:p>3,341,179,250</text:p>
          </table:table-cell>
          <table:table-cell office:value-type="float" office:value="31521116" table:style-name="ce29">
            <text:p>31,521,116</text:p>
          </table:table-cell>
          <table:table-cell office:value-type="float" office:value="293227241" table:style-name="ce29">
            <text:p>293,227,241</text:p>
          </table:table-cell>
          <table:table-cell office:value-type="float" office:value="285660321" table:style-name="ce29">
            <text:p>285,660,321</text:p>
          </table:table-cell>
          <table:table-cell office:value-type="float" office:value="33685018" table:style-name="ce29">
            <text:p>33,685,018</text:p>
          </table:table-cell>
          <table:table-cell office:value-type="float" office:value="3917902910" table:style-name="ce29">
            <text:p>3,917,902,910</text:p>
          </table:table-cell>
          <table:table-cell office:value-type="float" office:value="51245947" table:style-name="ce30">
            <text:p>51,245,947</text:p>
          </table:table-cell>
          <table:table-cell table:number-columns-repeated="16366"/>
        </table:table-row>
        <table:table-row table:style-name="ro1">
          <table:table-cell office:value-type="float" office:value="11505" table:style-name="ce2">
            <text:p>11505</text:p>
          </table:table-cell>
          <table:table-cell office:value-type="string" table:style-name="ce2">
            <text:p>本國銀行</text:p>
          </table:table-cell>
          <table:table-cell office:value-type="float" office:value="409639175" table:style-name="ce22">
            <text:p>409,639,175</text:p>
          </table:table-cell>
          <table:table-cell office:value-type="float" office:value="8355241625" table:style-name="ce23">
            <text:p>8,355,241,625</text:p>
          </table:table-cell>
          <table:table-cell office:value-type="float" office:value="228016119" table:style-name="ce23">
            <text:p>228,016,119</text:p>
          </table:table-cell>
          <table:table-cell office:value-type="float" office:value="10279517232" table:style-name="ce23">
            <text:p>10,279,517,232</text:p>
          </table:table-cell>
          <table:table-cell office:value-type="float" office:value="19223992192" table:style-name="ce23">
            <text:p>19,223,992,192</text:p>
          </table:table-cell>
          <table:table-cell office:value-type="float" office:value="15075934167" table:style-name="ce23">
            <text:p>15,075,934,167</text:p>
          </table:table-cell>
          <table:table-cell office:value-type="float" office:value="360639831" table:style-name="ce23">
            <text:p>360,639,831</text:p>
          </table:table-cell>
          <table:table-cell office:value-type="float" office:value="53932980341" table:style-name="ce23">
            <text:p>53,932,980,341</text:p>
          </table:table-cell>
          <table:table-cell office:value-type="float" office:value="3705827063" table:style-name="ce23">
            <text:p>3,705,827,063</text:p>
          </table:table-cell>
          <table:table-cell office:value-type="float" office:value="3245619202" table:style-name="ce23">
            <text:p>3,245,619,202</text:p>
          </table:table-cell>
          <table:table-cell office:value-type="float" office:value="0" table:style-name="ce23">
            <text:p>0</text:p>
          </table:table-cell>
          <table:table-cell office:value-type="float" office:value="270697193" table:style-name="ce23">
            <text:p>270,697,193</text:p>
          </table:table-cell>
          <table:table-cell office:value-type="float" office:value="244542565" table:style-name="ce23">
            <text:p>244,542,565</text:p>
          </table:table-cell>
          <table:table-cell office:value-type="float" office:value="32736489" table:style-name="ce23">
            <text:p>32,736,489</text:p>
          </table:table-cell>
          <table:table-cell office:value-type="float" office:value="3728122471" table:style-name="ce23">
            <text:p>3,728,122,471</text:p>
          </table:table-cell>
          <table:table-cell office:value-type="float" office:value="22295408" table:style-name="ce24">
            <text:p>22,295,40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7147502" table:style-name="ce25">
            <text:p>7,147,502</text:p>
          </table:table-cell>
          <table:table-cell office:value-type="float" office:value="189315290" table:style-name="ce26">
            <text:p>189,315,290</text:p>
          </table:table-cell>
          <table:table-cell office:value-type="float" office:value="31789696" table:style-name="ce26">
            <text:p>31,789,696</text:p>
          </table:table-cell>
          <table:table-cell office:value-type="float" office:value="406071557" table:style-name="ce26">
            <text:p>406,071,557</text:p>
          </table:table-cell>
          <table:table-cell office:value-type="float" office:value="3743483" table:style-name="ce26">
            <text:p>3,743,483</text:p>
          </table:table-cell>
          <table:table-cell office:value-type="float" office:value="1364109" table:style-name="ce26">
            <text:p>1,364,109</text:p>
          </table:table-cell>
          <table:table-cell office:value-type="float" office:value="7630000" table:style-name="ce26">
            <text:p>7,630,000</text:p>
          </table:table-cell>
          <table:table-cell office:value-type="float" office:value="647061637" table:style-name="ce26">
            <text:p>647,061,637</text:p>
          </table:table-cell>
          <table:table-cell office:value-type="float" office:value="57767449" table:style-name="ce26">
            <text:p>57,767,449</text:p>
          </table:table-cell>
          <table:table-cell office:value-type="float" office:value="83780382" table:style-name="ce26">
            <text:p>83,780,382</text:p>
          </table:table-cell>
          <table:table-cell office:value-type="float" office:value="0" table:style-name="ce26">
            <text:p>0</text:p>
          </table:table-cell>
          <table:table-cell office:value-type="float" office:value="478852" table:style-name="ce26">
            <text:p>478,852</text:p>
          </table:table-cell>
          <table:table-cell office:value-type="float" office:value="55345" table:style-name="ce26">
            <text:p>55,345</text:p>
          </table:table-cell>
          <table:table-cell office:value-type="float" office:value="86147" table:style-name="ce26">
            <text:p>86,147</text:p>
          </table:table-cell>
          <table:table-cell office:value-type="float" office:value="84228432" table:style-name="ce26">
            <text:p>84,228,432</text:p>
          </table:table-cell>
          <table:table-cell office:value-type="float" office:value="26460983" table:style-name="ce27">
            <text:p>26,460,98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841821" table:style-name="ce25">
            <text:p>5,841,821</text:p>
          </table:table-cell>
          <table:table-cell office:value-type="float" office:value="103054705" table:style-name="ce26">
            <text:p>103,054,705</text:p>
          </table:table-cell>
          <table:table-cell office:value-type="float" office:value="0" table:style-name="ce26">
            <text:p>0</text:p>
          </table:table-cell>
          <table:table-cell office:value-type="float" office:value="56613226" table:style-name="ce26">
            <text:p>56,613,226</text:p>
          </table:table-cell>
          <table:table-cell office:value-type="float" office:value="271503924" table:style-name="ce26">
            <text:p>271,503,924</text:p>
          </table:table-cell>
          <table:table-cell office:value-type="float" office:value="379412640" table:style-name="ce26">
            <text:p>379,412,640</text:p>
          </table:table-cell>
          <table:table-cell office:value-type="float" office:value="0" table:style-name="ce26">
            <text:p>0</text:p>
          </table:table-cell>
          <table:table-cell office:value-type="float" office:value="816426316" table:style-name="ce26">
            <text:p>816,426,316</text:p>
          </table:table-cell>
          <table:table-cell office:value-type="float" office:value="51805740" table:style-name="ce26">
            <text:p>51,805,740</text:p>
          </table:table-cell>
          <table:table-cell office:value-type="float" office:value="28393353" table:style-name="ce26">
            <text:p>28,393,353</text:p>
          </table:table-cell>
          <table:table-cell office:value-type="float" office:value="12200611" table:style-name="ce26">
            <text:p>12,200,611</text:p>
          </table:table-cell>
          <table:table-cell office:value-type="float" office:value="3445760" table:style-name="ce26">
            <text:p>3,445,760</text:p>
          </table:table-cell>
          <table:table-cell office:value-type="float" office:value="8873262" table:style-name="ce26">
            <text:p>8,873,262</text:p>
          </table:table-cell>
          <table:table-cell office:value-type="float" office:value="394925" table:style-name="ce26">
            <text:p>394,925</text:p>
          </table:table-cell>
          <table:table-cell office:value-type="float" office:value="52518061" table:style-name="ce26">
            <text:p>52,518,061</text:p>
          </table:table-cell>
          <table:table-cell office:value-type="float" office:value="712321" table:style-name="ce27">
            <text:p>712,321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730718" table:style-name="ce25">
            <text:p>7,730,718</text:p>
          </table:table-cell>
          <table:table-cell office:value-type="float" office:value="353795536" table:style-name="ce26">
            <text:p>353,795,536</text:p>
          </table:table-cell>
          <table:table-cell office:value-type="float" office:value="0" table:style-name="ce26">
            <text:p>0</text:p>
          </table:table-cell>
          <table:table-cell office:value-type="float" office:value="48346629" table:style-name="ce26">
            <text:p>48,346,629</text:p>
          </table:table-cell>
          <table:table-cell office:value-type="float" office:value="834108714" table:style-name="ce26">
            <text:p>834,108,714</text:p>
          </table:table-cell>
          <table:table-cell office:value-type="float" office:value="318913283" table:style-name="ce26">
            <text:p>318,913,283</text:p>
          </table:table-cell>
          <table:table-cell office:value-type="float" office:value="0" table:style-name="ce26">
            <text:p>0</text:p>
          </table:table-cell>
          <table:table-cell office:value-type="float" office:value="1562894880" table:style-name="ce26">
            <text:p>1,562,894,880</text:p>
          </table:table-cell>
          <table:table-cell office:value-type="float" office:value="112093350" table:style-name="ce26">
            <text:p>112,093,350</text:p>
          </table:table-cell>
          <table:table-cell office:value-type="float" office:value="61741662" table:style-name="ce26">
            <text:p>61,741,662</text:p>
          </table:table-cell>
          <table:table-cell office:value-type="float" office:value="18426806" table:style-name="ce26">
            <text:p>18,426,806</text:p>
          </table:table-cell>
          <table:table-cell office:value-type="float" office:value="11359122" table:style-name="ce26">
            <text:p>11,359,122</text:p>
          </table:table-cell>
          <table:table-cell office:value-type="float" office:value="24267971" table:style-name="ce26">
            <text:p>24,267,971</text:p>
          </table:table-cell>
          <table:table-cell office:value-type="float" office:value="85426" table:style-name="ce26">
            <text:p>85,426</text:p>
          </table:table-cell>
          <table:table-cell office:value-type="float" office:value="115710135" table:style-name="ce26">
            <text:p>115,710,135</text:p>
          </table:table-cell>
          <table:table-cell office:value-type="float" office:value="3616785" table:style-name="ce27">
            <text:p>3,616,785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75130" table:style-name="ce25">
            <text:p>175,130</text:p>
          </table:table-cell>
          <table:table-cell office:value-type="float" office:value="25066584" table:style-name="ce26">
            <text:p>25,066,584</text:p>
          </table:table-cell>
          <table:table-cell office:value-type="float" office:value="0" table:style-name="ce26">
            <text:p>0</text:p>
          </table:table-cell>
          <table:table-cell office:value-type="float" office:value="1715559" table:style-name="ce26">
            <text:p>1,715,559</text:p>
          </table:table-cell>
          <table:table-cell office:value-type="float" office:value="35471438" table:style-name="ce26">
            <text:p>35,471,438</text:p>
          </table:table-cell>
          <table:table-cell office:value-type="float" office:value="12534539" table:style-name="ce26">
            <text:p>12,534,539</text:p>
          </table:table-cell>
          <table:table-cell office:value-type="float" office:value="0" table:style-name="ce26">
            <text:p>0</text:p>
          </table:table-cell>
          <table:table-cell office:value-type="float" office:value="74963250" table:style-name="ce26">
            <text:p>74,963,250</text:p>
          </table:table-cell>
          <table:table-cell office:value-type="float" office:value="5756809" table:style-name="ce26">
            <text:p>5,756,809</text:p>
          </table:table-cell>
          <table:table-cell office:value-type="float" office:value="3175242" table:style-name="ce26">
            <text:p>3,175,242</text:p>
          </table:table-cell>
          <table:table-cell office:value-type="float" office:value="958424" table:style-name="ce26">
            <text:p>958,424</text:p>
          </table:table-cell>
          <table:table-cell office:value-type="float" office:value="707282" table:style-name="ce26">
            <text:p>707,282</text:p>
          </table:table-cell>
          <table:table-cell office:value-type="float" office:value="1314334" table:style-name="ce26">
            <text:p>1,314,334</text:p>
          </table:table-cell>
          <table:table-cell office:value-type="float" office:value="1041" table:style-name="ce26">
            <text:p>1,041</text:p>
          </table:table-cell>
          <table:table-cell office:value-type="float" office:value="6154241" table:style-name="ce26">
            <text:p>6,154,241</text:p>
          </table:table-cell>
          <table:table-cell office:value-type="float" office:value="397432" table:style-name="ce27">
            <text:p>397,432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30534346" table:style-name="ce28">
            <text:p>430,534,346</text:p>
          </table:table-cell>
          <table:table-cell office:value-type="float" office:value="9026473740" table:style-name="ce29">
            <text:p>9,026,473,740</text:p>
          </table:table-cell>
          <table:table-cell office:value-type="float" office:value="259805815" table:style-name="ce29">
            <text:p>259,805,815</text:p>
          </table:table-cell>
          <table:table-cell office:value-type="float" office:value="10792264203" table:style-name="ce29">
            <text:p>10,792,264,203</text:p>
          </table:table-cell>
          <table:table-cell office:value-type="float" office:value="20368819751" table:style-name="ce29">
            <text:p>20,368,819,751</text:p>
          </table:table-cell>
          <table:table-cell office:value-type="float" office:value="15788158738" table:style-name="ce29">
            <text:p>15,788,158,738</text:p>
          </table:table-cell>
          <table:table-cell office:value-type="float" office:value="368269831" table:style-name="ce29">
            <text:p>368,269,831</text:p>
          </table:table-cell>
          <table:table-cell office:value-type="float" office:value="57034326424" table:style-name="ce29">
            <text:p>57,034,326,424</text:p>
          </table:table-cell>
          <table:table-cell office:value-type="float" office:value="3933250411" table:style-name="ce29">
            <text:p>3,933,250,411</text:p>
          </table:table-cell>
          <table:table-cell office:value-type="float" office:value="3422709841" table:style-name="ce29">
            <text:p>3,422,709,841</text:p>
          </table:table-cell>
          <table:table-cell office:value-type="float" office:value="31585841" table:style-name="ce29">
            <text:p>31,585,841</text:p>
          </table:table-cell>
          <table:table-cell office:value-type="float" office:value="286688209" table:style-name="ce29">
            <text:p>286,688,209</text:p>
          </table:table-cell>
          <table:table-cell office:value-type="float" office:value="279053477" table:style-name="ce29">
            <text:p>279,053,477</text:p>
          </table:table-cell>
          <table:table-cell office:value-type="float" office:value="33304028" table:style-name="ce29">
            <text:p>33,304,028</text:p>
          </table:table-cell>
          <table:table-cell office:value-type="float" office:value="3986733340" table:style-name="ce29">
            <text:p>3,986,733,340</text:p>
          </table:table-cell>
          <table:table-cell office:value-type="float" office:value="53482929" table:style-name="ce30">
            <text:p>53,482,929</text:p>
          </table:table-cell>
          <table:table-cell table:number-columns-repeated="16366"/>
        </table:table-row>
        <table:table-row table:style-name="ro1">
          <table:table-cell office:value-type="float" office:value="11506" table:style-name="ce2">
            <text:p>11506</text:p>
          </table:table-cell>
          <table:table-cell office:value-type="string" table:style-name="ce2">
            <text:p>本國銀行</text:p>
          </table:table-cell>
          <table:table-cell office:value-type="float" office:value="406622813" table:style-name="ce22">
            <text:p>406,622,813</text:p>
          </table:table-cell>
          <table:table-cell office:value-type="float" office:value="8424147168" table:style-name="ce23">
            <text:p>8,424,147,168</text:p>
          </table:table-cell>
          <table:table-cell office:value-type="float" office:value="229088827" table:style-name="ce23">
            <text:p>229,088,827</text:p>
          </table:table-cell>
          <table:table-cell office:value-type="float" office:value="10088221554" table:style-name="ce23">
            <text:p>10,088,221,554</text:p>
          </table:table-cell>
          <table:table-cell office:value-type="float" office:value="19343220976" table:style-name="ce23">
            <text:p>19,343,220,976</text:p>
          </table:table-cell>
          <table:table-cell office:value-type="float" office:value="15053707980" table:style-name="ce23">
            <text:p>15,053,707,980</text:p>
          </table:table-cell>
          <table:table-cell office:value-type="float" office:value="363623155" table:style-name="ce23">
            <text:p>363,623,155</text:p>
          </table:table-cell>
          <table:table-cell office:value-type="float" office:value="53908632473" table:style-name="ce23">
            <text:p>53,908,632,473</text:p>
          </table:table-cell>
          <table:table-cell office:value-type="float" office:value="3709600561" table:style-name="ce23">
            <text:p>3,709,600,561</text:p>
          </table:table-cell>
          <table:table-cell office:value-type="float" office:value="3225227682" table:style-name="ce23">
            <text:p>3,225,227,682</text:p>
          </table:table-cell>
          <table:table-cell office:value-type="float" office:value="0" table:style-name="ce23">
            <text:p>0</text:p>
          </table:table-cell>
          <table:table-cell office:value-type="float" office:value="288613337" table:style-name="ce23">
            <text:p>288,613,337</text:p>
          </table:table-cell>
          <table:table-cell office:value-type="float" office:value="242015754" table:style-name="ce23">
            <text:p>242,015,754</text:p>
          </table:table-cell>
          <table:table-cell office:value-type="float" office:value="30513225" table:style-name="ce23">
            <text:p>30,513,225</text:p>
          </table:table-cell>
          <table:table-cell office:value-type="float" office:value="3725343548" table:style-name="ce23">
            <text:p>3,725,343,548</text:p>
          </table:table-cell>
          <table:table-cell office:value-type="float" office:value="15742987" table:style-name="ce24">
            <text:p>15,742,98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8665414" table:style-name="ce25">
            <text:p>8,665,414</text:p>
          </table:table-cell>
          <table:table-cell office:value-type="float" office:value="188493225" table:style-name="ce26">
            <text:p>188,493,225</text:p>
          </table:table-cell>
          <table:table-cell office:value-type="float" office:value="30722862" table:style-name="ce26">
            <text:p>30,722,862</text:p>
          </table:table-cell>
          <table:table-cell office:value-type="float" office:value="460167663" table:style-name="ce26">
            <text:p>460,167,663</text:p>
          </table:table-cell>
          <table:table-cell office:value-type="float" office:value="3803447" table:style-name="ce26">
            <text:p>3,803,447</text:p>
          </table:table-cell>
          <table:table-cell office:value-type="float" office:value="1248071" table:style-name="ce26">
            <text:p>1,248,071</text:p>
          </table:table-cell>
          <table:table-cell office:value-type="float" office:value="7630000" table:style-name="ce26">
            <text:p>7,630,000</text:p>
          </table:table-cell>
          <table:table-cell office:value-type="float" office:value="700730682" table:style-name="ce26">
            <text:p>700,730,682</text:p>
          </table:table-cell>
          <table:table-cell office:value-type="float" office:value="61273556" table:style-name="ce26">
            <text:p>61,273,556</text:p>
          </table:table-cell>
          <table:table-cell office:value-type="float" office:value="89763676" table:style-name="ce26">
            <text:p>89,763,676</text:p>
          </table:table-cell>
          <table:table-cell office:value-type="float" office:value="0" table:style-name="ce26">
            <text:p>0</text:p>
          </table:table-cell>
          <table:table-cell office:value-type="float" office:value="613326" table:style-name="ce26">
            <text:p>613,326</text:p>
          </table:table-cell>
          <table:table-cell office:value-type="float" office:value="53836" table:style-name="ce26">
            <text:p>53,836</text:p>
          </table:table-cell>
          <table:table-cell office:value-type="float" office:value="62676" table:style-name="ce26">
            <text:p>62,676</text:p>
          </table:table-cell>
          <table:table-cell office:value-type="float" office:value="90368162" table:style-name="ce26">
            <text:p>90,368,162</text:p>
          </table:table-cell>
          <table:table-cell office:value-type="float" office:value="29094606" table:style-name="ce27">
            <text:p>29,094,606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547566" table:style-name="ce25">
            <text:p>5,547,566</text:p>
          </table:table-cell>
          <table:table-cell office:value-type="float" office:value="101930085" table:style-name="ce26">
            <text:p>101,930,085</text:p>
          </table:table-cell>
          <table:table-cell office:value-type="float" office:value="0" table:style-name="ce26">
            <text:p>0</text:p>
          </table:table-cell>
          <table:table-cell office:value-type="float" office:value="56721687" table:style-name="ce26">
            <text:p>56,721,687</text:p>
          </table:table-cell>
          <table:table-cell office:value-type="float" office:value="270744444" table:style-name="ce26">
            <text:p>270,744,444</text:p>
          </table:table-cell>
          <table:table-cell office:value-type="float" office:value="377378746" table:style-name="ce26">
            <text:p>377,378,746</text:p>
          </table:table-cell>
          <table:table-cell office:value-type="float" office:value="0" table:style-name="ce26">
            <text:p>0</text:p>
          </table:table-cell>
          <table:table-cell office:value-type="float" office:value="812322528" table:style-name="ce26">
            <text:p>812,322,528</text:p>
          </table:table-cell>
          <table:table-cell office:value-type="float" office:value="51505435" table:style-name="ce26">
            <text:p>51,505,435</text:p>
          </table:table-cell>
          <table:table-cell office:value-type="float" office:value="28493158" table:style-name="ce26">
            <text:p>28,493,158</text:p>
          </table:table-cell>
          <table:table-cell office:value-type="float" office:value="12229313" table:style-name="ce26">
            <text:p>12,229,313</text:p>
          </table:table-cell>
          <table:table-cell office:value-type="float" office:value="3478910" table:style-name="ce26">
            <text:p>3,478,910</text:p>
          </table:table-cell>
          <table:table-cell office:value-type="float" office:value="8749415" table:style-name="ce26">
            <text:p>8,749,415</text:p>
          </table:table-cell>
          <table:table-cell office:value-type="float" office:value="450374" table:style-name="ce26">
            <text:p>450,374</text:p>
          </table:table-cell>
          <table:table-cell office:value-type="float" office:value="52500422" table:style-name="ce26">
            <text:p>52,500,422</text:p>
          </table:table-cell>
          <table:table-cell office:value-type="float" office:value="994987" table:style-name="ce27">
            <text:p>994,987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722611" table:style-name="ce25">
            <text:p>7,722,611</text:p>
          </table:table-cell>
          <table:table-cell office:value-type="float" office:value="352787783" table:style-name="ce26">
            <text:p>352,787,783</text:p>
          </table:table-cell>
          <table:table-cell office:value-type="float" office:value="0" table:style-name="ce26">
            <text:p>0</text:p>
          </table:table-cell>
          <table:table-cell office:value-type="float" office:value="49454321" table:style-name="ce26">
            <text:p>49,454,321</text:p>
          </table:table-cell>
          <table:table-cell office:value-type="float" office:value="832180244" table:style-name="ce26">
            <text:p>832,180,244</text:p>
          </table:table-cell>
          <table:table-cell office:value-type="float" office:value="318956887" table:style-name="ce26">
            <text:p>318,956,887</text:p>
          </table:table-cell>
          <table:table-cell office:value-type="float" office:value="0" table:style-name="ce26">
            <text:p>0</text:p>
          </table:table-cell>
          <table:table-cell office:value-type="float" office:value="1561101846" table:style-name="ce26">
            <text:p>1,561,101,846</text:p>
          </table:table-cell>
          <table:table-cell office:value-type="float" office:value="111927121" table:style-name="ce26">
            <text:p>111,927,121</text:p>
          </table:table-cell>
          <table:table-cell office:value-type="float" office:value="61651349" table:style-name="ce26">
            <text:p>61,651,349</text:p>
          </table:table-cell>
          <table:table-cell office:value-type="float" office:value="18776323" table:style-name="ce26">
            <text:p>18,776,323</text:p>
          </table:table-cell>
          <table:table-cell office:value-type="float" office:value="11703661" table:style-name="ce26">
            <text:p>11,703,661</text:p>
          </table:table-cell>
          <table:table-cell office:value-type="float" office:value="23455618" table:style-name="ce26">
            <text:p>23,455,618</text:p>
          </table:table-cell>
          <table:table-cell office:value-type="float" office:value="95992" table:style-name="ce26">
            <text:p>95,992</text:p>
          </table:table-cell>
          <table:table-cell office:value-type="float" office:value="115490959" table:style-name="ce26">
            <text:p>115,490,959</text:p>
          </table:table-cell>
          <table:table-cell office:value-type="float" office:value="3563838" table:style-name="ce27">
            <text:p>3,563,838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60609" table:style-name="ce25">
            <text:p>160,609</text:p>
          </table:table-cell>
          <table:table-cell office:value-type="float" office:value="25046711" table:style-name="ce26">
            <text:p>25,046,711</text:p>
          </table:table-cell>
          <table:table-cell office:value-type="float" office:value="0" table:style-name="ce26">
            <text:p>0</text:p>
          </table:table-cell>
          <table:table-cell office:value-type="float" office:value="1712870" table:style-name="ce26">
            <text:p>1,712,870</text:p>
          </table:table-cell>
          <table:table-cell office:value-type="float" office:value="35362559" table:style-name="ce26">
            <text:p>35,362,559</text:p>
          </table:table-cell>
          <table:table-cell office:value-type="float" office:value="12201254" table:style-name="ce26">
            <text:p>12,201,254</text:p>
          </table:table-cell>
          <table:table-cell office:value-type="float" office:value="0" table:style-name="ce26">
            <text:p>0</text:p>
          </table:table-cell>
          <table:table-cell office:value-type="float" office:value="74484003" table:style-name="ce26">
            <text:p>74,484,003</text:p>
          </table:table-cell>
          <table:table-cell office:value-type="float" office:value="5729061" table:style-name="ce26">
            <text:p>5,729,061</text:p>
          </table:table-cell>
          <table:table-cell office:value-type="float" office:value="3166252" table:style-name="ce26">
            <text:p>3,166,252</text:p>
          </table:table-cell>
          <table:table-cell office:value-type="float" office:value="925094" table:style-name="ce26">
            <text:p>925,094</text:p>
          </table:table-cell>
          <table:table-cell office:value-type="float" office:value="698429" table:style-name="ce26">
            <text:p>698,429</text:p>
          </table:table-cell>
          <table:table-cell office:value-type="float" office:value="1336508" table:style-name="ce26">
            <text:p>1,336,508</text:p>
          </table:table-cell>
          <table:table-cell office:value-type="float" office:value="5932" table:style-name="ce26">
            <text:p>5,932</text:p>
          </table:table-cell>
          <table:table-cell office:value-type="float" office:value="6120351" table:style-name="ce26">
            <text:p>6,120,351</text:p>
          </table:table-cell>
          <table:table-cell office:value-type="float" office:value="391290" table:style-name="ce27">
            <text:p>391,290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28719013" table:style-name="ce28">
            <text:p>428,719,013</text:p>
          </table:table-cell>
          <table:table-cell office:value-type="float" office:value="9092404972" table:style-name="ce29">
            <text:p>9,092,404,972</text:p>
          </table:table-cell>
          <table:table-cell office:value-type="float" office:value="259811689" table:style-name="ce29">
            <text:p>259,811,689</text:p>
          </table:table-cell>
          <table:table-cell office:value-type="float" office:value="10656278095" table:style-name="ce29">
            <text:p>10,656,278,095</text:p>
          </table:table-cell>
          <table:table-cell office:value-type="float" office:value="20485311670" table:style-name="ce29">
            <text:p>20,485,311,670</text:p>
          </table:table-cell>
          <table:table-cell office:value-type="float" office:value="15763492938" table:style-name="ce29">
            <text:p>15,763,492,938</text:p>
          </table:table-cell>
          <table:table-cell office:value-type="float" office:value="371253155" table:style-name="ce29">
            <text:p>371,253,155</text:p>
          </table:table-cell>
          <table:table-cell office:value-type="float" office:value="57057271532" table:style-name="ce29">
            <text:p>57,057,271,532</text:p>
          </table:table-cell>
          <table:table-cell office:value-type="float" office:value="3940035734" table:style-name="ce29">
            <text:p>3,940,035,734</text:p>
          </table:table-cell>
          <table:table-cell office:value-type="float" office:value="3408302117" table:style-name="ce29">
            <text:p>3,408,302,117</text:p>
          </table:table-cell>
          <table:table-cell office:value-type="float" office:value="31930730" table:style-name="ce29">
            <text:p>31,930,730</text:p>
          </table:table-cell>
          <table:table-cell office:value-type="float" office:value="305107663" table:style-name="ce29">
            <text:p>305,107,663</text:p>
          </table:table-cell>
          <table:table-cell office:value-type="float" office:value="275611131" table:style-name="ce29">
            <text:p>275,611,131</text:p>
          </table:table-cell>
          <table:table-cell office:value-type="float" office:value="31128199" table:style-name="ce29">
            <text:p>31,128,199</text:p>
          </table:table-cell>
          <table:table-cell office:value-type="float" office:value="3989823442" table:style-name="ce29">
            <text:p>3,989,823,442</text:p>
          </table:table-cell>
          <table:table-cell office:value-type="float" office:value="49787708" table:style-name="ce30">
            <text:p>49,787,708</text:p>
          </table:table-cell>
          <table:table-cell table:number-columns-repeated="16366"/>
        </table:table-row>
        <table:table-row table:style-name="ro1">
          <table:table-cell office:value-type="float" office:value="11507" table:style-name="ce2">
            <text:p>11507</text:p>
          </table:table-cell>
          <table:table-cell office:value-type="string" table:style-name="ce2">
            <text:p>本國銀行</text:p>
          </table:table-cell>
          <table:table-cell office:value-type="float" office:value="433850222" table:style-name="ce22">
            <text:p>433,850,222</text:p>
          </table:table-cell>
          <table:table-cell office:value-type="float" office:value="8638511326" table:style-name="ce23">
            <text:p>8,638,511,326</text:p>
          </table:table-cell>
          <table:table-cell office:value-type="float" office:value="214097443" table:style-name="ce23">
            <text:p>214,097,443</text:p>
          </table:table-cell>
          <table:table-cell office:value-type="float" office:value="10011709947" table:style-name="ce23">
            <text:p>10,011,709,947</text:p>
          </table:table-cell>
          <table:table-cell office:value-type="float" office:value="18983719881" table:style-name="ce23">
            <text:p>18,983,719,881</text:p>
          </table:table-cell>
          <table:table-cell office:value-type="float" office:value="15051938195" table:style-name="ce23">
            <text:p>15,051,938,195</text:p>
          </table:table-cell>
          <table:table-cell office:value-type="float" office:value="365455023" table:style-name="ce23">
            <text:p>365,455,023</text:p>
          </table:table-cell>
          <table:table-cell office:value-type="float" office:value="53699282037" table:style-name="ce23">
            <text:p>53,699,282,037</text:p>
          </table:table-cell>
          <table:table-cell office:value-type="float" office:value="3694539083" table:style-name="ce23">
            <text:p>3,694,539,083</text:p>
          </table:table-cell>
          <table:table-cell office:value-type="float" office:value="3199306354" table:style-name="ce23">
            <text:p>3,199,306,354</text:p>
          </table:table-cell>
          <table:table-cell office:value-type="float" office:value="0" table:style-name="ce23">
            <text:p>0</text:p>
          </table:table-cell>
          <table:table-cell office:value-type="float" office:value="310916516" table:style-name="ce23">
            <text:p>310,916,516</text:p>
          </table:table-cell>
          <table:table-cell office:value-type="float" office:value="239320611" table:style-name="ce23">
            <text:p>239,320,611</text:p>
          </table:table-cell>
          <table:table-cell office:value-type="float" office:value="32227189" table:style-name="ce23">
            <text:p>32,227,189</text:p>
          </table:table-cell>
          <table:table-cell office:value-type="float" office:value="3717316292" table:style-name="ce23">
            <text:p>3,717,316,292</text:p>
          </table:table-cell>
          <table:table-cell office:value-type="float" office:value="22777209" table:style-name="ce24">
            <text:p>22,777,209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外國銀行在台分行</text:p>
          </table:table-cell>
          <table:table-cell office:value-type="float" office:value="8235861" table:style-name="ce25">
            <text:p>8,235,861</text:p>
          </table:table-cell>
          <table:table-cell office:value-type="float" office:value="172094671" table:style-name="ce26">
            <text:p>172,094,671</text:p>
          </table:table-cell>
          <table:table-cell office:value-type="float" office:value="33510781" table:style-name="ce26">
            <text:p>33,510,781</text:p>
          </table:table-cell>
          <table:table-cell office:value-type="float" office:value="554201161" table:style-name="ce26">
            <text:p>554,201,161</text:p>
          </table:table-cell>
          <table:table-cell office:value-type="float" office:value="4614742" table:style-name="ce26">
            <text:p>4,614,742</text:p>
          </table:table-cell>
          <table:table-cell office:value-type="float" office:value="1106831" table:style-name="ce26">
            <text:p>1,106,831</text:p>
          </table:table-cell>
          <table:table-cell office:value-type="float" office:value="7630000" table:style-name="ce26">
            <text:p>7,630,000</text:p>
          </table:table-cell>
          <table:table-cell office:value-type="float" office:value="781394047" table:style-name="ce26">
            <text:p>781,394,047</text:p>
          </table:table-cell>
          <table:table-cell office:value-type="float" office:value="67008914" table:style-name="ce26">
            <text:p>67,008,914</text:p>
          </table:table-cell>
          <table:table-cell office:value-type="float" office:value="96448356" table:style-name="ce26">
            <text:p>96,448,356</text:p>
          </table:table-cell>
          <table:table-cell office:value-type="float" office:value="0" table:style-name="ce26">
            <text:p>0</text:p>
          </table:table-cell>
          <table:table-cell office:value-type="float" office:value="821677" table:style-name="ce26">
            <text:p>821,677</text:p>
          </table:table-cell>
          <table:table-cell office:value-type="float" office:value="53805" table:style-name="ce26">
            <text:p>53,805</text:p>
          </table:table-cell>
          <table:table-cell office:value-type="float" office:value="148424" table:style-name="ce26">
            <text:p>148,424</text:p>
          </table:table-cell>
          <table:table-cell office:value-type="float" office:value="97175414" table:style-name="ce26">
            <text:p>97,175,414</text:p>
          </table:table-cell>
          <table:table-cell office:value-type="float" office:value="30166500" table:style-name="ce27">
            <text:p>30,166,500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信用合作社</text:p>
          </table:table-cell>
          <table:table-cell office:value-type="float" office:value="5589376" table:style-name="ce25">
            <text:p>5,589,376</text:p>
          </table:table-cell>
          <table:table-cell office:value-type="float" office:value="102287135" table:style-name="ce26">
            <text:p>102,287,135</text:p>
          </table:table-cell>
          <table:table-cell office:value-type="float" office:value="0" table:style-name="ce26">
            <text:p>0</text:p>
          </table:table-cell>
          <table:table-cell office:value-type="float" office:value="56290803" table:style-name="ce26">
            <text:p>56,290,803</text:p>
          </table:table-cell>
          <table:table-cell office:value-type="float" office:value="266575801" table:style-name="ce26">
            <text:p>266,575,801</text:p>
          </table:table-cell>
          <table:table-cell office:value-type="float" office:value="377520035" table:style-name="ce26">
            <text:p>377,520,035</text:p>
          </table:table-cell>
          <table:table-cell office:value-type="float" office:value="0" table:style-name="ce26">
            <text:p>0</text:p>
          </table:table-cell>
          <table:table-cell office:value-type="float" office:value="808263150" table:style-name="ce26">
            <text:p>808,263,150</text:p>
          </table:table-cell>
          <table:table-cell office:value-type="float" office:value="51259067" table:style-name="ce26">
            <text:p>51,259,067</text:p>
          </table:table-cell>
          <table:table-cell office:value-type="float" office:value="28338646" table:style-name="ce26">
            <text:p>28,338,646</text:p>
          </table:table-cell>
          <table:table-cell office:value-type="float" office:value="12010929" table:style-name="ce26">
            <text:p>12,010,929</text:p>
          </table:table-cell>
          <table:table-cell office:value-type="float" office:value="3523352" table:style-name="ce26">
            <text:p>3,523,352</text:p>
          </table:table-cell>
          <table:table-cell office:value-type="float" office:value="8620746" table:style-name="ce26">
            <text:p>8,620,746</text:p>
          </table:table-cell>
          <table:table-cell office:value-type="float" office:value="454584" table:style-name="ce26">
            <text:p>454,584</text:p>
          </table:table-cell>
          <table:table-cell office:value-type="float" office:value="52039089" table:style-name="ce26">
            <text:p>52,039,089</text:p>
          </table:table-cell>
          <table:table-cell office:value-type="float" office:value="780022" table:style-name="ce27">
            <text:p>780,022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農會信用部</text:p>
          </table:table-cell>
          <table:table-cell office:value-type="float" office:value="7618687" table:style-name="ce25">
            <text:p>7,618,687</text:p>
          </table:table-cell>
          <table:table-cell office:value-type="float" office:value="351899036" table:style-name="ce26">
            <text:p>351,899,036</text:p>
          </table:table-cell>
          <table:table-cell office:value-type="float" office:value="0" table:style-name="ce26">
            <text:p>0</text:p>
          </table:table-cell>
          <table:table-cell office:value-type="float" office:value="52586979" table:style-name="ce26">
            <text:p>52,586,979</text:p>
          </table:table-cell>
          <table:table-cell office:value-type="float" office:value="827561814" table:style-name="ce26">
            <text:p>827,561,814</text:p>
          </table:table-cell>
          <table:table-cell office:value-type="float" office:value="319556608" table:style-name="ce26">
            <text:p>319,556,608</text:p>
          </table:table-cell>
          <table:table-cell office:value-type="float" office:value="0" table:style-name="ce26">
            <text:p>0</text:p>
          </table:table-cell>
          <table:table-cell office:value-type="float" office:value="1559223124" table:style-name="ce26">
            <text:p>1,559,223,124</text:p>
          </table:table-cell>
          <table:table-cell office:value-type="float" office:value="111736904" table:style-name="ce26">
            <text:p>111,736,904</text:p>
          </table:table-cell>
          <table:table-cell office:value-type="float" office:value="61564607" table:style-name="ce26">
            <text:p>61,564,607</text:p>
          </table:table-cell>
          <table:table-cell office:value-type="float" office:value="18954418" table:style-name="ce26">
            <text:p>18,954,418</text:p>
          </table:table-cell>
          <table:table-cell office:value-type="float" office:value="11522746" table:style-name="ce26">
            <text:p>11,522,746</text:p>
          </table:table-cell>
          <table:table-cell office:value-type="float" office:value="23538881" table:style-name="ce26">
            <text:p>23,538,881</text:p>
          </table:table-cell>
          <table:table-cell office:value-type="float" office:value="104035" table:style-name="ce26">
            <text:p>104,035</text:p>
          </table:table-cell>
          <table:table-cell office:value-type="float" office:value="115476617" table:style-name="ce26">
            <text:p>115,476,617</text:p>
          </table:table-cell>
          <table:table-cell office:value-type="float" office:value="3739713" table:style-name="ce27">
            <text:p>3,739,713</text:p>
          </table:table-cell>
          <table:table-cell table:number-columns-repeated="16366"/>
        </table:table-row>
        <table:table-row table:style-name="ro1">
          <table:table-cell table:style-name="ce5"/>
          <table:table-cell office:value-type="string" table:style-name="ce5">
            <text:p>漁會信用部</text:p>
          </table:table-cell>
          <table:table-cell office:value-type="float" office:value="156814" table:style-name="ce25">
            <text:p>156,814</text:p>
          </table:table-cell>
          <table:table-cell office:value-type="float" office:value="25193476" table:style-name="ce26">
            <text:p>25,193,476</text:p>
          </table:table-cell>
          <table:table-cell office:value-type="float" office:value="0" table:style-name="ce26">
            <text:p>0</text:p>
          </table:table-cell>
          <table:table-cell office:value-type="float" office:value="1674341" table:style-name="ce26">
            <text:p>1,674,341</text:p>
          </table:table-cell>
          <table:table-cell office:value-type="float" office:value="35237443" table:style-name="ce26">
            <text:p>35,237,443</text:p>
          </table:table-cell>
          <table:table-cell office:value-type="float" office:value="11926711" table:style-name="ce26">
            <text:p>11,926,711</text:p>
          </table:table-cell>
          <table:table-cell office:value-type="float" office:value="0" table:style-name="ce26">
            <text:p>0</text:p>
          </table:table-cell>
          <table:table-cell office:value-type="float" office:value="74188785" table:style-name="ce26">
            <text:p>74,188,785</text:p>
          </table:table-cell>
          <table:table-cell office:value-type="float" office:value="5720252" table:style-name="ce26">
            <text:p>5,720,252</text:p>
          </table:table-cell>
          <table:table-cell office:value-type="float" office:value="3151991" table:style-name="ce26">
            <text:p>3,151,991</text:p>
          </table:table-cell>
          <table:table-cell office:value-type="float" office:value="927564" table:style-name="ce26">
            <text:p>927,564</text:p>
          </table:table-cell>
          <table:table-cell office:value-type="float" office:value="701067" table:style-name="ce26">
            <text:p>701,067</text:p>
          </table:table-cell>
          <table:table-cell office:value-type="float" office:value="1371069" table:style-name="ce26">
            <text:p>1,371,069</text:p>
          </table:table-cell>
          <table:table-cell office:value-type="float" office:value="7823" table:style-name="ce26">
            <text:p>7,823</text:p>
          </table:table-cell>
          <table:table-cell office:value-type="float" office:value="6143868" table:style-name="ce26">
            <text:p>6,143,868</text:p>
          </table:table-cell>
          <table:table-cell office:value-type="float" office:value="423616" table:style-name="ce27">
            <text:p>423,616</text:p>
          </table:table-cell>
          <table:table-cell table:number-columns-repeated="16366"/>
        </table:table-row>
        <table:table-row table:style-name="ro1">
          <table:table-cell table:style-name="ce7"/>
          <table:table-cell office:value-type="string" table:style-name="ce7">
            <text:p>合計</text:p>
          </table:table-cell>
          <table:table-cell office:value-type="float" office:value="455450960" table:style-name="ce28">
            <text:p>455,450,960</text:p>
          </table:table-cell>
          <table:table-cell office:value-type="float" office:value="9289985644" table:style-name="ce29">
            <text:p>9,289,985,644</text:p>
          </table:table-cell>
          <table:table-cell office:value-type="float" office:value="247608224" table:style-name="ce29">
            <text:p>247,608,224</text:p>
          </table:table-cell>
          <table:table-cell office:value-type="float" office:value="10676463231" table:style-name="ce29">
            <text:p>10,676,463,231</text:p>
          </table:table-cell>
          <table:table-cell office:value-type="float" office:value="20117709681" table:style-name="ce29">
            <text:p>20,117,709,681</text:p>
          </table:table-cell>
          <table:table-cell office:value-type="float" office:value="15762048380" table:style-name="ce29">
            <text:p>15,762,048,380</text:p>
          </table:table-cell>
          <table:table-cell office:value-type="float" office:value="373085023" table:style-name="ce29">
            <text:p>373,085,023</text:p>
          </table:table-cell>
          <table:table-cell office:value-type="float" office:value="56922351143" table:style-name="ce29">
            <text:p>56,922,351,143</text:p>
          </table:table-cell>
          <table:table-cell office:value-type="float" office:value="3930264220" table:style-name="ce29">
            <text:p>3,930,264,220</text:p>
          </table:table-cell>
          <table:table-cell office:value-type="float" office:value="3388809954" table:style-name="ce29">
            <text:p>3,388,809,954</text:p>
          </table:table-cell>
          <table:table-cell office:value-type="float" office:value="31892911" table:style-name="ce29">
            <text:p>31,892,911</text:p>
          </table:table-cell>
          <table:table-cell office:value-type="float" office:value="327485358" table:style-name="ce29">
            <text:p>327,485,358</text:p>
          </table:table-cell>
          <table:table-cell office:value-type="float" office:value="272905112" table:style-name="ce29">
            <text:p>272,905,112</text:p>
          </table:table-cell>
          <table:table-cell office:value-type="float" office:value="32942055" table:style-name="ce29">
            <text:p>32,942,055</text:p>
          </table:table-cell>
          <table:table-cell office:value-type="float" office:value="3988151280" table:style-name="ce29">
            <text:p>3,988,151,280</text:p>
          </table:table-cell>
          <table:table-cell office:value-type="float" office:value="57887060" table:style-name="ce30">
            <text:p>57,887,060</text:p>
          </table:table-cell>
          <table:table-cell table:number-columns-repeated="16366"/>
        </table:table-row>
        <table:table-row table:number-rows-repeated="1047453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Times New Roman1" svg:font-family="&quot;Times New Roman1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1">
        <number:embedded-text number:position="0"> </number:embedded-text>
      </number:number>
    </number:number-style>
    <number:number-style style:name="N50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0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0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currency-style style:name="N51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1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1P0"/>
    </number:currency-style>
    <number:number-style style:name="N52P0">
      <number:text> </number:text>
      <number:number number:decimal-places="2" number:min-decimal-places="2" number:min-integer-digits="1" number:grouping="true"/>
      <number:text> </number:text>
    </number:number-style>
    <number:number-style style:name="N52P1">
      <number:text>-</number:text>
      <number:number number:decimal-places="2" number:min-decimal-places="2" number:min-integer-digits="1" number:grouping="true"/>
      <number:text> </number:text>
    </number:number-style>
    <number:number-style style:name="N52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style:style style:name="_50_0_37__32_-_32__36628__33394_1" style:display-name="20% - 輔色1" style:family="table-cell" style:data-style-name="N0">
      <style:table-cell-properties style:vertical-align="middle" fo:background-color="#DCE6F1"/>
    </style:style>
    <style:style style:name="_50_0_37__32_-_32__36628__33394_2" style:display-name="20% - 輔色2" style:family="table-cell" style:data-style-name="N0">
      <style:table-cell-properties style:vertical-align="middle" fo:background-color="#F2DCDB"/>
    </style:style>
    <style:style style:name="_50_0_37__32_-_32__36628__33394_3" style:display-name="20% - 輔色3" style:family="table-cell" style:data-style-name="N0">
      <style:table-cell-properties style:vertical-align="middle" fo:background-color="#EBF1DE"/>
    </style:style>
    <style:style style:name="_50_0_37__32_-_32__36628__33394_4" style:display-name="20% - 輔色4" style:family="table-cell" style:data-style-name="N0">
      <style:table-cell-properties style:vertical-align="middle" fo:background-color="#E4DFEC"/>
    </style:style>
    <style:style style:name="_50_0_37__32_-_32__36628__33394_5" style:display-name="20% - 輔色5" style:family="table-cell" style:data-style-name="N0">
      <style:table-cell-properties style:vertical-align="middle" fo:background-color="#DAEEF3"/>
    </style:style>
    <style:style style:name="_50_0_37__32_-_32__36628__33394_6" style:display-name="20% - 輔色6" style:family="table-cell" style:data-style-name="N0">
      <style:table-cell-properties style:vertical-align="middle" fo:background-color="#FDE9D9"/>
    </style:style>
    <style:style style:name="_52_0_37__32_-_32__36628__33394_1" style:display-name="40% - 輔色1" style:family="table-cell" style:data-style-name="N0">
      <style:table-cell-properties style:vertical-align="middle" fo:background-color="#B8CCE4"/>
    </style:style>
    <style:style style:name="_52_0_37__32_-_32__36628__33394_2" style:display-name="40% - 輔色2" style:family="table-cell" style:data-style-name="N0">
      <style:table-cell-properties style:vertical-align="middle" fo:background-color="#E6B8B7"/>
    </style:style>
    <style:style style:name="_52_0_37__32_-_32__36628__33394_3" style:display-name="40% - 輔色3" style:family="table-cell" style:data-style-name="N0">
      <style:table-cell-properties style:vertical-align="middle" fo:background-color="#D8E4BC"/>
    </style:style>
    <style:style style:name="_52_0_37__32_-_32__36628__33394_4" style:display-name="40% - 輔色4" style:family="table-cell" style:data-style-name="N0">
      <style:table-cell-properties style:vertical-align="middle" fo:background-color="#CCC0DA"/>
    </style:style>
    <style:style style:name="_52_0_37__32_-_32__36628__33394_5" style:display-name="40% - 輔色5" style:family="table-cell" style:data-style-name="N0">
      <style:table-cell-properties style:vertical-align="middle" fo:background-color="#B7DEE8"/>
    </style:style>
    <style:style style:name="_52_0_37__32_-_32__36628__33394_6" style:display-name="40% - 輔色6" style:family="table-cell" style:data-style-name="N0">
      <style:table-cell-properties style:vertical-align="middle" fo:background-color="#FCD5B4"/>
    </style:style>
    <style:style style:name="_54_0_37__32_-_32__36628__33394_1" style:display-name="60% - 輔色1" style:family="table-cell" style:data-style-name="N0">
      <style:table-cell-properties style:vertical-align="middle" fo:background-color="#95B3D7"/>
      <style:text-properties fo:color="#FFFFFF"/>
    </style:style>
    <style:style style:name="_54_0_37__32_-_32__36628__33394_2" style:display-name="60% - 輔色2" style:family="table-cell" style:data-style-name="N0">
      <style:table-cell-properties style:vertical-align="middle" fo:background-color="#DA9694"/>
      <style:text-properties fo:color="#FFFFFF"/>
    </style:style>
    <style:style style:name="_54_0_37__32_-_32__36628__33394_3" style:display-name="60% - 輔色3" style:family="table-cell" style:data-style-name="N0">
      <style:table-cell-properties style:vertical-align="middle" fo:background-color="#C4D79B"/>
      <style:text-properties fo:color="#FFFFFF"/>
    </style:style>
    <style:style style:name="_54_0_37__32_-_32__36628__33394_4" style:display-name="60% - 輔色4" style:family="table-cell" style:data-style-name="N0">
      <style:table-cell-properties style:vertical-align="middle" fo:background-color="#B1A0C7"/>
      <style:text-properties fo:color="#FFFFFF"/>
    </style:style>
    <style:style style:name="_54_0_37__32_-_32__36628__33394_5" style:display-name="60% - 輔色5" style:family="table-cell" style:data-style-name="N0">
      <style:table-cell-properties style:vertical-align="middle" fo:background-color="#92CDDC"/>
      <style:text-properties fo:color="#FFFFFF"/>
    </style:style>
    <style:style style:name="_54_0_37__32_-_32__36628__33394_6" style:display-name="60% - 輔色6" style:family="table-cell" style:data-style-name="N0">
      <style:table-cell-properties style:vertical-align="middle" fo:background-color="#FABF8F"/>
      <style:text-properties fo:color="#FFFFFF"/>
    </style: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20_37__32_-_32__36628__33394_1" style:display-name="Excel_BuiltIn_20% - 輔色1" style:family="table-cell" style:data-style-name="N0">
      <style:table-cell-properties style:vertical-align="middle" fo:background-color="#CCFFFF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color="#1F497D" fo:font-size="18pt" style:font-size-asian="18pt" style:font-size-complex="18pt" fo:font-weight="bold" style:font-weight-asian="bold" style:font-weight-complex="bold"/>
    </style:style>
    <style:style style:name="Heading_32_1" style:display-name="Heading 1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fo:font-size="13pt" style:font-size-asian="13pt" style:font-size-complex="13pt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B2B2B2" style:vertical-align="middle" fo:background-color="#FFFFCC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1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52">
      <style:table-cell-properties style:vertical-align="middle" fo:background-color="transparent"/>
    </style:style>
    <style:style style:name="_20013__31561_" style:display-name="中等" style:family="table-cell" style:data-style-name="N0">
      <style:table-cell-properties style:vertical-align="middle"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style:vertical-align="middle"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style:vertical-align="middle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solid #FF8001" fo:border-left="none" fo:border-right="none" style:vertical-align="middle" fo:background-color="transparent"/>
      <style:text-properties fo:color="#FA7D00"/>
    </style:style>
    <style:style style:name="_35498__26126__25991__23383_" style:display-name="說明文字" style:family="table-cell" style:data-style-name="N0">
      <style:table-cell-properties style:vertical-align="middle"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style:vertical-align="middle" fo:background-color="#4F81BD"/>
      <style:text-properties fo:color="#FFFFFF"/>
    </style:style>
    <style:style style:name="_36628__33394_2" style:display-name="輔色2" style:family="table-cell" style:data-style-name="N0">
      <style:table-cell-properties style:vertical-align="middle" fo:background-color="#C0504D"/>
      <style:text-properties fo:color="#FFFFFF"/>
    </style:style>
    <style:style style:name="_36628__33394_3" style:display-name="輔色3" style:family="table-cell" style:data-style-name="N0">
      <style:table-cell-properties style:vertical-align="middle" fo:background-color="#9BBB59"/>
      <style:text-properties fo:color="#FFFFFF"/>
    </style:style>
    <style:style style:name="_36628__33394_4" style:display-name="輔色4" style:family="table-cell" style:data-style-name="N0">
      <style:table-cell-properties style:vertical-align="middle" fo:background-color="#8064A2"/>
      <style:text-properties fo:color="#FFFFFF"/>
    </style:style>
    <style:style style:name="_36628__33394_5" style:display-name="輔色5" style:family="table-cell" style:data-style-name="N0">
      <style:table-cell-properties style:vertical-align="middle" fo:background-color="#4BACC6"/>
      <style:text-properties fo:color="#FFFFFF"/>
    </style:style>
    <style:style style:name="_36628__33394_6" style:display-name="輔色6" style:family="table-cell" style:data-style-name="N0">
      <style:table-cell-properties style:vertical-align="middle" fo:background-color="#F79646"/>
      <style:text-properties fo:color="#FFFFFF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style:vertical-align="middle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style:vertical-align="middle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solid #3F3F3F" style:vertical-align="middle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style:vertical-align="middle"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style:vertical-align="middle" fo:background-color="transparent"/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林清惠</meta:initial-creator>
    <dc:creator>朱晏誼</dc:creator>
    <meta:creation-date>2015-06-30T06:09:30Z</meta:creation-date>
    <dc:date>2026-08-19T02:27:28Z</dc:date>
    <meta:editing-cycles>92</meta:editing-cycles>
    <meta:editing-duration>PT15766S</meta:editing-duration>
  </office:meta>
</office:document-meta>
</file>